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g:2026.08:31"/><text:bookmark-start text:name="__RefHeading___title_1"/><text:bookmark-start text:name="title"/>Title<text:bookmark-end text:name="__RefHeading___title_1"/><text:bookmark-end text:name="title"/></text:h>
      <text:p text:style-name="Text_20_body">自宅のベランダから見えるところに公園があるのだけど、7月上旬ごろから、11時近くに子供の声が聞こえてきて、もう夏休みなのかなと思っていた。それが先週の金曜日、要するに4日前からぱたっと声が聞こえなくなった。日曜日の午後は曇り空で、肌寒いくらいの運動日和だったのに誰もいない。夏も終わりだなと思った。
今年の夏の自由研究にバイブコーディングを始めた。いやこれが面白いのなんの。コードは1行も書かないのに、欲しかったプログラムがどんどんできる。今専門学校だったり、新卒でソフトウェア会社に入った人が本当に不憫に思え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1::25:50</meta:creation-date>
    <dc:creator>Generated</dc:creator>
    <dc:date>2026-09-14T01::25:50</dc:date>
    <dc:language>en-US</dc:language>
    <meta:editing-cycles>1</meta:editing-cycles>
    <meta:editing-duration>PT0S</meta:editing-duration>
    <dc:title>blog:2026.08:31</dc:title>
  </office:meta>
</office:document-meta>
</file>