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mera:camera"/><text:bookmark-start text:name="__RefHeading___撮影記録_1"/><text:bookmark-start text:name="撮影記録"/>撮影記録<text:bookmark-end text:name="__RefHeading___撮影記録_1"/><text:bookmark-end text:name="撮影記録"/></text:h>
      <text:p text:style-name="Text_20_body">赤の他人に言える趣味は「風景写真を撮りに行く」ことぐらいしかないのだけど、どこに撮影に行ったか、いつも知人とか両親とかにしか言っていなかったので、ここに記録残そうかなと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3T08::43:34</meta:creation-date>
    <dc:creator>Generated</dc:creator>
    <dc:date>2026-09-13T08::43:34</dc:date>
    <dc:language>en-US</dc:language>
    <meta:editing-cycles>1</meta:editing-cycles>
    <meta:editing-duration>PT0S</meta:editing-duration>
    <dc:title>camera:camera</dc:title>
  </office:meta>
</office:document-meta>
</file>