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e5883c304fb05a4e3bedbf0a29bc51.png"/>
  <manifest:file-entry manifest:media-type="image/png" manifest:full-path="Pictures/49644762cc960fe6f23d89902ee17730.png"/>
  <manifest:file-entry manifest:media-type="image/png" manifest:full-path="Pictures/fee5db5761a36e1512776d00b61dc4d7.png"/>
  <manifest:file-entry manifest:media-type="image/png" manifest:full-path="Pictures/5492fb47e558c9cabf9ed3753267391c.png"/>
  <manifest:file-entry manifest:media-type="image/png" manifest:full-path="Pictures/1771ceeafcaebed1329e5239aeddc845.png"/>
  <manifest:file-entry manifest:media-type="image/png" manifest:full-path="Pictures/7e81f3f37adc58ff215b6d95c2015160.png"/>
  <manifest:file-entry manifest:media-type="image/png" manifest:full-path="Pictures/e0ca519a00904f1c94cc98611733e2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arduino:setpinout"/><text:bookmark-start text:name="__RefHeading___追加ボードマネージャー設定とピン配置_1"/><text:bookmark-start text:name="追加ボードマネージャー設定とピン配置"/>追加ボードマネージャー設定とピン配置<text:bookmark-end text:name="__RefHeading___追加ボードマネージャー設定とピン配置_1"/><text:bookmark-end text:name="追加ボードマネージャー設定とピン配置"/></text:h>
      <text:p text:style-name="Text_20_body">Arduinoはポータブル版（arduino.exeと同一フォルダにportableというフォルダを作成）でもできるが、
それだといざという時に困るので、メモ。</text:p>
      <text:list text:style-name="Numbering_20_1" text:continue-numbering="false">
        <text:list-item>
          <text:p text:style-name="Numbering_20_1_Content_First"> 環境設定-追加のボードマネージャのURLの隣のアイコンをクリックして、下記のウィンドウを表示させる。<text:line-break/><draw:frame draw:style-name="media" draw:name="0" text:anchor-type="as-char" draw:z-index="0" svg:width="10.583333333333cm" svg:height="5.99106400665cm"><draw:image xlink:href="Pictures/a0e5883c304fb05a4e3bedbf0a29bc51.png" xlink:type="simple" xlink:show="embed" xlink:actuate="onLoad"/></draw:frame></text:p>
        </text:list-item>
        <text:list-item>
          <text:p text:style-name="Numbering_20_1_Content"> 下記をコピーペーストする。（2022/03/13更新版）<text:line-break/></text:p>
          <text:p text:style-name="Preformatted_20_Text">http://digistump.com/package_digistump_index.json<text:line-break/>https://dl.espressif.com/dl/package_esp32_index.json<text:line-break/>http://arduino.esp8266.com/stable/package_esp8266com_index.json<text:line-break/>http://drazzy.com/package_drazzy.com_index.json<text:line-break/>https://kimio-kosaka.github.io/bitDuino10-arduinoTPI/package_bitDuino10-arduinoTPI_index.json<text:line-break/>https://raw.githubusercontent.com/espressif/arduino-esp32/gh-pages/package_esp32_index.json</text:p>
        </text:list-item>
        <text:list-item>
          <text:p text:style-name="Numbering_20_1_Content"> ツール - ボード - ボードマネージャーを開いて、必要なものをインストールする。</text:p>
        </text:list-item>
        <text:list-item>
          <text:p text:style-name="Numbering_20_1_Content_Last"> スケッチ - ライブラリをインクルード - ライブラリの管理を開いて、必要なものをインストールする。</text:p>
        </text:list-item>
      </text:list>
      <text:h text:style-name="Heading_20_1" text:outline-level="1"><text:bookmark-start text:name="__RefHeading___各種ボードのピン配置_2"/><text:bookmark-start text:name="各種ボードのピン配置"/>各種ボードのピン配置<text:bookmark-end text:name="__RefHeading___各種ボードのピン配置_2"/><text:bookmark-end text:name="各種ボードのピン配置"/></text:h>
      <text:p text:style-name="Text_20_body">概要：
<draw:frame draw:style-name="media" draw:name="1" text:anchor-type="as-char" draw:z-index="1" svg:width="7.9375cm" style:rel-width="100%" svg:height="13.693873937677cm" style:rel-height="scale"><draw:image xlink:href="Pictures/49644762cc960fe6f23d89902ee17730.png" xlink:type="simple" xlink:show="embed" xlink:actuate="onLoad"/></draw:frame></text:p>
      <text:p text:style-name="Text_20_body">Arduino Uno:
<draw:frame draw:style-name="media" draw:name="2" text:anchor-type="as-char" draw:z-index="2" svg:width="7.9375cm" style:rel-width="100%" svg:height="5.6298969072165cm" style:rel-height="scale"><draw:image xlink:href="Pictures/fee5db5761a36e1512776d00b61dc4d7.png" xlink:type="simple" xlink:show="embed" xlink:actuate="onLoad"/></draw:frame></text:p>
      <text:p text:style-name="Text_20_body">Arduino Nano:
<draw:frame draw:style-name="media" draw:name="3" text:anchor-type="as-char" draw:z-index="3" svg:width="7.9375cm" style:rel-width="100%" svg:height="5.5807072829132cm" style:rel-height="scale"><draw:image xlink:href="Pictures/5492fb47e558c9cabf9ed3753267391c.png" xlink:type="simple" xlink:show="embed" xlink:actuate="onLoad"/></draw:frame></text:p>
      <text:p text:style-name="Text_20_body">Arduino Pro Mini:
<draw:frame draw:style-name="media" draw:name="4" text:anchor-type="as-char" draw:z-index="4" svg:width="7.9375cm" style:rel-width="100%" svg:height="5.5521608471666cm" style:rel-height="scale"><draw:image xlink:href="Pictures/1771ceeafcaebed1329e5239aeddc845.png" xlink:type="simple" xlink:show="embed" xlink:actuate="onLoad"/></draw:frame></text:p>
      <text:p text:style-name="Text_20_body">Arduino Micro:
<draw:frame draw:style-name="media" draw:name="5" text:anchor-type="as-char" draw:z-index="5" svg:width="7.9375cm" style:rel-width="100%" svg:height="5.6135588402501cm" style:rel-height="scale"><draw:image xlink:href="Pictures/7e81f3f37adc58ff215b6d95c2015160.png" xlink:type="simple" xlink:show="embed" xlink:actuate="onLoad"/></draw:frame></text:p>
      <text:p text:style-name="Text_20_body">Arduino Mega:
<draw:frame draw:style-name="media" draw:name="6" text:anchor-type="as-char" draw:z-index="6" svg:width="7.9375cm" style:rel-width="100%" svg:height="11.445362903226cm" style:rel-height="scale"><draw:image xlink:href="Pictures/e0ca519a00904f1c94cc98611733e2b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9:25</meta:creation-date>
    <dc:creator>Generated</dc:creator>
    <dc:date>2026-09-14T08::29:25</dc:date>
    <dc:language>en-US</dc:language>
    <meta:editing-cycles>1</meta:editing-cycles>
    <meta:editing-duration>PT0S</meta:editing-duration>
    <dc:title>elechobby:arduino:setpinout</dc:title>
  </office:meta>
</office:document-meta>
</file>