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90a182a0019b46783b3437f5196eff.png"/>
  <manifest:file-entry manifest:media-type="image/png" manifest:full-path="Pictures/7d63b9f7e886d07404f19d449ef33bc4.png"/>
  <manifest:file-entry manifest:media-type="image/png" manifest:full-path="Pictures/df092986c081b372effa555313d70872.png"/>
  <manifest:file-entry manifest:media-type="image/png" manifest:full-path="Pictures/10ce00ff0313873c107a59fdf26d43b9.png"/>
  <manifest:file-entry manifest:media-type="image/png" manifest:full-path="Pictures/9fd444709390ce52f8a587877b4bea02.png"/>
  <manifest:file-entry manifest:media-type="image/png" manifest:full-path="Pictures/6d753b55c3888164dc1d83a9ac553c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esp:tasmota"/><text:bookmark-start text:name="__RefHeading___tasmota_1"/><text:bookmark-start text:name="tasmota"/>TASMOTA<text:bookmark-end text:name="__RefHeading___tasmota_1"/><text:bookmark-end text:name="tasmota"/></text:h>
      <text:p text:style-name="Text_20_body">中国で購入できるWEBスマートスイッチSONOFFシリーズは、一部中国語の専用ソフトをインストールしないと使えない。
またSONOFFのサーバーを経由して通信する為、安全性にも問題がある。
このSONOFFにTASMOTAというESPxxシリーズ用のカスタムファームウェアを入れれば、完全にローカルでコントロールできるようになり、コマンドを駆使して色々な事ができるようになる。</text:p>
      <text:h text:style-name="Heading_20_2" text:outline-level="2"><text:bookmark-start text:name="__RefHeading___インストール手順_2"/><text:bookmark-start text:name="インストール手順"/>インストール手順<text:bookmark-end text:name="__RefHeading___インストール手順_2"/><text:bookmark-end text:name="インストール手順"/></text:h>
      <text:p text:style-name="Text_20_body">カスタムしない標準ファームウェアの場合、Tasmotizerを使うのが早い。使い方は以下の通り。
（要別途記述）</text:p>
      <text:h text:style-name="Heading_20_2" text:outline-level="2"><text:bookmark-start text:name="__RefHeading___カスタムファームウェア_3"/><text:bookmark-start text:name="カスタムファームウェア"/>カスタムファームウェア<text:bookmark-end text:name="__RefHeading___カスタムファームウェア_3"/><text:bookmark-end text:name="カスタムファームウェア"/></text:h>
      <text:p text:style-name="Text_20_body">TASMOTAの標準ファームウェアには、基本的に電源をON/OFFするだけのものと、それに加えて1つ追加機能があるものしかない。下記例：</text:p>
      <text:list text:style-name="List_20_1" text:continue-numbering="false">
        <text:list-item>
          <text:p text:style-name="List_20_1_Content_First"> リモコンの送受信を行いたい場合は、tasmota-ir.binを使用する。</text:p>
        </text:list-item>
        <text:list-item>
          <text:p text:style-name="List_20_1_Content_Last"> 温湿度モジュールを使いたい場合は、tasmota-sensor.binを使用する。</text:p>
        </text:list-item>
      </text:list>
      <text:p text:style-name="Text_20_body">上記2つを同時に使用したい場合は、どうしてもファームウェアを自分でコンパイルする必要がある。
下記に最も簡単に作成できる手順と設定を記録する。</text:p>
      <text:list text:style-name="Numbering_20_1" text:continue-numbering="false">
        <text:list-item>
          <text:p text:style-name="Numbering_20_1_Content_First"> <text:span text:style-name="Strong_20_Emphasis">前条件：Githubのアカウントをあらかじめ作成しておくこと。</text:span></text:p>
        </text:list-item>
        <text:list-item>
          <text:p text:style-name="Numbering_20_1_Content"> <text:a xlink:type="simple" xlink:href="https://github.com/benzino77/tasmocompiler" text:style-name="Internet_20_link" text:visited-style-name="Visited_20_Internet_20_Link">tasmocompiler</text:a>を使用する。まず<text:a xlink:type="simple" xlink:href="https://gitpod.io/#https://github.com/benzino77/tasmocompiler" text:style-name="Internet_20_link" text:visited-style-name="Visited_20_Internet_20_Link">このリンク</text:a>をクリックする。</text:p>
        </text:list-item>
        <text:list-item>
          <text:p text:style-name="Numbering_20_1_Content"> Gitpodというオンラインで使用するVisual Studio Codeのようなものが開き、自動的に必要なものを拾ってコンパイルを開始する。ここでGithubアカウントのユーザー名とパスワードを問われるので用意すること。</text:p>
        </text:list-item>
        <text:list-item>
          <text:p text:style-name="Numbering_20_1_Content"> (Chromeブラウザの場合）1～2分後にURL欄にポップアップブロックがありましたと表示されるので、アイコンをクリックして、URLを開く。（その他のブラウザの場合）勝手に別タブが開く。<text:line-break/><draw:frame draw:style-name="media" draw:name="0" text:anchor-type="as-char" draw:z-index="0" svg:width="8.8370833333333cm" style:rel-width="100%" svg:height="6.0325cm" style:rel-height="scale"><draw:image xlink:href="Pictures/6390a182a0019b46783b3437f5196eff.png" xlink:type="simple" xlink:show="embed" xlink:actuate="onLoad"/></draw:frame><text:line-break/><draw:frame draw:style-name="media" draw:name="1" text:anchor-type="as-char" draw:z-index="1" svg:width="10.768541666667cm" svg:height="7.0379166666667cm"><draw:image xlink:href="Pictures/7d63b9f7e886d07404f19d449ef33bc4.png" xlink:type="simple" xlink:show="embed" xlink:actuate="onLoad"/></draw:frame></text:p>
        </text:list-item>
        <text:list-item>
          <text:p text:style-name="Numbering_20_1_Content"> Download Sourceを押下して、Nextを押下する。</text:p>
        </text:list-item>
        <text:list-item>
          <text:p text:style-name="Numbering_20_1_Content"> WiFIのSSIDとパスワードを入力してNextを押下する。（正直言ってなぜ必要なのかわからない）<text:line-break/><draw:frame draw:style-name="media" draw:name="2" text:anchor-type="as-char" draw:z-index="2" svg:width="10.768541666667cm" svg:height="7.0379166666667cm"><draw:image xlink:href="Pictures/df092986c081b372effa555313d70872.png" xlink:type="simple" xlink:show="embed" xlink:actuate="onLoad"/></draw:frame></text:p>
        </text:list-item>
        <text:list-item>
          <text:p text:style-name="Numbering_20_1_Content"> Generic ESP8266を選択して、機能としては下記を選択してNextを押下する。<text:line-break/><draw:frame draw:style-name="media" draw:name="3" text:anchor-type="as-char" draw:z-index="3" svg:width="13.229166666667cm" svg:height="7.7986754115226cm"><draw:image xlink:href="Pictures/10ce00ff0313873c107a59fdf26d43b9.png" xlink:type="simple" xlink:show="embed" xlink:actuate="onLoad"/></draw:frame></text:p>
        </text:list-item>
        <text:list-item>
          <text:p text:style-name="Numbering_20_1_Content"> Custom Parametersには何も記載せずNextを押下する。</text:p>
        </text:list-item>
        <text:list-item>
          <text:p text:style-name="Numbering_20_1_Content"> バージョンの指定が表示されるので、Developから最新バージョンに変更してCompileをクリックする。</text:p>
        </text:list-item>
        <text:list-item>
          <text:p text:style-name="Numbering_20_1_Content_Last"> コンパイルが完了すると、下記のように表示されるので、Firmware.binをクリックしてダウンロードする。<text:line-break/>必要ならばplatformio_override.iniもダウンロードする。（後で何の機能を選択したかを追うことができる）<text:line-break/><draw:frame draw:style-name="media" draw:name="4" text:anchor-type="as-char" draw:z-index="4" svg:width="13.229166666667cm" svg:height="0.98936075498575cm"><draw:image xlink:href="Pictures/9fd444709390ce52f8a587877b4bea02.png" xlink:type="simple" xlink:show="embed" xlink:actuate="onLoad"/></draw:frame></text:p>
        </text:list-item>
      </text:list>
      <text:h text:style-name="Heading_20_2" text:outline-level="2"><text:bookmark-start text:name="__RefHeading___自動化の方法_4"/><text:bookmark-start text:name="自動化の方法"/>自動化の方法<text:bookmark-end text:name="__RefHeading___自動化の方法_4"/><text:bookmark-end text:name="自動化の方法"/></text:h>
      <text:p text:style-name="Text_20_body">tasmotaで自動化するには３つの方法がある。</text:p>
      <text:list text:style-name="List_20_1" text:continue-numbering="false">
        <text:list-item>
          <text:p text:style-name="List_20_1_Content_First"> コマンド操作</text:p>
        </text:list-item>
        <text:list-item>
          <text:p text:style-name="List_20_1_Content"> Script</text:p>
        </text:list-item>
        <text:list-item>
          <text:p text:style-name="List_20_1_Content_Last"> Rule</text:p>
        </text:list-item>
      </text:list>
      <text:p text:style-name="Text_20_body">3つのうち後者2つは、カスタムファームウェアを自作する必要がある。めんどい。
また、ScriptとRuleは排他仕様なので、どちらかしか選択できない。
コマンド操作はBacklogを使って、最大30命令までのバッチ処理を行う事ができる。</text:p>
      <text:h text:style-name="Heading_20_2" text:outline-level="2"><text:bookmark-start text:name="__RefHeading___scriptとruleの違い_5"/><text:bookmark-start text:name="scriptとruleの違い"/>ScriptとRuleの違い<text:bookmark-end text:name="__RefHeading___scriptとruleの違い_5"/><text:bookmark-end text:name="scriptとruleの違い"/></text:h>
      <text:list text:style-name="List_20_1" text:continue-numbering="false">
        <text:list-item>
          <text:p text:style-name="List_20_1_Content_First"> RuleはTASMOTA同様、ESPシリーズ用カスタムファームの<text:a xlink:type="simple" xlink:href="https://espeasy.readthedocs.io/en/latest/" text:style-name="Internet_20_link" text:visited-style-name="Visited_20_Internet_20_Link">ESP Easy</text:a>に実装されているRuleと互換のあり、標準ファームウェアの殆どは、Ruleが使える。<text:line-break/>設定時間おき（ArduinoでいうTicker）とか、センサーの温度が上回ったり下がったり等をトリガーとして、指定したルールを実行するという設定をする。<text:line-break/><text:a xlink:type="simple" xlink:href="https://tasmota.github.io/docs/Rules/" text:style-name="Internet_20_link" text:visited-style-name="Visited_20_Internet_20_Link">Rules - Tasmota</text:a><text:line-break/><text:a xlink:type="simple" xlink:href="https://www.letscontrolit.com/wiki/index.php/Tutorial_Rules" text:style-name="Internet_20_link" text:visited-style-name="Visited_20_Internet_20_Link">Tutorial Rules - Let's Control It</text:a></text:p>
        </text:list-item>
        <text:list-item>
          <text:p text:style-name="List_20_1_Content_Last"> ScriptはTASMOTAオリジナルの機能。夜間だけライトをつけてカメラの顔検出を有効にしたり、センサー値から体積を計算してアームの角度を変更したりなど、高度な処理ができる。<text:line-break/>コマンドの追加と廃止があり、エラーログも最小限しか出力されないので、完全にプロ用。<text:line-break/><text:a xlink:type="simple" xlink:href="https://tasmota.github.io/docs/Scripting-Language/" text:style-name="Internet_20_link" text:visited-style-name="Visited_20_Internet_20_Link">Scripting - Tasmota</text:a></text:p>
        </text:list-item>
      </text:list>
      <text:h text:style-name="Heading_20_3" text:outline-level="3"><text:bookmark-start text:name="__RefHeading___コマンド_6"/><text:bookmark-start text:name="コマンド"/>コマンド<text:bookmark-end text:name="__RefHeading___コマンド_6"/><text:bookmark-end text:name="コマンド"/></text:h>
      <text:p text:style-name="Text_20_body">基本的には次のように入力する。</text:p>
      <text:p text:style-name="Text_20_body"><text:span text:style-name="Strong_20_Emphasis">注意：スペースや特殊文字は、ASCII 16進コードに置き換えて、前に%を付けること。
よく使うのは半角スペース（commandとvalueを切り分ける）が%20、セミコロン（次に実行するcommand）が%3Bとなる。
<text:a xlink:type="simple" xlink:href="https://www.urlencoder.org/" text:style-name="Internet_20_link" text:visited-style-name="Visited_20_Internet_20_Link">ここのサイト</text:a>で正しいエンコード値を所得したほうが良い。</text:span></text:p>
      <text:p text:style-name="Text_20_body">WEB経由：</text:p>
      <text:p text:style-name="Preformatted_20_Text">http://&lt;deviceIP&gt;/cm?cmnd=&lt;command&gt;%20&lt;value&gt;<text:line-break/>例：Switch1のモードを変更する<text:line-break/>http://192.168.100.1/cm?cmnd=switchMode1%202 → JSONフォーマットで返す {"SwitchMode1":2}</text:p>
      <text:p text:style-name="Text_20_body">MQTT経由：</text:p>
      <text:p text:style-name="Preformatted_20_Text">Topic: cmnd/&lt;deviceName&gt;/&lt;command&gt; Payload:&lt;value&gt;<text:line-break/>例：Switch1のモードを変更する<text:line-break/>Topic: cmnd/Switch1/SwitchMode1 Payload:2 → JSONフォーマットで返す{"SwitchMode1":2}</text:p>
      <text:p text:style-name="Text_20_body">コマンドが正しく実行されるかどうかは、consoleを開いて、Enter Commandに次のように入力する。
これは各種設定を行うときも同様。</text:p>
      <text:p text:style-name="Preformatted_20_Text"> &lt;command&gt; &lt;value&gt;</text:p>
      <text:p text:style-name="Text_20_body">使用するコマンドの一覧は下記参照。
<text:a xlink:type="simple" xlink:href="https://tasmota.github.io/docs/Commands/" text:style-name="Internet_20_link" text:visited-style-name="Visited_20_Internet_20_Link">Commands - Tasmota</text:a></text:p>
      <text:p text:style-name="Text_20_body">個人的に設定しておくべき、もしくは使いそうな内容は以下の通り</text:p>
      <text:h text:style-name="Heading_20_4" text:outline-level="4"><text:bookmark-start text:name="__RefHeading___backlogとdelay_必須_7"/><text:bookmark-start text:name="backlogとdelay_必須"/>BacklogとDelay（★必須）<text:bookmark-end text:name="__RefHeading___backlogとdelay_必須_7"/><text:bookmark-end text:name="backlogとdelay_必須"/></text:h>
      <text:p text:style-name="Text_20_body">30桁までのバッチ処理を実施したい時、Backlogと入力してからコマンドを入れる。
コマンドとコマンドの区切りは；(セミコロン)、最終行にセミコロンは不要。
待つときはDelayを使う。単位は0.1秒なので、1秒は10、1分は600となる。最大3600（6分）。
※時間はあまり正確ではないらしい</text:p>
      <text:p text:style-name="Text_20_body">例：（電源OFF、10秒待ってから電源ON）
Backlog Power off; Delay 100; Power on</text:p>
      <text:h text:style-name="Heading_20_4" text:outline-level="4"><text:bookmark-start text:name="__RefHeading___タイムゾーンの設定_必須_8"/><text:bookmark-start text:name="タイムゾーンの設定_必須"/>タイムゾーンの設定（★必須）<text:bookmark-end text:name="__RefHeading___タイムゾーンの設定_必須_8"/><text:bookmark-end text:name="タイムゾーンの設定_必須"/></text:h>
      <text:p text:style-name="Text_20_body">初期値はグリニッジ標準時になっているので、日本なら+9時間にしないといけない。
現在日時はstatus 7と入力すれば表示される。</text:p>
      <text:p text:style-name="Text_20_body">例：
Timezone +9</text:p>
      <text:h text:style-name="Heading_20_4" text:outline-level="4"><text:bookmark-start text:name="__RefHeading___ntpサーバーの設定_9"/><text:bookmark-start text:name="ntpサーバーの設定"/>NTPサーバーの設定<text:bookmark-end text:name="__RefHeading___ntpサーバーの設定_9"/><text:bookmark-end text:name="ntpサーバーの設定"/></text:h>
      <text:p text:style-name="Text_20_body">初期で登録されているNTPサーバー3つは遠いので、国内サーバーに変更する。しなくても別段問題はない。
3つ指定ができるので、先頭に数字を入れる必要がある。</text:p>
      <text:p text:style-name="Text_20_body">例：
NtpServer1 ntp.jst.mfeed.ad.jp</text:p>
      <text:h text:style-name="Heading_20_4" text:outline-level="4"><text:bookmark-start text:name="__RefHeading___latitude_緯度_とlongitude_経度_10"/><text:bookmark-start text:name="latitude_緯度_とlongitude_経度"/>Latitude(緯度)とLongitude（経度）<text:bookmark-end text:name="__RefHeading___latitude_緯度_とlongitude_経度_10"/><text:bookmark-end text:name="latitude_緯度_とlongitude_経度"/></text:h>
      <text:p text:style-name="Text_20_body">Timerの設定でsunrise(日の出)とsunset(日の入り）時刻を指定できるが、この計算に使用する。
要するに日が落ちたらライトをつけ、日が昇ったらライトを消す等の運用に使用する。
googleマップで目的地にピンを刺し、右クリックメニューにて緯度経度の順で表示されるので、その値を代入する。
<draw:frame draw:style-name="media" draw:name="5" text:anchor-type="as-char" draw:z-index="5" svg:width="10.927291666667cm" svg:height="6.746875cm"><draw:image xlink:href="Pictures/6d753b55c3888164dc1d83a9ac553ce7.png" xlink:type="simple" xlink:show="embed" xlink:actuate="onLoad"/></draw:frame>
注：TASMOTAは利用状況の確認としてこの情報を送るので、最寄りの県庁所在地等、自宅以外が望ましい。</text:p>
      <text:p text:style-name="Text_20_body">例：
Latitude 35.68963
Longitude 139.69218</text:p>
      <text:p text:style-name="Text_20_body">34.49190, 133.94605</text:p>
      <text:h text:style-name="Heading_20_4" text:outline-level="4"><text:bookmark-start text:name="__RefHeading___自分のmacアドレスを調べる_11"/><text:bookmark-start text:name="自分のmacアドレスを調べる"/>自分のMACアドレスを調べる<text:bookmark-end text:name="__RefHeading___自分のmacアドレスを調べる_11"/><text:bookmark-end text:name="自分のmacアドレスを調べる"/></text:h>
      <text:p text:style-name="Text_20_body">Status 5と入力する。</text:p>
      <text:h text:style-name="Heading_20_4" text:outline-level="4"><text:bookmark-start text:name="__RefHeading___電源投入時の動作_12"/><text:bookmark-start text:name="電源投入時の動作"/>電源投入時の動作<text:bookmark-end text:name="__RefHeading___電源投入時の動作_12"/><text:bookmark-end text:name="電源投入時の動作"/></text:h>
      <text:p text:style-name="Text_20_body">停電等で一時的に電源が落ちた後に復旧した場合、どのように動作するかを指定するには、PowerOnStateを使用する。
0:常にオフ 1:常にオン 2:最後に保存した状態の反対 3:最後に保存した状態（初期値）4:オンにした後、以降の操作は無効 5:PulseTime秒後にオン
現在の状態はSetOption 0で確認、PulseTimeは1~111までは0.1秒単位だけど、112以降は100足して1秒単位となる。例:113 → 13秒、460 → 360秒で6分</text:p>
      <text:h text:style-name="Heading_20_3" text:outline-level="3"><text:bookmark-start text:name="__RefHeading___導入時にすること_13"/><text:bookmark-start text:name="導入時にすること"/>導入時にすること<text:bookmark-end text:name="__RefHeading___導入時にすること_13"/><text:bookmark-end text:name="導入時にすること"/></text:h>
      <text:p text:style-name="Text_20_body">SONOFFテスト 20210803</text:p>
      <text:p text:style-name="Text_20_body">ON用：
<text:a xlink:type="simple" xlink:href="http://192.168.1.106/cm?cmnd=Power%201" text:style-name="Internet_20_link" text:visited-style-name="Visited_20_Internet_20_Link">http://192.168.1.106/cm?cmnd=Power%201</text:a></text:p>
      <text:p text:style-name="Text_20_body">OFF用：
<text:a xlink:type="simple" xlink:href="http://192.168.1.106/cm?cmnd=Power%200" text:style-name="Internet_20_link" text:visited-style-name="Visited_20_Internet_20_Link">http://192.168.1.106/cm?cmnd=Power%200</text:a></text:p>
      <text:p text:style-name="Text_20_body">再起動試験用（OFFして5秒後にON）→ OK!
<text:a xlink:type="simple" xlink:href="http://192.168.1.106/cm?cmnd=Backlog%20Power%200%3B%20Delay%2050%3B%20Power%201" text:style-name="Internet_20_link" text:visited-style-name="Visited_20_Internet_20_Link">http://192.168.1.106/cm?cmnd=Backlog%20Power%200%3B%20Delay%2050%3B%20Power%201</text:a></text:p>
      <text:p text:style-name="Text_20_body">NTPサーバー設定用
<text:a xlink:type="simple" xlink:href="http://192.168.1.106/cm?cmnd=Backlog%20Timezone%20%2B9%3B%20NtpServer1%20ntp.jst.mfeed.ad.jp%3B%20" text:style-name="Internet_20_link" text:visited-style-name="Visited_20_Internet_20_Link">http://192.168.1.106/cm?cmnd=Backlog%20Timezone%20%2B9%3B%20NtpServer1%20ntp.jst.mfeed.ad.jp%3B%20</text:a></text:p>
      <text:h text:style-name="Heading_20_2" text:outline-level="2"><text:bookmark-start text:name="__RefHeading___デバイスの回復_14"/><text:bookmark-start text:name="デバイスの回復"/>デバイスの回復<text:bookmark-end text:name="__RefHeading___デバイスの回復_14"/><text:bookmark-end text:name="デバイスの回復"/></text:h>
      <text:p text:style-name="Text_20_body">原文はこちら：
<text:a xlink:type="simple" xlink:href="https://tasmota.github.io/docs/Device-Recovery/" text:style-name="Internet_20_link" text:visited-style-name="Visited_20_Internet_20_Link">Device Recovery - Tasmota</text:a>
<text:a xlink:type="simple" xlink:href="https://tasmota.github.io/docs/Getting-Started/#initial-configuration" text:style-name="Internet_20_link" text:visited-style-name="Visited_20_Internet_20_Link">Getting Started - Tasmota</text:a></text:p>
      <text:p text:style-name="Text_20_body">まずデフォルトでは、TASMOTAはOTAアップグレードによる自動更新を行うために、既存の設定を保持しようとする。
それでもWifiがつながらない等の適切な操作が出来なくなった場合、電源のOFF/ONでデバイスをリカバリーすることができる。
これをFast Power Cycle Device Recoveryという。
この機能はSetOption65にて確認できる。初期値は0で有効だが、電源が不安定で再発する場合は、これを1にして無効にすることができる。
作業手順は以下の通り。</text:p>
      <text:list text:style-name="Numbering_20_1" text:continue-numbering="false">
        <text:list-item>
          <text:p text:style-name="Numbering_20_1_Content_First"> デバイスの電源を30秒以上オフにする。</text:p>
        </text:list-item>
        <text:list-item>
          <text:p text:style-name="Numbering_20_1_Content"> 10秒未満の間隔でデバイスの電源を6回オン、オフして、7回目にオンにしたままにする。</text:p>
        </text:list-item>
        <text:list-item>
          <text:p text:style-name="Numbering_20_1_Content"> デバイスが初期化されて、WiFiがホストモードで起動するので、スマホなどで接続する。<text:line-break/>その時のAP名はtasmota_XXXXXX-####となる。（例 tasmota_3D5E26-7718）<text:line-break/>※ホストモードは起動後3分間のみ有効で、また無効になる。</text:p>
        </text:list-item>
        <text:list-item>
          <text:p text:style-name="Numbering_20_1_Content_Last"> WiFi接続後、192.168.4.1をブラウザで開くと、初期設定画面になる。<text:line-break/>有効なWifiとパスワードを指定してSaveすると、TASMOTAが取得したIPアドレスが表示される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0::41:49</meta:creation-date>
    <dc:creator>Generated</dc:creator>
    <dc:date>2026-09-14T00::41:49</dc:date>
    <dc:language>en-US</dc:language>
    <meta:editing-cycles>1</meta:editing-cycles>
    <meta:editing-duration>PT0S</meta:editing-duration>
    <dc:title>elechobby:esp:tasmota</dc:title>
  </office:meta>
</office:document-meta>
</file>