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071c365bd92fe4708c9ee9f81e98654.png"/>
  <manifest:file-entry manifest:media-type="image/png" manifest:full-path="Pictures/e1e044d542c519623e6504fe5f91521b.png"/>
  <manifest:file-entry manifest:media-type="image/png" manifest:full-path="Pictures/7f6e2397514deb9a31a339df6505ede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lechobby:esp:tasmota2"/><text:bookmark-start text:name="__RefHeading___tasmota2_赤外線リモコンテスト_1"/><text:bookmark-start text:name="tasmota2_赤外線リモコンテスト"/>TASMOTA2 (赤外線リモコンテスト)<text:bookmark-end text:name="__RefHeading___tasmota2_赤外線リモコンテスト_1"/><text:bookmark-end text:name="tasmota2_赤外線リモコンテスト"/></text:h>
      <text:p text:style-name="Text_20_body">ESP-WROOM-02が盛り上がったころに、スイッチサイエンスで購入して眠っていたボードを使って、TASMOTA化と赤外線リモコン送受信試験を行った。</text:p>
      <text:p text:style-name="Text_20_body"><text:a xlink:type="simple" xlink:href="https://www.switch-science.com/catalog/3088/" text:style-name="Internet_20_link" text:visited-style-name="Visited_20_Internet_20_Link">Wi-Fi + 赤外線 + 温度湿度センサ ホームIoT 「ESP-IR+TPH Monitor」（完成品） - スイッチサイエンス</text:a>
<text:a xlink:type="simple" xlink:href="https://www.indoorcorgielec.com/wp-content/uploads/products/esp-irtph-monitor/ESP-IRTPHMonitor-Schematic.pdf" text:style-name="Internet_20_link" text:visited-style-name="Visited_20_Internet_20_Link">回路図</text:a></text:p>
      <text:p text:style-name="Text_20_body">ボードにはGY-BME280と、UART変換アダプタが実装されている。
<text:a xlink:type="simple" xlink:href="https://www.amazon.co.jp/HiLetgo-5pcs%E9%AB%98%E7%B2%BE%E5%BA%A6BMP280-3-3%E5%A4%A7%E6%B0%97%E5%9C%A7%E3%82%BB%E3%83%B3%E3%82%B5%E3%83%BCBMP180-BMP186%E3%82%92%E4%BA%A4%E6%8F%9B/dp/B07X91ZX34/ref=pd_day0_2/356-3091166-4172841?pd_rd_w=Hem1N&amp;pf_rd_p=3493130d-f88a-408a-9c45-f0cd433cf9b4&amp;pf_rd_r=055AQ6HYBX5TZA1SX5BJ&amp;pd_rd_r=8810fac3-9f5f-432c-ac99-2027dea9465e&amp;pd_rd_wg=3oqHm&amp;pd_rd_i=B07X91ZX34&amp;psc=1" text:style-name="Internet_20_link" text:visited-style-name="Visited_20_Internet_20_Link">Amazon.co.jp: HiLetgo 5pcs高精度BMP280-3.3大気圧センサーBMP180 / BMP186を交換 : 産業・研究開発用品</text:a>
<draw:frame draw:style-name="media" draw:name="0" text:anchor-type="as-char" draw:z-index="0" svg:width="13.229166666667cm" svg:height="9.7769339309429cm"><draw:image xlink:href="Pictures/8071c365bd92fe4708c9ee9f81e98654.png" xlink:type="simple" xlink:show="embed" xlink:actuate="onLoad"/></draw:frame></text:p>
      <text:h text:style-name="Heading_20_2" text:outline-level="2"><text:bookmark-start text:name="__RefHeading___カスタムファームウェアの作成_2"/><text:bookmark-start text:name="カスタムファームウェアの作成"/>カスタムファームウェアの作成<text:bookmark-end text:name="__RefHeading___カスタムファームウェアの作成_2"/><text:bookmark-end text:name="カスタムファームウェアの作成"/></text:h>
      <text:h text:style-name="Heading_20_2" text:outline-level="2"><text:bookmark-start text:name="__RefHeading___ファームウェア書き込み_3"/><text:bookmark-start text:name="ファームウェア書き込み"/>ファームウェア書き込み<text:bookmark-end text:name="__RefHeading___ファームウェア書き込み_3"/><text:bookmark-end text:name="ファームウェア書き込み"/></text:h>
      <text:p text:style-name="Text_20_body">tasmotizerを使用する。tasmotaを参照。書き込みはcustomでfirmware.binを選択する。</text:p>
      <text:h text:style-name="Heading_20_2" text:outline-level="2"><text:bookmark-start text:name="__RefHeading___初期設定_4"/><text:bookmark-start text:name="初期設定"/>初期設定<text:bookmark-end text:name="__RefHeading___初期設定_4"/><text:bookmark-end text:name="初期設定"/></text:h>
      <text:p text:style-name="Text_20_body">（編集中）</text:p>
      <text:p text:style-name="Text_20_body">ログインできたら、まずConfiguration - Configuration Moduleを選択する。Module TypeをGeneric(18)に変更して再起動、その後Configuration Moduleで下記の通り指定して再起動する。
<draw:frame draw:style-name="media" draw:name="1" text:anchor-type="as-char" draw:z-index="1" svg:width="7.9375cm" style:rel-width="100%" svg:height="16.38435828877cm" style:rel-height="scale"><draw:image xlink:href="Pictures/e1e044d542c519623e6504fe5f91521b.png" xlink:type="simple" xlink:show="embed" xlink:actuate="onLoad"/></draw:frame>
正しく設定出来たら、Main Menuに温湿度が表示される。
<draw:frame draw:style-name="media" draw:name="2" text:anchor-type="as-char" draw:z-index="2" svg:width="7.9375cm" style:rel-width="100%" svg:height="10.670081967213cm" style:rel-height="scale"><draw:image xlink:href="Pictures/7f6e2397514deb9a31a339df6505ede3.png" xlink:type="simple" xlink:show="embed" xlink:actuate="onLoad"/></draw:frame></text:p>
      <text:p text:style-name="Text_20_body">その他は基本的なところはtasmotaを参照する。</text:p>
      <text:h text:style-name="Heading_20_2" text:outline-level="2"><text:bookmark-start text:name="__RefHeading___赤外線リモコン_5"/><text:bookmark-start text:name="赤外線リモコン"/>赤外線リモコン<text:bookmark-end text:name="__RefHeading___赤外線リモコン_5"/><text:bookmark-end text:name="赤外線リモコン"/></text:h>
      <text:p text:style-name="Text_20_body">（編集中）</text:p>
      <text:p text:style-name="Text_20_body">動作確認はすべてConsoleで実施する。</text:p>
      <text:p text:style-name="Text_20_body">1.リモコン信号の受信</text:p>
      <text:p text:style-name="Text_20_body">A.SetOption58 1と送信して、RAWモードで受信できるように設定する。</text:p>
      <text:list text:style-name="List_20_1" text:continue-numbering="false">
        <text:list-item>
          <text:p text:style-name="List_20_1_Content_First"> SetOption29 受信フォーマットを16進数にするか、10進数にするか。(初期値16進数）</text:p>
        </text:list-item>
        <text:list-item>
          <text:p text:style-name="List_20_1_Content"> SetOption38 信号の受信感度を指定。数値が小さいほど高感度だがノイズも拾いやすくなる。指定の範囲は6～255（初期値6）</text:p>
        </text:list-item>
        <text:list-item>
          <text:p text:style-name="List_20_1_Content_Last"> SetOption58 IRRawデータのエンコード指定。従来の方式ではバッファオーバーフローして正確に拾えない。<text:line-break/><text:a xlink:type="simple" xlink:href="https://tasmota.github.io/docs/IRSend-RAW-Encoding/#new-ir-raw-compact-encoding" text:style-name="Internet_20_link" text:visited-style-name="Visited_20_Internet_20_Link">IRSendRAWエンコーディング-Tasmota</text:a>（初期値0（オフ））</text:p>
        </text:list-item>
      </text:list>
      <text:p text:style-name="Text_20_body">B.リモコン信号を何度か送信して、テキストにコピペする。
受信すると、下記のようなフォーマットで表示される（例）。</text:p>
      <text:p text:style-name="Preformatted_20_Text">09:05:49.230 RSL: RESULT = {"IrReceived":{"Protocol":"PANASONIC","Bits":48,"Data":"0x555AF148688B","DataLSB":"0xAA5A8F1216D1","Repeat":0,"RawData":"+3555-1710+485-360+480-1210E-365EfEgEfCgEfEgEfEgEfEfEgEfEgEfEfEfEfEgEgEgEfEgEfEgEgEfEgEg+430-415HiEfH-1260+435iHjKiHiHiHjHiH-410Hi+490-1200KlC-1205Mn+495","RawDataInfo":[99,99,0]}}</text:p>
      <text:p text:style-name="Text_20_body">C.RawDataの後ろにある、+3555 ・・・ +495までをコピーする。</text:p>
      <text:p text:style-name="Text_20_body">D.<text:a xlink:type="simple" xlink:href="https://tasmota.hadinger.fr/util" text:style-name="Internet_20_link" text:visited-style-name="Visited_20_Internet_20_Link">Unishox-Tasmota</text:a>を開き、ペーストしてGoを押下する。成功すればコードが変換される。（例2）</text:p>
      <text:p text:style-name="Preformatted_20_Text">3555,1710,485,360,480,1210,480,365,480,1210,480,365,480,1210,485,365,480,1210,480,365,480,1210,480,365,480,1210,480,1210,480,365,480,1210,480,365,480,1210,480,1210,480,1210,480,1210,480,365,480,365,480,365,480,1210,480,365,480,1210,480,365,480,365,480,1210,480,365,480,365,430,415,430,415,480,1210,430,1260,435,415,430,1260,435,415,430,415,430,415,430,1260,430,415,430,410,430,415,490,1200,435,410,485,1205,490,1200,495</text:p>
      <text:p text:style-name="Text_20_body">E.Outputに表示されているものをコピーし、Consoleに“IRSend 0,”をつけて入力する。</text:p>
      <text:p text:style-name="Preformatted_20_Text">IRSend 0,3555 （略）,495</text:p>
      <text:p text:style-name="Text_20_body">F.リモコン信号が正しく送信されたら、RESULT = {“IRSend”:“Done”}と表示されてリモコンが送信されるので、期待する動作をするか確認する。
コードが間違っているとRESULT = {“IRSend”:“Invalid RawData”}等と表示される。うまく動かない場合は、B.～F.を繰り返して試行錯誤を行う。</text:p>
      <text:h text:style-name="Heading_20_2" text:outline-level="2"><text:bookmark-start text:name="__RefHeading___メモ_6"/><text:bookmark-start text:name="メモ"/>メモ<text:bookmark-end text:name="__RefHeading___メモ_6"/><text:bookmark-end text:name="メモ"/></text:h>
      <text:p text:style-name="Text_20_body">自作時の外径サイズ
17 * 2.56 = 43.56
23 * 2.56 = 58.88</text:p>
      <text:p text:style-name="Text_20_body">PB8-2-5	(タカチ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3T08::04:30</meta:creation-date>
    <dc:creator>Generated</dc:creator>
    <dc:date>2026-09-13T08::04:30</dc:date>
    <dc:language>en-US</dc:language>
    <meta:editing-cycles>1</meta:editing-cycles>
    <meta:editing-duration>PT0S</meta:editing-duration>
    <dc:title>elechobby:esp:tasmota2</dc:title>
  </office:meta>
</office:document-meta>
</file>