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:pic"/><text:bookmark-start text:name="__RefHeading___pic_1"/><text:bookmark-start text:name="pic"/>PIC<text:bookmark-end text:name="__RefHeading___pic_1"/><text:bookmark-end text:name="pic"/></text:h>
      <text:p text:style-name="Text_20_body">PICマイコンについて記述しようと思っていますが、もっと偉大なサイトが星の数ほどあるので、国内では情報が少ないMikroCについて記述していく予定です。</text:p>
      <text:h text:style-name="Heading_20_3" text:outline-level="3"><text:bookmark-start text:name="__RefHeading___mikroc_2"/><text:bookmark-start text:name="mikroc"/>MikroC<text:bookmark-end text:name="__RefHeading___mikroc_2"/><text:bookmark-end text:name="mikroc"/></text:h>
      <text:p text:style-name="Text_20_body">元イスラエルのPICマイコン統合開発環境「MikroC」シリーズのうち、MikroC for PICに関する情報を記録したページになります。
ANSI Cに準拠していてとても使いやすい反面、国内にあまりに情報がありません。
私も苦労したので、知っている事を記録をしていこうと思います。</text:p>
      <text:h text:style-name="Heading_20_3" text:outline-level="3"><text:bookmark-start text:name="__RefHeading___mikroc_リンク_3"/><text:bookmark-start text:name="mikroc_リンク"/>MikroC リンク<text:bookmark-end text:name="__RefHeading___mikroc_リンク_3"/><text:bookmark-end text:name="mikroc_リンク"/></text:h>
      <text:p text:style-name="Text_20_body"><text:a xlink:type="simple" xlink:href="https://www.mikroe.com/mikroc-pic" text:style-name="Internet_20_link" text:visited-style-name="Visited_20_Internet_20_Link">mikroC PRO for PIC | Mikroe</text:a>
<text:a xlink:type="simple" xlink:href="http://www.microtechnica-shop.jp/shopbrand/ct3/" text:style-name="Internet_20_link" text:visited-style-name="Visited_20_Internet_20_Link">PICマイコン関連 | マイクロテクニカ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5::36:08</meta:creation-date>
    <dc:creator>Generated</dc:creator>
    <dc:date>2026-09-14T05::36:08</dc:date>
    <dc:language>en-US</dc:language>
    <meta:editing-cycles>1</meta:editing-cycles>
    <meta:editing-duration>PT0S</meta:editing-duration>
    <dc:title>elechobby:pic:pic</dc:title>
  </office:meta>
</office:document-meta>
</file>