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4ceff9b88c4142d3782aca4fe1a5aa.png"/>
  <manifest:file-entry manifest:media-type="image/png" manifest:full-path="Pictures/3776a56be0d13b50338f1b5788686e44.png"/>
  <manifest:file-entry manifest:media-type="image/png" manifest:full-path="Pictures/9c0f10d336247712ce1da173cfbc784b.png"/>
  <manifest:file-entry manifest:media-type="image/png" manifest:full-path="Pictures/61ebe0f1fe08e0f13f2f4b359e26de41.png"/>
  <manifest:file-entry manifest:media-type="image/png" manifest:full-path="Pictures/fe9e2bc5e16bec0bdcbc2ef5ada4bdf8.png"/>
  <manifest:file-entry manifest:media-type="image/png" manifest:full-path="Pictures/22eedb04cab52722f3008f97075d5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60"/><text:bookmark-start text:name="__RefHeading___簡易信号発生ユニット_pic16f628_1"/><text:bookmark-start text:name="簡易信号発生ユニット_pic16f628"/>簡易信号発生ユニット(PIC16F628)<text:bookmark-end text:name="__RefHeading___簡易信号発生ユニット_pic16f628_1"/><text:bookmark-end text:name="簡易信号発生ユニット_pic16f628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16F628は、ボルテージリファレンスモジュールを内蔵しており、16段階の電圧を出力することが出来ます。
これを利用して簡単な信号発生器を作成してみました。
スイッチ切り替えでサイン波とノコギリ波が選択出来ます。
<draw:frame draw:style-name="media" draw:name="0" text:anchor-type="as-char" draw:z-index="0" svg:width="13.229166666667cm" svg:height="4.6922200520833cm"><draw:image xlink:href="Pictures/224ceff9b88c4142d3782aca4fe1a5aa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とても簡単です。</text:p>
      <text:list text:style-name="List_20_1" text:continue-numbering="false">
        <text:list-item>
          <text:p text:style-name="List_20_1_Content_First"> サイン波</text:p>
          <text:list text:style-name="List_20_1">
            <text:list-item>
              <text:p text:style-name="List_20_1_Content"> 角度20°単位でのサインデータ18個を順次ボルテージリファレンスモジュールに出力します。</text:p>
            </text:list-item>
          </text:list>
        </text:list-item>
        <text:list-item>
          <text:p text:style-name="List_20_1_Content"> ノコギリ波</text:p>
          <text:list text:style-name="List_20_1">
            <text:list-item>
              <text:p text:style-name="List_20_1_Content_Last"> 0~15までのデータを順次ボルテージリファレンスモジュールに出力します。</text:p>
            </text:list-item>
          </text:list>
        </text:list-item>
      </text:list>
      <text:p text:style-name="Text_20_body">尚、サイン波とノコギリ波の切り替えはスイッチで行います。
また、PICより出力された電圧を抵抗とコンデンサによるローパスフィルタを通して出力し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3776a56be0d13b50338f1b5788686e44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char</text:span><text:tab/>tbl<text:span text:style-name="highlight_br0">[</text:span><text:span text:style-name="highlight_br0">]</text:span> <text:span text:style-name="highlight_sy0">=</text:span> <text:span text:style-name="highlight_br0">{</text:span><text:line-break/><text:tab/><text:tab/><text:span text:style-name="highlight_nu6">0b11100000</text:span> <text:span text:style-name="highlight_sy0">|</text:span> <text:span text:style-name="highlight_nu0">7</text:span><text:span text:style-name="highlight_sy0">,</text:span><text:line-break/><text:tab/><text:tab/><text:span text:style-name="highlight_nu6">0b11100000</text:span> <text:span text:style-name="highlight_sy0">|</text:span> <text:span text:style-name="highlight_nu0">9</text:span><text:span text:style-name="highlight_sy0">,</text:span><text:line-break/><text:tab/><text:tab/><text:span text:style-name="highlight_nu6">0b11100000</text:span> <text:span text:style-name="highlight_sy0">|</text:span> <text:span text:style-name="highlight_nu0">11</text:span><text:span text:style-name="highlight_sy0">,</text:span><text:line-break/><text:tab/><text:tab/><text:span text:style-name="highlight_nu6">0b11100000</text:span> <text:span text:style-name="highlight_sy0">|</text:span> <text:span text:style-name="highlight_nu0">13</text:span><text:span text:style-name="highlight_sy0">,</text:span><text:line-break/><text:tab/><text:tab/><text:span text:style-name="highlight_nu6">0b11100000</text:span> <text:span text:style-name="highlight_sy0">|</text:span> <text:span text:style-name="highlight_nu0">14</text:span><text:span text:style-name="highlight_sy0">,</text:span><text:line-break/><text:tab/><text:tab/><text:span text:style-name="highlight_nu6">0b11100000</text:span> <text:span text:style-name="highlight_sy0">|</text:span> <text:span text:style-name="highlight_nu0">14</text:span><text:span text:style-name="highlight_sy0">,</text:span><text:line-break/><text:tab/><text:tab/><text:span text:style-name="highlight_nu6">0b11100000</text:span> <text:span text:style-name="highlight_sy0">|</text:span> <text:span text:style-name="highlight_nu0">13</text:span><text:span text:style-name="highlight_sy0">,</text:span><text:line-break/><text:tab/><text:tab/><text:span text:style-name="highlight_nu6">0b11100000</text:span> <text:span text:style-name="highlight_sy0">|</text:span> <text:span text:style-name="highlight_nu0">11</text:span><text:span text:style-name="highlight_sy0">,</text:span><text:line-break/><text:tab/><text:tab/><text:span text:style-name="highlight_nu6">0b11100000</text:span> <text:span text:style-name="highlight_sy0">|</text:span> <text:span text:style-name="highlight_nu0">9</text:span><text:span text:style-name="highlight_sy0">,</text:span><text:line-break/><text:tab/><text:tab/><text:span text:style-name="highlight_nu6">0b11100000</text:span> <text:span text:style-name="highlight_sy0">|</text:span> <text:span text:style-name="highlight_nu0">7</text:span><text:span text:style-name="highlight_sy0">,</text:span><text:line-break/><text:tab/><text:tab/><text:span text:style-name="highlight_nu6">0b11100000</text:span> <text:span text:style-name="highlight_sy0">|</text:span> <text:span text:style-name="highlight_nu0">5</text:span><text:span text:style-name="highlight_sy0">,</text:span><text:line-break/><text:tab/><text:tab/><text:span text:style-name="highlight_nu6">0b11100000</text:span> <text:span text:style-name="highlight_sy0">|</text:span> <text:span text:style-name="highlight_nu0">3</text:span><text:span text:style-name="highlight_sy0">,</text:span><text:line-break/><text:tab/><text:tab/><text:span text:style-name="highlight_nu6">0b11100000</text:span> <text:span text:style-name="highlight_sy0">|</text:span> <text:span text:style-name="highlight_nu0">1</text:span><text:span text:style-name="highlight_sy0">,</text:span><text:line-break/><text:tab/><text:tab/><text:span text:style-name="highlight_nu6">0b11100000</text:span> <text:span text:style-name="highlight_sy0">|</text:span> <text:span text:style-name="highlight_nu0">0</text:span><text:span text:style-name="highlight_sy0">,</text:span><text:line-break/><text:tab/><text:tab/><text:span text:style-name="highlight_nu6">0b11100000</text:span> <text:span text:style-name="highlight_sy0">|</text:span> <text:span text:style-name="highlight_nu0">0</text:span><text:span text:style-name="highlight_sy0">,</text:span><text:line-break/><text:tab/><text:tab/><text:span text:style-name="highlight_nu6">0b11100000</text:span> <text:span text:style-name="highlight_sy0">|</text:span> <text:span text:style-name="highlight_nu0">1</text:span><text:span text:style-name="highlight_sy0">,</text:span><text:line-break/><text:tab/><text:tab/><text:span text:style-name="highlight_nu6">0b11100000</text:span> <text:span text:style-name="highlight_sy0">|</text:span> <text:span text:style-name="highlight_nu0">3</text:span><text:span text:style-name="highlight_sy0">,</text:span><text:line-break/><text:tab/><text:tab/><text:span text:style-name="highlight_nu6">0b11100000</text:span> <text:span text:style-name="highlight_sy0">|</text:span> <text:span text:style-name="highlight_nu0">5</text:span><text:span text:style-name="highlight_sy0">,</text:span><text:line-break/><text:tab/><text:tab/><text:span text:style-name="highlight_nu6">0b11100000</text:span><text:span text:style-name="highlight_sy0">,</text:span><text:line-break/><text:tab/><text:tab/><text:span text:style-name="highlight_nu6">0b11100001</text:span><text:span text:style-name="highlight_sy0">,</text:span><text:line-break/><text:tab/><text:tab/><text:span text:style-name="highlight_nu6">0b11100010</text:span><text:span text:style-name="highlight_sy0">,</text:span><text:line-break/><text:tab/><text:tab/><text:span text:style-name="highlight_nu6">0b11100011</text:span><text:span text:style-name="highlight_sy0">,</text:span><text:line-break/><text:tab/><text:tab/><text:span text:style-name="highlight_nu6">0b11100100</text:span><text:span text:style-name="highlight_sy0">,</text:span><text:line-break/><text:tab/><text:tab/><text:span text:style-name="highlight_nu6">0b11100101</text:span><text:span text:style-name="highlight_sy0">,</text:span><text:line-break/><text:tab/><text:tab/><text:span text:style-name="highlight_nu6">0b11100110</text:span><text:span text:style-name="highlight_sy0">,</text:span><text:line-break/><text:tab/><text:tab/><text:span text:style-name="highlight_nu6">0b11100111</text:span><text:span text:style-name="highlight_sy0">,</text:span><text:line-break/><text:tab/><text:tab/><text:span text:style-name="highlight_nu6">0b11101000</text:span><text:span text:style-name="highlight_sy0">,</text:span><text:line-break/><text:tab/><text:tab/><text:span text:style-name="highlight_nu6">0b11101001</text:span><text:span text:style-name="highlight_sy0">,</text:span><text:line-break/><text:tab/><text:tab/><text:span text:style-name="highlight_nu6">0b11101010</text:span><text:span text:style-name="highlight_sy0">,</text:span><text:line-break/><text:tab/><text:tab/><text:span text:style-name="highlight_nu6">0b11101011</text:span><text:span text:style-name="highlight_sy0">,</text:span><text:line-break/><text:tab/><text:tab/><text:span text:style-name="highlight_nu6">0b11101100</text:span><text:span text:style-name="highlight_sy0">,</text:span><text:line-break/><text:tab/><text:tab/><text:span text:style-name="highlight_nu6">0b11101101</text:span><text:span text:style-name="highlight_sy0">,</text:span><text:line-break/><text:tab/><text:tab/><text:span text:style-name="highlight_nu6">0b11101110</text:span><text:span text:style-name="highlight_sy0">,</text:span><text:line-break/><text:tab/><text:tab/><text:span text:style-name="highlight_nu6">0b11101111</text:span><text:span text:style-name="highlight_sy0">,</text:span><text:line-break/><text:tab/><text:span text:style-name="highlight_br0">}</text:span><text:span text:style-name="highlight_sy0">;</text:span><text:line-break/><text:tab/><text:span text:style-name="highlight_kw4">unsigned</text:span><text:tab/><text:span text:style-name="highlight_kw4">char</text:span><text:tab/>i<text:span text:style-name="highlight_sy0">;</text:span><text:line-break/><text:tab/>CMCON <text:span text:style-name="highlight_sy0">=</text:span> <text:span text:style-name="highlight_nu6">0b00000111</text:span><text:span text:style-name="highlight_sy0">;</text:span><text:line-break/><text:tab/>TRISA <text:span text:style-name="highlight_sy0">=</text:span> <text:span text:style-name="highlight_nu6">0b11111111</text:span><text:span text:style-name="highlight_sy0">;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ORTA.<text:span text:style-name="highlight_me1">F0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<text:span text:style-name="highlight_nu0">18</text:span><text:span text:style-name="highlight_sy0">;</text:span> i<text:span text:style-name="highlight_sy0">++</text:span><text:span text:style-name="highlight_br0">)</text:span><text:tab/><text:span text:style-name="highlight_co1">// サイン波 </text:span><text:line-break/><text:tab/><text:tab/><text:tab/><text:tab/>VRCON <text:span text:style-name="highlight_sy0">=</text:span> tbl<text:span text:style-name="highlight_br0">[</text:span>i<text:span text:style-name="highlight_br0">]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<text:span text:style-name="highlight_kw1">for</text:span> <text:span text:style-name="highlight_br0">(</text:span>i <text:span text:style-name="highlight_sy0">=</text:span> <text:span text:style-name="highlight_nu0">18</text:span><text:span text:style-name="highlight_sy0">;</text:span> i <text:span text:style-name="highlight_sy0">&lt;</text:span> <text:span text:style-name="highlight_nu0">34</text:span><text:span text:style-name="highlight_sy0">;</text:span> i<text:span text:style-name="highlight_sy0">++</text:span><text:span text:style-name="highlight_br0">)</text:span><text:tab/><text:span text:style-name="highlight_co1">// のこぎり波 </text:span><text:line-break/><text:tab/><text:tab/><text:tab/><text:tab/>VRCON <text:span text:style-name="highlight_sy0">=</text:span> tbl<text:span text:style-name="highlight_br0">[</text:span>i<text:span text:style-name="highlight_br0">]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確認しました。ブレッドボードは部品点数が少ないときは重宝しますよ。
<draw:frame draw:style-name="media" draw:name="2" text:anchor-type="as-char" draw:z-index="2" svg:width="13.229166666667cm" svg:height="9.921875cm"><draw:image xlink:href="Pictures/9c0f10d336247712ce1da173cfbc784b.png" xlink:type="simple" xlink:show="embed" xlink:actuate="onLoad"/></draw:frame></text:p>
      <text:p text:style-name="Text_20_body">先ずは、サイン波です。
上が、ローパスフィルタ前(B)の波形です。
下が、ローパスフィルタ後(A)の波形です。
<draw:frame draw:style-name="media" draw:name="3" text:anchor-type="as-char" draw:z-index="3" svg:width="13.229166666667cm" svg:height="9.921875cm"><draw:image xlink:href="Pictures/61ebe0f1fe08e0f13f2f4b359e26de41.png" xlink:type="simple" xlink:show="embed" xlink:actuate="onLoad"/></draw:frame></text:p>
      <text:p text:style-name="Text_20_body">次は、ノコギリ波です。
上が、ローパスフィルタ前(B)の波形です。
下が、ローパスフィルタ後(A)の波形です。こんな波形になるとは…
<draw:frame draw:style-name="media" draw:name="4" text:anchor-type="as-char" draw:z-index="4" svg:width="13.229166666667cm" svg:height="9.921875cm"><draw:image xlink:href="Pictures/fe9e2bc5e16bec0bdcbc2ef5ada4bdf8.png" xlink:type="simple" xlink:show="embed" xlink:actuate="onLoad"/></draw:frame></text:p>
      <text:p text:style-name="Text_20_body">この時の周波数は約18Khzでした。
<draw:frame draw:style-name="media" draw:name="5" text:anchor-type="as-char" draw:z-index="5" svg:width="13.229166666667cm" svg:height="9.921875cm"><draw:image xlink:href="Pictures/22eedb04cab52722f3008f97075d52fa.png" xlink:type="simple" xlink:show="embed" xlink:actuate="onLoad"/></draw:frame></text:p>
      <text:p text:style-name="Text_20_body">結果的には、16段階(4ビットD/A)では、実使用を考えると、少し厳しいのかもしれません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12:59</meta:creation-date>
    <dc:creator>Generated</dc:creator>
    <dc:date>2026-09-14T07::12:59</dc:date>
    <dc:language>en-US</dc:language>
    <meta:editing-cycles>1</meta:editing-cycles>
    <meta:editing-duration>PT0S</meta:editing-duration>
    <dc:title>elechobby:picdic:otherpic:160</dc:title>
  </office:meta>
</office:document-meta>
</file>