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f69a66794086167a70135086539cfe.png"/>
  <manifest:file-entry manifest:media-type="image/png" manifest:full-path="Pictures/0426da9a1e46860599db5256c220f8f3.png"/>
  <manifest:file-entry manifest:media-type="image/png" manifest:full-path="Pictures/7da2ea4347768d67b4df79a556593b8c.png"/>
  <manifest:file-entry manifest:media-type="image/png" manifest:full-path="Pictures/c49a37c878f4a28742f91c1b7dc16399.png"/>
  <manifest:file-entry manifest:media-type="image/png" manifest:full-path="Pictures/2b928d1d9208db67e7a297f2e6888df7.png"/>
  <manifest:file-entry manifest:media-type="image/png" manifest:full-path="Pictures/c8f3fdbc4e4b9a0f3aaff6ee000bb9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3"/><text:bookmark-start text:name="__RefHeading___高速ad変換ユニット_ad7820_pic16f876_1"/><text:bookmark-start text:name="高速ad変換ユニット_ad7820_pic16f876"/>高速AD変換ユニット(AD7820)(PIC16F876)<text:bookmark-end text:name="__RefHeading___高速ad変換ユニット_ad7820_pic16f876_1"/><text:bookmark-end text:name="高速ad変換ユニット_ad7820_pic16f876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秋月電子通商で300円で購入したANALOGDEVICESのAD7820 8ビットA/Dコンバータを使用してみました。
AD7820は高速、マイクロプロセッサ・コンパチブルの8ビットA/Dコンバータ(ADC)で、ハーフフラッシュ変換技術の採用によって1.36μsecの変換時間を実現しています。
PICの内臓モジュールでは、12ビット(20MHz)精度で、最小39μsecなので、約28倍も高速に変換できることになります。</text:p>
      <text:p text:style-name="Text_20_body">【特長】</text:p>
      <text:list text:style-name="List_20_1" text:continue-numbering="false">
        <text:list-item>
          <text:p text:style-name="List_20_1_Content_First"> 高速変換時間:1.36μs(max)</text:p>
        </text:list-item>
        <text:list-item>
          <text:p text:style-name="List_20_1_Content"> トラック・アンド・ホールド回路内蔵</text:p>
        </text:list-item>
        <text:list-item>
          <text:p text:style-name="List_20_1_Content"> ノー・ミスコードを保証</text:p>
        </text:list-item>
        <text:list-item>
          <text:p text:style-name="List_20_1_Content"> トリミングの必要なし</text:p>
        </text:list-item>
        <text:list-item>
          <text:p text:style-name="List_20_1_Content"> 単電源+5V動作</text:p>
        </text:list-item>
        <text:list-item>
          <text:p text:style-name="List_20_1_Content"> レシオメトリック動作</text:p>
        </text:list-item>
        <text:list-item>
          <text:p text:style-name="List_20_1_Content"> 外部クロック必要なし</text:p>
        </text:list-item>
        <text:list-item>
          <text:p text:style-name="List_20_1_Content"> 拡張動作温度範囲</text:p>
        </text:list-item>
        <text:list-item>
          <text:p text:style-name="List_20_1_Content"> スキニー20ピンDIP、SOICパッケージ</text:p>
        </text:list-item>
        <text:list-item>
          <text:p text:style-name="List_20_1_Content_Last"> アナログ入力電圧範囲は0~+5Vで、+5Vの単電源で動作</text:p>
        </text:list-item>
      </text:list>
      <text:p text:style-name="Text_20_body">AD7820のブロックダイアグラムです。
<draw:frame draw:style-name="media" draw:name="0" text:anchor-type="as-char" draw:z-index="0" svg:width="14.393333333333cm" svg:height="9.1810416666667cm"><draw:image xlink:href="Pictures/27f69a66794086167a70135086539cfe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A/D変換したデータを単純にD/A変換(ラダー抵抗方式)する処理を繰り返すだけのものです。
AD7820には何種類かのモードがありますが、今回は最も簡易なRDモードを採用しました。
<draw:frame draw:style-name="media" draw:name="1" text:anchor-type="as-char" draw:z-index="1" svg:width="14.366875cm" svg:height="8.810625cm"><draw:image xlink:href="Pictures/0426da9a1e46860599db5256c220f8f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4.552083333333cm"><draw:image xlink:href="Pictures/7da2ea4347768d67b4df79a556593b8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 ポートの設定</text:span><text:line-break/><text:tab/>TRISA <text:span text:style-name="highlight_sy0">=</text:span> <text:span text:style-name="highlight_nu6">0b111110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1111111</text:span><text:span text:style-name="highlight_sy0">;</text:span><text:line-break/><text:tab/>ADCON1 <text:span text:style-name="highlight_sy0">=</text:span> <text:span text:style-name="highlight_nu6">0b0000111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PORTA.<text:span text:style-name="highlight_me1">F2</text:span> <text:span text:style-name="highlight_sy0">=</text:span> <text:span text:style-name="highlight_nu0">0</text:span><text:span text:style-name="highlight_sy0">;</text:span><text:tab/><text:tab/><text:tab/><text:tab/><text:span text:style-name="highlight_co1">// 変換開始</text:span><text:line-break/><text:tab/><text:tab/><text:span text:style-name="highlight_kw1">while</text:span> <text:span text:style-name="highlight_br0">(</text:span>PORTA.<text:span text:style-name="highlight_me1">F3</text:span> <text:span text:style-name="highlight_sy0">==</text:span> <text:span text:style-name="highlight_nu0">1</text:span><text:span text:style-name="highlight_br0">)</text:span><text:tab/><text:tab/><text:span text:style-name="highlight_co1">// 変換終了チェック</text:span><text:line-break/><text:tab/><text:tab/><text:tab/>PORTB <text:span text:style-name="highlight_sy0">=</text:span> PORTC<text:span text:style-name="highlight_sy0">;</text:span><text:tab/><text:tab/><text:tab/><text:span text:style-name="highlight_co1">// データ取込と出力 </text:span><text:line-break/><text:tab/><text:tab/>PORTA.<text:span text:style-name="highlight_me1">F2</text:span> <text:span text:style-name="highlight_sy0">=</text:span> <text:span text:style-name="highlight_nu0">1</text:span><text:span text:style-name="highlight_sy0">;</text:span><text:tab/><text:tab/><text:tab/><text:tab/><text:span text:style-name="highlight_co1">// 変換終了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c49a37c878f4a28742f91c1b7dc16399.png" xlink:type="simple" xlink:show="embed" xlink:actuate="onLoad"/></draw:frame></text:p>
      <text:p text:style-name="Text_20_body">入力に1kHzの半波を加えてみました。
上の黄色が入力波形、下の水色が出力波形です。
<draw:frame draw:style-name="media" draw:name="4" text:anchor-type="as-char" draw:z-index="4" svg:width="8.4666666666667cm" style:rel-width="100%" svg:height="6.35cm" style:rel-height="scale"><draw:image xlink:href="Pictures/2b928d1d9208db67e7a297f2e6888df7.png" xlink:type="simple" xlink:show="embed" xlink:actuate="onLoad"/></draw:frame></text:p>
      <text:p text:style-name="Text_20_body">入力に10kHzの半波を加えてみました。
<draw:frame draw:style-name="media" draw:name="5" text:anchor-type="as-char" draw:z-index="5" svg:width="8.4666666666667cm" style:rel-width="100%" svg:height="6.35cm" style:rel-height="scale"><draw:image xlink:href="Pictures/c8f3fdbc4e4b9a0f3aaff6ee000bb9d3.png" xlink:type="simple" xlink:show="embed" xlink:actuate="onLoad"/></draw:frame></text:p>
      <text:p text:style-name="Text_20_body">如何ですか?
これで簡易オシロを作成するのも宜しいのでは…!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12:34</meta:creation-date>
    <dc:creator>Generated</dc:creator>
    <dc:date>2026-09-14T06::12:34</dc:date>
    <dc:language>en-US</dc:language>
    <meta:editing-cycles>1</meta:editing-cycles>
    <meta:editing-duration>PT0S</meta:editing-duration>
    <dc:title>elechobby:picdic:otherpic:163</dc:title>
  </office:meta>
</office:document-meta>
</file>