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2beefb935dba2de3b9cb82e383c556.png"/>
  <manifest:file-entry manifest:media-type="image/png" manifest:full-path="Pictures/6565669fa28b680f9dd2f61b085c78aa.png"/>
  <manifest:file-entry manifest:media-type="image/png" manifest:full-path="Pictures/2655ed780f0a41a45d43d905d61421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5"/><text:bookmark-start text:name="__RefHeading___温度計_lm35dz直結_pic16f876_1"/><text:bookmark-start text:name="温度計_lm35dz直結_pic16f876"/>温度計(LM35DZ直結)(PIC16F876)<text:bookmark-end text:name="__RefHeading___温度計_lm35dz直結_pic16f876_1"/><text:bookmark-end text:name="温度計_lm35dz直結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M35DZを使用した温度計を良く見かけます。そこでは大抵、LM35DZの出力をオペアンプを利用して、10倍に増幅してから処理をしています。
&lt;10倍に増幅するメリット&gt;</text:p>
      <text:list text:style-name="List_20_1" text:continue-numbering="false">
        <text:list-item>
          <text:p text:style-name="List_20_1_Content_First"> 温度係数が、10.0mV/℃と小さいので10倍にすると温度係数を100.0mV/℃とすることが出来る。</text:p>
        </text:list-item>
        <text:list-item>
          <text:p text:style-name="List_20_1_Content"> そうすることにより、小数点以下の単位まで温度を測定することが出来る。</text:p>
        </text:list-item>
        <text:list-item>
          <text:p text:style-name="List_20_1_Content"> つまり、PICのA/Dの精度では、最小単位が約5mVなので、(A/DのVref+が5Vの場合、5mV≒5V÷1023)</text:p>
          <text:list text:style-name="List_20_1">
            <text:list-item>
              <text:p text:style-name="List_20_1_Content"> 増幅をしないと、0.5℃が限度となるが、</text:p>
            </text:list-item>
            <text:list-item>
              <text:p text:style-name="List_20_1_Content_Last"> 10倍に増幅すると、0.05℃までの精度で測定が可能となる。</text:p>
            </text:list-item>
          </text:list>
        </text:list-item>
      </text:list>
      <text:p text:style-name="Text_20_body">&lt;10倍に増幅するデメリット&gt;</text:p>
      <text:list text:style-name="List_20_1" text:continue-numbering="false">
        <text:list-item>
          <text:p text:style-name="List_20_1_Content_First"> 部品点数(オペアンプ+抵抗)が多くなる。</text:p>
        </text:list-item>
        <text:list-item>
          <text:p text:style-name="List_20_1_Content"> 増幅率を10倍に精度よく調整するのは結構難儀。</text:p>
        </text:list-item>
        <text:list-item>
          <text:p text:style-name="List_20_1_Content_Last"> 温度測定範囲が0~50℃(5V≒50×100mV)と半減してしまう。</text:p>
        </text:list-item>
      </text:list>
      <text:p text:style-name="Text_20_body">0.05℃までの精度を求めると増幅も致し方無いのですが、増幅をしなくても、もう少し精度(せめて倍)を上げることはできないものでしょうか?</text:p>
      <text:p text:style-name="Text_20_body">&lt;LM35DZの規格&gt;</text:p>
      <text:list text:style-name="List_20_1" text:continue-numbering="false">
        <text:list-item>
          <text:p text:style-name="List_20_1_Content_First"> 摂氏(℃)に比例(直読可能)した電圧出力(例:20℃のとき、出力200mV)</text:p>
        </text:list-item>
        <text:list-item>
          <text:p text:style-name="List_20_1_Content"> 測定温度範囲:0~100℃</text:p>
        </text:list-item>
        <text:list-item>
          <text:p text:style-name="List_20_1_Content"> 精度:±1℃</text:p>
        </text:list-item>
        <text:list-item>
          <text:p text:style-name="List_20_1_Content"> 温度係数:10.0mV/℃</text:p>
        </text:list-item>
        <text:list-item>
          <text:p text:style-name="List_20_1_Content"> 電源電圧:DC4V~20V、低消費電流:60μA</text:p>
        </text:list-item>
        <text:list-item>
          <text:p text:style-name="List_20_1_Content_Last"> 低出力インピーダンス:0.1Ω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/D変換のVref+が5Vの場合には、最小分解能が≒5mV(5V÷1023)となりますが、PICの規格では、Vref+を2.5Vまで下げることが出来るので、最小分解能を、≒2.5mVとすることができ、単純に倍の精度を得ることが出来ます。</text:p>
      <text:p text:style-name="Text_20_body">つまり、温度で換算すると、0.5℃単位を0.25℃単位まで、精度を高めることが出来ることになります。
また、測定温度範囲も、0~100℃までと半減することなくカバーできます。
何よりも最大のメリットは、ハードウエア的に調整する箇所が無いということだと思います。
回路的には、LM35DZの直結の値と10倍増幅の値の両方を測定し、温度換算した値を5桁の7セグメントLEDにダイナミック点灯方式で表示させました。</text:p>
      <text:p text:style-name="Text_20_body">&lt;四捨五入の仕方&gt;
LM35DZの出力が125mV(12.5℃)とした場合、これを小数点以下の温度を四捨五入すると13℃になります。
これをプログラムでは次のようにして実現します。</text:p>
      <text:p text:style-name="Preformatted_20_Text">int i;<text:line-break/>i = 125 / 10; // i は整数型なので、小数点以下が切り捨てられて12となる。<text:line-break/>if ((125 - (i * 10)) &gt;= 5) {<text:line-break/> i++; // i の値は、13となる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b52beefb935dba2de3b9cb82e383c55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SEG1<text:tab/>PORTC.F5</text:span><text:line-break/><text:span text:style-name="highlight_co2">#define<text:tab/>SEG2<text:tab/>PORTC.F4</text:span><text:line-break/><text:span text:style-name="highlight_co2">#define<text:tab/>SEG3<text:tab/>PORTC.F3</text:span><text:line-break/><text:span text:style-name="highlight_co2">#define<text:tab/>SEG4<text:tab/>PORTC.F2</text:span><text:line-break/><text:span text:style-name="highlight_co2">#define<text:tab/>SEG5<text:tab/>PORTC.F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segTbl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tab/><text:span text:style-name="highlight_nu6">0b10111110</text:span><text:span text:style-name="highlight_sy0">,</text:span><text:tab/><text:tab/><text:span text:style-name="highlight_co1">// 0</text:span><text:line-break/><text:tab/><text:span text:style-name="highlight_nu6">0b10100000</text:span><text:span text:style-name="highlight_sy0">,</text:span><text:tab/><text:tab/><text:span text:style-name="highlight_co1">// 1</text:span><text:line-break/><text:tab/><text:span text:style-name="highlight_nu6">0b11011010</text:span><text:span text:style-name="highlight_sy0">,</text:span><text:tab/><text:tab/><text:span text:style-name="highlight_co1">// 2</text:span><text:line-break/><text:tab/><text:span text:style-name="highlight_nu6">0b11110010</text:span><text:span text:style-name="highlight_sy0">,</text:span><text:tab/><text:tab/><text:span text:style-name="highlight_co1">// 3</text:span><text:line-break/><text:tab/><text:span text:style-name="highlight_nu6">0b11100100</text:span><text:span text:style-name="highlight_sy0">,</text:span><text:tab/><text:tab/><text:span text:style-name="highlight_co1">// 4</text:span><text:line-break/><text:tab/><text:span text:style-name="highlight_nu6">0b01110110</text:span><text:span text:style-name="highlight_sy0">,</text:span><text:tab/><text:tab/><text:span text:style-name="highlight_co1">// 5</text:span><text:line-break/><text:tab/><text:span text:style-name="highlight_nu6">0b01111110</text:span><text:span text:style-name="highlight_sy0">,</text:span><text:tab/><text:tab/><text:span text:style-name="highlight_co1">// 6</text:span><text:line-break/><text:tab/><text:span text:style-name="highlight_nu6">0b10100110</text:span><text:span text:style-name="highlight_sy0">,</text:span><text:tab/><text:tab/><text:span text:style-name="highlight_co1">// 7</text:span><text:line-break/><text:tab/><text:span text:style-name="highlight_nu6">0b11111110</text:span><text:span text:style-name="highlight_sy0">,</text:span><text:tab/><text:tab/><text:span text:style-name="highlight_co1">// 8</text:span><text:line-break/><text:tab/><text:span text:style-name="highlight_nu6">0b11110110</text:span><text:span text:style-name="highlight_sy0">,</text:span><text:tab/><text:tab/><text:span text:style-name="highlight_co1">// 9</text:span><text:line-break/><text:tab/><text:span text:style-name="highlight_nu6">0b01000000</text:span><text:span text:style-name="highlight_sy0">,</text:span><text:tab/><text:tab/><text:span text:style-name="highlight_co1">// -</text:span><text:line-break/><text:tab/><text:span text:style-name="highlight_nu6">0b11111111</text:span><text:span text:style-name="highlight_sy0">,</text:span><text:tab/><text:tab/><text:span text:style-name="highlight_co1">// all-on</text:span><text:line-break/><text:tab/><text:span text:style-name="highlight_nu6">0b00000000</text:span><text:span text:style-name="highlight_sy0">,</text:span><text:tab/><text:tab/><text:span text:style-name="highlight_co1">// all-off</text:span><text:line-break/><text:span text:style-name="highlight_br0">}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char</text:span><text:tab/>ChangeSegData<text:span text:style-name="highlight_br0">(</text:span><text:span text:style-name="highlight_kw4">unsigned</text:span><text:tab/><text:span text:style-name="highlight_kw4">char</text:span><text:tab/>c<text:span text:style-name="highlight_br0">)</text:span><text:line-break/><text:span text:style-name="highlight_br0">{</text:span><text:line-break/><text:tab/><text:span text:style-name="highlight_kw1">switch</text:span> <text:span text:style-name="highlight_br0">(</text:span>c<text:span text:style-name="highlight_br0">)</text:span> <text:span text:style-name="highlight_br0">{</text:span><text:line-break/><text:tab/><text:span text:style-name="highlight_kw1">case</text:span> <text:span text:style-name="highlight_st0">'0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1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2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3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4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5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6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7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7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8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8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9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9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-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*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1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 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2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default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kw1">return</text:span><text:span text:style-name="highlight_br0">(</text:span>c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dat1<text:span text:style-name="highlight_sy0">,</text:span> dat2<text:span text:style-name="highlight_sy0">,</text:span> dat3<text:span text:style-name="highlight_sy0">,</text:span> dat4<text:span text:style-name="highlight_sy0">,</text:span> dat5<text:span text:style-name="highlight_sy0">,</text:span> da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SEG1 <text:span text:style-name="highlight_sy0">=</text:span> <text:span text:style-name="highlight_nu0">1</text:span><text:span text:style-name="highlight_sy0">;</text:span><text:line-break/><text:tab/><text:tab/>SEG2 <text:span text:style-name="highlight_sy0">=</text:span> <text:span text:style-name="highlight_nu0">1</text:span><text:span text:style-name="highlight_sy0">;</text:span><text:line-break/><text:tab/><text:tab/>SEG3 <text:span text:style-name="highlight_sy0">=</text:span> <text:span text:style-name="highlight_nu0">1</text:span><text:span text:style-name="highlight_sy0">;</text:span><text:line-break/><text:tab/><text:tab/>SEG4 <text:span text:style-name="highlight_sy0">=</text:span> <text:span text:style-name="highlight_nu0">1</text:span><text:span text:style-name="highlight_sy0">;</text:span><text:line-break/><text:tab/><text:tab/>SEG5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<text:span text:style-name="highlight_kw1">switch</text:span> <text:span text:style-name="highlight_br0">(</text:span>datC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PORTB <text:span text:style-name="highlight_sy0">=</text:span> ChangeSegData<text:span text:style-name="highlight_br0">(</text:span>dat1<text:span text:style-name="highlight_br0">)</text:span><text:span text:style-name="highlight_sy0">;</text:span><text:line-break/><text:tab/><text:tab/><text:tab/>SEG1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PORTB <text:span text:style-name="highlight_sy0">=</text:span> ChangeSegData<text:span text:style-name="highlight_br0">(</text:span>dat2<text:span text:style-name="highlight_br0">)</text:span><text:span text:style-name="highlight_sy0">;</text:span><text:line-break/><text:tab/><text:tab/><text:tab/>SEG2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PORTB <text:span text:style-name="highlight_sy0">=</text:span> ChangeSegData<text:span text:style-name="highlight_br0">(</text:span>dat3<text:span text:style-name="highlight_br0">)</text:span><text:span text:style-name="highlight_sy0">;</text:span><text:line-break/><text:tab/><text:tab/><text:tab/>SEG3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PORTB <text:span text:style-name="highlight_sy0">=</text:span> ChangeSegData<text:span text:style-name="highlight_br0">(</text:span>dat4<text:span text:style-name="highlight_br0">)</text:span><text:span text:style-name="highlight_sy0">;</text:span><text:line-break/><text:tab/><text:tab/><text:tab/>SEG4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PORTB <text:span text:style-name="highlight_sy0">=</text:span> ChangeSegData<text:span text:style-name="highlight_br0">(</text:span>dat5<text:span text:style-name="highlight_br0">)</text:span><text:span text:style-name="highlight_sy0">;</text:span><text:line-break/><text:tab/><text:tab/><text:tab/>SEG5 <text:span text:style-name="highlight_sy0">=</text:span> <text:span text:style-name="highlight_nu0">0</text:span><text:span text:style-name="highlight_sy0">;</text:span><text:line-break/><text:tab/><text:tab/><text:tab/>datCnt <text:span text:style-name="highlight_sy0">=</text:span> <text:span text:style-name="highlight_nu0">0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PORTC.<text:span text:style-name="highlight_me1">F0</text:span> <text:span text:style-name="highlight_sy0">=</text:span> ~PORTC.<text:span text:style-name="highlight_me1">F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0<text:span text:style-name="highlight_sy0">,</text:span> ad1<text:span text:style-name="highlight_sy0">,</text:span> tmp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001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0000000</text:span><text:span text:style-name="highlight_sy0">;</text:span><text:line-break/><text:tab/><text:span text:style-name="highlight_co1">// ad0を使用する。 </text:span><text:line-break/><text:tab/>ADCON1.<text:span text:style-name="highlight_me1">PCFG3</text:span> <text:span text:style-name="highlight_sy0">=</text:span> <text:span text:style-name="highlight_nu0">0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0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 CCP1モジュールは使用しない。 </text:span><text:line-break/><text:tab/>CCP1CON.<text:span text:style-name="highlight_me1">CCP1M3</text:span> <text:span text:style-name="highlight_sy0">=</text:span> <text:span text:style-name="highlight_nu0">0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0</text:span><text:span text:style-name="highlight_sy0">;</text:span><text:line-break/><text:tab/>CCP1CON.<text:span text:style-name="highlight_me1">CCP1M0</text:span> <text:span text:style-name="highlight_sy0">=</text:span> <text:span text:style-name="highlight_nu0">0</text:span><text:span text:style-name="highlight_sy0">;</text:span><text:line-break/><text:tab/><text:span text:style-name="highlight_co1">// CCP2モジュールは使用しない。 </text:span><text:line-break/><text:tab/>CCP2CON.<text:span text:style-name="highlight_me1">CCP1M3</text:span> <text:span text:style-name="highlight_sy0">=</text:span> <text:span text:style-name="highlight_nu0">0</text:span><text:span text:style-name="highlight_sy0">;</text:span><text:line-break/><text:tab/>CCP2CON.<text:span text:style-name="highlight_me1">CCP1M2</text:span> <text:span text:style-name="highlight_sy0">=</text:span> <text:span text:style-name="highlight_nu0">0</text:span><text:span text:style-name="highlight_sy0">;</text:span><text:line-break/><text:tab/>CCP2CON.<text:span text:style-name="highlight_me1">CCP1M1</text:span> <text:span text:style-name="highlight_sy0">=</text:span> <text:span text:style-name="highlight_nu0">0</text:span><text:span text:style-name="highlight_sy0">;</text:span><text:line-break/><text:tab/>CCP2CON.<text:span text:style-name="highlight_me1">CCP1M0</text:span> <text:span text:style-name="highlight_sy0">=</text:span> <text:span text:style-name="highlight_nu0">0</text:span><text:span text:style-name="highlight_sy0">;</text:span><text:line-break/><text:tab/><text:span text:style-name="highlight_co1">// タイマー０を設定する。 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1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0</text:span> <text:span text:style-name="highlight_sy0">=</text:span> <text:span text:style-name="highlight_nu0">1</text:span><text:span text:style-name="highlight_sy0">;</text:span><text:line-break/><text:tab/><text:span text:style-name="highlight_co1">// タイマー１を設定する。 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C <text:span text:style-name="highlight_sy0">=</text:span> <text:span text:style-name="highlight_nu12">0xFF</text:span><text:span text:style-name="highlight_sy0">;</text:span><text:line-break/><text:tab/>datCnt <text:span text:style-name="highlight_sy0">=</text:span> <text:span text:style-name="highlight_nu0">0</text:span><text:span text:style-name="highlight_sy0">;</text:span><text:line-break/><text:tab/>dat1 <text:span text:style-name="highlight_sy0">=</text:span> <text:span text:style-name="highlight_st0">' '</text:span><text:span text:style-name="highlight_sy0">;</text:span><text:line-break/><text:tab/>dat2 <text:span text:style-name="highlight_sy0">=</text:span> <text:span text:style-name="highlight_st0">' '</text:span><text:span text:style-name="highlight_sy0">;</text:span><text:line-break/><text:tab/>dat3 <text:span text:style-name="highlight_sy0">=</text:span> <text:span text:style-name="highlight_st0">' '</text:span><text:span text:style-name="highlight_sy0">;</text:span><text:line-break/><text:tab/>dat4 <text:span text:style-name="highlight_sy0">=</text:span> <text:span text:style-name="highlight_st0">' '</text:span><text:span text:style-name="highlight_sy0">;</text:span><text:line-break/><text:tab/>dat5 <text:span text:style-name="highlight_sy0">=</text:span> <text:span text:style-name="highlight_st0">' '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tab/><text:span text:style-name="highlight_co1">// 温度センサーの出力をオペアンプで10倍した値。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tab/><text:span text:style-name="highlight_co1">// 温度センサーの出力をそのままの値。</text:span><text:line-break/><text:tab/><text:tab/><text:span text:style-name="highlight_co1">// 小数点以下の温度を四捨五入する。1度＝100mV </text:span><text:line-break/><text:tab/><text:tab/>ad0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0 <text:span text:style-name="highlight_sy0">*</text:span> <text:span text:style-name="highlight_nu16">2.48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ad0 <text:span text:style-name="highlight_sy0">-</text:span> <text:span text:style-name="highlight_br0">(</text:span><text:span text:style-name="highlight_br0">(</text:span>ad0 <text:span text:style-name="highlight_sy0">/</text:span> <text:span text:style-name="highlight_nu0">100</text:span><text:span text:style-name="highlight_br0">)</text:span> <text:span text:style-name="highlight_sy0">*</text:span> <text:span text:style-name="highlight_nu0">100</text:span><text:span text:style-name="highlight_br0">)</text:span><text:span text:style-name="highlight_br0">)</text:span> <text:span text:style-name="highlight_sy0">&gt;=</text:span> <text:span text:style-name="highlight_nu0">50</text:span><text:span text:style-name="highlight_br0">)</text:span><text:line-break/><text:tab/><text:tab/><text:tab/>ad0 <text:span text:style-name="highlight_sy0">=</text:span> <text:span text:style-name="highlight_br0">(</text:span>ad0 <text:span text:style-name="highlight_sy0">/</text:span> <text:span text:style-name="highlight_nu0">10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kw1">else</text:span><text:line-break/><text:tab/><text:tab/><text:tab/>ad0 <text:span text:style-name="highlight_sy0">=</text:span> <text:span text:style-name="highlight_br0">(</text:span>ad0 <text:span text:style-name="highlight_sy0">/</text:span> <text:span text:style-name="highlight_nu0">100</text:span><text:span text:style-name="highlight_br0">)</text:span><text:span text:style-name="highlight_sy0">;</text:span><text:line-break/><text:tab/><text:tab/>IntToStr<text:span text:style-name="highlight_br0">(</text:span>ad0<text:span text:style-name="highlight_sy0">,</text:span> buf<text:span text:style-name="highlight_br0">)</text:span><text:span text:style-name="highlight_sy0">;</text:span><text:line-break/><text:tab/><text:tab/>dat5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dat4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span text:style-name="highlight_co1">// 小数点以下の温度を四捨五入する。1度＝10mV </text:span><text:line-break/><text:tab/><text:tab/>ad1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1 <text:span text:style-name="highlight_sy0">*</text:span> <text:span text:style-name="highlight_nu16">2.48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ad1 <text:span text:style-name="highlight_sy0">-</text:span> <text:span text:style-name="highlight_br0">(</text:span><text:span text:style-name="highlight_br0">(</text:span>ad1 <text:span text:style-name="highlight_sy0">/</text:span> <text:span text:style-name="highlight_nu0">10</text:span><text:span text:style-name="highlight_br0">)</text:span> <text:span text:style-name="highlight_sy0">*</text:span> <text:span text:style-name="highlight_nu0">10</text:span><text:span text:style-name="highlight_br0">)</text:span><text:span text:style-name="highlight_br0">)</text:span> <text:span text:style-name="highlight_sy0">&gt;=</text:span> <text:span text:style-name="highlight_nu0">5</text:span><text:span text:style-name="highlight_br0">)</text:span><text:line-break/><text:tab/><text:tab/><text:tab/>ad1 <text:span text:style-name="highlight_sy0">=</text:span> <text:span text:style-name="highlight_br0">(</text:span>ad1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kw1">else</text:span><text:line-break/><text:tab/><text:tab/><text:tab/>ad1 <text:span text:style-name="highlight_sy0">=</text:span> <text:span text:style-name="highlight_br0">(</text:span>ad1 <text:span text:style-name="highlight_sy0">/</text:span> <text:span text:style-name="highlight_nu0">10</text:span><text:span text:style-name="highlight_br0">)</text:span><text:span text:style-name="highlight_sy0">;</text:span><text:line-break/><text:tab/><text:tab/>IntToStr<text:span text:style-name="highlight_br0">(</text:span>ad1<text:span text:style-name="highlight_sy0">,</text:span> buf<text:span text:style-name="highlight_br0">)</text:span><text:span text:style-name="highlight_sy0">;</text:span><text:line-break/><text:tab/><text:tab/>dat2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dat1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span text:style-name="highlight_co1">//</text:span><text:line-break/><text:tab/><text:tab/>dat3 <text:span text:style-name="highlight_sy0">=</text:span> <text:span text:style-name="highlight_st0">'-'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6565669fa28b680f9dd2f61b085c78aa.png" xlink:type="simple" xlink:show="embed" xlink:actuate="onLoad"/></draw:frame></text:p>
      <text:p text:style-name="Text_20_body">向かって、左が、オペアンプを経由したときの値、右が直結のときの値です。
指でLM35DZに触れて温度を変化させても、両方の差は殆どありません。
<draw:frame draw:style-name="media" draw:name="2" text:anchor-type="as-char" draw:z-index="2" svg:width="13.229166666667cm" svg:height="9.921875cm"><draw:image xlink:href="Pictures/2655ed780f0a41a45d43d905d6142187.png" xlink:type="simple" xlink:show="embed" xlink:actuate="onLoad"/></draw:frame></text:p>
      <text:p text:style-name="Text_20_body">如何ですか?
温度の小数点以下を四捨五入して表示する程度の精度を望むなら、部品点数も少なくとてもシンプルで宜しいかと。。。
その時には表示桁数も2~3桁で十分ですね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46:43</meta:creation-date>
    <dc:creator>Generated</dc:creator>
    <dc:date>2026-09-14T00::46:43</dc:date>
    <dc:language>en-US</dc:language>
    <meta:editing-cycles>1</meta:editing-cycles>
    <meta:editing-duration>PT0S</meta:editing-duration>
    <dc:title>elechobby:picdic:otherpic:165</dc:title>
  </office:meta>
</office:document-meta>
</file>