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24be112065128738c02e9a71c09437.png"/>
  <manifest:file-entry manifest:media-type="image/png" manifest:full-path="Pictures/b7137fadfa8f9088a6ad48c199bcb298.png"/>
  <manifest:file-entry manifest:media-type="image/png" manifest:full-path="Pictures/350dfce336560f8206e909025e03a0c7.png"/>
  <manifest:file-entry manifest:media-type="image/png" manifest:full-path="Pictures/3e90f79eadeb86a26bc800541932324e.png"/>
  <manifest:file-entry manifest:media-type="image/png" manifest:full-path="Pictures/f3b5405a79d77e675a857deff00df63d.png"/>
  <manifest:file-entry manifest:media-type="image/png" manifest:full-path="Pictures/6342f29fa142a1bd290007d82a13d047.png"/>
  <manifest:file-entry manifest:media-type="image/png" manifest:full-path="Pictures/ed419934775f5e93bb0901bb0d43c9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72"/><text:bookmark-start text:name="__RefHeading___ストップウォッチ_16ビット版_pic24fj64ga002_1"/><text:bookmark-start text:name="ストップウォッチ_16ビット版_pic24fj64ga002"/>ストップウォッチ(16ビット版)(PIC24FJ64GA002)<text:bookmark-end text:name="__RefHeading___ストップウォッチ_16ビット版_pic24fj64ga002_1"/><text:bookmark-end text:name="ストップウォッチ_16ビット版_pic24fj64ga00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回路的にはシンプルですが、高性能(分解能1msec)なストップウォッチを製作し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list text:style-name="List_20_1" text:continue-numbering="false">
        <text:list-item>
          <text:p text:style-name="List_20_1_Content_First"> クロックには、32.00000MHzの高精度なクロックモジュールを使用しました。</text:p>
        </text:list-item>
        <text:list-item>
          <text:p text:style-name="List_20_1_Content"> 正確な1msecを得る方法<text:line-break/>TIMER1(16ビット)をフリーランで使用して、1msecを得ます。<text:line-break/>TMR1とPR1がコンペアされTMR1がPR1に達すると割り込みが発生します。プリスケール値は、1/1とします。<text:line-break/>PR1には、16000を設定します。<text:line-break/>16000=1msec÷(1÷(32MHz÷2))<text:line-break/><draw:frame draw:style-name="media" draw:name="0" text:anchor-type="as-char" draw:z-index="0" svg:width="13.626041666667cm" svg:height="9.2339583333333cm"><draw:image xlink:href="Pictures/7c24be112065128738c02e9a71c09437.png" xlink:type="simple" xlink:show="embed" xlink:actuate="onLoad"/></draw:frame></text:p>
        </text:list-item>
        <text:list-item>
          <text:p text:style-name="List_20_1_Content"> ストップウォッチの開始<text:line-break/>単純にポートを監視し、立下りで、即開始します。</text:p>
        </text:list-item>
        <text:list-item>
          <text:p text:style-name="List_20_1_Content"> カウント<text:line-break/>開始されると、先程の1msecの割り込み処理の中でカウント値をインクリメントします。</text:p>
        </text:list-item>
        <text:list-item>
          <text:p text:style-name="List_20_1_Content_Last"> ストップウォッチの停止<text:line-break/>外部割込み(立下り)で停止し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0.583333333333cm"><draw:image xlink:href="Pictures/b7137fadfa8f9088a6ad48c199bcb298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簡易ストップウォッチ」<text:line-break/> <text:line-break/>　＜DeviceFlags＞<text:line-break/>　　_IESO_OFF<text:line-break/>　　_FNOSC_PRI<text:line-break/>　　_FCKSM_CSDCMD<text:line-break/>　　_OSCIOFNC_OFF<text:line-break/>　　_POSCMOD_EC<text:line-break/>　　_JTAGEN_OFF<text:line-break/>　　_GCP_OFF<text:line-break/>　　_GWRP_OFF<text:line-break/>　　_BKBUG_OFF<text:line-break/>　　_COE_OFF<text:line-break/>　　_ICS_PGx1<text:line-break/>　　_FWDTEN_OFF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<text:tab/>PORTB.F6</text:span><text:line-break/><text:span text:style-name="highlight_co2">#define<text:tab/><text:tab/>START_SW<text:tab/>PORTB.F8</text:span><text:line-break/><text:span text:style-name="highlight_co2">#define<text:tab/><text:tab/>STOP_SW<text:tab/><text:tab/>PORTB.F7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long</text:span><text:tab/>cnt<text:span text:style-name="highlight_sy0">;</text:span><text:line-break/><text:span text:style-name="highlight_kw4">static</text:span><text:tab/><text:span text:style-name="highlight_kw4">unsigned</text:span><text:tab/><text:span text:style-name="highlight_kw4">char</text:span><text:tab/>flag<text:span text:style-name="highlight_sy0">;</text:span><text:line-break/> <text:line-break/><text:span text:style-name="highlight_kw4">void</text:span> Timer1Int<text:span text:style-name="highlight_br0">(</text:span><text:span text:style-name="highlight_br0">)</text:span> org <text:span text:style-name="highlight_nu12">0x1A</text:span><text:line-break/><text:span text:style-name="highlight_br0">{</text:span><text:line-break/><text:tab/>IFS0bits.<text:span text:style-name="highlight_me1">T1IF</text:span> <text:span text:style-name="highlight_sy0">=</text:span> <text:span text:style-name="highlight_nu0">0</text:span><text:span text:style-name="highlight_sy0">;</text:span><text:line-break/><text:tab/><text:span text:style-name="highlight_kw1">if</text:span> <text:span text:style-name="highlight_br0">(</text:span>flag <text:span text:style-name="highlight_sy0">==</text:span> <text:span text:style-name="highlight_nu0">1</text:span><text:span text:style-name="highlight_br0">)</text:span> <text:span text:style-name="highlight_br0">{</text:span><text:line-break/><text:tab/><text:tab/>cnt<text:span text:style-name="highlight_sy0">++;</text:span><text:line-break/><text:tab/><text:span text:style-name="highlight_br0">}</text:span><text:line-break/><text:span text:style-name="highlight_br0">}</text:span><text:line-break/> <text:line-break/><text:span text:style-name="highlight_kw4">void</text:span> External0Int<text:span text:style-name="highlight_br0">(</text:span><text:span text:style-name="highlight_br0">)</text:span> org <text:span text:style-name="highlight_nu12">0x14</text:span><text:line-break/><text:span text:style-name="highlight_br0">{</text:span><text:line-break/><text:tab/>IFS0bits.<text:span text:style-name="highlight_me1">INT0IF</text:span> <text:span text:style-name="highlight_sy0">=</text:span> <text:span text:style-name="highlight_nu0">0</text:span><text:span text:style-name="highlight_sy0">;</text:span><text:line-break/><text:tab/>flag <text:span text:style-name="highlight_sy0">=</text:span> <text:span text:style-name="highlight_nu0">2</text:span><text:span text:style-name="highlight_sy0">;</text:span><text:tab/><text:span text:style-name="highlight_co1">// count stop!</text:span><text:line-break/><text:tab/>LED <text:span text:style-name="highlight_sy0">=</text:span> <text:span text:style-name="highlight_nu0">1</text:span><text:span text:style-name="highlight_sy0">;</text:span><text:tab/><text:span text:style-name="highlight_co1">// LED off!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char</text:span><text:tab/>buf<text:span text:style-name="highlight_br0">[</text:span><text:span text:style-name="highlight_nu0">20</text:span><text:span text:style-name="highlight_br0">]</text:span><text:span text:style-name="highlight_sy0">;</text:span><text:line-break/><text:tab/><text:span text:style-name="highlight_co1">//</text:span><text:line-break/><text:tab/>ADPCFG <text:span text:style-name="highlight_sy0">=</text:span> <text:span text:style-name="highlight_nu12">0xFFFF</text:span><text:span text:style-name="highlight_sy0">;</text:span><text:tab/><text:tab/><text:span text:style-name="highlight_co1">// 全ピンをデジタルで使用する。 </text:span><text:line-break/><text:tab/>TRISA<text:s text:c="2"/><text:span text:style-name="highlight_sy0">=</text:span> <text:span text:style-name="highlight_nu6">0b11111111</text:span><text:span text:style-name="highlight_sy0">;</text:span><text:line-break/><text:tab/>TRISB<text:s text:c="2"/><text:span text:style-name="highlight_sy0">=</text:span> <text:span text:style-name="highlight_nu6">0b1111111110111111</text:span><text:span text:style-name="highlight_sy0">;</text:span><text:line-break/><text:tab/>CNPU1bits.<text:span text:style-name="highlight_me1">CN7PUE</text:span> <text:span text:style-name="highlight_sy0">=</text:span> <text:span text:style-name="highlight_nu0">1</text:span><text:span text:style-name="highlight_sy0">;</text:span><text:tab/><text:span text:style-name="highlight_co1">// pull-up</text:span><text:line-break/><text:tab/>CNPU1bits.<text:span text:style-name="highlight_me1">CN8PUE</text:span> <text:span text:style-name="highlight_sy0">=</text:span> <text:span text:style-name="highlight_nu0">1</text:span><text:span text:style-name="highlight_sy0">;</text:span><text:tab/><text:span text:style-name="highlight_co1">// pull-up</text:span><text:line-break/><text:tab/><text:span text:style-name="highlight_co1">// timer1(16bits)　1msecのタイマー割り込みに使う。 </text:span><text:line-break/><text:tab/>IPC0bits.<text:span text:style-name="highlight_me1">T1IP0</text:span> <text:span text:style-name="highlight_sy0">=</text:span> <text:span text:style-name="highlight_nu0">1</text:span><text:span text:style-name="highlight_sy0">;</text:span><text:line-break/><text:tab/>IFS0bits.<text:span text:style-name="highlight_me1">T1IF</text:span> <text:span text:style-name="highlight_sy0">=</text:span> <text:span text:style-name="highlight_nu0">0</text:span><text:span text:style-name="highlight_sy0">;</text:span><text:line-break/><text:tab/>IEC0bits.<text:span text:style-name="highlight_me1">T1IE</text:span> <text:span text:style-name="highlight_sy0">=</text:span> <text:span text:style-name="highlight_nu0">1</text:span><text:span text:style-name="highlight_sy0">;</text:span><text:line-break/><text:tab/>T1CONbits.<text:span text:style-name="highlight_me1">TCKPS0</text:span> <text:span text:style-name="highlight_sy0">=</text:span> <text:span text:style-name="highlight_nu0">0</text:span><text:span text:style-name="highlight_sy0">;</text:span><text:line-break/><text:tab/>T1CONbits.<text:span text:style-name="highlight_me1">TCKPS1</text:span> <text:span text:style-name="highlight_sy0">=</text:span> <text:span text:style-name="highlight_nu0">0</text:span><text:span text:style-name="highlight_sy0">;</text:span><text:line-break/><text:tab/>T1CON.<text:span text:style-name="highlight_me1">F15</text:span> <text:span text:style-name="highlight_sy0">=</text:span> <text:span text:style-name="highlight_nu0">0</text:span><text:span text:style-name="highlight_sy0">;</text:span><text:line-break/><text:tab/>PR1 <text:span text:style-name="highlight_sy0">=</text:span> <text:span text:style-name="highlight_nu0">16000</text:span><text:span text:style-name="highlight_sy0">;</text:span><text:tab/><text:span text:style-name="highlight_co1">// 0.001/(1/(32MHz/2))</text:span><text:line-break/><text:tab/>TMR1 <text:span text:style-name="highlight_sy0">=</text:span> <text:span text:style-name="highlight_nu0">0</text:span><text:span text:style-name="highlight_sy0">;</text:span><text:line-break/><text:tab/><text:span text:style-name="highlight_co1">// 外部割込み（External Interrupt Input）をカウントの停止に使う。 </text:span><text:line-break/><text:tab/>IPC0bits.<text:span text:style-name="highlight_me1">INT0IP0</text:span> <text:span text:style-name="highlight_sy0">=</text:span><text:span text:style-name="highlight_nu0">1</text:span><text:span text:style-name="highlight_sy0">;</text:span><text:line-break/><text:tab/>IFS0bits.<text:span text:style-name="highlight_me1">INT0IF</text:span> <text:span text:style-name="highlight_sy0">=</text:span> <text:span text:style-name="highlight_nu0">0</text:span><text:span text:style-name="highlight_sy0">;</text:span><text:line-break/><text:tab/>IEC0bits.<text:span text:style-name="highlight_me1">INT0IE</text:span> <text:span text:style-name="highlight_sy0">=</text:span> <text:span text:style-name="highlight_nu0">1</text:span><text:span text:style-name="highlight_sy0">;</text:span><text:line-break/><text:tab/>INTCON2bits.<text:span text:style-name="highlight_me1">INT0EP</text:span> <text:span text:style-name="highlight_sy0">=</text:span> <text:span text:style-name="highlight_nu0">1</text:span><text:span text:style-name="highlight_sy0">;</text:span><text:tab/><text:span text:style-name="highlight_co1">// 立下りで割り込み </text:span><text:line-break/><text:tab/><text:span text:style-name="highlight_co1">//</text:span><text:line-break/><text:tab/>Lcd_Custom_Config<text:span text:style-name="highlight_br0">(</text:span><text:span text:style-name="highlight_sy0">&amp;</text:span>PORTB<text:span text:style-name="highlight_sy0">,</text:span> <text:span text:style-name="highlight_nu0">9</text:span><text:span text:style-name="highlight_sy0">,</text:span> <text:span text:style-name="highlight_nu0">10</text:span><text:span text:style-name="highlight_sy0">,</text:span> <text:span text:style-name="highlight_nu0">11</text:span><text:span text:style-name="highlight_sy0">,</text:span> <text:span text:style-name="highlight_nu0">12</text:span><text:span text:style-name="highlight_sy0">,</text:span> <text:span text:style-name="highlight_sy0">&amp;</text:span>PORTB<text:span text:style-name="highlight_sy0">,</text:span> <text:span text:style-name="highlight_nu0">15</text:span><text:span text:style-name="highlight_sy0">,</text:span> <text:span text:style-name="highlight_nu0">14</text:span><text:span text:style-name="highlight_sy0">,</text:span> <text:span text:style-name="highlight_nu0">13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opWatch"</text:span><text:span text:style-name="highlight_br0">)</text:span><text:span text:style-name="highlight_sy0">;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T1CON.<text:span text:style-name="highlight_me1">F15</text:span> <text:span text:style-name="highlight_sy0">=</text:span> <text:span text:style-name="highlight_nu0">1</text:span><text:span text:style-name="highlight_sy0">;</text:span><text:tab/><text:span text:style-name="highlight_co1">// TIMER1 start!</text:span><text:line-break/><text:tab/>LED <text:span text:style-name="highlight_sy0">=</text:span> <text:span text:style-name="highlight_nu0">1</text:span><text:span text:style-name="highlight_sy0">;</text:span><text:tab/><text:tab/><text:span text:style-name="highlight_co1">// LED off!</text:span><text:line-break/><text:tab/><text:span text:style-name="highlight_co1">//</text:span><text:line-break/><text:tab/>flag <text:span text:style-name="highlight_sy0">=</text:span> <text:span text:style-name="highlight_nu0">0</text:span><text:span text:style-name="highlight_sy0">;</text:span><text:line-break/><text:tab/>cnt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<text:span text:style-name="highlight_br0">(</text:span>flag <text:span text:style-name="highlight_sy0">!=</text:span> <text:span text:style-name="highlight_nu0">1</text:span><text:span text:style-name="highlight_br0">)</text:span> <text:span text:style-name="highlight_sy0">&amp;&amp;</text:span> <text:span text:style-name="highlight_br0">(</text:span>START_SW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cnt <text:span text:style-name="highlight_sy0">=</text:span> <text:span text:style-name="highlight_nu0">0</text:span><text:span text:style-name="highlight_sy0">;</text:span><text:line-break/><text:tab/><text:tab/><text:tab/>flag <text:span text:style-name="highlight_sy0">=</text:span> <text:span text:style-name="highlight_nu0">1</text:span><text:span text:style-name="highlight_sy0">;</text:span><text:tab/><text:span text:style-name="highlight_co1">// count start!</text:span><text:line-break/><text:tab/><text:tab/><text:tab/>LED <text:span text:style-name="highlight_sy0">=</text:span> <text:span text:style-name="highlight_nu0">0</text:span><text:span text:style-name="highlight_sy0">;</text:span><text:tab/><text:span text:style-name="highlight_co1">// LED on!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art!"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flag <text:span text:style-name="highlight_sy0">==</text:span> <text:span text:style-name="highlight_nu0">2</text:span><text:span text:style-name="highlight_br0">)</text:span> <text:span text:style-name="highlight_br0">{</text:span><text:line-break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Stop! "</text:span><text:span text:style-name="highlight_br0">)</text:span><text:span text:style-name="highlight_sy0">;</text:span><text:line-break/><text:tab/><text:tab/><text:tab/>flag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LongWordToStr<text:span text:style-name="highlight_br0">(</text:span>cnt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1</text:span><text:span text:style-name="highlight_sy0">,</text:span> <text:span text:style-name="highlight_st0">"msec"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緑色スイッチがスタート、黄色スイッチがストップです。
<draw:frame draw:style-name="media" draw:name="2" text:anchor-type="as-char" draw:z-index="2" svg:width="13.229166666667cm" svg:height="9.921875cm"><draw:image xlink:href="Pictures/350dfce336560f8206e909025e03a0c7.png" xlink:type="simple" xlink:show="embed" xlink:actuate="onLoad"/></draw:frame>
<draw:frame draw:style-name="media" draw:name="3" text:anchor-type="as-char" draw:z-index="3" svg:width="9.525cm" style:rel-width="100%" svg:height="7.14375cm" style:rel-height="scale"><draw:image xlink:href="Pictures/3e90f79eadeb86a26bc800541932324e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f3b5405a79d77e675a857deff00df63d.png" xlink:type="simple" xlink:show="embed" xlink:actuate="onLoad"/></draw:frame></text:p>
      <text:p text:style-name="Text_20_body">左側:計測しているところです。秒以下は目では見えないです。
右側:停止したところです。1msecの単位まで分かります。
<draw:frame draw:style-name="media" draw:name="5" text:anchor-type="as-char" draw:z-index="5" svg:width="9.525cm" style:rel-width="100%" svg:height="7.14375cm" style:rel-height="scale"><draw:image xlink:href="Pictures/6342f29fa142a1bd290007d82a13d047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ed419934775f5e93bb0901bb0d43c93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3:01</meta:creation-date>
    <dc:creator>Generated</dc:creator>
    <dc:date>2026-09-14T07::13:01</dc:date>
    <dc:language>en-US</dc:language>
    <meta:editing-cycles>1</meta:editing-cycles>
    <meta:editing-duration>PT0S</meta:editing-duration>
    <dc:title>elechobby:picdic:otherpic:172</dc:title>
  </office:meta>
</office:document-meta>
</file>