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d034486290e11d3231b125cfbca340.png"/>
  <manifest:file-entry manifest:media-type="image/png" manifest:full-path="Pictures/1e76d6a59fcd9f4f307fa52904876314.png"/>
  <manifest:file-entry manifest:media-type="image/png" manifest:full-path="Pictures/898378dd26fb7d280aca0c359f3fb38f.png"/>
  <manifest:file-entry manifest:media-type="image/png" manifest:full-path="Pictures/36eaa032c8ae9b6452ef66d7b2a44171.png"/>
  <manifest:file-entry manifest:media-type="image/png" manifest:full-path="Pictures/d0bc7a9b3304bfec35551f6067ceb1f9.png"/>
  <manifest:file-entry manifest:media-type="image/png" manifest:full-path="Pictures/69cde2139c8fca070e74d2474a3d2bb9.png"/>
  <manifest:file-entry manifest:media-type="image/png" manifest:full-path="Pictures/b0f99d2499f564a5705fc33b3f4d2fd7.png"/>
  <manifest:file-entry manifest:media-type="image/png" manifest:full-path="Pictures/472a1ecbe1b5a0a1f7c7907483dc8ee5.png"/>
  <manifest:file-entry manifest:media-type="image/png" manifest:full-path="Pictures/d9a5ddef6ffa2003aa174edd1b14bb79.png"/>
  <manifest:file-entry manifest:media-type="image/png" manifest:full-path="Pictures/a7237235f282539ad8d7397d7250e9ad.png"/>
  <manifest:file-entry manifest:media-type="image/png" manifest:full-path="Pictures/b1f7a9810f7e884810f72ae3b7bd5f22.png"/>
  <manifest:file-entry manifest:media-type="image/png" manifest:full-path="Pictures/2def299868af02eb5077cde139d5d146.png"/>
  <manifest:file-entry manifest:media-type="image/png" manifest:full-path="Pictures/8af9b97f7d5fbf8363f15f6e4e83922a.png"/>
  <manifest:file-entry manifest:media-type="image/png" manifest:full-path="Pictures/41f870eb294a92e5590fbf4cf96f0bd3.png"/>
  <manifest:file-entry manifest:media-type="image/png" manifest:full-path="Pictures/5aad11e8685a9a4d8d901789cdb9b1f5.png"/>
  <manifest:file-entry manifest:media-type="image/png" manifest:full-path="Pictures/aa422d2fdde991ec69b44e688b47f93f.png"/>
  <manifest:file-entry manifest:media-type="image/png" manifest:full-path="Pictures/f34768874f052d119e184631f995dfcd.png"/>
  <manifest:file-entry manifest:media-type="image/png" manifest:full-path="Pictures/a5408160208639d2a0b2eb98d6d3668a.png"/>
  <manifest:file-entry manifest:media-type="image/png" manifest:full-path="Pictures/e56a1753e98759e1c5880d7beea61410.png"/>
  <manifest:file-entry manifest:media-type="image/png" manifest:full-path="Pictures/c8532e03f8578dc0967a841d8f827aba.png"/>
  <manifest:file-entry manifest:media-type="image/png" manifest:full-path="Pictures/e8f80304f54c1e77ae09345264706d1b.png"/>
  <manifest:file-entry manifest:media-type="image/png" manifest:full-path="Pictures/0aaf2a081f1cc0e0147427014989dcf3.png"/>
  <manifest:file-entry manifest:media-type="image/png" manifest:full-path="Pictures/0e6ec7f3db88b794c759e27a41f2671e.png"/>
  <manifest:file-entry manifest:media-type="image/png" manifest:full-path="Pictures/380c11b91c074c2c612d220f546902f4.png"/>
  <manifest:file-entry manifest:media-type="image/png" manifest:full-path="Pictures/46292b96104bca476ae78d618e260875.png"/>
  <manifest:file-entry manifest:media-type="image/png" manifest:full-path="Pictures/e4f8af2269d953aaf641f32e53ae9ee9.png"/>
  <manifest:file-entry manifest:media-type="image/png" manifest:full-path="Pictures/e8fe99a0b8340f933fe546eb2b97ef18.png"/>
  <manifest:file-entry manifest:media-type="image/png" manifest:full-path="Pictures/334e24f2be2d3f1a46e84a613e383cfe.png"/>
  <manifest:file-entry manifest:media-type="image/png" manifest:full-path="Pictures/b948cab7ddd4cf01ce218cbb0cb68ffd.png"/>
  <manifest:file-entry manifest:media-type="image/png" manifest:full-path="Pictures/a378a827e0d82cd047a248e66b321857.png"/>
  <manifest:file-entry manifest:media-type="image/png" manifest:full-path="Pictures/e3ed4f8101e6eb6a7e350f8085367588.png"/>
  <manifest:file-entry manifest:media-type="image/png" manifest:full-path="Pictures/1071f3cdd2e08c5be95eb7412006d1ce.png"/>
  <manifest:file-entry manifest:media-type="image/png" manifest:full-path="Pictures/3e1e32ee87039d49a6b811a7b4dfc04f.png"/>
  <manifest:file-entry manifest:media-type="image/png" manifest:full-path="Pictures/72f4491db4e0fcd06183df032fcb2b11.png"/>
  <manifest:file-entry manifest:media-type="image/png" manifest:full-path="Pictures/5a8464f6256e228c016e55e3fe5535da.png"/>
  <manifest:file-entry manifest:media-type="image/png" manifest:full-path="Pictures/656abf47954ec4baf6a759861fa59592.png"/>
  <manifest:file-entry manifest:media-type="image/png" manifest:full-path="Pictures/31a8ddaf458b99d68938e3b851c836f6.png"/>
  <manifest:file-entry manifest:media-type="image/png" manifest:full-path="Pictures/77916763ea97f4948c8441eb9c40da18.png"/>
  <manifest:file-entry manifest:media-type="image/png" manifest:full-path="Pictures/492badca0842a09be366c7e33114ad45.png"/>
  <manifest:file-entry manifest:media-type="image/png" manifest:full-path="Pictures/8c7453b24530fdb66d9cc8ce0e316e08.png"/>
  <manifest:file-entry manifest:media-type="image/png" manifest:full-path="Pictures/95aee49cada7bd3ea2488363520a82ea.png"/>
  <manifest:file-entry manifest:media-type="image/png" manifest:full-path="Pictures/f0d0b880f5e633d90e597703aec842f8.png"/>
  <manifest:file-entry manifest:media-type="image/png" manifest:full-path="Pictures/10dd4911586b449fd7a4df10d44d2194.png"/>
  <manifest:file-entry manifest:media-type="image/png" manifest:full-path="Pictures/58cb2fd7661efad9cf2b2717aee1575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77"/><text:bookmark-start text:name="__RefHeading___ミニ・シーケンサ_sdカード対応_pic18f2550_1"/><text:bookmark-start text:name="ミニ・シーケンサ_sdカード対応_pic18f2550"/>ミニ・シーケンサ(SDカード対応)(PIC18F2550)<text:bookmark-end text:name="__RefHeading___ミニ・シーケンサ_sdカード対応_pic18f2550_1"/><text:bookmark-end text:name="ミニ・シーケンサ_sdカード対応_pic18f255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ある決められた順番や時間で、複数の電気機器のON/OFF制御を、手軽に出来るシーケンサを製作しました。</text:p>
      <text:p text:style-name="Text_20_body">&lt;仕様&gt;</text:p>
      <text:list text:style-name="List_20_1" text:continue-numbering="false">
        <text:list-item>
          <text:p text:style-name="List_20_1_Content_First"> 制御ポートは、8チャネルとする。</text:p>
        </text:list-item>
        <text:list-item>
          <text:p text:style-name="List_20_1_Content"> シーケンス(動作)は、テキストエディタで簡単に設定できることとする。(SDカードに記録)</text:p>
        </text:list-item>
        <text:list-item>
          <text:p text:style-name="List_20_1_Content"> 時間指定は、秒単位とする。(開始時からの相対時間、時分秒で指定)</text:p>
        </text:list-item>
        <text:list-item>
          <text:p text:style-name="List_20_1_Content_Last"> アクティブモード(high/low)の指定を可能とする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list text:style-name="Numbering_20_1" text:continue-numbering="false">
        <text:list-item>
          <text:p text:style-name="Numbering_20_1_Content_First"> シーケンス(動作)を指定するために、テキストエディタ(例えば、メモ帳、秀丸など)で、シーケンス設定ファイルを作成します。(ファイル名は、“sequence.txt“ 固定)<text:line-break/></text:p>
          <text:p text:style-name="Preformatted_20_Text">&lt;アクティブモードの設定&gt;<text:line-break/>出力ポートに接続されるインタフェースによっては、アクティブ・ハイ(1)で動作したり、アクティ・ブロー(0)で動作したりするものがあるので、どちらで動作するかを設定します。<text:line-break/>$DEF<text:line-break/>ON=0,OFF=1。。。。。この例では、アクティブ・ローを指定している。<text:line-break/>&lt;初期値の設定&gt;<text:line-break/>$INIT<text:line-break/>CH0=OFF,CH1=OFF,CH2=OFF,CH3=OFF,CH4=OFF,CH5=OFF,CH6=OFF,CH7=OFF<text:line-break/>&lt;シーケンスの開始&gt;<text:line-break/>$START<text:line-break/>00:00:00,CH0=ON。。。。。この例では、開始直後に、CH0をONにしている。<text:line-break/>00:00:10,CH5=ON,CH7=ON。。。。。この例では、開始10秒後に、CH5とCH7をONにしている。<text:line-break/>&lt;シーケンスの停止&gt;<text:line-break/>$STOP</text:p>
        </text:list-item>
        <text:list-item>
          <text:p text:style-name="Numbering_20_1_Content"> SW1を押下すると、シーケンス制御を開始します。(LED2点灯)</text:p>
        </text:list-item>
        <text:list-item>
          <text:p text:style-name="Numbering_20_1_Content"> $STOPで、シーケンス制御を停止します。(LED2消灯)</text:p>
        </text:list-item>
        <text:list-item>
          <text:p text:style-name="Numbering_20_1_Content_Last"> 制御途中で、シーケンスを停止する場合は、再度SW1を押下します。(LED2消灯)</text:p>
        </text:list-item>
      </text:list>
      <text:p text:style-name="Text_20_body">&lt;処理の流れ&gt;
<draw:frame draw:style-name="media" draw:name="0" text:anchor-type="as-char" draw:z-index="0" svg:width="11.932708333333cm" svg:height="12.461875cm"><draw:image xlink:href="Pictures/90d034486290e11d3231b125cfbca340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5.875cm"><draw:image xlink:href="Pictures/1e76d6a59fcd9f4f307fa52904876314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『ミニ・シーケンサー（SDC対応）』 <text:line-break/> <text:line-break/>　■機能概要<text:line-break/>　　シーケンス設定ファイルで設定した内容に応じて、出力ポートを制御する。 <text:line-break/>　　＜設定内容＞ <text:line-break/>　　　・$DEF<text:line-break/>　　　　　出力ポートのアクティブモードの設定（active high／active low） <text:line-break/>　　　・$INIT<text:line-break/>　　　　　開始前の出力ポートの初期値の設定<text:line-break/>　　　・$START<text:line-break/>　　　　　ポートへの出力時間と、ポートのＯＮ／ＯＦＦの設定 <text:line-break/>　　　・$STOP<text:line-break/>　　　　　制御の終了の設定 <text:line-break/> <text:line-break/>　■シーケンス設定ファイルのフォーマット（設定例） <text:line-break/>　　$DEF<text:line-break/>　　ON=0,OFF=1<text:line-break/>　　$INIT<text:line-break/>　　CH0=OFF,CH1=OFF,CH2=OFF,CH3=OFF,CH4=OFF,CH5=OFF,CH6=OFF,CH7=OFF<text:line-break/>　　$START<text:line-break/>　　00:00:00,CH0=ON<text:line-break/>　　00:00:01,CH1=ON<text:line-break/>　　00:00:02,CH2=ON<text:line-break/>　　00:00:03,CH3=ON<text:line-break/>　　00:00:04,CH4=ON<text:line-break/>　　00:00:05,CH5=ON<text:line-break/>　　00:00:06,CH6=ON<text:line-break/>　　00:00:07,CH7=ON<text:line-break/>　　00:00:08,CH7=OFF<text:line-break/>　　00:00:09,CH6=OFF<text:line-break/>　　00:00:10,CH5=OFF<text:line-break/>　　00:00:11,CH4=OFF<text:line-break/>　　00:00:12,CH3=OFF<text:line-break/>　　00:00:13,CH2=OFF<text:line-break/>　　00:00:14,CH1=OFF<text:line-break/>　　00:00:15,CH0=OFF<text:line-break/>　　00:00:16,CH0=ON<text:line-break/>　　00:00:17,CH1=ON,CH0=OFF<text:line-break/>　　00:00:18,CH2=ON,CH1=OFF<text:line-break/>　　00:00:19,CH3=ON,CH2=OFF<text:line-break/>　　00:00:20,CH4=ON,CH3=OFF<text:line-break/>　　00:00:21,CH5=ON,CH4=OFF<text:line-break/>　　00:00:22,CH6=ON,CH5=OFF<text:line-break/>　　00:00:23,CH7=ON,CH6=OFF<text:line-break/>　　00:00:24,CH7=OFF<text:line-break/>　　00:00:25,CH7=ON<text:line-break/>　　00:00:26,CH7=OFF,CH6=ON<text:line-break/>　　00:00:27,CH6=OFF,CH5=ON<text:line-break/>　　00:00:28,CH5=OFF,CH4=ON<text:line-break/>　　00:00:29,CH4=OFF,CH3=ON<text:line-break/>　　00:00:30,CH3=OFF,CH2=ON<text:line-break/>　　00:00:31,CH2=OFF,CH1=ON<text:line-break/>　　00:00:32,CH1=OFF,CH0=ON<text:line-break/>　　00:00:33,CH0=OFF<text:line-break/>　　00:00:34,CH0=ON,CH1=ON,CH2=ON,CH3=ON,CH4=ON,CH5=ON,CH6=ON,CH7=ON<text:line-break/>　　00:00:35,CH0=OFF,CH1=OFF,CH2=OFF,CH3=OFF,CH4=OFF,CH5=OFF,CH6=OFF,CH7=OFF<text:line-break/>　　$STOP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<text:tab/><text:tab/><text:tab/>PORTC.F0</text:span><text:line-break/><text:span text:style-name="highlight_co2">#define<text:tab/><text:tab/>LED1<text:tab/><text:tab/>PORTC.F1</text:span><text:line-break/><text:span text:style-name="highlight_co2">#define<text:tab/><text:tab/>LED2<text:tab/><text:tab/>PORTC.F2</text:span><text:line-break/> <text:line-break/><text:span text:style-name="highlight_co2">#define<text:tab/><text:tab/>CR<text:tab/><text:tab/><text:tab/>0x0d</text:span><text:line-break/><text:span text:style-name="highlight_co2">#define<text:tab/><text:tab/>LF<text:tab/><text:tab/><text:tab/>0x0a</text:span><text:line-break/> <text:line-break/><text:span text:style-name="highlight_co2">#define<text:tab/><text:tab/>MODE_DEF<text:tab/>0</text:span><text:line-break/><text:span text:style-name="highlight_co2">#define<text:tab/><text:tab/>MODE_INIT<text:tab/>1</text:span><text:line-break/><text:span text:style-name="highlight_co2">#define<text:tab/><text:tab/>MODE_START<text:tab/>2</text:span><text:line-break/><text:span text:style-name="highlight_co2">#define<text:tab/><text:tab/>MODE_STOP<text:tab/>3</text:span><text:line-break/> <text:line-break/><text:span text:style-name="highlight_co2">#define<text:tab/><text:tab/>CH0<text:tab/><text:tab/><text:tab/>PORTB.F2</text:span><text:line-break/><text:span text:style-name="highlight_co2">#define<text:tab/><text:tab/>CH1<text:tab/><text:tab/><text:tab/>PORTB.F3</text:span><text:line-break/><text:span text:style-name="highlight_co2">#define<text:tab/><text:tab/>CH2<text:tab/><text:tab/><text:tab/>PORTB.F4</text:span><text:line-break/><text:span text:style-name="highlight_co2">#define<text:tab/><text:tab/>CH3<text:tab/><text:tab/><text:tab/>PORTB.F5</text:span><text:line-break/><text:span text:style-name="highlight_co2">#define<text:tab/><text:tab/>CH4<text:tab/><text:tab/><text:tab/>PORTB.F6</text:span><text:line-break/><text:span text:style-name="highlight_co2">#define<text:tab/><text:tab/>CH5<text:tab/><text:tab/><text:tab/>PORTB.F7</text:span><text:line-break/><text:span text:style-name="highlight_co2">#define<text:tab/><text:tab/>CH6<text:tab/><text:tab/><text:tab/>PORTA.F0</text:span><text:line-break/><text:span text:style-name="highlight_co2">#define<text:tab/><text:tab/>CH7<text:tab/><text:tab/><text:tab/>PORTA.F1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long</text:span><text:tab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++;</text:span><text:line-break/><text:tab/><text:tab/>LED1 <text:span text:style-name="highlight_sy0">=</text:span> ~LED1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it_sdc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cnt<text:span text:style-name="highlight_sy0">;</text:span><text:line-break/><text:tab/><text:span text:style-name="highlight_co1">//ＳＤＣ（ＭＭＣ）の初期化 </text:span><text:line-break/><text:tab/>Spi_Init_Advanced<text:span text:style-name="highlight_br0">(</text:span>MASTER_OSC_DIV64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tab/><text:span text:style-name="highlight_kw1">if</text:span> <text:span text:style-name="highlight_br0">(</text:span>Mmc_Fat_Init<text:span text:style-name="highlight_br0">(</text:span><text:span text:style-name="highlight_sy0">&amp;</text:span>PORTC<text:span text:style-name="highlight_sy0">,</text:span> <text:span text:style-name="highlight_nu0">6</text:span><text:span text:style-name="highlight_br0">)</text:span><text:span text:style-name="highlight_br0">)</text:span> <text:span text:style-name="highlight_br0">{</text:span><text:line-break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LED2 <text:span text:style-name="highlight_sy0">=</text:span> <text:span text:style-name="highlight_nu0">1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LED2 <text:span text:style-name="highlight_sy0">=</text:span> <text:span text:style-name="highlight_nu0">0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tab/><text:line-break/><text:tab/>Spi_Init_Advanced<text:span text:style-name="highlight_br0">(</text:span>MASTER_OSC_DIV16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2 <text:span text:style-name="highlight_sy0">=</text:span> <text:span text:style-name="highlight_nu0">1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tab/>LED2 <text:span text:style-name="highlight_sy0">=</text:span> <text:span text:style-name="highlight_nu0">0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witchONcheck<text:span text:style-name="highlight_br0">(</text:span><text:span text:style-name="highlight_br0">)</text:span><text:line-break/><text:span text:style-name="highlight_br0">{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PORTC<text:span text:style-name="highlight_sy0">,</text:span> <text:span text:style-name="highlight_nu0">0</text:span><text:span text:style-name="highlight_sy0">,</text:span> <text:span text:style-name="highlight_nu0">1</text:span><text:span text:style-name="highlight_sy0">,</text:span> <text:span text:style-name="highlight_nu0">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PORTC<text:span text:style-name="highlight_sy0">,</text:span> <text:span text:style-name="highlight_nu0">0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equenceProc<text:span text:style-name="highlight_br0">(</text:span><text:span text:style-name="highlight_br0">)</text:span><text:line-break/><text:span text:style-name="highlight_br0">{</text:span><text:line-break/><text:tab/><text:span text:style-name="highlight_co1">//変数の定義 </text:span><text:line-break/><text:tab/><text:span text:style-name="highlight_kw4">static</text:span><text:tab/><text:span text:style-name="highlight_kw4">char</text:span><text:tab/><text:tab/><text:tab/><text:tab/>buf<text:span text:style-name="highlight_br0">[</text:span><text:span text:style-name="highlight_nu0">80</text:span><text:span text:style-name="highlight_br0">]</text:span><text:span text:style-name="highlight_sy0">,</text:span> <text:span text:style-name="highlight_sy0">*</text:span>pnt<text:span text:style-name="highlight_sy0">,</text:span> tmp<text:span text:style-name="highlight_br0">[</text:span><text:span text:style-name="highlight_nu0">8</text:span><text:span text:style-name="highlight_br0">]</text:span><text:span text:style-name="highlight_sy0">;</text:span><text:line-break/><text:tab/><text:span text:style-name="highlight_kw4">static</text:span><text:tab/><text:span text:style-name="highlight_kw4">unsigned</text:span><text:tab/><text:span text:style-name="highlight_kw4">long</text:span><text:tab/>fsize<text:span text:style-name="highlight_sy0">,</text:span> length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character<text:span text:style-name="highlight_sy0">,</text:span> cnt<text:span text:style-name="highlight_sy0">,</text:span> mode<text:span text:style-name="highlight_sy0">,</text:span> lineCnt<text:span text:style-name="highlight_sy0">,</text:span> hh<text:span text:style-name="highlight_sy0">,</text:span> mm<text:span text:style-name="highlight_sy0">,</text:span> ss<text:span text:style-name="highlight_sy0">,</text:span> hhTmp<text:span text:style-name="highlight_sy0">,</text:span> mmTmp<text:span text:style-name="highlight_sy0">,</text:span> ssTmp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onData<text:span text:style-name="highlight_sy0">,</text:span> offData<text:span text:style-name="highlight_sy0">,</text:span> outputData<text:span text:style-name="highlight_sy0">;</text:span><text:line-break/><text:tab/><text:span text:style-name="highlight_co1">//変数の初期化 </text:span><text:line-break/><text:tab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nu0">0</text:span><text:span text:style-name="highlight_sy0">;</text:span><text:line-break/><text:tab/>mode <text:span text:style-name="highlight_sy0">=</text:span> MODE_STOP<text:span text:style-name="highlight_sy0">;</text:span><text:line-break/><text:tab/>lineCnt <text:span text:style-name="highlight_sy0">=</text:span> <text:span text:style-name="highlight_nu0">0</text:span><text:span text:style-name="highlight_sy0">;</text:span><text:line-break/><text:tab/>onData <text:span text:style-name="highlight_sy0">=</text:span> <text:span text:style-name="highlight_nu0">1</text:span><text:span text:style-name="highlight_sy0">;</text:span><text:line-break/><text:tab/>offData <text:span text:style-name="highlight_sy0">=</text:span> <text:span text:style-name="highlight_nu0">0</text:span><text:span text:style-name="highlight_sy0">;</text:span><text:line-break/><text:tab/><text:span text:style-name="highlight_co1">//ＭＭＣのファイルのオープン </text:span><text:line-break/><text:tab/>Mmc_Fat_Assign<text:span text:style-name="highlight_br0">(</text:span><text:span text:style-name="highlight_st0">"sequence.txt"</text:span><text:span text:style-name="highlight_sy0">,</text:span> <text:span text:style-name="highlight_nu0">0</text:span><text:span text:style-name="highlight_br0">)</text:span><text:span text:style-name="highlight_sy0">;</text:span><text:line-break/><text:tab/>Mmc_Fat_Reset<text:span text:style-name="highlight_br0">(</text:span><text:span text:style-name="highlight_sy0">&amp;</text:span>fsize<text:span text:style-name="highlight_br0">)</text:span><text:span text:style-name="highlight_sy0">;</text:span><text:line-break/><text:tab/>length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設定ファイルから1行分のデータを読み込む 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Mmc_Fat_Read<text:span text:style-name="highlight_br0">(</text:span><text:span text:style-name="highlight_sy0">&amp;</text:span>character<text:span text:style-name="highlight_br0">)</text:span><text:span text:style-name="highlight_sy0">;</text:span><text:line-break/><text:tab/><text:tab/><text:tab/>length<text:span text:style-name="highlight_sy0">++;</text:span><text:line-break/><text:tab/><text:tab/><text:tab/><text:span text:style-name="highlight_kw1">if</text:span> <text:span text:style-name="highlight_br0">(</text:span>character <text:span text:style-name="highlight_sy0">==</text:span> <text:span text:style-name="highlight_st0">' '</text:span><text:span text:style-name="highlight_br0">)</text:span> <text:span text:style-name="highlight_br0">{</text:span><text:line-break/><text:tab/><text:tab/><text:tab/><text:tab/>cnt<text:span text:style-name="highlight_sy0">--;</text:span><text:line-break/><text:tab/><text:tab/><text:tab/><text:tab/><text:span text:style-name="highlight_kw1">continue</text:span><text:span text:style-name="highlight_sy0">;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character <text:span text:style-name="highlight_sy0">==</text:span> CR<text:span text:style-name="highlight_br0">)</text:span> <text:span text:style-name="highlight_br0">{</text:span><text:line-break/><text:tab/><text:tab/><text:tab/><text:tab/>cnt<text:span text:style-name="highlight_sy0">--;</text:span><text:line-break/><text:tab/><text:tab/><text:tab/><text:tab/><text:span text:style-name="highlight_kw1">continue</text:span><text:span text:style-name="highlight_sy0">;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character <text:span text:style-name="highlight_sy0">==</text:span> LF<text:span text:style-name="highlight_br0">)</text:span> <text:span text:style-name="highlight_br0">{</text:span><text:line-break/><text:tab/><text:tab/><text:tab/><text:tab/>buf<text:span text:style-name="highlight_br0">[</text:span>cnt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line-break/><text:tab/><text:tab/><text:tab/>buf<text:span text:style-name="highlight_br0">[</text:span>cnt<text:span text:style-name="highlight_br0">]</text:span> <text:span text:style-name="highlight_sy0">=</text:span> character<text:span text:style-name="highlight_sy0">;</text:span><text:line-break/><text:tab/><text:tab/><text:span text:style-name="highlight_br0">}</text:span><text:line-break/><text:tab/><text:tab/>lineCnt<text:span text:style-name="highlight_sy0">++;</text:span><text:line-break/><text:tab/><text:tab/><text:span text:style-name="highlight_co1">//定義かを判断する。 </text:span><text:line-break/><text:tab/><text:tab/>pnt <text:span text:style-name="highlight_sy0">=</text:span> 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$DEF"</text:span><text:span text:style-name="highlight_br0">)</text:span><text:span text:style-name="highlight_sy0">;</text:span><text:line-break/><text:tab/><text:tab/><text:span text:style-name="highlight_kw1">if</text:span> <text:span text:style-name="highlight_br0">(</text:span>pnt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mode <text:span text:style-name="highlight_sy0">=</text:span> MODE_DEF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初期化かを判断する。 </text:span><text:line-break/><text:tab/><text:tab/>pnt <text:span text:style-name="highlight_sy0">=</text:span> 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$INIT"</text:span><text:span text:style-name="highlight_br0">)</text:span><text:span text:style-name="highlight_sy0">;</text:span><text:line-break/><text:tab/><text:tab/><text:span text:style-name="highlight_kw1">if</text:span> <text:span text:style-name="highlight_br0">(</text:span>pnt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mode <text:span text:style-name="highlight_sy0">=</text:span> MODE_INIT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開始かを判断する。 </text:span><text:line-break/><text:tab/><text:tab/>pnt <text:span text:style-name="highlight_sy0">=</text:span> 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$START"</text:span><text:span text:style-name="highlight_br0">)</text:span><text:span text:style-name="highlight_sy0">;</text:span><text:line-break/><text:tab/><text:tab/><text:span text:style-name="highlight_kw1">if</text:span> <text:span text:style-name="highlight_br0">(</text:span>pnt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mode <text:span text:style-name="highlight_sy0">=</text:span> MODE_START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停止かを判断する。 </text:span><text:line-break/><text:tab/><text:tab/>pnt <text:span text:style-name="highlight_sy0">=</text:span> 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$STOP"</text:span><text:span text:style-name="highlight_br0">)</text:span><text:span text:style-name="highlight_sy0">;</text:span><text:line-break/><text:tab/><text:tab/><text:span text:style-name="highlight_kw1">if</text:span> <text:span text:style-name="highlight_br0">(</text:span>pnt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mode <text:span text:style-name="highlight_sy0">=</text:span> MODE_STOP<text:span text:style-name="highlight_sy0">;</text:span><text:line-break/><text:tab/><text:tab/><text:tab/><text:span text:style-name="highlight_kw1">return</text:span><text:span text:style-name="highlight_sy0">;</text:span><text:line-break/><text:tab/><text:tab/><text:span text:style-name="highlight_br0">}</text:span><text:line-break/><text:tab/><text:tab/><text:span text:style-name="highlight_co1">//定義の設定 </text:span><text:line-break/><text:tab/><text:tab/><text:span text:style-name="highlight_kw1">if</text:span> <text:span text:style-name="highlight_br0">(</text:span>mode <text:span text:style-name="highlight_sy0">==</text:span> MODE_DEF<text:span text:style-name="highlight_br0">)</text:span> <text:span text:style-name="highlight_br0">{</text:span><text:line-break/><text:tab/><text:tab/><text:tab/>pnt <text:span text:style-name="highlight_sy0">=</text:span> 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ON="</text:span><text:span text:style-name="highlight_br0">)</text:span><text:span text:style-name="highlight_sy0">;</text:span><text:line-break/><text:tab/><text:tab/><text:tab/><text:span text:style-name="highlight_kw1">if</text:span> <text:span text:style-name="highlight_br0">(</text:span>pnt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onData <text:span text:style-name="highlight_sy0">=</text:span> <text:span text:style-name="highlight_sy0">*</text:span><text:span text:style-name="highlight_br0">(</text:span>pnt <text:span text:style-name="highlight_sy0">+</text:span> <text:span text:style-name="highlight_nu0">3</text:span><text:span text:style-name="highlight_br0">)</text:span> <text:span text:style-name="highlight_sy0">-</text:span> <text:span text:style-name="highlight_st0">'0'</text:span><text:span text:style-name="highlight_sy0">;</text:span><text:line-break/><text:tab/><text:tab/><text:tab/><text:span text:style-name="highlight_br0">}</text:span><text:line-break/><text:tab/><text:tab/><text:tab/>pnt <text:span text:style-name="highlight_sy0">=</text:span> 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OFF="</text:span><text:span text:style-name="highlight_br0">)</text:span><text:span text:style-name="highlight_sy0">;</text:span><text:line-break/><text:tab/><text:tab/><text:tab/><text:span text:style-name="highlight_kw1">if</text:span> <text:span text:style-name="highlight_br0">(</text:span>pnt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offData <text:span text:style-name="highlight_sy0">=</text:span> <text:span text:style-name="highlight_sy0">*</text:span><text:span text:style-name="highlight_br0">(</text:span>pnt <text:span text:style-name="highlight_sy0">+</text:span> <text:span text:style-name="highlight_nu0">4</text:span><text:span text:style-name="highlight_br0">)</text:span> <text:span text:style-name="highlight_sy0">-</text:span> <text:span text:style-name="highlight_st0">'0'</text:span><text:span text:style-name="highlight_sy0">;</text:span><text:line-break/><text:tab/><text:tab/><text:tab/><text:span text:style-name="highlight_br0">}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初期値の設定 </text:span><text:line-break/><text:tab/><text:tab/><text:span text:style-name="highlight_kw1">if</text:span> <text:span text:style-name="highlight_br0">(</text:span>mode <text:span text:style-name="highlight_sy0">==</text:span> MODE_INIT<text:span text:style-name="highlight_br0">)</text:span> <text:span text:style-name="highlight_br0">{</text:span><text:line-break/><text:tab/><text:tab/><text:tab/>tmp<text:span text:style-name="highlight_br0">[</text:span><text:span text:style-name="highlight_nu0">0</text:span><text:span text:style-name="highlight_br0">]</text:span> <text:span text:style-name="highlight_sy0">=</text:span> <text:span text:style-name="highlight_st0">'C'</text:span><text:span text:style-name="highlight_sy0">;</text:span><text:line-break/><text:tab/><text:tab/><text:tab/>tmp<text:span text:style-name="highlight_br0">[</text:span><text:span text:style-name="highlight_nu0">1</text:span><text:span text:style-name="highlight_br0">]</text:span> <text:span text:style-name="highlight_sy0">=</text:span> <text:span text:style-name="highlight_st0">'H'</text:span><text:span text:style-name="highlight_sy0">;</text:span><text:line-break/><text:tab/><text:tab/><text:tab/>tmp<text:span text:style-name="highlight_br0">[</text:span><text:span text:style-name="highlight_nu0">2</text:span><text:span text:style-name="highlight_br0">]</text:span> <text:span text:style-name="highlight_sy0">=</text:span> <text:span text:style-name="highlight_st0">'?'</text:span><text:span text:style-name="highlight_sy0">;</text:span><text:line-break/><text:tab/><text:tab/><text:tab/>tmp<text:span text:style-name="highlight_br0">[</text:span><text:span text:style-name="highlight_nu0">3</text:span><text:span text:style-name="highlight_br0">]</text:span> <text:span text:style-name="highlight_sy0">=</text:span> <text:span text:style-name="highlight_st0">'='</text:span><text:span text:style-name="highlight_sy0">;</text:span><text:line-break/><text:tab/><text:tab/><text:tab/>tmp<text:span text:style-name="highlight_br0">[</text:span><text:span text:style-name="highlight_nu0">4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tmp<text:span text:style-name="highlight_br0">[</text:span><text:span text:style-name="highlight_nu0">2</text:span><text:span text:style-name="highlight_br0">]</text:span> <text:span text:style-name="highlight_sy0">=</text:span> cnt <text:span text:style-name="highlight_sy0">+</text:span> <text:span text:style-name="highlight_st0">'0'</text:span><text:span text:style-name="highlight_sy0">;</text:span><text:line-break/><text:tab/><text:tab/><text:tab/><text:tab/>pnt <text:span text:style-name="highlight_sy0">=</text:span> 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tmp<text:span text:style-name="highlight_br0">)</text:span><text:span text:style-name="highlight_sy0">;</text:span><text:line-break/><text:tab/><text:tab/><text:tab/><text:tab/><text:span text:style-name="highlight_kw1">if</text:span> <text:span text:style-name="highlight_br0">(</text:span>pnt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<text:tab/><text:span text:style-name="highlight_kw1">if</text:span> <text:span text:style-name="highlight_br0">(</text:span><text:a xlink:type="simple" xlink:href="http://www.opengroup.org/onlinepubs/009695399/functions/strncmp.html" text:style-name="Internet_20_link" text:visited-style-name="Visited_20_Internet_20_Link"><text:span text:style-name="highlight_kw3">strncmp</text:span></text:a><text:span text:style-name="highlight_br0">(</text:span><text:span text:style-name="highlight_br0">(</text:span>pnt <text:span text:style-name="highlight_sy0">+</text:span> <text:span text:style-name="highlight_nu0">4</text:span><text:span text:style-name="highlight_br0">)</text:span><text:span text:style-name="highlight_sy0">,</text:span> <text:span text:style-name="highlight_st0">"ON"</text:span><text:span text:style-name="highlight_sy0">,</text:span> <text:span text:style-name="highlight_nu0">2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<text:tab/><text:tab/>outputData <text:span text:style-name="highlight_sy0">=</text:span> onData<text:span text:style-name="highlight_sy0">;</text:span><text:line-break/><text:tab/><text:tab/><text:tab/><text:tab/><text:tab/><text:span text:style-name="highlight_br0">}</text:span> <text:span text:style-name="highlight_kw1">else</text:span> <text:span text:style-name="highlight_br0">{</text:span><text:line-break/><text:tab/><text:tab/><text:tab/><text:tab/><text:tab/><text:tab/>outputData <text:span text:style-name="highlight_sy0">=</text:span> offData<text:span text:style-name="highlight_sy0">;</text:span><text:line-break/><text:tab/><text:tab/><text:tab/><text:tab/><text:tab/><text:span text:style-name="highlight_br0">}</text:span><text:line-break/><text:tab/><text:tab/><text:tab/><text:tab/><text:tab/><text:span text:style-name="highlight_kw1">switch</text:span> <text:span text:style-name="highlight_br0">(</text:span>cnt<text:span text:style-name="highlight_br0">)</text:span> <text:span text:style-name="highlight_br0">{</text:span><text:line-break/><text:tab/><text:tab/><text:tab/><text:tab/><text:tab/><text:span text:style-name="highlight_kw1">case</text:span> <text:span text:style-name="highlight_nu0">0</text:span><text:span text:style-name="highlight_sy0">:</text:span><text:line-break/><text:tab/><text:tab/><text:tab/><text:tab/><text:tab/><text:tab/>CH0 <text:span text:style-name="highlight_sy0">=</text:span> outputData<text:span text:style-name="highlight_sy0">;</text:span><text:line-break/><text:tab/><text:tab/><text:tab/><text:tab/><text:tab/><text:tab/><text:span text:style-name="highlight_kw2">break</text:span><text:span text:style-name="highlight_sy0">;</text:span><text:line-break/><text:tab/><text:tab/><text:tab/><text:tab/><text:tab/><text:span text:style-name="highlight_kw1">case</text:span> <text:span text:style-name="highlight_nu0">1</text:span><text:span text:style-name="highlight_sy0">:</text:span><text:line-break/><text:tab/><text:tab/><text:tab/><text:tab/><text:tab/><text:tab/>CH1 <text:span text:style-name="highlight_sy0">=</text:span> outputData<text:span text:style-name="highlight_sy0">;</text:span><text:line-break/><text:tab/><text:tab/><text:tab/><text:tab/><text:tab/><text:tab/><text:span text:style-name="highlight_kw2">break</text:span><text:span text:style-name="highlight_sy0">;</text:span><text:line-break/><text:tab/><text:tab/><text:tab/><text:tab/><text:tab/><text:span text:style-name="highlight_kw1">case</text:span> <text:span text:style-name="highlight_nu0">2</text:span><text:span text:style-name="highlight_sy0">:</text:span><text:line-break/><text:tab/><text:tab/><text:tab/><text:tab/><text:tab/><text:tab/>CH2 <text:span text:style-name="highlight_sy0">=</text:span> outputData<text:span text:style-name="highlight_sy0">;</text:span><text:line-break/><text:tab/><text:tab/><text:tab/><text:tab/><text:tab/><text:tab/><text:span text:style-name="highlight_kw2">break</text:span><text:span text:style-name="highlight_sy0">;</text:span><text:line-break/><text:tab/><text:tab/><text:tab/><text:tab/><text:tab/><text:span text:style-name="highlight_kw1">case</text:span> <text:span text:style-name="highlight_nu0">3</text:span><text:span text:style-name="highlight_sy0">:</text:span><text:line-break/><text:tab/><text:tab/><text:tab/><text:tab/><text:tab/><text:tab/>CH3 <text:span text:style-name="highlight_sy0">=</text:span> outputData<text:span text:style-name="highlight_sy0">;</text:span><text:line-break/><text:tab/><text:tab/><text:tab/><text:tab/><text:tab/><text:tab/><text:span text:style-name="highlight_kw2">break</text:span><text:span text:style-name="highlight_sy0">;</text:span><text:line-break/><text:tab/><text:tab/><text:tab/><text:tab/><text:tab/><text:span text:style-name="highlight_kw1">case</text:span> <text:span text:style-name="highlight_nu0">4</text:span><text:span text:style-name="highlight_sy0">:</text:span><text:line-break/><text:tab/><text:tab/><text:tab/><text:tab/><text:tab/><text:tab/>CH4 <text:span text:style-name="highlight_sy0">=</text:span> outputData<text:span text:style-name="highlight_sy0">;</text:span><text:line-break/><text:tab/><text:tab/><text:tab/><text:tab/><text:tab/><text:tab/><text:span text:style-name="highlight_kw2">break</text:span><text:span text:style-name="highlight_sy0">;</text:span><text:line-break/><text:tab/><text:tab/><text:tab/><text:tab/><text:tab/><text:span text:style-name="highlight_kw1">case</text:span> <text:span text:style-name="highlight_nu0">5</text:span><text:span text:style-name="highlight_sy0">:</text:span><text:line-break/><text:tab/><text:tab/><text:tab/><text:tab/><text:tab/><text:tab/>CH5 <text:span text:style-name="highlight_sy0">=</text:span> outputData<text:span text:style-name="highlight_sy0">;</text:span><text:line-break/><text:tab/><text:tab/><text:tab/><text:tab/><text:tab/><text:tab/><text:span text:style-name="highlight_kw2">break</text:span><text:span text:style-name="highlight_sy0">;</text:span><text:line-break/><text:tab/><text:tab/><text:tab/><text:tab/><text:tab/><text:span text:style-name="highlight_kw1">case</text:span> <text:span text:style-name="highlight_nu0">6</text:span><text:span text:style-name="highlight_sy0">:</text:span><text:line-break/><text:tab/><text:tab/><text:tab/><text:tab/><text:tab/><text:tab/>CH6 <text:span text:style-name="highlight_sy0">=</text:span> outputData<text:span text:style-name="highlight_sy0">;</text:span><text:line-break/><text:tab/><text:tab/><text:tab/><text:tab/><text:tab/><text:tab/><text:span text:style-name="highlight_kw2">break</text:span><text:span text:style-name="highlight_sy0">;</text:span><text:line-break/><text:tab/><text:tab/><text:tab/><text:tab/><text:tab/><text:span text:style-name="highlight_kw1">case</text:span> <text:span text:style-name="highlight_nu0">7</text:span><text:span text:style-name="highlight_sy0">:</text:span><text:line-break/><text:tab/><text:tab/><text:tab/><text:tab/><text:tab/><text:tab/>CH7 <text:span text:style-name="highlight_sy0">=</text:span> outputData<text:span text:style-name="highlight_sy0">;</text:span><text:line-break/><text:tab/><text:tab/><text:tab/><text:tab/><text:tab/><text:tab/><text:span text:style-name="highlight_kw2">break</text:span><text:span text:style-name="highlight_sy0">;</text:span><text:line-break/><text:tab/><text:tab/><text:tab/><text:tab/><text:tab/><text:span text:style-name="highlight_br0">}</text:span><text:line-break/><text:tab/><text:tab/><text:tab/><text:tab/><text:span text:style-name="highlight_br0">}</text:span><text:line-break/><text:tab/><text:tab/><text:tab/><text:span text:style-name="highlight_br0">}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制御を行う。</text:span><text:line-break/><text:tab/><text:tab/><text:span text:style-name="highlight_kw1">if</text:span> <text:span text:style-name="highlight_br0">(</text:span>mode <text:span text:style-name="highlight_sy0">==</text:span> MODE_START<text:span text:style-name="highlight_br0">)</text:span> <text:span text:style-name="highlight_br0">{</text:span><text:line-break/><text:tab/><text:tab/><text:tab/><text:span text:style-name="highlight_co1">//制御時間を取得する。 </text:span><text:line-break/><text:tab/><text:tab/><text:tab/><text:span text:style-name="highlight_kw1">if</text:span> <text:span text:style-name="highlight_br0">(</text:span>buf<text:span text:style-name="highlight_br0">[</text:span><text:span text:style-name="highlight_nu0">2</text:span><text:span text:style-name="highlight_br0">]</text:span> <text:span text:style-name="highlight_sy0">==</text:span> <text:span text:style-name="highlight_st0">':'</text:span><text:span text:style-name="highlight_br0">)</text:span> <text:span text:style-name="highlight_br0">{</text:span><text:line-break/><text:tab/><text:tab/><text:tab/><text:tab/>buf<text:span text:style-name="highlight_br0">[</text:span><text:span text:style-name="highlight_nu0">2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hh <text:span text:style-name="highlight_sy0">=</text:span> <text:a xlink:type="simple" xlink:href="http://www.opengroup.org/onlinepubs/009695399/functions/atoi.html" text:style-name="Internet_20_link" text:visited-style-name="Visited_20_Internet_20_Link"><text:span text:style-name="highlight_kw3">atoi</text:span></text:a><text:span text:style-name="highlight_br0">(</text:span>buf<text:span text:style-name="highlight_br0">)</text:span><text:span text:style-name="highlight_sy0">;</text:span><text:line-break/><text:tab/><text:tab/><text:tab/><text:tab/>buf<text:span text:style-name="highlight_br0">[</text:span><text:span text:style-name="highlight_nu0">2</text:span><text:span text:style-name="highlight_br0">]</text:span> <text:span text:style-name="highlight_sy0">=</text:span> <text:span text:style-name="highlight_st0">':'</text:span><text:span text:style-name="highlight_sy0">;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buf<text:span text:style-name="highlight_br0">[</text:span><text:span text:style-name="highlight_nu0">5</text:span><text:span text:style-name="highlight_br0">]</text:span> <text:span text:style-name="highlight_sy0">==</text:span> <text:span text:style-name="highlight_st0">':'</text:span><text:span text:style-name="highlight_br0">)</text:span> <text:span text:style-name="highlight_br0">{</text:span><text:line-break/><text:tab/><text:tab/><text:tab/><text:tab/>buf<text:span text:style-name="highlight_br0">[</text:span><text:span text:style-name="highlight_nu0">5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mm <text:span text:style-name="highlight_sy0">=</text:span> <text:a xlink:type="simple" xlink:href="http://www.opengroup.org/onlinepubs/009695399/functions/atoi.html" text:style-name="Internet_20_link" text:visited-style-name="Visited_20_Internet_20_Link"><text:span text:style-name="highlight_kw3">atoi</text:span></text:a><text:span text:style-name="highlight_br0">(</text:span>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tab/><text:tab/><text:tab/><text:tab/>buf<text:span text:style-name="highlight_br0">[</text:span><text:span text:style-name="highlight_nu0">5</text:span><text:span text:style-name="highlight_br0">]</text:span> <text:span text:style-name="highlight_sy0">=</text:span> <text:span text:style-name="highlight_st0">','</text:span><text:span text:style-name="highlight_sy0">;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buf<text:span text:style-name="highlight_br0">[</text:span><text:span text:style-name="highlight_nu0">8</text:span><text:span text:style-name="highlight_br0">]</text:span>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buf<text:span text:style-name="highlight_br0">[</text:span><text:span text:style-name="highlight_nu0">8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ss <text:span text:style-name="highlight_sy0">=</text:span> <text:a xlink:type="simple" xlink:href="http://www.opengroup.org/onlinepubs/009695399/functions/atoi.html" text:style-name="Internet_20_link" text:visited-style-name="Visited_20_Internet_20_Link"><text:span text:style-name="highlight_kw3">atoi</text:span></text:a><text:span text:style-name="highlight_br0">(</text:span><text:span text:style-name="highlight_sy0">&amp;</text:span>buf<text:span text:style-name="highlight_br0">[</text:span><text:span text:style-name="highlight_nu0">6</text:span><text:span text:style-name="highlight_br0">]</text:span><text:span text:style-name="highlight_br0">)</text:span><text:span text:style-name="highlight_sy0">;</text:span><text:line-break/><text:tab/><text:tab/><text:tab/><text:tab/>buf<text:span text:style-name="highlight_br0">[</text:span><text:span text:style-name="highlight_nu0">8</text:span><text:span text:style-name="highlight_br0">]</text:span> <text:span text:style-name="highlight_sy0">=</text:span> <text:span text:style-name="highlight_st0">','</text:span><text:span text:style-name="highlight_sy0">;</text:span><text:line-break/><text:tab/><text:tab/><text:tab/><text:span text:style-name="highlight_br0">}</text:span><text:line-break/><text:tab/><text:tab/><text:tab/><text:span text:style-name="highlight_co1">//制御時間を確認する。 </text:span><text:line-break/><text:tab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<text:tab/>hhTmp <text:span text:style-name="highlight_sy0">=</text:span> 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/</text:span> <text:span text:style-name="highlight_nu0">36000</text:span><text:span text:style-name="highlight_sy0">;</text:span><text:line-break/><text:tab/><text:tab/><text:tab/><text:tab/>mmTmp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-</text:span> <text:span text:style-name="highlight_br0">(</text:span><text:span text:style-name="highlight_nu0">36000</text:span> <text:span text:style-name="highlight_sy0">*</text:span> <text:span text:style-name="highlight_br0">(</text:span><text:span text:style-name="highlight_kw4">long</text:span><text:span text:style-name="highlight_br0">)</text:span>hhTmp<text:span text:style-name="highlight_br0">)</text:span><text:span text:style-name="highlight_br0">)</text:span> <text:span text:style-name="highlight_sy0">/</text:span> <text:span text:style-name="highlight_nu0">600</text:span><text:span text:style-name="highlight_sy0">;</text:span><text:line-break/><text:tab/><text:tab/><text:tab/><text:tab/>ssTmp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-</text:span> <text:span text:style-name="highlight_br0">(</text:span><text:span text:style-name="highlight_nu0">36000</text:span> <text:span text:style-name="highlight_sy0">*</text:span> <text:span text:style-name="highlight_br0">(</text:span><text:span text:style-name="highlight_kw4">long</text:span><text:span text:style-name="highlight_br0">)</text:span>hhTmp<text:span text:style-name="highlight_br0">)</text:span> <text:span text:style-name="highlight_sy0">-</text:span> <text:span text:style-name="highlight_br0">(</text:span><text:span text:style-name="highlight_nu0">600</text:span> <text:span text:style-name="highlight_sy0">*</text:span> <text:span text:style-name="highlight_br0">(</text:span><text:span text:style-name="highlight_kw4">long</text:span><text:span text:style-name="highlight_br0">)</text:span>mmTmp<text:span text:style-name="highlight_br0">)</text:span><text:span text:style-name="highlight_br0">)</text:span> <text:span text:style-name="highlight_sy0">/</text:span> <text:span text:style-name="highlight_nu0">10</text:span><text:span text:style-name="highlight_sy0">;</text:span><text:line-break/><text:tab/><text:tab/><text:tab/><text:tab/><text:span text:style-name="highlight_kw1">if</text:span> <text:span text:style-name="highlight_br0">(</text:span><text:span text:style-name="highlight_br0">(</text:span>hh <text:span text:style-name="highlight_sy0">==</text:span> hhTmp<text:span text:style-name="highlight_br0">)</text:span> <text:span text:style-name="highlight_sy0">&amp;&amp;</text:span> <text:span text:style-name="highlight_br0">(</text:span>mm <text:span text:style-name="highlight_sy0">==</text:span> mmTmp<text:span text:style-name="highlight_br0">)</text:span> <text:span text:style-name="highlight_sy0">&amp;&amp;</text:span> <text:span text:style-name="highlight_br0">(</text:span>ss <text:span text:style-name="highlight_sy0">==</text:span> ssTmp<text:span text:style-name="highlight_br0">)</text:span><text:span text:style-name="highlight_br0">)</text:span><text:line-break/><text:tab/><text:tab/><text:tab/><text:tab/><text:tab/><text:span text:style-name="highlight_kw2">break</text:span><text:span text:style-name="highlight_sy0">;</text:span><text:line-break/><text:tab/><text:tab/><text:tab/><text:tab/><text:span text:style-name="highlight_kw1">if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<text:tab/><text:span text:style-name="highlight_kw1">while</text:span> <text:span text:style-name="highlight_br0">(</text:span>Button<text:span text:style-name="highlight_br0">(</text:span><text:span text:style-name="highlight_sy0">&amp;</text:span>PORTC<text:span text:style-name="highlight_sy0">,</text:span> <text:span text:style-name="highlight_nu0">0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tab/><text:tab/><text:tab/><text:span text:style-name="highlight_sy0">;</text:span><text:line-break/><text:tab/><text:tab/><text:tab/><text:tab/><text:tab/><text:span text:style-name="highlight_kw1">return</text:span><text:span text:style-name="highlight_sy0">;</text:span><text:line-break/><text:tab/><text:tab/><text:tab/><text:tab/><text:span text:style-name="highlight_br0">}</text:span><text:line-break/><text:tab/><text:tab/><text:tab/><text:span text:style-name="highlight_br0">}</text:span><text:line-break/><text:tab/><text:tab/><text:tab/><text:span text:style-name="highlight_co1">//ポートの制御を行う。 </text:span><text:line-break/><text:tab/><text:tab/><text:tab/>tmp<text:span text:style-name="highlight_br0">[</text:span><text:span text:style-name="highlight_nu0">0</text:span><text:span text:style-name="highlight_br0">]</text:span> <text:span text:style-name="highlight_sy0">=</text:span> <text:span text:style-name="highlight_st0">'C'</text:span><text:span text:style-name="highlight_sy0">;</text:span><text:line-break/><text:tab/><text:tab/><text:tab/>tmp<text:span text:style-name="highlight_br0">[</text:span><text:span text:style-name="highlight_nu0">1</text:span><text:span text:style-name="highlight_br0">]</text:span> <text:span text:style-name="highlight_sy0">=</text:span> <text:span text:style-name="highlight_st0">'H'</text:span><text:span text:style-name="highlight_sy0">;</text:span><text:line-break/><text:tab/><text:tab/><text:tab/>tmp<text:span text:style-name="highlight_br0">[</text:span><text:span text:style-name="highlight_nu0">2</text:span><text:span text:style-name="highlight_br0">]</text:span> <text:span text:style-name="highlight_sy0">=</text:span> <text:span text:style-name="highlight_st0">'?'</text:span><text:span text:style-name="highlight_sy0">;</text:span><text:line-break/><text:tab/><text:tab/><text:tab/>tmp<text:span text:style-name="highlight_br0">[</text:span><text:span text:style-name="highlight_nu0">3</text:span><text:span text:style-name="highlight_br0">]</text:span> <text:span text:style-name="highlight_sy0">=</text:span> <text:span text:style-name="highlight_st0">'='</text:span><text:span text:style-name="highlight_sy0">;</text:span><text:line-break/><text:tab/><text:tab/><text:tab/>tmp<text:span text:style-name="highlight_br0">[</text:span><text:span text:style-name="highlight_nu0">4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tmp<text:span text:style-name="highlight_br0">[</text:span><text:span text:style-name="highlight_nu0">2</text:span><text:span text:style-name="highlight_br0">]</text:span> <text:span text:style-name="highlight_sy0">=</text:span> cnt <text:span text:style-name="highlight_sy0">+</text:span> <text:span text:style-name="highlight_st0">'0'</text:span><text:span text:style-name="highlight_sy0">;</text:span><text:line-break/><text:tab/><text:tab/><text:tab/><text:tab/>pnt <text:span text:style-name="highlight_sy0">=</text:span> 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tmp<text:span text:style-name="highlight_br0">)</text:span><text:span text:style-name="highlight_sy0">;</text:span><text:line-break/><text:tab/><text:tab/><text:tab/><text:tab/><text:span text:style-name="highlight_kw1">if</text:span> <text:span text:style-name="highlight_br0">(</text:span>pnt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<text:tab/><text:span text:style-name="highlight_kw1">if</text:span> <text:span text:style-name="highlight_br0">(</text:span><text:a xlink:type="simple" xlink:href="http://www.opengroup.org/onlinepubs/009695399/functions/strncmp.html" text:style-name="Internet_20_link" text:visited-style-name="Visited_20_Internet_20_Link"><text:span text:style-name="highlight_kw3">strncmp</text:span></text:a><text:span text:style-name="highlight_br0">(</text:span><text:span text:style-name="highlight_br0">(</text:span>pnt <text:span text:style-name="highlight_sy0">+</text:span> <text:span text:style-name="highlight_nu0">4</text:span><text:span text:style-name="highlight_br0">)</text:span><text:span text:style-name="highlight_sy0">,</text:span> <text:span text:style-name="highlight_st0">"ON"</text:span><text:span text:style-name="highlight_sy0">,</text:span> <text:span text:style-name="highlight_nu0">2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<text:tab/><text:tab/>outputData <text:span text:style-name="highlight_sy0">=</text:span> onData<text:span text:style-name="highlight_sy0">;</text:span><text:line-break/><text:tab/><text:tab/><text:tab/><text:tab/><text:tab/><text:span text:style-name="highlight_br0">}</text:span> <text:span text:style-name="highlight_kw1">else</text:span> <text:span text:style-name="highlight_br0">{</text:span><text:line-break/><text:tab/><text:tab/><text:tab/><text:tab/><text:tab/><text:tab/>outputData <text:span text:style-name="highlight_sy0">=</text:span> offData<text:span text:style-name="highlight_sy0">;</text:span><text:line-break/><text:tab/><text:tab/><text:tab/><text:tab/><text:tab/><text:span text:style-name="highlight_br0">}</text:span><text:line-break/><text:tab/><text:tab/><text:tab/><text:tab/><text:tab/><text:span text:style-name="highlight_kw1">switch</text:span> <text:span text:style-name="highlight_br0">(</text:span>cnt<text:span text:style-name="highlight_br0">)</text:span> <text:span text:style-name="highlight_br0">{</text:span><text:line-break/><text:tab/><text:tab/><text:tab/><text:tab/><text:tab/><text:span text:style-name="highlight_kw1">case</text:span> <text:span text:style-name="highlight_nu0">0</text:span><text:span text:style-name="highlight_sy0">:</text:span><text:line-break/><text:tab/><text:tab/><text:tab/><text:tab/><text:tab/><text:tab/>CH0 <text:span text:style-name="highlight_sy0">=</text:span> outputData<text:span text:style-name="highlight_sy0">;</text:span><text:line-break/><text:tab/><text:tab/><text:tab/><text:tab/><text:tab/><text:tab/><text:span text:style-name="highlight_kw2">break</text:span><text:span text:style-name="highlight_sy0">;</text:span><text:line-break/><text:tab/><text:tab/><text:tab/><text:tab/><text:tab/><text:span text:style-name="highlight_kw1">case</text:span> <text:span text:style-name="highlight_nu0">1</text:span><text:span text:style-name="highlight_sy0">:</text:span><text:line-break/><text:tab/><text:tab/><text:tab/><text:tab/><text:tab/><text:tab/>CH1 <text:span text:style-name="highlight_sy0">=</text:span> outputData<text:span text:style-name="highlight_sy0">;</text:span><text:line-break/><text:tab/><text:tab/><text:tab/><text:tab/><text:tab/><text:tab/><text:span text:style-name="highlight_kw2">break</text:span><text:span text:style-name="highlight_sy0">;</text:span><text:line-break/><text:tab/><text:tab/><text:tab/><text:tab/><text:tab/><text:span text:style-name="highlight_kw1">case</text:span> <text:span text:style-name="highlight_nu0">2</text:span><text:span text:style-name="highlight_sy0">:</text:span><text:line-break/><text:tab/><text:tab/><text:tab/><text:tab/><text:tab/><text:tab/>CH2 <text:span text:style-name="highlight_sy0">=</text:span> outputData<text:span text:style-name="highlight_sy0">;</text:span><text:line-break/><text:tab/><text:tab/><text:tab/><text:tab/><text:tab/><text:tab/><text:span text:style-name="highlight_kw2">break</text:span><text:span text:style-name="highlight_sy0">;</text:span><text:line-break/><text:tab/><text:tab/><text:tab/><text:tab/><text:tab/><text:span text:style-name="highlight_kw1">case</text:span> <text:span text:style-name="highlight_nu0">3</text:span><text:span text:style-name="highlight_sy0">:</text:span><text:line-break/><text:tab/><text:tab/><text:tab/><text:tab/><text:tab/><text:tab/>CH3 <text:span text:style-name="highlight_sy0">=</text:span> outputData<text:span text:style-name="highlight_sy0">;</text:span><text:line-break/><text:tab/><text:tab/><text:tab/><text:tab/><text:tab/><text:tab/><text:span text:style-name="highlight_kw2">break</text:span><text:span text:style-name="highlight_sy0">;</text:span><text:line-break/><text:tab/><text:tab/><text:tab/><text:tab/><text:tab/><text:span text:style-name="highlight_kw1">case</text:span> <text:span text:style-name="highlight_nu0">4</text:span><text:span text:style-name="highlight_sy0">:</text:span><text:line-break/><text:tab/><text:tab/><text:tab/><text:tab/><text:tab/><text:tab/>CH4 <text:span text:style-name="highlight_sy0">=</text:span> outputData<text:span text:style-name="highlight_sy0">;</text:span><text:line-break/><text:tab/><text:tab/><text:tab/><text:tab/><text:tab/><text:tab/><text:span text:style-name="highlight_kw2">break</text:span><text:span text:style-name="highlight_sy0">;</text:span><text:line-break/><text:tab/><text:tab/><text:tab/><text:tab/><text:tab/><text:span text:style-name="highlight_kw1">case</text:span> <text:span text:style-name="highlight_nu0">5</text:span><text:span text:style-name="highlight_sy0">:</text:span><text:line-break/><text:tab/><text:tab/><text:tab/><text:tab/><text:tab/><text:tab/>CH5 <text:span text:style-name="highlight_sy0">=</text:span> outputData<text:span text:style-name="highlight_sy0">;</text:span><text:line-break/><text:tab/><text:tab/><text:tab/><text:tab/><text:tab/><text:tab/><text:span text:style-name="highlight_kw2">break</text:span><text:span text:style-name="highlight_sy0">;</text:span><text:line-break/><text:tab/><text:tab/><text:tab/><text:tab/><text:tab/><text:span text:style-name="highlight_kw1">case</text:span> <text:span text:style-name="highlight_nu0">6</text:span><text:span text:style-name="highlight_sy0">:</text:span><text:line-break/><text:tab/><text:tab/><text:tab/><text:tab/><text:tab/><text:tab/>CH6 <text:span text:style-name="highlight_sy0">=</text:span> outputData<text:span text:style-name="highlight_sy0">;</text:span><text:line-break/><text:tab/><text:tab/><text:tab/><text:tab/><text:tab/><text:tab/><text:span text:style-name="highlight_kw2">break</text:span><text:span text:style-name="highlight_sy0">;</text:span><text:line-break/><text:tab/><text:tab/><text:tab/><text:tab/><text:tab/><text:span text:style-name="highlight_kw1">case</text:span> <text:span text:style-name="highlight_nu0">7</text:span><text:span text:style-name="highlight_sy0">:</text:span><text:line-break/><text:tab/><text:tab/><text:tab/><text:tab/><text:tab/><text:tab/>CH7 <text:span text:style-name="highlight_sy0">=</text:span> outputData<text:span text:style-name="highlight_sy0">;</text:span><text:line-break/><text:tab/><text:tab/><text:tab/><text:tab/><text:tab/><text:tab/><text:span text:style-name="highlight_kw2">break</text:span><text:span text:style-name="highlight_sy0">;</text:span><text:line-break/><text:tab/><text:tab/><text:tab/><text:tab/><text:tab/><text:span text:style-name="highlight_br0">}</text:span><text:line-break/><text:tab/><text:tab/><text:tab/><text:tab/><text:span text:style-name="highlight_br0">}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co1">//コンパレータは使用しない。 </text:span><text:line-break/><text:tab/>CMCON <text:span text:style-name="highlight_sy0">=</text:span> <text:span text:style-name="highlight_nu6">0b00000111</text:span><text:span text:style-name="highlight_sy0">;</text:span><text:line-break/><text:tab/><text:span text:style-name="highlight_co1">//Ａ／Ｄ変換の設定 </text:span><text:line-break/><text:tab/>ADCON1.<text:span text:style-name="highlight_me1">PCFG3</text:span> <text:span text:style-name="highlight_sy0">=</text:span> <text:span text:style-name="highlight_nu0">1</text:span><text:span text:style-name="highlight_sy0">;</text:span><text:line-break/><text:tab/>ADCON1.<text:span text:style-name="highlight_me1">PCFG2</text:span> <text:span text:style-name="highlight_sy0">=</text:span> <text:span text:style-name="highlight_nu0">1</text:span><text:span text:style-name="highlight_sy0">;</text:span><text:line-break/><text:tab/>ADCON1.<text:span text:style-name="highlight_me1">PCFG1</text:span> <text:span text:style-name="highlight_sy0">=</text:span> <text:span text:style-name="highlight_nu0">1</text:span><text:span text:style-name="highlight_sy0">;</text:span><text:line-break/><text:tab/>ADCON1.<text:span text:style-name="highlight_me1">PCFG0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OSCCON.<text:span text:style-name="highlight_me1">IRCF2</text:span> <text:span text:style-name="highlight_sy0">=</text:span> <text:span text:style-name="highlight_nu0">1</text:span><text:span text:style-name="highlight_sy0">;</text:span><text:line-break/><text:tab/>OSCCON.<text:span text:style-name="highlight_me1">IRCF1</text:span> <text:span text:style-name="highlight_sy0">=</text:span> <text:span text:style-name="highlight_nu0">1</text:span><text:span text:style-name="highlight_sy0">;</text:span><text:line-break/><text:tab/>OSCCON.<text:span text:style-name="highlight_me1">IRCF0</text:span> <text:span text:style-name="highlight_sy0">=</text:span> <text:span text:style-name="highlight_nu0">1</text:span><text:span text:style-name="highlight_sy0">;</text:span><text:line-break/><text:tab/><text:span text:style-name="highlight_co1">//ポートの設定 </text:span><text:line-break/><text:tab/>TRISA <text:span text:style-name="highlight_sy0">=</text:span> <text:span text:style-name="highlight_nu6">0b0000000000</text:span><text:span text:style-name="highlight_sy0">;</text:span><text:line-break/><text:tab/>TRISB <text:span text:style-name="highlight_sy0">=</text:span> <text:span text:style-name="highlight_nu6">0b00000001</text:span><text:span text:style-name="highlight_sy0">;</text:span><text:line-break/><text:tab/>TRISC <text:span text:style-name="highlight_sy0">=</text:span> <text:span text:style-name="highlight_nu6">0b00000001</text:span><text:span text:style-name="highlight_sy0">;</text:span><text:line-break/><text:tab/><text:span text:style-name="highlight_co1">//</text:span><text:line-break/><text:tab/>CH0 <text:span text:style-name="highlight_sy0">=</text:span> <text:span text:style-name="highlight_nu0">0</text:span><text:span text:style-name="highlight_sy0">;</text:span><text:line-break/><text:tab/>CH1 <text:span text:style-name="highlight_sy0">=</text:span> <text:span text:style-name="highlight_nu0">0</text:span><text:span text:style-name="highlight_sy0">;</text:span><text:line-break/><text:tab/>CH2 <text:span text:style-name="highlight_sy0">=</text:span> <text:span text:style-name="highlight_nu0">0</text:span><text:span text:style-name="highlight_sy0">;</text:span><text:line-break/><text:tab/>CH3 <text:span text:style-name="highlight_sy0">=</text:span> <text:span text:style-name="highlight_nu0">0</text:span><text:span text:style-name="highlight_sy0">;</text:span><text:line-break/><text:tab/>CH4 <text:span text:style-name="highlight_sy0">=</text:span> <text:span text:style-name="highlight_nu0">0</text:span><text:span text:style-name="highlight_sy0">;</text:span><text:line-break/><text:tab/>CH5 <text:span text:style-name="highlight_sy0">=</text:span> <text:span text:style-name="highlight_nu0">0</text:span><text:span text:style-name="highlight_sy0">;</text:span><text:line-break/><text:tab/>CH6 <text:span text:style-name="highlight_sy0">=</text:span> <text:span text:style-name="highlight_nu0">0</text:span><text:span text:style-name="highlight_sy0">;</text:span><text:line-break/><text:tab/>CH7 <text:span text:style-name="highlight_sy0">=</text:span> <text:span text:style-name="highlight_nu0">0</text:span><text:span text:style-name="highlight_sy0">;</text:span><text:line-break/><text:tab/><text:span text:style-name="highlight_co1">//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NOT_T3SYNC</text:span> <text:span text:style-name="highlight_sy0">=</text:span> <text:span text:style-name="highlight_nu0">1</text:span><text:span text:style-name="highlight_sy0">;</text:span><text:line-break/><text:tab/>T1CON.<text:span text:style-name="highlight_me1">TMR1CS</text:span> <text:span text:style-name="highlight_sy0">=</text:span> <text:span text:style-name="highlight_nu0">0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<text:span text:style-name="highlight_co1">//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.<text:span text:style-name="highlight_me1">CCP1M3</text:span> <text:span text:style-name="highlight_sy0">=</text:span> <text:span text:style-name="highlight_nu0">1</text:span><text:span text:style-name="highlight_sy0">;</text:span><text:line-break/><text:tab/>CCP1CON.<text:span text:style-name="highlight_me1">CCP1M2</text:span> <text:span text:style-name="highlight_sy0">=</text:span> <text:span text:style-name="highlight_nu0">0</text:span><text:span text:style-name="highlight_sy0">;</text:span><text:line-break/><text:tab/>CCP1CON.<text:span text:style-name="highlight_me1">CCP1M1</text:span> <text:span text:style-name="highlight_sy0">=</text:span> <text:span text:style-name="highlight_nu0">1</text:span><text:span text:style-name="highlight_sy0">;</text:span><text:line-break/><text:tab/>CCP1CON.<text:span text:style-name="highlight_me1">CCP1M0</text:span> <text:span text:style-name="highlight_sy0">=</text:span> <text:span text:style-name="highlight_nu0">1</text:span><text:span text:style-name="highlight_sy0">;</text:span><text:line-break/><text:tab/>CCPR1L <text:span text:style-name="highlight_sy0">=</text:span> <text:span text:style-name="highlight_nu12">0xA8</text:span><text:span text:style-name="highlight_sy0">;</text:span><text:tab/><text:span text:style-name="highlight_co1">// 0.1sec...(1÷8000000)*4*8*25000</text:span><text:line-break/><text:tab/>CCPR1H <text:span text:style-name="highlight_sy0">=</text:span> <text:span text:style-name="highlight_nu12">0x61</text:span><text:span text:style-name="highlight_sy0">;</text:span><text:tab/><text:span text:style-name="highlight_co1">// </text:span><text:line-break/><text:tab/><text:span text:style-name="highlight_co1">//ＳＤＣ（ＭＭＣ）の初期化 </text:span><text:line-break/><text:tab/>init_sdc<text:span text:style-name="highlight_br0">(</text:span><text:span text:style-name="highlight_br0">)</text:span>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SwitchONcheck<text:span text:style-name="highlight_br0">(</text:span><text:span text:style-name="highlight_br0">)</text:span><text:span text:style-name="highlight_sy0">;</text:span><text:line-break/><text:tab/><text:tab/>LED2 <text:span text:style-name="highlight_sy0">=</text:span> <text:span text:style-name="highlight_nu0">1</text:span><text:span text:style-name="highlight_sy0">;</text:span><text:line-break/><text:tab/><text:tab/>sequenceProc<text:span text:style-name="highlight_br0">(</text:span><text:span text:style-name="highlight_br0">)</text:span><text:span text:style-name="highlight_sy0">;</text:span><text:line-break/><text:tab/><text:tab/>LED2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2" text:anchor-type="as-char" draw:z-index="2" svg:width="13.229166666667cm" svg:height="9.921875cm"><draw:image xlink:href="Pictures/898378dd26fb7d280aca0c359f3fb38f.png" xlink:type="simple" xlink:show="embed" xlink:actuate="onLoad"/></draw:frame></text:p>
      <text:p text:style-name="Text_20_body">出力ポート(CH0~CH7)に、LEDを接続して、動作を確認しました。
右側から、CH0、CH1、CH2、CH3、CH4、CH5、CH6、CH7、未接続、未接続です。
<draw:frame draw:style-name="media" draw:name="3" text:anchor-type="as-char" draw:z-index="3" svg:width="13.229166666667cm" svg:height="9.921875cm"><draw:image xlink:href="Pictures/36eaa032c8ae9b6452ef66d7b2a44171.png" xlink:type="simple" xlink:show="embed" xlink:actuate="onLoad"/></draw:frame></text:p>
      <text:p text:style-name="Text_20_body">LED接続時の回路図です。(参考)
アクティブ・ロー(active low)で、LEDが点灯します。
<draw:frame draw:style-name="media" draw:name="4" text:anchor-type="as-char" draw:z-index="4" svg:width="13.229166666667cm" svg:height="8.2682291666667cm"><draw:image xlink:href="Pictures/d0bc7a9b3304bfec35551f6067ceb1f9.png" xlink:type="simple" xlink:show="embed" xlink:actuate="onLoad"/></draw:frame></text:p>
      <text:p text:style-name="Text_20_body">&lt;シーケンス設定ファイルの例&gt;</text:p>
      <text:p text:style-name="Preformatted_20_Text">$DEF<text:line-break/>ON=0,OFF=1<text:line-break/>$INIT<text:line-break/>CH0=OFF,CH1=OFF,CH2=OFF,CH3=OFF,CH4=OFF,CH5=OFF,CH6=OFF,CH7=OFF<text:line-break/>$START<text:line-break/>00:00:00,CH0=ON<text:line-break/>00:00:01,CH1=ON<text:line-break/>00:00:02,CH2=ON<text:line-break/>00:00:03,CH3=ON<text:line-break/>00:00:04,CH4=ON<text:line-break/>00:00:05,CH5=ON<text:line-break/>00:00:06,CH6=ON<text:line-break/>00:00:07,CH7=ON<text:line-break/>00:00:08,CH7=OFF<text:line-break/>00:00:09,CH6=OFF<text:line-break/>00:00:10,CH5=OFF<text:line-break/>00:00:11,CH4=OFF<text:line-break/>00:00:12,CH3=OFF<text:line-break/>00:00:13,CH2=OFF<text:line-break/>00:00:14,CH1=OFF<text:line-break/>00:00:15,CH0=OFF<text:line-break/>00:00:16,CH0=ON<text:line-break/>00:00:17,CH1=ON,CH0=OFF<text:line-break/>00:00:18,CH2=ON,CH1=OFF<text:line-break/>00:00:19,CH3=ON,CH2=OFF<text:line-break/>00:00:20,CH4=ON,CH3=OFF<text:line-break/>00:00:21,CH5=ON,CH4=OFF<text:line-break/>00:00:22,CH6=ON,CH5=OFF<text:line-break/>00:00:23,CH7=ON,CH6=OFF<text:line-break/>00:00:24,CH7=OFF<text:line-break/>00:00:25,CH7=ON<text:line-break/>00:00:26,CH7=OFF,CH6=ON<text:line-break/>00:00:27,CH6=OFF,CH5=ON<text:line-break/>00:00:28,CH5=OFF,CH4=ON<text:line-break/>00:00:29,CH4=OFF,CH3=ON<text:line-break/>00:00:30,CH3=OFF,CH2=ON<text:line-break/>00:00:31,CH2=OFF,CH1=ON<text:line-break/>00:00:32,CH1=OFF,CH0=ON<text:line-break/>00:00:33,CH0=OFF<text:line-break/>00:00:34,CH0=ON,CH1=ON,CH2=ON,CH3=ON,CH4=ON,CH5=ON,CH6=ON,CH7=ON<text:line-break/>00:00:35,CH0=ON,CH1=OFF,CH2=ON,CH3=OFF,CH4=ON,CH5=OFF,CH6=ON,CH7=OFF<text:line-break/>00:00:36,CH0=OFF,CH1=ON,CH2=OFF,CH3=ON,CH4=OFF,CH5=ON,CH6=OFF,CH7=ON<text:line-break/>00:00:37,CH0=OFF,CH1=OFF,CH2=OFF,CH3=OFF,CH4=OFF,CH5=OFF,CH6=OFF,CH7=OFF<text:line-break/>$STOP</text:p>
      <text:p text:style-name="Text_20_body">上記のシーケンス設定ファイルで動作させて見ました。</text:p>
      <text:p text:style-name="Text_20_body">$DEF
ON=0,OFF=1
$INIT
CH0=OFF,CH1=OFF,CH2=OFF,CH3=OFF,CH4=OFF,CH5=OFF,CH6=OFF,CH7=OFF
$START
00:00:00,CH0=ON
00:00:01,CH1=ON
00:00:02,CH2=ON
<draw:frame draw:style-name="media" draw:name="5" text:anchor-type="as-char" draw:z-index="5" svg:width="4.7625cm" style:rel-width="100%" svg:height="3.571875cm" style:rel-height="scale"><draw:image xlink:href="Pictures/69cde2139c8fca070e74d2474a3d2bb9.png" xlink:type="simple" xlink:show="embed" xlink:actuate="onLoad"/></draw:frame><draw:frame draw:style-name="media" draw:name="6" text:anchor-type="as-char" draw:z-index="6" svg:width="4.7625cm" style:rel-width="100%" svg:height="3.571875cm" style:rel-height="scale"><draw:image xlink:href="Pictures/b0f99d2499f564a5705fc33b3f4d2fd7.png" xlink:type="simple" xlink:show="embed" xlink:actuate="onLoad"/></draw:frame><draw:frame draw:style-name="media" draw:name="7" text:anchor-type="as-char" draw:z-index="7" svg:width="4.7625cm" style:rel-width="100%" svg:height="3.571875cm" style:rel-height="scale"><draw:image xlink:href="Pictures/472a1ecbe1b5a0a1f7c7907483dc8ee5.png" xlink:type="simple" xlink:show="embed" xlink:actuate="onLoad"/></draw:frame><draw:frame draw:style-name="media" draw:name="8" text:anchor-type="as-char" draw:z-index="8" svg:width="4.7625cm" style:rel-width="100%" svg:height="3.571875cm" style:rel-height="scale"><draw:image xlink:href="Pictures/d9a5ddef6ffa2003aa174edd1b14bb79.png" xlink:type="simple" xlink:show="embed" xlink:actuate="onLoad"/></draw:frame>
00:00:03,CH3=ON
00:00:04,CH4=ON
00:00:05,CH5=ON
00:00:06,CH6=ON
<draw:frame draw:style-name="media" draw:name="9" text:anchor-type="as-char" draw:z-index="9" svg:width="4.7625cm" style:rel-width="100%" svg:height="3.571875cm" style:rel-height="scale"><draw:image xlink:href="Pictures/a7237235f282539ad8d7397d7250e9ad.png" xlink:type="simple" xlink:show="embed" xlink:actuate="onLoad"/></draw:frame><draw:frame draw:style-name="media" draw:name="10" text:anchor-type="as-char" draw:z-index="10" svg:width="4.7625cm" style:rel-width="100%" svg:height="3.571875cm" style:rel-height="scale"><draw:image xlink:href="Pictures/b1f7a9810f7e884810f72ae3b7bd5f22.png" xlink:type="simple" xlink:show="embed" xlink:actuate="onLoad"/></draw:frame><draw:frame draw:style-name="media" draw:name="11" text:anchor-type="as-char" draw:z-index="11" svg:width="4.7625cm" style:rel-width="100%" svg:height="3.571875cm" style:rel-height="scale"><draw:image xlink:href="Pictures/2def299868af02eb5077cde139d5d146.png" xlink:type="simple" xlink:show="embed" xlink:actuate="onLoad"/></draw:frame><draw:frame draw:style-name="media" draw:name="12" text:anchor-type="as-char" draw:z-index="12" svg:width="4.7625cm" style:rel-width="100%" svg:height="3.571875cm" style:rel-height="scale"><draw:image xlink:href="Pictures/8af9b97f7d5fbf8363f15f6e4e83922a.png" xlink:type="simple" xlink:show="embed" xlink:actuate="onLoad"/></draw:frame>
00:00:07,CH7=ON
00:00:08,CH7=OFF
00:00:09,CH6=OFF
00:00:10,CH5=OFF
<draw:frame draw:style-name="media" draw:name="13" text:anchor-type="as-char" draw:z-index="13" svg:width="4.7625cm" style:rel-width="100%" svg:height="3.571875cm" style:rel-height="scale"><draw:image xlink:href="Pictures/41f870eb294a92e5590fbf4cf96f0bd3.png" xlink:type="simple" xlink:show="embed" xlink:actuate="onLoad"/></draw:frame><draw:frame draw:style-name="media" draw:name="14" text:anchor-type="as-char" draw:z-index="14" svg:width="4.7625cm" style:rel-width="100%" svg:height="3.571875cm" style:rel-height="scale"><draw:image xlink:href="Pictures/5aad11e8685a9a4d8d901789cdb9b1f5.png" xlink:type="simple" xlink:show="embed" xlink:actuate="onLoad"/></draw:frame><draw:frame draw:style-name="media" draw:name="15" text:anchor-type="as-char" draw:z-index="15" svg:width="4.7625cm" style:rel-width="100%" svg:height="3.571875cm" style:rel-height="scale"><draw:image xlink:href="Pictures/aa422d2fdde991ec69b44e688b47f93f.png" xlink:type="simple" xlink:show="embed" xlink:actuate="onLoad"/></draw:frame><draw:frame draw:style-name="media" draw:name="16" text:anchor-type="as-char" draw:z-index="16" svg:width="4.7625cm" style:rel-width="100%" svg:height="3.571875cm" style:rel-height="scale"><draw:image xlink:href="Pictures/f34768874f052d119e184631f995dfcd.png" xlink:type="simple" xlink:show="embed" xlink:actuate="onLoad"/></draw:frame>
00:00:11,CH4=OFF
00:00:12,CH3=OFF
00:00:13,CH2=OFF
00:00:14,CH1=OFF
<draw:frame draw:style-name="media" draw:name="17" text:anchor-type="as-char" draw:z-index="17" svg:width="4.7625cm" style:rel-width="100%" svg:height="3.571875cm" style:rel-height="scale"><draw:image xlink:href="Pictures/a5408160208639d2a0b2eb98d6d3668a.png" xlink:type="simple" xlink:show="embed" xlink:actuate="onLoad"/></draw:frame><draw:frame draw:style-name="media" draw:name="18" text:anchor-type="as-char" draw:z-index="18" svg:width="4.7625cm" style:rel-width="100%" svg:height="3.571875cm" style:rel-height="scale"><draw:image xlink:href="Pictures/e56a1753e98759e1c5880d7beea61410.png" xlink:type="simple" xlink:show="embed" xlink:actuate="onLoad"/></draw:frame><draw:frame draw:style-name="media" draw:name="19" text:anchor-type="as-char" draw:z-index="19" svg:width="4.7625cm" style:rel-width="100%" svg:height="3.571875cm" style:rel-height="scale"><draw:image xlink:href="Pictures/c8532e03f8578dc0967a841d8f827aba.png" xlink:type="simple" xlink:show="embed" xlink:actuate="onLoad"/></draw:frame><draw:frame draw:style-name="media" draw:name="20" text:anchor-type="as-char" draw:z-index="20" svg:width="4.7625cm" style:rel-width="100%" svg:height="3.571875cm" style:rel-height="scale"><draw:image xlink:href="Pictures/e8f80304f54c1e77ae09345264706d1b.png" xlink:type="simple" xlink:show="embed" xlink:actuate="onLoad"/></draw:frame>
00:00:15,CH0=OFF
00:00:16,CH0=ON
00:00:17,CH1=ON,CH0=OFF
00:00:18,CH2=ON,CH1=OFF
<draw:frame draw:style-name="media" draw:name="21" text:anchor-type="as-char" draw:z-index="21" svg:width="4.7625cm" style:rel-width="100%" svg:height="3.571875cm" style:rel-height="scale"><draw:image xlink:href="Pictures/0aaf2a081f1cc0e0147427014989dcf3.png" xlink:type="simple" xlink:show="embed" xlink:actuate="onLoad"/></draw:frame><draw:frame draw:style-name="media" draw:name="22" text:anchor-type="as-char" draw:z-index="22" svg:width="4.7625cm" style:rel-width="100%" svg:height="3.571875cm" style:rel-height="scale"><draw:image xlink:href="Pictures/0e6ec7f3db88b794c759e27a41f2671e.png" xlink:type="simple" xlink:show="embed" xlink:actuate="onLoad"/></draw:frame><draw:frame draw:style-name="media" draw:name="23" text:anchor-type="as-char" draw:z-index="23" svg:width="4.7625cm" style:rel-width="100%" svg:height="3.571875cm" style:rel-height="scale"><draw:image xlink:href="Pictures/380c11b91c074c2c612d220f546902f4.png" xlink:type="simple" xlink:show="embed" xlink:actuate="onLoad"/></draw:frame><draw:frame draw:style-name="media" draw:name="24" text:anchor-type="as-char" draw:z-index="24" svg:width="4.7625cm" style:rel-width="100%" svg:height="3.571875cm" style:rel-height="scale"><draw:image xlink:href="Pictures/46292b96104bca476ae78d618e260875.png" xlink:type="simple" xlink:show="embed" xlink:actuate="onLoad"/></draw:frame>
00:00:19,CH3=ON,CH2=OFF
00:00:20,CH4=ON,CH3=OFF
00:00:21,CH5=ON,CH4=OFF
00:00:22,CH6=ON,CH5=OFF
<draw:frame draw:style-name="media" draw:name="25" text:anchor-type="as-char" draw:z-index="25" svg:width="4.7625cm" style:rel-width="100%" svg:height="3.571875cm" style:rel-height="scale"><draw:image xlink:href="Pictures/e4f8af2269d953aaf641f32e53ae9ee9.png" xlink:type="simple" xlink:show="embed" xlink:actuate="onLoad"/></draw:frame><draw:frame draw:style-name="media" draw:name="26" text:anchor-type="as-char" draw:z-index="26" svg:width="4.7625cm" style:rel-width="100%" svg:height="3.571875cm" style:rel-height="scale"><draw:image xlink:href="Pictures/e8fe99a0b8340f933fe546eb2b97ef18.png" xlink:type="simple" xlink:show="embed" xlink:actuate="onLoad"/></draw:frame><draw:frame draw:style-name="media" draw:name="27" text:anchor-type="as-char" draw:z-index="27" svg:width="4.7625cm" style:rel-width="100%" svg:height="3.571875cm" style:rel-height="scale"><draw:image xlink:href="Pictures/334e24f2be2d3f1a46e84a613e383cfe.png" xlink:type="simple" xlink:show="embed" xlink:actuate="onLoad"/></draw:frame><draw:frame draw:style-name="media" draw:name="28" text:anchor-type="as-char" draw:z-index="28" svg:width="4.7625cm" style:rel-width="100%" svg:height="3.571875cm" style:rel-height="scale"><draw:image xlink:href="Pictures/b948cab7ddd4cf01ce218cbb0cb68ffd.png" xlink:type="simple" xlink:show="embed" xlink:actuate="onLoad"/></draw:frame>
00:00:23,CH7=ON,CH6=OFF
00:00:24,CH7=OFF
00:00:25,CH7=ON
00:00:26,CH7=OFF,CH6=ON
<draw:frame draw:style-name="media" draw:name="29" text:anchor-type="as-char" draw:z-index="29" svg:width="4.7625cm" style:rel-width="100%" svg:height="3.571875cm" style:rel-height="scale"><draw:image xlink:href="Pictures/a378a827e0d82cd047a248e66b321857.png" xlink:type="simple" xlink:show="embed" xlink:actuate="onLoad"/></draw:frame><draw:frame draw:style-name="media" draw:name="30" text:anchor-type="as-char" draw:z-index="30" svg:width="4.7625cm" style:rel-width="100%" svg:height="3.571875cm" style:rel-height="scale"><draw:image xlink:href="Pictures/e3ed4f8101e6eb6a7e350f8085367588.png" xlink:type="simple" xlink:show="embed" xlink:actuate="onLoad"/></draw:frame><draw:frame draw:style-name="media" draw:name="31" text:anchor-type="as-char" draw:z-index="31" svg:width="4.7625cm" style:rel-width="100%" svg:height="3.571875cm" style:rel-height="scale"><draw:image xlink:href="Pictures/1071f3cdd2e08c5be95eb7412006d1ce.png" xlink:type="simple" xlink:show="embed" xlink:actuate="onLoad"/></draw:frame><draw:frame draw:style-name="media" draw:name="32" text:anchor-type="as-char" draw:z-index="32" svg:width="4.7625cm" style:rel-width="100%" svg:height="3.571875cm" style:rel-height="scale"><draw:image xlink:href="Pictures/3e1e32ee87039d49a6b811a7b4dfc04f.png" xlink:type="simple" xlink:show="embed" xlink:actuate="onLoad"/></draw:frame>
00:00:27,CH6=OFF,CH5=ON
00:00:28,CH5=OFF,CH4=ON
00:00:29,CH4=OFF,CH3=ON
00:00:30,CH3=OFF,CH2=ON
<draw:frame draw:style-name="media" draw:name="33" text:anchor-type="as-char" draw:z-index="33" svg:width="4.7625cm" style:rel-width="100%" svg:height="3.571875cm" style:rel-height="scale"><draw:image xlink:href="Pictures/72f4491db4e0fcd06183df032fcb2b11.png" xlink:type="simple" xlink:show="embed" xlink:actuate="onLoad"/></draw:frame><draw:frame draw:style-name="media" draw:name="34" text:anchor-type="as-char" draw:z-index="34" svg:width="4.7625cm" style:rel-width="100%" svg:height="3.571875cm" style:rel-height="scale"><draw:image xlink:href="Pictures/5a8464f6256e228c016e55e3fe5535da.png" xlink:type="simple" xlink:show="embed" xlink:actuate="onLoad"/></draw:frame><draw:frame draw:style-name="media" draw:name="35" text:anchor-type="as-char" draw:z-index="35" svg:width="4.7625cm" style:rel-width="100%" svg:height="3.571875cm" style:rel-height="scale"><draw:image xlink:href="Pictures/656abf47954ec4baf6a759861fa59592.png" xlink:type="simple" xlink:show="embed" xlink:actuate="onLoad"/></draw:frame><draw:frame draw:style-name="media" draw:name="36" text:anchor-type="as-char" draw:z-index="36" svg:width="4.7625cm" style:rel-width="100%" svg:height="3.571875cm" style:rel-height="scale"><draw:image xlink:href="Pictures/31a8ddaf458b99d68938e3b851c836f6.png" xlink:type="simple" xlink:show="embed" xlink:actuate="onLoad"/></draw:frame>
00:00:31,CH2=OFF,CH1=ON
00:00:32,CH1=OFF,CH0=ON
00:00:33,CH0=OFF
00:00:34,CH0=ON,CH1=ON,CH2=ON,CH3=ON,CH4=ON,CH5=ON,CH6=ON,CH7=ON
<draw:frame draw:style-name="media" draw:name="37" text:anchor-type="as-char" draw:z-index="37" svg:width="4.7625cm" style:rel-width="100%" svg:height="3.571875cm" style:rel-height="scale"><draw:image xlink:href="Pictures/77916763ea97f4948c8441eb9c40da18.png" xlink:type="simple" xlink:show="embed" xlink:actuate="onLoad"/></draw:frame><draw:frame draw:style-name="media" draw:name="38" text:anchor-type="as-char" draw:z-index="38" svg:width="4.7625cm" style:rel-width="100%" svg:height="3.571875cm" style:rel-height="scale"><draw:image xlink:href="Pictures/492badca0842a09be366c7e33114ad45.png" xlink:type="simple" xlink:show="embed" xlink:actuate="onLoad"/></draw:frame><draw:frame draw:style-name="media" draw:name="39" text:anchor-type="as-char" draw:z-index="39" svg:width="4.7625cm" style:rel-width="100%" svg:height="3.571875cm" style:rel-height="scale"><draw:image xlink:href="Pictures/8c7453b24530fdb66d9cc8ce0e316e08.png" xlink:type="simple" xlink:show="embed" xlink:actuate="onLoad"/></draw:frame><draw:frame draw:style-name="media" draw:name="40" text:anchor-type="as-char" draw:z-index="40" svg:width="4.7625cm" style:rel-width="100%" svg:height="3.571875cm" style:rel-height="scale"><draw:image xlink:href="Pictures/95aee49cada7bd3ea2488363520a82ea.png" xlink:type="simple" xlink:show="embed" xlink:actuate="onLoad"/></draw:frame>
00:00:35,CH0=ON,CH1=OFF,CH2=ON,CH3=OFF,CH4=ON,CH5=OFF,CH6=ON,CH7=OFF
00:00:36,CH0=OFF,CH1=ON,CH2=OFF,CH3=ON,CH4=OFF,CH5=ON,CH6=OFF,CH7=ON
00:00:37,CH0=OFF,CH1=OFF,CH2=OFF,CH3=OFF,CH4=OFF,CH5=OFF,CH6=OFF,CH7=OFF
<draw:frame draw:style-name="media" draw:name="41" text:anchor-type="as-char" draw:z-index="41" svg:width="4.7625cm" style:rel-width="100%" svg:height="3.571875cm" style:rel-height="scale"><draw:image xlink:href="Pictures/f0d0b880f5e633d90e597703aec842f8.png" xlink:type="simple" xlink:show="embed" xlink:actuate="onLoad"/></draw:frame><draw:frame draw:style-name="media" draw:name="42" text:anchor-type="as-char" draw:z-index="42" svg:width="4.7625cm" style:rel-width="100%" svg:height="3.571875cm" style:rel-height="scale"><draw:image xlink:href="Pictures/10dd4911586b449fd7a4df10d44d2194.png" xlink:type="simple" xlink:show="embed" xlink:actuate="onLoad"/></draw:frame><draw:frame draw:style-name="media" draw:name="43" text:anchor-type="as-char" draw:z-index="43" svg:width="4.7625cm" style:rel-width="100%" svg:height="3.571875cm" style:rel-height="scale"><draw:image xlink:href="Pictures/58cb2fd7661efad9cf2b2717aee15753.png" xlink:type="simple" xlink:show="embed" xlink:actuate="onLoad"/></draw:frame></text:p>
      <text:p text:style-name="Text_20_body">如何ですか?
今回は、出力機能専用のシーケンサですが、入力機能を取り入れると、更に高度なシーケンサが出来ます。
例えば、入力信号(CH10)が、ONのときに出力信号(CH5とCH8)をOFFにする等。。。
また、時間処理では、内臓のクロック8MHzを使用していますが、RTC(リアルタイムクロック)を実装すれば、精度も向上し、更に開始からの相対時間ではなく、絶対時間での動作も可能となります。時計ユニット(RTC)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0::04:25</meta:creation-date>
    <dc:creator>Generated</dc:creator>
    <dc:date>2026-09-15T00::04:25</dc:date>
    <dc:language>en-US</dc:language>
    <meta:editing-cycles>1</meta:editing-cycles>
    <meta:editing-duration>PT0S</meta:editing-duration>
    <dc:title>elechobby:picdic:otherpic:177</dc:title>
  </office:meta>
</office:document-meta>
</file>