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e005f3fae787ac94f1f988ed2e9cb4.png"/>
  <manifest:file-entry manifest:media-type="image/png" manifest:full-path="Pictures/4b934606c710a2680bc1c40226244525.png"/>
  <manifest:file-entry manifest:media-type="image/png" manifest:full-path="Pictures/a7971308844ebe55dfc2a7c542eabec6.png"/>
  <manifest:file-entry manifest:media-type="image/png" manifest:full-path="Pictures/0c603545916d1ad50a83e7aa29c2671b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78"/><text:bookmark-start text:name="__RefHeading___ミニ・オルガン_sdカード対応_pic18f2550_1"/><text:bookmark-start text:name="ミニ・オルガン_sdカード対応_pic18f2550"/>ミニ・オルガン(SDカード対応)(PIC18F2550)<text:bookmark-end text:name="__RefHeading___ミニ・オルガン_sdカード対応_pic18f2550_1"/><text:bookmark-end text:name="ミニ・オルガン_sdカード対応_pic18f255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音譜をテキストファイルに記入し、それを自動演奏させるオルガンを製作し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プログラムの流れ&gt;</text:p>
      <text:list text:style-name="Numbering_20_1" text:continue-numbering="false">
        <text:list-item>
          <text:p text:style-name="Numbering_20_1_Content_First"> ポートや内臓モジュールを初期化します。</text:p>
        </text:list-item>
        <text:list-item>
          <text:p text:style-name="Numbering_20_1_Content"> SDカードを初期化します。</text:p>
        </text:list-item>
        <text:list-item>
          <text:p text:style-name="Numbering_20_1_Content"> スタートスイッチが押下されるのを待ちます。</text:p>
        </text:list-item>
        <text:list-item>
          <text:p text:style-name="Numbering_20_1_Content"> ファイル(ファイル名は、“organ.txt“ 固定)をオープンします。</text:p>
        </text:list-item>
        <text:list-item>
          <text:p text:style-name="Numbering_20_1_Content"> カンマ区切り単位で音譜を読み込みます。</text:p>
        </text:list-item>
        <text:list-item>
          <text:p text:style-name="Numbering_20_1_Content"> 読み込んだ音譜の周波数で音を発生させます。(ポートのON/OFFをソフトで処理)</text:p>
        </text:list-item>
        <text:list-item>
          <text:p text:style-name="Numbering_20_1_Content"> ファイルの最後まで5.6.を繰り返します。</text:p>
        </text:list-item>
        <text:list-item>
          <text:p text:style-name="Numbering_20_1_Content_Last"> 3.へ戻ります。</text:p>
        </text:list-item>
      </text:list>
      <text:p text:style-name="Text_20_body">&lt;演奏までの流れ&gt;</text:p>
      <text:list text:style-name="Numbering_20_1" text:continue-numbering="false">
        <text:list-item>
          <text:p text:style-name="Numbering_20_1_Content_First"> パソコン上のテキストエディタで、音譜を作成し、テキストファイルに記入し、SDカードに保存します。</text:p>
        </text:list-item>
        <text:list-item>
          <text:p text:style-name="Numbering_20_1_Content"> SDカードを、ミニ・オルガンのSDカードスロットに挿入します。</text:p>
        </text:list-item>
        <text:list-item>
          <text:p text:style-name="Numbering_20_1_Content"> 電源をONにします。</text:p>
        </text:list-item>
        <text:list-item>
          <text:p text:style-name="Numbering_20_1_Content"> SDカードの初期化が成功するとLEDが3回点滅します。失敗すると点滅したままになります。</text:p>
        </text:list-item>
        <text:list-item>
          <text:p text:style-name="Numbering_20_1_Content_Last"> スタートスイッチを押下すると、演奏がスタートします。演奏中はLEDが点灯します。</text:p>
        </text:list-item>
      </text:list>
      <text:p text:style-name="Text_20_body">&lt;表記&gt;
音階の周波数および音譜の表記は、次の表のようになります。(音譜間はカンマ区切り)
<draw:frame draw:style-name="media" draw:name="0" text:anchor-type="as-char" draw:z-index="0" svg:width="13.229166666667cm" svg:height="2.0984195402299cm"><draw:image xlink:href="Pictures/27e005f3fae787ac94f1f988ed2e9cb4.png" xlink:type="simple" xlink:show="embed" xlink:actuate="onLoad"/></draw:frame></text:p>
      <text:p text:style-name="Text_20_body">&lt;その他の表記&gt;
DO :ド
DO-:ドー
-:休止記号</text:p>
      <text:p text:style-name="Text_20_body">&lt;表記例:ドレミファソラシ&gt;
DO,RE,MI,FA,SO,RA,SI</text:p>
      <text:p text:style-name="Text_20_body">&lt;表記例:1オクターブ上のドレミファソラシ&gt;
DO2,RE2,MI2,FA2,SO2,RA2,SI2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0.583333333333cm"><draw:image xlink:href="Pictures/4b934606c710a2680bc1c40226244525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「簡易自動演奏オルガン（SDC対応）」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<text:tab/><text:tab/><text:tab/>PORTE.F3</text:span><text:line-break/><text:span text:style-name="highlight_co2">#define<text:tab/><text:tab/>LED<text:tab/><text:tab/><text:tab/>PORTA.F0</text:span><text:line-break/> <text:line-break/><text:span text:style-name="highlight_co2">#define<text:tab/><text:tab/>CR<text:tab/><text:tab/><text:tab/>0x0d</text:span><text:line-break/><text:span text:style-name="highlight_co2">#define<text:tab/><text:tab/>LF<text:tab/><text:tab/><text:tab/>0x0a</text:span><text:line-break/> <text:line-break/><text:span text:style-name="highlight_co2">#define<text:tab/><text:tab/>DO<text:tab/><text:tab/><text:tab/>262</text:span><text:line-break/><text:span text:style-name="highlight_co2">#define<text:tab/><text:tab/>RE<text:tab/><text:tab/><text:tab/>294</text:span><text:line-break/><text:span text:style-name="highlight_co2">#define<text:tab/><text:tab/>MI<text:tab/><text:tab/><text:tab/>330</text:span><text:line-break/><text:span text:style-name="highlight_co2">#define<text:tab/><text:tab/>FA<text:tab/><text:tab/><text:tab/>349</text:span><text:line-break/><text:span text:style-name="highlight_co2">#define<text:tab/><text:tab/>SO<text:tab/><text:tab/><text:tab/>392</text:span><text:line-break/><text:span text:style-name="highlight_co2">#define<text:tab/><text:tab/>RA<text:tab/><text:tab/><text:tab/>440</text:span><text:line-break/><text:span text:style-name="highlight_co2">#define<text:tab/><text:tab/>SI<text:tab/><text:tab/><text:tab/>494</text:span><text:line-break/><text:span text:style-name="highlight_co2">#define<text:tab/><text:tab/>DO2<text:tab/><text:tab/><text:tab/>523</text:span><text:line-break/><text:span text:style-name="highlight_co2">#define<text:tab/><text:tab/>RE2<text:tab/><text:tab/><text:tab/>587</text:span><text:line-break/><text:span text:style-name="highlight_co2">#define<text:tab/><text:tab/>MI2<text:tab/><text:tab/><text:tab/>659</text:span><text:line-break/><text:span text:style-name="highlight_co2">#define<text:tab/><text:tab/>FA2<text:tab/><text:tab/><text:tab/>699</text:span><text:line-break/><text:span text:style-name="highlight_co2">#define<text:tab/><text:tab/>SO2<text:tab/><text:tab/><text:tab/>784</text:span><text:line-break/><text:span text:style-name="highlight_co2">#define<text:tab/><text:tab/>RA2<text:tab/><text:tab/><text:tab/>880</text:span><text:line-break/><text:span text:style-name="highlight_co2">#define<text:tab/><text:tab/>SI2<text:tab/><text:tab/><text:tab/>988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it_sdc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;</text:span><text:line-break/><text:tab/><text:span text:style-name="highlight_co1">//ＳＤＣ（ＭＭＣ）の初期化 </text:span><text:line-break/><text:tab/>Spi_Init_Advanced<text:span text:style-name="highlight_br0">(</text:span>MASTER_OSC_DIV64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span text:style-name="highlight_kw1">if</text:span> <text:span text:style-name="highlight_br0">(</text:span>Mmc_Fat_Init<text:span text:style-name="highlight_br0">(</text:span><text:span text:style-name="highlight_sy0">&amp;</text:span>PORTC<text:span text:style-name="highlight_sy0">,</text:span> <text:span text:style-name="highlight_nu0">6</text:span><text:span text:style-name="highlight_br0">)</text:span><text:span text:style-name="highlight_br0">)</text:span> <text:span text:style-name="highlight_br0">{</text:span><text:line-break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tab/><text:line-break/><text:tab/>Spi_Init_Advanced<text:span text:style-name="highlight_br0">(</text:span>MASTER_OSC_DIV16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tab/>LED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witchONcheck<text:span text:style-name="highlight_br0">(</text:span><text:span text:style-name="highlight_br0">)</text:span><text:line-break/><text:span text:style-name="highlight_br0">{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PORTE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PORTE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doremiProc<text:span text:style-name="highlight_br0">(</text:span><text:span text:style-name="highlight_kw4">int</text:span> freq<text:span text:style-name="highlight_sy0">,</text:span> <text:span text:style-name="highlight_kw4">long</text:span> <text:a xlink:type="simple" xlink:href="http://www.opengroup.org/onlinepubs/009695399/functions/time.html" text:style-name="Internet_20_link" text:visited-style-name="Visited_20_Internet_20_Link"><text:span text:style-name="highlight_kw3">time</text:span></text:a><text:span text:style-name="highlight_br0">)</text:span><text:line-break/><text:span text:style-name="highlight_br0">{</text:span><text:line-break/><text:tab/><text:span text:style-name="highlight_kw4">static</text:span><text:tab/><text:span text:style-name="highlight_kw4">int</text:span><text:tab/>cnt<text:span text:style-name="highlight_sy0">,</text:span> tmp<text:span text:style-name="highlight_sy0">;</text:span><text:line-break/><text:tab/><text:span text:style-name="highlight_co1">//</text:span><text:line-break/><text:tab/><text:span text:style-name="highlight_kw1">switch</text:span> <text:span text:style-name="highlight_br0">(</text:span>freq<text:span text:style-name="highlight_br0">)</text:span> <text:span text:style-name="highlight_br0">{</text:span><text:line-break/><text:tab/><text:span text:style-name="highlight_kw1">case</text:span> DO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DO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DO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DO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RE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RE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RE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RE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MI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MI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MI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MI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FA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FA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FA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FA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SO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SO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SO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SO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RA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RA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RA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RA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SI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SI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SI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SI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DO2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DO2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DO2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DO2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RE2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RE2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RE2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RE2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MI2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MI2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MI2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MI2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FA2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FA2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FA2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FA2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SO2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SO2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SO2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SO2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RA2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RA2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RA2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RA2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SI2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SI2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SI2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SI2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organProc<text:span text:style-name="highlight_br0">(</text:span><text:span text:style-name="highlight_br0">)</text:span><text:line-break/><text:span text:style-name="highlight_br0">{</text:span><text:line-break/><text:tab/><text:span text:style-name="highlight_co1">//変数の定義 </text:span><text:line-break/><text:tab/><text:span text:style-name="highlight_kw4">static</text:span><text:tab/><text:span text:style-name="highlight_kw4">char</text:span><text:tab/><text:tab/><text:tab/><text:tab/>buf<text:span text:style-name="highlight_br0">[</text:span><text:span text:style-name="highlight_nu0">10</text:span><text:span text:style-name="highlight_br0">]</text:span><text:span text:style-name="highlight_sy0">,</text:span> character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fsize<text:span text:style-name="highlight_sy0">,</text:span> length<text:span text:style-name="highlight_sy0">;</text:span><text:line-break/><text:tab/><text:span text:style-name="highlight_co1">//ＭＭＣのファイルのオープン </text:span><text:line-break/><text:tab/>Mmc_Fat_Assign<text:span text:style-name="highlight_br0">(</text:span><text:span text:style-name="highlight_st0">"organ.txt"</text:span><text:span text:style-name="highlight_sy0">,</text:span> <text:span text:style-name="highlight_nu0">0</text:span><text:span text:style-name="highlight_br0">)</text:span><text:span text:style-name="highlight_sy0">;</text:span><text:line-break/><text:tab/>Mmc_Fat_Reset<text:span text:style-name="highlight_br0">(</text:span><text:span text:style-name="highlight_sy0">&amp;</text:span>fsize<text:span text:style-name="highlight_br0">)</text:span><text:span text:style-name="highlight_sy0">;</text:span><text:line-break/><text:tab/>length <text:span text:style-name="highlight_sy0">=</text:span> <text:span text:style-name="highlight_nu0">0</text:span><text:span text:style-name="highlight_sy0">;</text:span><text:line-break/><text:tab/>cnt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length <text:span text:style-name="highlight_sy0">&lt;</text:span> fsize<text:span text:style-name="highlight_br0">)</text:span> <text:span text:style-name="highlight_br0">{</text:span><text:line-break/><text:tab/><text:tab/>Mmc_Fat_Read<text:span text:style-name="highlight_br0">(</text:span><text:span text:style-name="highlight_sy0">&amp;</text:span>character<text:span text:style-name="highlight_br0">)</text:span><text:span text:style-name="highlight_sy0">;</text:span><text:line-break/><text:tab/><text:tab/>length<text:span text:style-name="highlight_sy0">++;</text:span><text:line-break/><text:tab/><text:tab/><text:span text:style-name="highlight_co1">//</text:span><text:line-break/><text:tab/><text:tab/><text:span text:style-name="highlight_kw1">switch</text:span> <text:span text:style-name="highlight_br0">(</text:span>character<text:span text:style-name="highlight_br0">)</text:span> <text:span text:style-name="highlight_br0">{</text:span><text:line-break/><text:tab/><text:tab/><text:span text:style-name="highlight_kw1">case</text:span> <text:span text:style-name="highlight_st0">','</text:span><text:span text:style-name="highlight_sy0">:</text:span><text:line-break/><text:tab/><text:tab/><text:span text:style-name="highlight_kw1">case</text:span> CR<text:span text:style-name="highlight_sy0">:</text:span><text:line-break/><text:tab/><text:tab/><text:tab/>buf<text:span text:style-name="highlight_br0">[</text:span>cnt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cnt <text:span text:style-name="highlight_sy0">=</text:span> <text:span text:style-name="highlight_nu0">0</text:span><text:span text:style-name="highlight_sy0">;</text:span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DO2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DO2<text:span text:style-name="highlight_sy0">,</text:span> buf<text:span text:style-name="highlight_br0">[</text:span><text:span text:style-name="highlight_nu0">3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RE2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RE2<text:span text:style-name="highlight_sy0">,</text:span> buf<text:span text:style-name="highlight_br0">[</text:span><text:span text:style-name="highlight_nu0">3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MI2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MI2<text:span text:style-name="highlight_sy0">,</text:span> buf<text:span text:style-name="highlight_br0">[</text:span><text:span text:style-name="highlight_nu0">3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FA2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FA2<text:span text:style-name="highlight_sy0">,</text:span> buf<text:span text:style-name="highlight_br0">[</text:span><text:span text:style-name="highlight_nu0">3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SO2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SO2<text:span text:style-name="highlight_sy0">,</text:span> buf<text:span text:style-name="highlight_br0">[</text:span><text:span text:style-name="highlight_nu0">3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RA2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RA2<text:span text:style-name="highlight_sy0">,</text:span> buf<text:span text:style-name="highlight_br0">[</text:span><text:span text:style-name="highlight_nu0">3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SI2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SI2<text:span text:style-name="highlight_sy0">,</text:span> buf<text:span text:style-name="highlight_br0">[</text:span><text:span text:style-name="highlight_nu0">3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DO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DO<text:span text:style-name="highlight_sy0">,</text:span> buf<text:span text:style-name="highlight_br0">[</text:span><text:span text:style-name="highlight_nu0">2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RE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RE<text:span text:style-name="highlight_sy0">,</text:span> buf<text:span text:style-name="highlight_br0">[</text:span><text:span text:style-name="highlight_nu0">2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MI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MI<text:span text:style-name="highlight_sy0">,</text:span> buf<text:span text:style-name="highlight_br0">[</text:span><text:span text:style-name="highlight_nu0">2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FA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FA<text:span text:style-name="highlight_sy0">,</text:span> buf<text:span text:style-name="highlight_br0">[</text:span><text:span text:style-name="highlight_nu0">2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SO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SO<text:span text:style-name="highlight_sy0">,</text:span> buf<text:span text:style-name="highlight_br0">[</text:span><text:span text:style-name="highlight_nu0">2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RA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RA<text:span text:style-name="highlight_sy0">,</text:span> buf<text:span text:style-name="highlight_br0">[</text:span><text:span text:style-name="highlight_nu0">2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SI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SI<text:span text:style-name="highlight_sy0">,</text:span> buf<text:span text:style-name="highlight_br0">[</text:span><text:span text:style-name="highlight_nu0">2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-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st0">' '</text:span><text:span text:style-name="highlight_sy0">:</text:span><text:line-break/><text:tab/><text:tab/><text:tab/><text:span text:style-name="highlight_kw2">break</text:span><text:span text:style-name="highlight_sy0">;</text:span><text:line-break/><text:tab/><text:tab/><text:span text:style-name="highlight_kw1">case</text:span> LF<text:span text:style-name="highlight_sy0">:</text:span><text:line-break/><text:tab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default</text:span><text:span text:style-name="highlight_sy0">:</text:span><text:line-break/><text:tab/><text:tab/><text:tab/>buf<text:span text:style-name="highlight_br0">[</text:span>cnt<text:span text:style-name="highlight_br0">]</text:span> <text:span text:style-name="highlight_sy0">=</text:span> character<text:span text:style-name="highlight_sy0">;</text:span><text:line-break/><text:tab/><text:tab/><text:tab/>cnt<text:span text:style-name="highlight_sy0">++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co1">//コンパレータは使用しない。 </text:span><text:line-break/><text:tab/>CMCON <text:span text:style-name="highlight_sy0">=</text:span> <text:span text:style-name="highlight_nu6">0b00000111</text:span><text:span text:style-name="highlight_sy0">;</text:span><text:line-break/><text:tab/><text:span text:style-name="highlight_co1">//Ａ／Ｄ変換の設定 </text:span><text:line-break/><text:tab/>ADCON1.<text:span text:style-name="highlight_me1">PCFG3</text:span> <text:span text:style-name="highlight_sy0">=</text:span> <text:span text:style-name="highlight_nu0">1</text:span><text:span text:style-name="highlight_sy0">;</text:span><text:line-break/><text:tab/>ADCON1.<text:span text:style-name="highlight_me1">PCFG2</text:span> <text:span text:style-name="highlight_sy0">=</text:span> <text:span text:style-name="highlight_nu0">1</text:span><text:span text:style-name="highlight_sy0">;</text:span><text:line-break/><text:tab/>ADCON1.<text:span text:style-name="highlight_me1">PCFG1</text:span> <text:span text:style-name="highlight_sy0">=</text:span> <text:span text:style-name="highlight_nu0">1</text:span><text:span text:style-name="highlight_sy0">;</text:span><text:line-break/><text:tab/>ADCON1.<text:span text:style-name="highlight_me1">PCFG0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OSCCON.<text:span text:style-name="highlight_me1">IRCF2</text:span> <text:span text:style-name="highlight_sy0">=</text:span> <text:span text:style-name="highlight_nu0">1</text:span><text:span text:style-name="highlight_sy0">;</text:span><text:line-break/><text:tab/>OSCCON.<text:span text:style-name="highlight_me1">IRCF1</text:span> <text:span text:style-name="highlight_sy0">=</text:span> <text:span text:style-name="highlight_nu0">1</text:span><text:span text:style-name="highlight_sy0">;</text:span><text:line-break/><text:tab/>OSCCON.<text:span text:style-name="highlight_me1">IRCF0</text:span> <text:span text:style-name="highlight_sy0">=</text:span> <text:span text:style-name="highlight_nu0">1</text:span><text:span text:style-name="highlight_sy0">;</text:span><text:line-break/><text:tab/><text:span text:style-name="highlight_co1">//ポートの設定 </text:span><text:line-break/><text:tab/>TRISA <text:span text:style-name="highlight_sy0">=</text:span> <text:span text:style-name="highlight_nu6">0b0000000000</text:span><text:span text:style-name="highlight_sy0">;</text:span><text:line-break/><text:tab/>TRISB <text:span text:style-name="highlight_sy0">=</text:span> <text:span text:style-name="highlight_nu6">0b00000001</text:span><text:span text:style-name="highlight_sy0">;</text:span><text:line-break/><text:tab/>TRISC <text:span text:style-name="highlight_sy0">=</text:span> <text:span text:style-name="highlight_nu6">0b00000000</text:span><text:span text:style-name="highlight_sy0">;</text:span><text:line-break/><text:tab/><text:span text:style-name="highlight_co1">//ＳＤＣ（ＭＭＣ）の初期化 </text:span><text:line-break/><text:tab/>init_sdc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SwitchONcheck<text:span text:style-name="highlight_br0">(</text:span><text:span text:style-name="highlight_br0">)</text:span><text:span text:style-name="highlight_sy0">;</text:span><text:line-break/><text:tab/><text:tab/>LED <text:span text:style-name="highlight_sy0">=</text:span> <text:span text:style-name="highlight_nu0">1</text:span><text:span text:style-name="highlight_sy0">;</text:span><text:line-break/><text:tab/><text:tab/>organProc<text:span text:style-name="highlight_br0">(</text:span><text:span text:style-name="highlight_br0">)</text:span><text:span text:style-name="highlight_sy0">;</text:span><text:line-break/><text:tab/><text:tab/>LED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左側から、スタート用プッシュスイッチ、LED、PIC18F2550、乾電池(単三2本)、SDカード、圧電スピーカ
<draw:frame draw:style-name="media" draw:name="2" text:anchor-type="as-char" draw:z-index="2" svg:width="13.229166666667cm" svg:height="9.921875cm"><draw:image xlink:href="Pictures/a7971308844ebe55dfc2a7c542eabec6.png" xlink:type="simple" xlink:show="embed" xlink:actuate="onLoad"/></draw:frame></text:p>
      <text:p text:style-name="Text_20_body">音譜の例です。“organ.txt”をメモ帳で開いたところです。
<draw:frame draw:style-name="media" draw:name="3" text:anchor-type="as-char" draw:z-index="3" svg:width="13.229166666667cm" svg:height="8.1770096652522cm"><draw:image xlink:href="Pictures/0c603545916d1ad50a83e7aa29c2671b.png" xlink:type="simple" xlink:show="embed" xlink:actuate="onLoad"/></draw:frame></text:p>
      <text:p text:style-name="Text_20_body">&lt;チューリップ&gt;
DO,RE,MI-,-,DO,RE,MI-,-,SO,MI,RE,DO,RE,MI,RE-,-,DO,RE,MI-,-,DO,RE,MI-,-,SO,MI,RE,DO,RE,MI,DO-,-,SO,
SO,MI,SO,RA,RA,SO-,-,MI,MI,RE,RE,DO-</text:p>
      <text:p text:style-name="Text_20_body">&lt;かえるの歌&gt;
DO,RE,MI,FA,MI,RE,DO-,-,MI,FA,SO,RA,SO,FA,MI-,-,DO,-,-,DO,-,-,DO,-,-,DO,-,-,DO,DO,RE,RE,MI,MI,FA,FA,
MI-,RE-,DO-</text:p>
      <text:p text:style-name="Text_20_body">如何でしょうか?
もう少し滑らか(自然)に演奏させるには、表記をもっと工夫する必要がありますが、用途によってはこれで十分なのでは。。。 <draw:frame draw:style-name="media" draw:name="4" text:anchor-type="as-char" draw:z-index="4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2::07:50</meta:creation-date>
    <dc:creator>Generated</dc:creator>
    <dc:date>2026-09-14T02::07:50</dc:date>
    <dc:language>en-US</dc:language>
    <meta:editing-cycles>1</meta:editing-cycles>
    <meta:editing-duration>PT0S</meta:editing-duration>
    <dc:title>elechobby:picdic:otherpic:178</dc:title>
  </office:meta>
</office:document-meta>
</file>