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046438d299723b67d60b4cf68b30b5.png"/>
  <manifest:file-entry manifest:media-type="image/png" manifest:full-path="Pictures/87dbee4e7d5ac9f62678b271e0ea59d3.png"/>
  <manifest:file-entry manifest:media-type="image/png" manifest:full-path="Pictures/86932bc030c637b101357c27acad923e.png"/>
  <manifest:file-entry manifest:media-type="image/png" manifest:full-path="Pictures/ac62b4fec2f290ebbf08956ad6b3d2c9.png"/>
  <manifest:file-entry manifest:media-type="image/png" manifest:full-path="Pictures/7f480722dab7800434ac8cc4437001c5.png"/>
  <manifest:file-entry manifest:media-type="image/png" manifest:full-path="Pictures/0bc8a955e4b6bdbcb124529338b8f7c1.png"/>
  <manifest:file-entry manifest:media-type="image/png" manifest:full-path="Pictures/436ec1b3dd3f0cac69cc3e5fa17cb6d8.png"/>
  <manifest:file-entry manifest:media-type="image/png" manifest:full-path="Pictures/2d5d76ed4267b5fac34af1cf4191bb09.png"/>
  <manifest:file-entry manifest:media-type="image/png" manifest:full-path="Pictures/f856c6b8af0d709f00fdca79909b4fb4.png"/>
  <manifest:file-entry manifest:media-type="image/png" manifest:full-path="Pictures/6a75b36963035b423ff370891ff052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88"/><text:bookmark-start text:name="__RefHeading___簡易レベルメータ_8チャネル_8ドット_1"/><text:bookmark-start text:name="簡易レベルメータ_8チャネル_8ドット"/>簡易レベルメータ(8チャネル×8ドット)<text:bookmark-end text:name="__RefHeading___簡易レベルメータ_8チャネル_8ドット_1"/><text:bookmark-end text:name="簡易レベルメータ_8チャネル_8ド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ドットマトリクスタイプのLEDが、安価(100円~200円程度)で手に入るようになりました。
何個か並べれば、表示装置として使えそうですが、今回は、1個だけ使用して、簡単なレベルメータを製作してみました。</text:p>
      <text:p text:style-name="Text_20_body">使用した、LEDドットマトリクス“BU5004-R“は、64ドット(8×8)の赤色LEDタイプのものです。他にも同様の物があり使用できます。</text:p>
      <text:p text:style-name="Text_20_body">&lt;仕様&gt;</text:p>
      <text:list text:style-name="List_20_1" text:continue-numbering="false">
        <text:list-item>
          <text:p text:style-name="List_20_1_Content_First"> 8チャネルのアナログデータを入力し、BU5004-Rにバー表示します。</text:p>
        </text:list-item>
        <text:list-item>
          <text:p text:style-name="List_20_1_Content"> バー表示は、チャネルあたり、8ドットです。</text:p>
        </text:list-item>
        <text:list-item>
          <text:p text:style-name="List_20_1_Content_Last"> 起動時に、オープニングデモを表示します。</text:p>
        </text:list-item>
      </text:list>
      <text:p text:style-name="Text_20_body">&lt;BU5004-Rの概観&gt;
<draw:frame draw:style-name="media" draw:name="0" text:anchor-type="as-char" draw:z-index="0" svg:width="9.525cm" style:rel-width="100%" svg:height="7.14375cm" style:rel-height="scale"><draw:image xlink:href="Pictures/52046438d299723b67d60b4cf68b30b5.png" xlink:type="simple" xlink:show="embed" xlink:actuate="onLoad"/></draw:frame></text:p>
      <text:p text:style-name="Text_20_body">&lt;BU5004-RのCOL(列)とROW(行)&gt;
<draw:frame draw:style-name="media" draw:name="1" text:anchor-type="as-char" draw:z-index="1" svg:width="9.525cm" style:rel-width="100%" svg:height="7.0908333333333cm" style:rel-height="scale"><draw:image xlink:href="Pictures/87dbee4e7d5ac9f62678b271e0ea59d3.png" xlink:type="simple" xlink:show="embed" xlink:actuate="onLoad"/></draw:frame></text:p>
      <text:p text:style-name="Text_20_body">&lt;BU5004-Rのピン配置(1)&gt;
<draw:frame draw:style-name="media" draw:name="2" text:anchor-type="as-char" draw:z-index="2" svg:width="9.525cm" style:rel-width="100%" svg:height="9.604375cm" style:rel-height="scale"><draw:image xlink:href="Pictures/86932bc030c637b101357c27acad923e.png" xlink:type="simple" xlink:show="embed" xlink:actuate="onLoad"/></draw:frame></text:p>
      <text:p text:style-name="Text_20_body">&lt;BU5004-Rのピン配置(2)&gt;
<draw:frame draw:style-name="media" draw:name="3" text:anchor-type="as-char" draw:z-index="3" svg:width="9.525cm" style:rel-width="100%" svg:height="3.095625cm" style:rel-height="scale"><draw:image xlink:href="Pictures/ac62b4fec2f290ebbf08956ad6b3d2c9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ダイナミック点灯処理&gt;</text:p>
      <text:list text:style-name="List_20_1" text:continue-numbering="false">
        <text:list-item>
          <text:p text:style-name="List_20_1_Content_First"> TIMER0を使用して、約1msecの割り込みを発生させます。</text:p>
        </text:list-item>
        <text:list-item>
          <text:p text:style-name="List_20_1_Content_Last"> 割り込み処理の中で、行毎(ROW1~ROW8)、列毎(COL1~COL2)にLEDを点灯させます。</text:p>
        </text:list-item>
      </text:list>
      <text:p text:style-name="Text_20_body">&lt;レベルメータ処理&gt;</text:p>
      <text:list text:style-name="List_20_1" text:continue-numbering="false">
        <text:list-item>
          <text:p text:style-name="List_20_1_Content_First"> アナログデータを取り込み、バー表示します。</text:p>
        </text:list-item>
        <text:list-item>
          <text:p text:style-name="List_20_1_Content"> バー表示は、チャネルあたり8ドットを使用し、9段階(全消灯~全点灯まで)とします。</text:p>
        </text:list-item>
        <text:list-item>
          <text:p text:style-name="List_20_1_Content_Last"> 従って、分解能は約557mVになります。<text:line-break/>※557mV≒(5000mV÷1024)×(1024÷9)</text:p>
        </text:list-item>
      </text:list>
      <text:p text:style-name="Text_20_body">&lt;オープニングデモ処理&gt;</text:p>
      <text:list text:style-name="List_20_1" text:continue-numbering="false">
        <text:list-item>
          <text:p text:style-name="List_20_1_Content_First"> 全点灯、全消灯を10回繰り返します。</text:p>
        </text:list-item>
        <text:list-item>
          <text:p text:style-name="List_20_1_Content"> ランダムに点灯消灯を1000回繰り返します。</text:p>
        </text:list-item>
        <text:list-item>
          <text:p text:style-name="List_20_1_Content"> 行順に点灯させます。</text:p>
        </text:list-item>
        <text:list-item>
          <text:p text:style-name="List_20_1_Content"> 行順に消灯させます。</text:p>
        </text:list-item>
        <text:list-item>
          <text:p text:style-name="List_20_1_Content"> 列順に点灯させます。</text:p>
        </text:list-item>
        <text:list-item>
          <text:p text:style-name="List_20_1_Content_Last"> 列順に消灯させ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BU5004-Rの接続は、“簡易接続方式”としています。
PICの各I/Oピンの最大電流は、25mAなので、これを超えない範囲で電流制限抵抗(R1~R8)を調整してください。(200Ω~1kΩ)
“標準接続方式(A)“の場合には、制御論理が同じなので、プログラムの修正は不要です。
“標準接続方式(B)“の場合には、制御論理が逆なので、プログラムを少し修正する必要があります。
<draw:frame draw:style-name="media" draw:name="4" text:anchor-type="as-char" draw:z-index="4" svg:width="19.05cm" style:rel-width="100%" svg:height="37.041666666667cm" style:rel-height="scale"><draw:image xlink:href="Pictures/7f480722dab7800434ac8cc4437001c5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＜簡易レベルメータ（８チャネル×８ドット）＞ <text:line-break/>*/</text:span><text:line-break/><text:span text:style-name="highlight_co1">//**********************************************************************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terrup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opening_demonstration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kw4">char</text:span><text:s text:c="4"/>bar_col<text:span text:style-name="highlight_br0">[</text:span><text:span text:style-name="highlight_nu0">9</text:span><text:span text:style-name="highlight_br0">]</text:span> <text:span text:style-name="highlight_sy0">=</text:span> <text:span text:style-name="highlight_br0">{</text:span><text:line-break/><text:s text:c="8"/><text:span text:style-name="highlight_nu6">0b00000000</text:span><text:span text:style-name="highlight_sy0">,</text:span><text:line-break/><text:s text:c="8"/><text:span text:style-name="highlight_nu6">0b10000000</text:span><text:span text:style-name="highlight_sy0">,</text:span><text:line-break/><text:s text:c="8"/><text:span text:style-name="highlight_nu6">0b11000000</text:span><text:span text:style-name="highlight_sy0">,</text:span><text:line-break/><text:s text:c="8"/><text:span text:style-name="highlight_nu6">0b11100000</text:span><text:span text:style-name="highlight_sy0">,</text:span><text:line-break/><text:s text:c="8"/><text:span text:style-name="highlight_nu6">0b11110000</text:span><text:span text:style-name="highlight_sy0">,</text:span><text:line-break/><text:s text:c="8"/><text:span text:style-name="highlight_nu6">0b11111000</text:span><text:span text:style-name="highlight_sy0">,</text:span><text:line-break/><text:s text:c="8"/><text:span text:style-name="highlight_nu6">0b11111100</text:span><text:span text:style-name="highlight_sy0">,</text:span><text:line-break/><text:s text:c="8"/><text:span text:style-name="highlight_nu6">0b11111110</text:span><text:span text:style-name="highlight_sy0">,</text:span><text:line-break/><text:s text:c="8"/><text:span text:style-name="highlight_nu6">0b11111111</text:span><text:line-break/><text:span text:style-name="highlight_br0">}</text:span><text:span text:style-name="highlight_sy0">;</text:span><text:line-break/><text:span text:style-name="highlight_kw4">char</text:span><text:s text:c="4"/>bar_row<text:span text:style-name="highlight_br0">[</text:span><text:span text:style-name="highlight_nu0">9</text:span><text:span text:style-name="highlight_br0">]</text:span> <text:span text:style-name="highlight_sy0">=</text:span> <text:span text:style-name="highlight_br0">{</text:span><text:line-break/><text:s text:c="8"/><text:span text:style-name="highlight_nu6">0b11111110</text:span><text:span text:style-name="highlight_sy0">,</text:span><text:line-break/><text:s text:c="8"/><text:span text:style-name="highlight_nu6">0b11111101</text:span><text:span text:style-name="highlight_sy0">,</text:span><text:line-break/><text:s text:c="8"/><text:span text:style-name="highlight_nu6">0b11111011</text:span><text:span text:style-name="highlight_sy0">,</text:span><text:line-break/><text:s text:c="8"/><text:span text:style-name="highlight_nu6">0b11110111</text:span><text:span text:style-name="highlight_sy0">,</text:span><text:line-break/><text:s text:c="8"/><text:span text:style-name="highlight_nu6">0b11101111</text:span><text:span text:style-name="highlight_sy0">,</text:span><text:line-break/><text:s text:c="8"/><text:span text:style-name="highlight_nu6">0b11011111</text:span><text:span text:style-name="highlight_sy0">,</text:span><text:line-break/><text:s text:c="8"/><text:span text:style-name="highlight_nu6">0b10111111</text:span><text:span text:style-name="highlight_sy0">,</text:span><text:line-break/><text:s text:c="8"/><text:span text:style-name="highlight_nu6">0b01111111</text:span><text:span text:style-name="highlight_sy0">,</text:span><text:line-break/><text:s text:c="8"/><text:span text:style-name="highlight_nu6">0b11111111</text:span><text:line-break/><text:span text:style-name="highlight_br0">}</text:span><text:span text:style-name="highlight_sy0">;</text:span><text:line-break/><text:span text:style-name="highlight_kw4">char</text:span><text:s text:c="4"/>bar_data<text:span text:style-name="highlight_br0">[</text:span><text:span text:style-name="highlight_nu0">8</text:span><text:span text:style-name="highlight_br0">]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co1">//クロックを8MHzに設定します。 </text:span><text:line-break/><text:s text:c="8"/>OSCCON.<text:span text:style-name="highlight_me1">IRCF2</text:span> <text:span text:style-name="highlight_sy0">=</text:span> <text:span text:style-name="highlight_nu0">1</text:span><text:span text:style-name="highlight_sy0">;</text:span><text:line-break/><text:s text:c="8"/>OSCCON.<text:span text:style-name="highlight_me1">IRCF1</text:span> <text:span text:style-name="highlight_sy0">=</text:span> <text:span text:style-name="highlight_nu0">1</text:span><text:span text:style-name="highlight_sy0">;</text:span><text:line-break/><text:s text:c="8"/>OSCCON.<text:span text:style-name="highlight_me1">IRCF0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TRISA <text:span text:style-name="highlight_sy0">=</text:span> <text:span text:style-name="highlight_nu6">0b00101111</text:span><text:span text:style-name="highlight_sy0">;</text:span><text:line-break/><text:s text:c="8"/>TRISB <text:span text:style-name="highlight_sy0">=</text:span> <text:span text:style-name="highlight_nu6">0b00001110</text:span><text:span text:style-name="highlight_sy0">;</text:span><text:line-break/><text:s text:c="8"/>TRISC <text:span text:style-name="highlight_sy0">=</text:span> <text:span text:style-name="highlight_nu6">0b00000000</text:span><text:span text:style-name="highlight_sy0">;</text:span><text:line-break/><text:s text:c="8"/><text:span text:style-name="highlight_co1">//Ａ／Ｄ変換を使用します。 </text:span><text:line-break/><text:s text:c="8"/>ADCON1.<text:span text:style-name="highlight_me1">PCFG3</text:span> <text:span text:style-name="highlight_sy0">=</text:span> <text:span text:style-name="highlight_nu0">0</text:span><text:span text:style-name="highlight_sy0">;</text:span><text:line-break/><text:s text:c="8"/>ADCON1.<text:span text:style-name="highlight_me1">PCFG2</text:span> <text:span text:style-name="highlight_sy0">=</text:span> <text:span text:style-name="highlight_nu0">1</text:span><text:span text:style-name="highlight_sy0">;</text:span><text:line-break/><text:s text:c="8"/>ADCON1.<text:span text:style-name="highlight_me1">PCFG1</text:span> <text:span text:style-name="highlight_sy0">=</text:span> <text:span text:style-name="highlight_nu0">0</text:span><text:span text:style-name="highlight_sy0">;</text:span><text:line-break/><text:s text:c="8"/>ADCON1.<text:span text:style-name="highlight_me1">PCFG0</text:span> <text:span text:style-name="highlight_sy0">=</text:span> <text:span text:style-name="highlight_nu0">0</text:span><text:span text:style-name="highlight_sy0">;</text:span><text:line-break/><text:s text:c="8"/><text:span text:style-name="highlight_co1">//ＴＩＭＥＲ０を設定します。 </text:span><text:line-break/><text:s text:c="8"/>T0CON.<text:span text:style-name="highlight_me1">T0CS</text:span> <text:span text:style-name="highlight_sy0">=</text:span> <text:span text:style-name="highlight_nu0">0</text:span><text:span text:style-name="highlight_sy0">;</text:span><text:line-break/><text:s text:c="8"/>T0CON.<text:span text:style-name="highlight_me1">PSA</text:span> <text:span text:style-name="highlight_sy0">=</text:span> <text:span text:style-name="highlight_nu0">0</text:span><text:span text:style-name="highlight_sy0">;</text:span><text:line-break/><text:s text:c="8"/>T0CON.<text:span text:style-name="highlight_me1">T0PS2</text:span> <text:span text:style-name="highlight_sy0">=</text:span> <text:span text:style-name="highlight_nu0">0</text:span><text:span text:style-name="highlight_sy0">;</text:span><text:line-break/><text:s text:c="8"/>T0CON.<text:span text:style-name="highlight_me1">T0PS1</text:span> <text:span text:style-name="highlight_sy0">=</text:span> <text:span text:style-name="highlight_nu0">1</text:span><text:span text:style-name="highlight_sy0">;</text:span><text:line-break/><text:s text:c="8"/>T0CON.<text:span text:style-name="highlight_me1">T0PS0</text:span> <text:span text:style-name="highlight_sy0">=</text:span> <text:span text:style-name="highlight_nu0">0</text:span><text:span text:style-name="highlight_sy0">;</text:span><text:line-break/><text:s text:c="8"/>T0CON.<text:span text:style-name="highlight_me1">TMR0ON</text:span> <text:span text:style-name="highlight_sy0">=</text:span> <text:span text:style-name="highlight_nu0">1</text:span><text:span text:style-name="highlight_sy0">;</text:span><text:line-break/><text:s text:c="8"/>INTCON.<text:span text:style-name="highlight_me1">TMR0IE</text:span> <text:span text:style-name="highlight_sy0">=</text:span> <text:span text:style-name="highlight_nu0">1</text:span><text:span text:style-name="highlight_sy0">;</text:span><text:line-break/><text:s text:c="8"/>INTCON.<text:span text:style-name="highlight_me1">TMR0IF</text:span> <text:span text:style-name="highlight_sy0">=</text:span> <text:span text:style-name="highlight_nu0">0</text:span><text:span text:style-name="highlight_sy0">;</text:span><text:line-break/><text:s text:c="8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opening_demonstration<text:span text:style-name="highlight_br0">(</text:span><text:span text:style-name="highlight_br0">)</text:span><text:span text:style-name="highlight_sy0">;</text:span><text:line-break/><text:s text:c="8"/><text:span text:style-name="highlight_co1">// 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bar_data<text:span text:style-name="highlight_br0">[</text:span><text:span text:style-name="highlight_nu0">0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0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bar_data<text:span text:style-name="highlight_br0">[</text:span><text:span text:style-name="highlight_nu0">1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1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bar_data<text:span text:style-name="highlight_br0">[</text:span><text:span text:style-name="highlight_nu0">2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2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bar_data<text:span text:style-name="highlight_br0">[</text:span><text:span text:style-name="highlight_nu0">3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3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bar_data<text:span text:style-name="highlight_br0">[</text:span><text:span text:style-name="highlight_nu0">4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4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bar_data<text:span text:style-name="highlight_br0">[</text:span><text:span text:style-name="highlight_nu0">5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8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bar_data<text:span text:style-name="highlight_br0">[</text:span><text:span text:style-name="highlight_nu0">6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9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bar_data<text:span text:style-name="highlight_br0">[</text:span><text:span text:style-name="highlight_nu0">7</text:span><text:span text:style-name="highlight_br0">]</text:span> <text:span text:style-name="highlight_sy0">=</text:span> bar_col<text:span text:style-name="highlight_br0">[</text:span>Adc_read<text:span text:style-name="highlight_br0">(</text:span><text:span text:style-name="highlight_nu0">10</text:span><text:span text:style-name="highlight_br0">)</text:span> <text:span text:style-name="highlight_sy0">/</text:span> <text:span text:style-name="highlight_nu0">114</text:span><text:span text:style-name="highlight_br0">]</text:span><text:span text:style-name="highlight_sy0">;</text:span><text:line-break/><text:s text:c="16"/>Delay_ms<text:span text:style-name="highlight_br0">(</text:span>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割り込み関数■■■ </text:span><text:line-break/><text:span text:style-name="highlight_kw4">short</text:span><text:s text:c="3"/>bar <text:span text:style-name="highlight_sy0">=</text:span> <text:span text:style-name="highlight_nu0">0</text:span><text:span text:style-name="highlight_sy0">;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INTCON.<text:span text:style-name="highlight_me1">TMR0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INTCON.<text:span text:style-name="highlight_me1">TMR0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<text:span text:style-name="highlight_kw1">switch</text:span> <text:span text:style-name="highlight_br0">(</text:span>bar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line-break/><text:s text:c="16"/><text:span text:style-name="highlight_kw1">case</text:span> <text:span text:style-name="highlight_nu0">1</text:span><text:span text:style-name="highlight_sy0">:</text:span><text:line-break/><text:s text:c="16"/><text:span text:style-name="highlight_kw1">case</text:span> <text:span text:style-name="highlight_nu0">2</text:span><text:span text:style-name="highlight_sy0">:</text:span><text:line-break/><text:s text:c="16"/><text:span text:style-name="highlight_kw1">case</text:span> <text:span text:style-name="highlight_nu0">3</text:span><text:span text:style-name="highlight_sy0">:</text:span><text:line-break/><text:s text:c="16"/><text:span text:style-name="highlight_kw1">case</text:span> <text:span text:style-name="highlight_nu0">4</text:span><text:span text:style-name="highlight_sy0">:</text:span><text:line-break/><text:s text:c="16"/><text:span text:style-name="highlight_kw1">case</text:span> <text:span text:style-name="highlight_nu0">5</text:span><text:span text:style-name="highlight_sy0">:</text:span><text:line-break/><text:s text:c="16"/><text:span text:style-name="highlight_kw1">case</text:span> <text:span text:style-name="highlight_nu0">6</text:span><text:span text:style-name="highlight_sy0">:</text:span><text:line-break/><text:s text:c="24"/>PORTC <text:span text:style-name="highlight_sy0">=</text:span> bar_row<text:span text:style-name="highlight_br0">[</text:span><text:span text:style-name="highlight_nu0">8</text:span><text:span text:style-name="highlight_br0">]</text:span><text:span text:style-name="highlight_sy0">;</text:span><text:line-break/><text:s text:c="24"/>PORTB <text:span text:style-name="highlight_sy0">=</text:span> bar_data<text:span text:style-name="highlight_br0">[</text:span>bar<text:span text:style-name="highlight_br0">]</text:span><text:span text:style-name="highlight_sy0">;</text:span><text:line-break/><text:s text:c="24"/>PORTA.<text:span text:style-name="highlight_me1">F4</text:span> <text:span text:style-name="highlight_sy0">=</text:span> bar_data<text:span text:style-name="highlight_br0">[</text:span>bar<text:span text:style-name="highlight_br0">]</text:span>.<text:span text:style-name="highlight_me1">F1</text:span><text:span text:style-name="highlight_sy0">;</text:span><text:line-break/><text:s text:c="24"/>PORTA.<text:span text:style-name="highlight_me1">F6</text:span> <text:span text:style-name="highlight_sy0">=</text:span> bar_data<text:span text:style-name="highlight_br0">[</text:span>bar<text:span text:style-name="highlight_br0">]</text:span>.<text:span text:style-name="highlight_me1">F2</text:span><text:span text:style-name="highlight_sy0">;</text:span><text:line-break/><text:s text:c="24"/>PORTA.<text:span text:style-name="highlight_me1">F7</text:span> <text:span text:style-name="highlight_sy0">=</text:span> bar_data<text:span text:style-name="highlight_br0">[</text:span>bar<text:span text:style-name="highlight_br0">]</text:span>.<text:span text:style-name="highlight_me1">F3</text:span><text:span text:style-name="highlight_sy0">;</text:span><text:line-break/><text:s text:c="24"/>PORTC <text:span text:style-name="highlight_sy0">=</text:span> bar_row<text:span text:style-name="highlight_br0">[</text:span>bar<text:span text:style-name="highlight_br0">]</text:span><text:span text:style-name="highlight_sy0">;</text:span><text:line-break/><text:s text:c="24"/>bar<text:span text:style-name="highlight_sy0">++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7</text:span><text:span text:style-name="highlight_sy0">:</text:span><text:line-break/><text:s text:c="24"/>PORTC <text:span text:style-name="highlight_sy0">=</text:span> bar_row<text:span text:style-name="highlight_br0">[</text:span><text:span text:style-name="highlight_nu0">8</text:span><text:span text:style-name="highlight_br0">]</text:span><text:span text:style-name="highlight_sy0">;</text:span><text:line-break/><text:s text:c="24"/>PORTB <text:span text:style-name="highlight_sy0">=</text:span> bar_data<text:span text:style-name="highlight_br0">[</text:span>bar<text:span text:style-name="highlight_br0">]</text:span><text:span text:style-name="highlight_sy0">;</text:span><text:line-break/><text:s text:c="24"/>PORTA.<text:span text:style-name="highlight_me1">F4</text:span> <text:span text:style-name="highlight_sy0">=</text:span> bar_data<text:span text:style-name="highlight_br0">[</text:span>bar<text:span text:style-name="highlight_br0">]</text:span>.<text:span text:style-name="highlight_me1">F1</text:span><text:span text:style-name="highlight_sy0">;</text:span><text:line-break/><text:s text:c="24"/>PORTA.<text:span text:style-name="highlight_me1">F6</text:span> <text:span text:style-name="highlight_sy0">=</text:span> bar_data<text:span text:style-name="highlight_br0">[</text:span>bar<text:span text:style-name="highlight_br0">]</text:span>.<text:span text:style-name="highlight_me1">F2</text:span><text:span text:style-name="highlight_sy0">;</text:span><text:line-break/><text:s text:c="24"/>PORTA.<text:span text:style-name="highlight_me1">F7</text:span> <text:span text:style-name="highlight_sy0">=</text:span> bar_data<text:span text:style-name="highlight_br0">[</text:span>bar<text:span text:style-name="highlight_br0">]</text:span>.<text:span text:style-name="highlight_me1">F3</text:span><text:span text:style-name="highlight_sy0">;</text:span><text:line-break/><text:s text:c="24"/>PORTC <text:span text:style-name="highlight_sy0">=</text:span> bar_row<text:span text:style-name="highlight_br0">[</text:span>bar<text:span text:style-name="highlight_br0">]</text:span><text:span text:style-name="highlight_sy0">;</text:span><text:line-break/><text:s text:c="24"/>bar <text:span text:style-name="highlight_sy0">=</text:span> <text:span text:style-name="highlight_nu0">0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 <text:line-break/><text:span text:style-name="highlight_co1">//**********************************************************************</text:span><text:line-break/><text:span text:style-name="highlight_co1">//■■■オープニングデモ関数■■■ </text:span><text:line-break/><text:span text:style-name="highlight_kw4">void</text:span><text:s text:c="4"/>opening_demonstration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1<text:span text:style-name="highlight_sy0">,</text:span> cnt2<text:span text:style-name="highlight_sy0">;</text:span><text:line-break/><text:s text:c="8"/><text:span text:style-name="highlight_kw4">int</text:span><text:tab/>cnt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10</text:span><text:span text:style-name="highlight_sy0">;</text:span> cnt2<text:span text:style-name="highlight_sy0">++</text:span><text:span text:style-name="highlight_br0">)</text:span> <text:span text:style-name="highlight_br0">{</text:span><text:line-break/><text:tab/><text:s text:c="8"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8</text:span><text:span text:style-name="highlight_sy0">;</text:span> cnt1<text:span text:style-name="highlight_sy0">++</text:span><text:span text:style-name="highlight_br0">)</text:span> <text:span text:style-name="highlight_br0">{</text:span><text:line-break/><text:s text:c="8"/><text:tab/><text:s text:c="8"/>bar_data<text:span text:style-name="highlight_br0">[</text:span>cnt1<text:span text:style-name="highlight_br0">]</text:span> <text:span text:style-name="highlight_sy0">=</text:span> bar_col<text:span text:style-name="highlight_br0">[</text:span><text:span text:style-name="highlight_nu0">8</text:span><text:span text:style-name="highlight_br0">]</text:span><text:span text:style-name="highlight_sy0">;</text:span><text:line-break/><text:s text:c="8"/><text:tab/><text:span text:style-name="highlight_br0">}</text:span><text:line-break/><text:s text:c="8"/><text:tab/><text:span text:style-name="highlight_co1">//</text:span><text:line-break/><text:s text:c="8"/><text:tab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tab/><text:span text:style-name="highlight_co1">//</text:span><text:line-break/><text:tab/><text:s text:c="8"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8</text:span><text:span text:style-name="highlight_sy0">;</text:span> cnt1<text:span text:style-name="highlight_sy0">++</text:span><text:span text:style-name="highlight_br0">)</text:span> <text:span text:style-name="highlight_br0">{</text:span><text:line-break/><text:s text:c="8"/><text:tab/><text:s text:c="8"/>bar_data<text:span text:style-name="highlight_br0">[</text:span>cnt1<text:span text:style-name="highlight_br0">]</text:span> <text:span text:style-name="highlight_sy0">=</text:span> bar_col<text:span text:style-name="highlight_br0">[</text:span><text:span text:style-name="highlight_nu0">0</text:span><text:span text:style-name="highlight_br0">]</text:span><text:span text:style-name="highlight_sy0">;</text:span><text:line-break/><text:s text:c="8"/><text:tab/><text:span text:style-name="highlight_br0">}</text:span><text:line-break/><text:s text:c="8"/><text:tab/><text:span text:style-name="highlight_co1">//</text:span><text:line-break/><text:s text:c="8"/><text:tab/>Delay_ms<text:span text:style-name="highlight_br0">(</text:span><text:span text:style-name="highlight_nu0">100</text:span><text:span text:style-name="highlight_br0">)</text:span><text:span text:style-name="highlight_sy0">;</text:span><text:line-break/><text:s text:c="7"/><text:tab/><text:span text:style-name="highlight_br0">}</text:span><text:line-break/><text:tab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bar_data<text:span text:style-name="highlight_br0">[</text:span>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4096</text:span><text:span text:style-name="highlight_br0">]</text:span> <text:span text:style-name="highlight_sy0">=</text:span> 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128</text:span><text:span text:style-name="highlight_sy0">;</text:span><text:line-break/><text:s text:c="8"/><text:tab/>Delay_ms<text:span text:style-name="highlight_br0">(</text:span><text:span text:style-name="highlight_nu0">10</text:span><text:span text:style-name="highlight_br0">)</text:span><text:span text:style-name="highlight_sy0">;</text:span><text:line-break/><text:s text:c="7"/><text:tab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8</text:span><text:span text:style-name="highlight_sy0">;</text:span> cnt1<text:span text:style-name="highlight_sy0">++</text:span><text:span text:style-name="highlight_br0">)</text:span> <text:span text:style-name="highlight_br0">{</text:span><text:line-break/><text:s text:c="16"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9</text:span><text:span text:style-name="highlight_sy0">;</text:span> cnt2<text:span text:style-name="highlight_sy0">++</text:span><text:span text:style-name="highlight_br0">)</text:span> <text:span text:style-name="highlight_br0">{</text:span><text:line-break/><text:s text:c="24"/>bar_data<text:span text:style-name="highlight_br0">[</text:span>cnt1<text:span text:style-name="highlight_br0">]</text:span> <text:span text:style-name="highlight_sy0">=</text:span> bar_col<text:span text:style-name="highlight_br0">[</text:span>cnt2<text:span text:style-name="highlight_br0">]</text:span><text:span text:style-name="highlight_sy0">;</text:span><text:line-break/><text:s text:c="24"/>Delay_ms<text:span text:style-name="highlight_br0">(</text:span><text:span text:style-name="highlight_nu0">10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8</text:span><text:span text:style-name="highlight_sy0">;</text:span> cnt1<text:span text:style-name="highlight_sy0">++</text:span><text:span text:style-name="highlight_br0">)</text:span> <text:span text:style-name="highlight_br0">{</text:span><text:line-break/><text:s text:c="16"/><text:span text:style-name="highlight_kw1">for</text:span> <text:span text:style-name="highlight_br0">(</text:span>cnt2 <text:span text:style-name="highlight_sy0">=</text:span> <text:span text:style-name="highlight_nu0">8</text:span><text:span text:style-name="highlight_sy0">;</text:span> cnt2 <text:span text:style-name="highlight_sy0">&gt;=</text:span> <text:span text:style-name="highlight_nu0">0</text:span><text:span text:style-name="highlight_sy0">;</text:span> cnt2<text:span text:style-name="highlight_sy0">--</text:span><text:span text:style-name="highlight_br0">)</text:span> <text:span text:style-name="highlight_br0">{</text:span><text:line-break/><text:s text:c="24"/>bar_data<text:span text:style-name="highlight_br0">[</text:span>cnt1<text:span text:style-name="highlight_br0">]</text:span> <text:span text:style-name="highlight_sy0">=</text:span> bar_col<text:span text:style-name="highlight_br0">[</text:span>cnt2<text:span text:style-name="highlight_br0">]</text:span><text:span text:style-name="highlight_sy0">;</text:span><text:line-break/><text:s text:c="24"/>Delay_ms<text:span text:style-name="highlight_br0">(</text:span><text:span text:style-name="highlight_nu0">10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9</text:span><text:span text:style-name="highlight_sy0">;</text:span> cnt2<text:span text:style-name="highlight_sy0">++</text:span><text:span text:style-name="highlight_br0">)</text:span> <text:span text:style-name="highlight_br0">{</text:span><text:line-break/><text:s text:c="16"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8</text:span><text:span text:style-name="highlight_sy0">;</text:span> cnt1<text:span text:style-name="highlight_sy0">++</text:span><text:span text:style-name="highlight_br0">)</text:span> <text:span text:style-name="highlight_br0">{</text:span><text:line-break/><text:s text:c="24"/>bar_data<text:span text:style-name="highlight_br0">[</text:span>cnt1<text:span text:style-name="highlight_br0">]</text:span> <text:span text:style-name="highlight_sy0">=</text:span> bar_col<text:span text:style-name="highlight_br0">[</text:span>cnt2<text:span text:style-name="highlight_br0">]</text:span><text:span text:style-name="highlight_sy0">;</text:span><text:line-break/><text:s text:c="24"/>Delay_ms<text:span text:style-name="highlight_br0">(</text:span><text:span text:style-name="highlight_nu0">10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2 <text:span text:style-name="highlight_sy0">=</text:span> <text:span text:style-name="highlight_nu0">8</text:span><text:span text:style-name="highlight_sy0">;</text:span> cnt2 <text:span text:style-name="highlight_sy0">&gt;=</text:span> <text:span text:style-name="highlight_nu0">0</text:span><text:span text:style-name="highlight_sy0">;</text:span> cnt2<text:span text:style-name="highlight_sy0">--</text:span><text:span text:style-name="highlight_br0">)</text:span> <text:span text:style-name="highlight_br0">{</text:span><text:line-break/><text:s text:c="16"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8</text:span><text:span text:style-name="highlight_sy0">;</text:span> cnt1<text:span text:style-name="highlight_sy0">++</text:span><text:span text:style-name="highlight_br0">)</text:span> <text:span text:style-name="highlight_br0">{</text:span><text:line-break/><text:s text:c="24"/>bar_data<text:span text:style-name="highlight_br0">[</text:span>cnt1<text:span text:style-name="highlight_br0">]</text:span> <text:span text:style-name="highlight_sy0">=</text:span> bar_col<text:span text:style-name="highlight_br0">[</text:span>cnt2<text:span text:style-name="highlight_br0">]</text:span><text:span text:style-name="highlight_sy0">;</text:span><text:line-break/><text:s text:c="24"/>Delay_ms<text:span text:style-name="highlight_br0">(</text:span><text:span text:style-name="highlight_nu0">10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5" text:anchor-type="as-char" draw:z-index="5" svg:width="13.229166666667cm" svg:height="9.921875cm"><draw:image xlink:href="Pictures/0bc8a955e4b6bdbcb124529338b8f7c1.png" xlink:type="simple" xlink:show="embed" xlink:actuate="onLoad"/></draw:frame></text:p>
      <text:p text:style-name="Text_20_body">上側からチャネル8~チャネル1の順です。
<draw:frame draw:style-name="media" draw:name="6" text:anchor-type="as-char" draw:z-index="6" svg:width="9.525cm" style:rel-width="100%" svg:height="7.14375cm" style:rel-height="scale"><draw:image xlink:href="Pictures/436ec1b3dd3f0cac69cc3e5fa17cb6d8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2d5d76ed4267b5fac34af1cf4191bb09.png" xlink:type="simple" xlink:show="embed" xlink:actuate="onLoad"/></draw:frame>
<draw:frame draw:style-name="media" draw:name="8" text:anchor-type="as-char" draw:z-index="8" svg:width="9.525cm" style:rel-width="100%" svg:height="7.14375cm" style:rel-height="scale"><draw:image xlink:href="Pictures/f856c6b8af0d709f00fdca79909b4fb4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6a75b36963035b423ff370891ff052e2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54:45</meta:creation-date>
    <dc:creator>Generated</dc:creator>
    <dc:date>2026-09-14T02::54:45</dc:date>
    <dc:language>en-US</dc:language>
    <meta:editing-cycles>1</meta:editing-cycles>
    <meta:editing-duration>PT0S</meta:editing-duration>
    <dc:title>elechobby:picdic:otherpic:188</dc:title>
  </office:meta>
</office:document-meta>
</file>