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53727d90d34e88ba7b6ba9a97212196.png"/>
  <manifest:file-entry manifest:media-type="image/png" manifest:full-path="Pictures/8765a533b528ba0d8b8483d1c9904dea.png"/>
  <manifest:file-entry manifest:media-type="image/png" manifest:full-path="Pictures/8225734aa2fe5e37b0094716fbbffbe7.png"/>
  <manifest:file-entry manifest:media-type="image/png" manifest:full-path="Pictures/4584df7718e163db32c1bcaa3234da0e.png"/>
  <manifest:file-entry manifest:media-type="image/png" manifest:full-path="Pictures/6e65aa662f402062a0256f8c898e0de7.png"/>
  <manifest:file-entry manifest:media-type="image/png" manifest:full-path="Pictures/f6bfcbc383e6e760fa8d2bdf2f67f17a.png"/>
  <manifest:file-entry manifest:media-type="image/png" manifest:full-path="Pictures/9dbcaa8fe864c60ae9ac66168a1369ab.png"/>
  <manifest:file-entry manifest:media-type="image/png" manifest:full-path="Pictures/79ddb00dfc87a9ee42b323a20b3c452f.png"/>
  <manifest:file-entry manifest:media-type="image/png" manifest:full-path="Pictures/7b43a59e378fcfbe00a583a9309c6f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94"/><text:bookmark-start text:name="__RefHeading___簡易adロガー_fat32対応_pic18f2523_1"/><text:bookmark-start text:name="簡易adロガー_fat32対応_pic18f2523"/>簡易ADロガー(FAT32対応)(PIC18F2523)<text:bookmark-end text:name="__RefHeading___簡易adロガー_fat32対応_pic18f2523_1"/><text:bookmark-end text:name="簡易adロガー_fat32対応_pic18f2523"/></text:h>
      <text:h text:style-name="Heading_20_2" text:outline-level="2"><text:bookmark-start text:name="__RefHeading___概要_2"/><text:bookmark-start text:name="概要"/>概要<text:bookmark-end text:name="__RefHeading___概要_2"/><text:bookmark-end text:name="概要"/></text:h>
      <text:p text:style-name="Text_20_body">今迄に、SDカード(FAT16)を利用したロガーやタイマーを各種製作してきましたが、最大容量が2GBの制約がありました。
しかし、使用用途によってはファイル容量をもっと増やしたいという要望がありました。</text:p>
      <text:p text:style-name="Text_20_body"><draw:frame draw:style-name="media" draw:name="0" text:anchor-type="as-char" draw:z-index="0" svg:width="3.96875cm" style:rel-width="100%" svg:height="3.96875cm" style:rel-height="scale"><draw:image xlink:href="Pictures/253727d90d34e88ba7b6ba9a97212196.png" xlink:type="simple" xlink:show="embed" xlink:actuate="onLoad"/></draw:frame>
SDカード&lt;FAT16&gt;(例)</text:p>
      <text:p text:style-name="Text_20_body">この程、マイクロエレクトロニカ(mikroElektronika)社より、FAT32のライブラリが提供されたので、早速適用してみました。FAT32は最大で2TBと十分に大きいので上記のような問題は発生しないのではと思っています。</text:p>
      <text:p text:style-name="Text_20_body"><draw:frame draw:style-name="media" draw:name="1" text:anchor-type="as-char" draw:z-index="1" svg:width="3.96875cm" style:rel-width="100%" svg:height="3.96875cm" style:rel-height="scale"><draw:image xlink:href="Pictures/8765a533b528ba0d8b8483d1c9904dea.png" xlink:type="simple" xlink:show="embed" xlink:actuate="onLoad"/></draw:frame>
SDカード&lt;FAT32&gt;(例)</text:p>
      <text:p text:style-name="Text_20_body">◎FAT32ライブラリ</text:p>
      <text:list text:style-name="List_20_1" text:continue-numbering="false">
        <text:list-item>
          <text:p text:style-name="LastListParagraph_List_20_1_Content_First"> 1333712413_fat32_library_mikroc_pic.mpkg<text:line-break/><draw:frame draw:style-name="media" draw:name="2" text:anchor-type="as-char" draw:z-index="2" svg:width="7.0379166666667cm" style:rel-width="100%" svg:height="18.864791666667cm" style:rel-height="scale"><draw:image xlink:href="Pictures/8225734aa2fe5e37b0094716fbbffbe7.png" xlink:type="simple" xlink:show="embed" xlink:actuate="onLoad"/></draw:frame></text:p>
        </text:list-item>
      </text:list>
      <text:p text:style-name="Text_20_body">◎パッケージマネージャ(ライブラリを[mikroC PRO]に登録するためのツール)</text:p>
      <text:list text:style-name="List_20_1" text:continue-numbering="false">
        <text:list-item>
          <text:p text:style-name="LastListParagraph_List_20_1_Content_First"> package-manager</text:p>
        </text:list-item>
      </text:list>
      <text:h text:style-name="Heading_20_2" text:outline-level="2"><text:bookmark-start text:name="__RefHeading___仕様_3"/><text:bookmark-start text:name="仕様"/>仕様<text:bookmark-end text:name="__RefHeading___仕様_3"/><text:bookmark-end text:name="仕様"/></text:h>
      <text:p text:style-name="Text_20_body">◎記録媒体</text:p>
      <text:list text:style-name="List_20_1" text:continue-numbering="false">
        <text:list-item>
          <text:p text:style-name="LastListParagraph_List_20_1_Content_First"> SDカード(FAT32)</text:p>
        </text:list-item>
      </text:list>
      <text:p text:style-name="Text_20_body">◎入力チャネル</text:p>
      <text:list text:style-name="List_20_1" text:continue-numbering="false">
        <text:list-item>
          <text:p text:style-name="LastListParagraph_List_20_1_Content_First"> 8チャネル</text:p>
        </text:list-item>
      </text:list>
      <text:p text:style-name="Text_20_body">◎測定周期(サンプリング速度)</text:p>
      <text:list text:style-name="List_20_1" text:continue-numbering="false">
        <text:list-item>
          <text:p text:style-name="LastListParagraph_List_20_1_Content_First"> 100msec、1sec、1min、10min</text:p>
        </text:list-item>
      </text:list>
      <text:p text:style-name="Text_20_body">◎平均測定回数</text:p>
      <text:list text:style-name="List_20_1" text:continue-numbering="false">
        <text:list-item>
          <text:p text:style-name="LastListParagraph_List_20_1_Content_First"> 1回、10回、100回</text:p>
        </text:list-item>
      </text:list>
      <text:p text:style-name="Text_20_body">◎測定分解能</text:p>
      <text:list text:style-name="List_20_1" text:continue-numbering="false">
        <text:list-item>
          <text:p text:style-name="List_20_1_Content_First"> A/D変換12ビット(4096)、基準電圧=3.3V</text:p>
        </text:list-item>
        <text:list-item>
          <text:p text:style-name="List_20_1_Content_Last"> 約0.8mV(3.3V÷4096)</text:p>
        </text:list-item>
      </text:list>
      <text:p text:style-name="Text_20_body">◎入力電圧範囲</text:p>
      <text:list text:style-name="List_20_1" text:continue-numbering="false">
        <text:list-item>
          <text:p text:style-name="LastListParagraph_List_20_1_Content_First"> 0V~3.3V(分圧抵抗を付加することにより範囲を拡張することが可能)</text:p>
        </text:list-item>
      </text:list>
      <text:h text:style-name="Heading_20_2" text:outline-level="2"><text:bookmark-start text:name="__RefHeading___動作原理_ハードウェア_4"/><text:bookmark-start text:name="動作原理_ハードウェア"/>動作原理(ハードウェア)<text:bookmark-end text:name="__RefHeading___動作原理_ハードウェア_4"/><text:bookmark-end text:name="動作原理_ハードウェア"/></text:h>
      <text:p text:style-name="Text_20_body">◎SDカードの電圧は、3.3Vなので全体を3.3V駆動とします。
◎電源は、1.2Vの充電池を4本使用し、4.8Vとします。
◎4.8Vを3.3Vの三端子レギュレータで3.3Vに降圧します。
◎アナログデータは直接PICに入力するので入力電圧範囲は、0V~3.3Vとします。
◎分圧抵抗を付加することにより入力電圧範囲を拡張することができます。</text:p>
      <text:h text:style-name="Heading_20_2" text:outline-level="2"><text:bookmark-start text:name="__RefHeading___動作原理_ソフトウェア_5"/><text:bookmark-start text:name="動作原理_ソフトウェア"/>動作原理(ソフトウェア)<text:bookmark-end text:name="__RefHeading___動作原理_ソフトウェア_5"/><text:bookmark-end text:name="動作原理_ソフトウェア"/></text:h>
      <text:p text:style-name="Text_20_body">◎事前に、[mikroC PRO]に、FAT32ライブラリを登録します。
◎PICのクロックを32MHzに設定します。【init_osc()】
◎コンパレータを設定します。【init_comparator()】
◎ポートを設定します。【init_port()】
◎ADCを設定します。【init_adc()】
◎SDCを初期化します。【init_sdc_fat32()】
◎タイマー(10msecの周期割り込み用)を設定します。【init_timer()】
◎LEDを3回点滅させます。
◎スタートスイッチ(SW_START)が押下されるのを待ちます。
◎ファイルをオープンします。
◎測定および結果のSDカードへの書き込みを行います。【measurement()】
◎ファイルをクローズします。</text:p>
      <text:h text:style-name="Heading_20_2" text:outline-level="2"><text:bookmark-start text:name="__RefHeading___回路図_6"/><text:bookmark-start text:name="回路図"/>回路図<text:bookmark-end text:name="__RefHeading___回路図_6"/><text:bookmark-end text:name="回路図"/></text:h>
      <text:p text:style-name="Text_20_body"><draw:frame draw:style-name="media" draw:name="3" text:anchor-type="as-char" draw:z-index="3" svg:width="19.05cm" style:rel-width="100%" svg:height="29.104166666667cm" style:rel-height="scale"><draw:image xlink:href="Pictures/4584df7718e163db32c1bcaa3234da0e.png" xlink:type="simple" xlink:show="embed" xlink:actuate="onLoad"/></draw:frame></text:p>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text:span><text:line-break/><text:span text:style-name="highlight_coMULTI">/*<text:line-break/>　　＜簡易ＡＤロガー(FAT32)Ｖ２＞ <text:line-break/>　・アナログ入力８チャネル <text:line-break/>　・ＳＤＣ(FAT32) <text:line-break/>*/</text:span><text:line-break/><text:span text:style-name="highlight_co1">//********************************************************************************</text:span><text:line-break/><text:span text:style-name="highlight_co2">#define BYTE<text:s text:c="4"/>unsigned<text:s text:c="8"/>short</text:span><text:line-break/><text:span text:style-name="highlight_co2">#define WORD<text:s text:c="4"/>unsigned<text:s text:c="8"/>int</text:span><text:line-break/><text:span text:style-name="highlight_co2">#define DWORD<text:s text:c="3"/>unsigned<text:s text:c="8"/>long</text:span><text:line-break/><text:span text:style-name="highlight_co1">//</text:span><text:line-break/><text:span text:style-name="highlight_co2">#define FAT32</text:span><text:line-break/><text:span text:style-name="highlight_co1">//</text:span><text:line-break/><text:span text:style-name="highlight_co2">#ifdef<text:s text:c="2"/>FAT32</text:span><text:line-break/><text:span text:style-name="highlight_co2">#include "__Lib_FAT32.h"</text:span><text:line-break/><text:span text:style-name="highlight_co2">#endif</text:span><text:line-break/><text:span text:style-name="highlight_co1">//</text:span><text:line-break/>sbit<text:s text:c="4"/>SW_START<text:s text:c="8"/>at<text:s text:c="6"/>RA7_bit<text:span text:style-name="highlight_sy0">;</text:span><text:line-break/>sbit<text:s text:c="4"/>SW_STOP<text:s text:c="9"/>at<text:s text:c="6"/>RA6_bit<text:span text:style-name="highlight_sy0">;</text:span><text:line-break/><text:span text:style-name="highlight_co1">//</text:span><text:line-break/>sbit<text:s text:c="4"/>SW_MODE_0<text:s text:c="7"/>at<text:s text:c="6"/>RB4_bit<text:span text:style-name="highlight_sy0">;</text:span><text:line-break/>sbit<text:s text:c="4"/>SW_MODE_1<text:s text:c="7"/>at<text:s text:c="6"/>RB5_bit<text:span text:style-name="highlight_sy0">;</text:span><text:line-break/>sbit<text:s text:c="4"/>SW_MODE_2<text:s text:c="7"/>at<text:s text:c="6"/>RB6_bit<text:span text:style-name="highlight_sy0">;</text:span><text:line-break/>sbit<text:s text:c="4"/>SW_MODE_3<text:s text:c="7"/>at<text:s text:c="6"/>RB7_bit<text:span text:style-name="highlight_sy0">;</text:span><text:line-break/><text:span text:style-name="highlight_co1">//</text:span><text:line-break/>sbit<text:s text:c="4"/>LED<text:s text:c="13"/>at<text:s text:c="6"/>RB0_bit<text:span text:style-name="highlight_sy0">;</text:span><text:line-break/><text:span text:style-name="highlight_co1">//********************************************************************************</text:span><text:line-break/><text:span text:style-name="highlight_kw2">extern</text:span><text:s text:c="2"/><text:span text:style-name="highlight_kw4">void</text:span><text:s text:c="4"/>main<text:span text:style-name="highlight_br0">(</text:span><text:span text:style-name="highlight_br0">)</text:span><text:span text:style-name="highlight_sy0">;</text:span><text:line-break/><text:span text:style-name="highlight_kw2">extern</text:span><text:s text:c="2"/><text:span text:style-name="highlight_kw4">void</text:span><text:s text:c="4"/>measurement<text:span text:style-name="highlight_br0">(</text:span><text:span text:style-name="highlight_br0">)</text:span><text:span text:style-name="highlight_sy0">;</text:span><text:line-break/><text:span text:style-name="highlight_co1">//</text:span><text:line-break/><text:span text:style-name="highlight_kw2">extern</text:span><text:s text:c="2"/><text:span text:style-name="highlight_kw4">void</text:span><text:s text:c="4"/>init_osc<text:span text:style-name="highlight_br0">(</text:span><text:span text:style-name="highlight_br0">)</text:span><text:span text:style-name="highlight_sy0">;</text:span><text:line-break/><text:span text:style-name="highlight_kw2">extern</text:span><text:s text:c="2"/><text:span text:style-name="highlight_kw4">void</text:span><text:s text:c="4"/>init_port<text:span text:style-name="highlight_br0">(</text:span><text:span text:style-name="highlight_br0">)</text:span><text:span text:style-name="highlight_sy0">;</text:span><text:line-break/><text:span text:style-name="highlight_kw2">extern</text:span><text:s text:c="2"/><text:span text:style-name="highlight_kw4">void</text:span><text:s text:c="4"/>init_comparator<text:span text:style-name="highlight_br0">(</text:span><text:span text:style-name="highlight_br0">)</text:span><text:span text:style-name="highlight_sy0">;</text:span><text:line-break/><text:span text:style-name="highlight_kw2">extern</text:span><text:s text:c="2"/><text:span text:style-name="highlight_kw4">void</text:span><text:s text:c="4"/>init_adc<text:span text:style-name="highlight_br0">(</text:span><text:span text:style-name="highlight_br0">)</text:span><text:span text:style-name="highlight_sy0">;</text:span><text:line-break/><text:span text:style-name="highlight_kw2">extern</text:span><text:s text:c="2"/><text:span text:style-name="highlight_kw4">void</text:span><text:s text:c="4"/>init_sdc_fat32<text:span text:style-name="highlight_br0">(</text:span><text:span text:style-name="highlight_br0">)</text:span><text:span text:style-name="highlight_sy0">;</text:span><text:line-break/><text:span text:style-name="highlight_kw2">extern</text:span><text:s text:c="2"/><text:span text:style-name="highlight_kw4">void</text:span><text:s text:c="4"/>init_sdc<text:span text:style-name="highlight_br0">(</text:span><text:span text:style-name="highlight_br0">)</text:span><text:span text:style-name="highlight_sy0">;</text:span><text:line-break/><text:span text:style-name="highlight_kw2">extern</text:span><text:s text:c="2"/><text:span text:style-name="highlight_kw4">void</text:span><text:s text:c="4"/>init_timer<text:span text:style-name="highlight_br0">(</text:span><text:span text:style-name="highlight_br0">)</text:span><text:span text:style-name="highlight_sy0">;</text:span><text:line-break/><text:span text:style-name="highlight_co1">//</text:span><text:line-break/><text:span text:style-name="highlight_kw2">extern</text:span><text:s text:c="2"/>DWORD<text:s text:c="3"/>get_clock<text:span text:style-name="highlight_br0">(</text:span><text:span text:style-name="highlight_br0">)</text:span><text:span text:style-name="highlight_sy0">;</text:span><text:line-break/><text:span text:style-name="highlight_kw2">extern</text:span><text:s text:c="2"/><text:span text:style-name="highlight_kw4">void</text:span><text:s text:c="4"/>set_clock<text:span text:style-name="highlight_br0">(</text:span>DWORD <text:a xlink:type="simple" xlink:href="http://www.opengroup.org/onlinepubs/009695399/functions/clock.html" text:style-name="Internet_20_link" text:visited-style-name="Visited_20_Internet_20_Link"><text:span text:style-name="highlight_kw3">clock</text:span></text:a><text:span text:style-name="highlight_br0">)</text:span><text:span text:style-name="highlight_sy0">;</text:span><text:line-break/><text:span text:style-name="highlight_kw2">extern</text:span><text:s text:c="2"/><text:span text:style-name="highlight_kw4">void</text:span><text:s text:c="4"/>clock2str<text:span text:style-name="highlight_br0">(</text:span>DWORD <text:a xlink:type="simple" xlink:href="http://www.opengroup.org/onlinepubs/009695399/functions/clock.html" text:style-name="Internet_20_link" text:visited-style-name="Visited_20_Internet_20_Link"><text:span text:style-name="highlight_kw3">clock</text:span></text:a><text:span text:style-name="highlight_sy0">,</text:span> <text:span text:style-name="highlight_kw4">char</text:span> <text:span text:style-name="highlight_sy0">*</text:span>str<text:span text:style-name="highlight_br0">)</text:span><text:span text:style-name="highlight_sy0">;</text:span><text:line-break/><text:span text:style-name="highlight_kw2">extern</text:span><text:s text:c="2"/><text:span text:style-name="highlight_kw4">void</text:span><text:s text:c="4"/>clock2timedate<text:span text:style-name="highlight_br0">(</text:span>DWORD <text:a xlink:type="simple" xlink:href="http://www.opengroup.org/onlinepubs/009695399/functions/clock.html" text:style-name="Internet_20_link" text:visited-style-name="Visited_20_Internet_20_Link"><text:span text:style-name="highlight_kw3">clock</text:span></text:a><text:span text:style-name="highlight_sy0">,</text:span> __TIME <text:span text:style-name="highlight_sy0">*</text:span>tm<text:span text:style-name="highlight_br0">)</text:span><text:span text:style-name="highlight_sy0">;</text:span><text:line-break/><text:span text:style-name="highlight_kw2">extern</text:span><text:s text:c="2"/><text:span text:style-name="highlight_kw4">long</text:span><text:s text:c="4"/>wait_trigger<text:span text:style-name="highlight_br0">(</text:span><text:span text:style-name="highlight_kw4">short</text:span> mode<text:span text:style-name="highlight_br0">)</text:span><text:span text:style-name="highlight_sy0">;</text:span><text:line-break/><text:span text:style-name="highlight_kw2">extern</text:span><text:s text:c="2"/>WORD<text:s text:c="4"/>ADC_Get_Sample_Average<text:span text:style-name="highlight_br0">(</text:span>BYTE channel<text:span text:style-name="highlight_sy0">,</text:span> <text:span text:style-name="highlight_kw4">short</text:span> sampling_count<text:span text:style-name="highlight_br0">)</text:span><text:span text:style-name="highlight_sy0">;</text:span><text:line-break/><text:span text:style-name="highlight_kw2">extern</text:span><text:s text:c="2"/><text:span text:style-name="highlight_kw4">short</text:span><text:s text:c="3"/>get_cycle_mode<text:span text:style-name="highlight_br0">(</text:span><text:span text:style-name="highlight_br0">)</text:span><text:span text:style-name="highlight_sy0">;</text:span><text:line-break/><text:span text:style-name="highlight_kw2">extern</text:span><text:s text:c="2"/><text:span text:style-name="highlight_kw4">short</text:span><text:s text:c="3"/>get_average_cnt<text:span text:style-name="highlight_br0">(</text:span><text:span text:style-name="highlight_br0">)</text:span><text:span text:style-name="highlight_sy0">;</text:span><text:line-break/><text:span text:style-name="highlight_co1">//********************************************************************************</text:span><text:line-break/><text:span text:style-name="highlight_kw4">char</text:span><text:s text:c="4"/>buf<text:span text:style-name="highlight_br0">[</text:span><text:span text:style-name="highlight_nu0">64</text:span><text:span text:style-name="highlight_br0">]</text:span><text:span text:style-name="highlight_sy0">;</text:span><text:line-break/><text:span text:style-name="highlight_kw4">char</text:span><text:s text:c="4"/><text:span text:style-name="highlight_sy0">*</text:span>file_name <text:span text:style-name="highlight_sy0">=</text:span> <text:span text:style-name="highlight_st0">"log_0000.txt"</text:span><text:span text:style-name="highlight_sy0">;</text:span><text:line-break/>WORD<text:s text:c="4"/>file_id <text:span text:style-name="highlight_sy0">=</text:span> <text:span text:style-name="highlight_nu0">0</text:span><text:span text:style-name="highlight_sy0">;</text:span><text:line-break/><text:span text:style-name="highlight_co2">#ifdef<text:s text:c="2"/>FAT32</text:span><text:line-break/>__HANDLE<text:s text:c="8"/>fileHandle<text:span text:style-name="highlight_sy0">;</text:span><text:line-break/>__TIME<text:s text:c="10"/>TimeDate<text:span text:style-name="highlight_sy0">;</text:span><text:line-break/><text:span text:style-name="highlight_co2">#endif</text:span><text:line-break/><text:span text:style-name="highlight_co1">//********************************************************************************</text:span><text:line-break/><text:span text:style-name="highlight_co1">//■メイン関数 </text:span><text:line-break/><text:span text:style-name="highlight_kw4">void</text:span><text:s text:c="4"/>main<text:span text:style-name="highlight_br0">(</text:span><text:span text:style-name="highlight_br0">)</text:span><text:line-break/><text:span text:style-name="highlight_br0">{</text:span><text:line-break/><text:s text:c="8"/>DWORD<text:s text:c="3"/><text:a xlink:type="simple" xlink:href="http://www.opengroup.org/onlinepubs/009695399/functions/clock.html" text:style-name="Internet_20_link" text:visited-style-name="Visited_20_Internet_20_Link"><text:span text:style-name="highlight_kw3">clock</text:span></text:a><text:span text:style-name="highlight_sy0">;</text:span><text:line-break/><text:s text:c="8"/><text:span text:style-name="highlight_kw4">short</text:span><text:s text:c="3"/>cnt<text:span text:style-name="highlight_sy0">;</text:span><text:line-break/><text:s text:c="8"/><text:span text:style-name="highlight_co1">//</text:span><text:line-break/><text:s text:c="8"/>init_osc<text:span text:style-name="highlight_br0">(</text:span><text:span text:style-name="highlight_br0">)</text:span><text:span text:style-name="highlight_sy0">;</text:span><text:line-break/><text:s text:c="8"/>init_comparator<text:span text:style-name="highlight_br0">(</text:span><text:span text:style-name="highlight_br0">)</text:span><text:span text:style-name="highlight_sy0">;</text:span><text:line-break/><text:s text:c="8"/>init_port<text:span text:style-name="highlight_br0">(</text:span><text:span text:style-name="highlight_br0">)</text:span><text:span text:style-name="highlight_sy0">;</text:span><text:line-break/><text:s text:c="8"/>init_adc<text:span text:style-name="highlight_br0">(</text:span><text:span text:style-name="highlight_br0">)</text:span><text:span text:style-name="highlight_sy0">;</text:span><text:line-break/><text:span text:style-name="highlight_co2">#ifdef<text:s text:c="2"/>FAT32</text:span><text:line-break/><text:s text:c="8"/>init_sdc_fat32<text:span text:style-name="highlight_br0">(</text:span><text:span text:style-name="highlight_br0">)</text:span><text:span text:style-name="highlight_sy0">;</text:span><text:line-break/><text:span text:style-name="highlight_co2">#else</text:span><text:line-break/><text:s text:c="8"/>init_sdc<text:span text:style-name="highlight_br0">(</text:span><text:span text:style-name="highlight_br0">)</text:span><text:span text:style-name="highlight_sy0">;</text:span><text:line-break/><text:span text:style-name="highlight_co2">#endif</text:span><text:line-break/><text:s text:c="8"/>init_timer<text:span text:style-name="highlight_br0">(</text:span><text:span text:style-name="highlight_br0">)</text:span><text:span text:style-name="highlight_sy0">;</text:span><text:line-break/><text:s text:c="8"/><text:span text:style-name="highlight_co1">//</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3</text:span><text:span text:style-name="highlight_sy0">;</text:span> cnt<text:span text:style-name="highlight_sy0">++</text:span><text:span text:style-name="highlight_br0">)</text:span> <text:span text:style-name="highlight_br0">{</text:span><text:line-break/><text:s text:c="16"/>LED <text:span text:style-name="highlight_sy0">=</text:span> <text:span text:style-name="highlight_nu0">1</text:span><text:span text:style-name="highlight_sy0">;</text:span><text:line-break/><text:s text:c="16"/>Delay_ms<text:span text:style-name="highlight_br0">(</text:span><text:span text:style-name="highlight_nu0">500</text:span><text:span text:style-name="highlight_br0">)</text:span><text:span text:style-name="highlight_sy0">;</text:span><text:line-break/><text:s text:c="16"/>LED <text:span text:style-name="highlight_sy0">=</text:span> <text:span text:style-name="highlight_nu0">0</text:span><text:span text:style-name="highlight_sy0">;</text:span><text:line-break/><text:s text:c="16"/>Delay_ms<text:span text:style-name="highlight_br0">(</text:span><text:span text:style-name="highlight_nu0">500</text:span><text:span text:style-name="highlight_br0">)</text:span><text:span text:style-name="highlight_sy0">;</text:span><text:line-break/><text:s text:c="8"/><text:span text:style-name="highlight_br0">}</text:span><text:line-break/><text:s text:c="8"/><text:span text:style-name="highlight_co1">//</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text:span text:style-name="highlight_kw1">if</text:span> <text:span text:style-name="highlight_br0">(</text:span>SW_START <text:span text:style-name="highlight_sy0">!=</text:span> <text:span text:style-name="highlight_nu0">0</text:span><text:span text:style-name="highlight_br0">)</text:span> <text:span text:style-name="highlight_br0">{</text:span><text:line-break/><text:s text:c="24"/><text:span text:style-name="highlight_kw1">continue</text:span><text:span text:style-name="highlight_sy0">;</text:span><text:line-break/><text:s text:c="16"/><text:span text:style-name="highlight_br0">}</text:span><text:line-break/><text:s text:c="16"/><text:span text:style-name="highlight_co1">//</text:span><text:line-break/><text:s text:c="16"/>LED <text:span text:style-name="highlight_sy0">=</text:span> <text:span text:style-name="highlight_nu0">1</text:span><text:span text:style-name="highlight_sy0">;</text:span><text:line-break/><text:s text:c="16"/><text:span text:style-name="highlight_co1">//</text:span><text:line-break/><text:s text:c="16"/>file_id<text:span text:style-name="highlight_sy0">++;</text:span><text:line-break/><text:s text:c="16"/>WordToStr<text:span text:style-name="highlight_br0">(</text:span>file_id<text:span text:style-name="highlight_sy0">,</text:span> buf<text:span text:style-name="highlight_br0">)</text:span><text:span text:style-name="highlight_sy0">;</text:span><text:line-break/><text:s text:c="16"/>file_name<text:span text:style-name="highlight_br0">[</text:span><text:span text:style-name="highlight_nu0">4</text:span><text:span text:style-name="highlight_br0">]</text:span> <text:span text:style-name="highlight_sy0">=</text:span> <text:span text:style-name="highlight_br0">(</text:span>buf<text:span text:style-name="highlight_br0">[</text:span><text:span text:style-name="highlight_nu0">1</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buf<text:span text:style-name="highlight_br0">[</text:span><text:span text:style-name="highlight_nu0">1</text:span><text:span text:style-name="highlight_br0">]</text:span><text:span text:style-name="highlight_sy0">;</text:span><text:line-break/><text:s text:c="16"/>file_name<text:span text:style-name="highlight_br0">[</text:span><text:span text:style-name="highlight_nu0">5</text:span><text:span text:style-name="highlight_br0">]</text:span> <text:span text:style-name="highlight_sy0">=</text:span> <text:span text:style-name="highlight_br0">(</text:span>buf<text:span text:style-name="highlight_br0">[</text:span><text:span text:style-name="highlight_nu0">2</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buf<text:span text:style-name="highlight_br0">[</text:span><text:span text:style-name="highlight_nu0">2</text:span><text:span text:style-name="highlight_br0">]</text:span><text:span text:style-name="highlight_sy0">;</text:span><text:line-break/><text:s text:c="16"/>file_name<text:span text:style-name="highlight_br0">[</text:span><text:span text:style-name="highlight_nu0">6</text:span><text:span text:style-name="highlight_br0">]</text:span> <text:span text:style-name="highlight_sy0">=</text:span> <text:span text:style-name="highlight_br0">(</text:span>buf<text:span text:style-name="highlight_br0">[</text:span><text:span text:style-name="highlight_nu0">3</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buf<text:span text:style-name="highlight_br0">[</text:span><text:span text:style-name="highlight_nu0">3</text:span><text:span text:style-name="highlight_br0">]</text:span><text:span text:style-name="highlight_sy0">;</text:span><text:line-break/><text:s text:c="16"/>file_name<text:span text:style-name="highlight_br0">[</text:span><text:span text:style-name="highlight_nu0">7</text:span><text:span text:style-name="highlight_br0">]</text:span> <text:span text:style-name="highlight_sy0">=</text:span> <text:span text:style-name="highlight_br0">(</text:span>buf<text:span text:style-name="highlight_br0">[</text:span><text:span text:style-name="highlight_nu0">4</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buf<text:span text:style-name="highlight_br0">[</text:span><text:span text:style-name="highlight_nu0">4</text:span><text:span text:style-name="highlight_br0">]</text:span><text:span text:style-name="highlight_sy0">;</text:span><text:line-break/><text:span text:style-name="highlight_co2">#ifdef<text:s text:c="2"/>FAT32</text:span><text:line-break/><text:s text:c="16"/>clock2timedate<text:span text:style-name="highlight_br0">(</text:span>get_clock<text:span text:style-name="highlight_br0">(</text:span><text:span text:style-name="highlight_br0">)</text:span><text:span text:style-name="highlight_sy0">,</text:span> <text:span text:style-name="highlight_sy0">&amp;</text:span>TimeDate<text:span text:style-name="highlight_br0">)</text:span><text:span text:style-name="highlight_sy0">;</text:span><text:line-break/><text:s text:c="16"/>FAT32_SetTime<text:span text:style-name="highlight_br0">(</text:span><text:span text:style-name="highlight_sy0">&amp;</text:span>TimeDate<text:span text:style-name="highlight_br0">)</text:span><text:span text:style-name="highlight_sy0">;</text:span><text:line-break/><text:s text:c="16"/>FAT32_Delete<text:span text:style-name="highlight_br0">(</text:span>file_name<text:span text:style-name="highlight_br0">)</text:span><text:span text:style-name="highlight_sy0">;</text:span><text:line-break/><text:s text:c="16"/>fileHandle <text:span text:style-name="highlight_sy0">=</text:span> FAT32_Open<text:span text:style-name="highlight_br0">(</text:span>file_name<text:span text:style-name="highlight_sy0">,</text:span> FILE_WRITE<text:span text:style-name="highlight_br0">)</text:span><text:span text:style-name="highlight_sy0">;</text:span><text:line-break/><text:s text:c="16"/>FAT32_Write<text:span text:style-name="highlight_br0">(</text:span>fileHandle<text:span text:style-name="highlight_sy0">,</text:span> <text:span text:style-name="highlight_st0">"$START<text:span text:style-name="highlight_es1">\r</text:span><text:span text:style-name="highlight_es1">\n</text:span>"</text:span><text:span text:style-name="highlight_sy0">,</text:span> <text:span text:style-name="highlight_nu0">8</text:span><text:span text:style-name="highlight_br0">)</text:span><text:span text:style-name="highlight_sy0">;</text:span><text:line-break/><text:span text:style-name="highlight_co2">#else</text:span><text:line-break/><text:s text:c="16"/>Mmc_Fat_Assign<text:span text:style-name="highlight_br0">(</text:span>file_name<text:span text:style-name="highlight_sy0">,</text:span> <text:span text:style-name="highlight_nu0">0</text:span><text:span text:style-name="highlight_br0">)</text:span><text:span text:style-name="highlight_sy0">;</text:span><text:line-break/><text:s text:c="16"/>Mmc_Fat_Delete<text:span text:style-name="highlight_br0">(</text:span><text:span text:style-name="highlight_br0">)</text:span><text:span text:style-name="highlight_sy0">;</text:span><text:line-break/><text:s text:c="16"/>Mmc_Fat_Set_File_Date<text:span text:style-name="highlight_br0">(</text:span><text:span text:style-name="highlight_nu0">2012</text:span><text:span text:style-name="highlight_sy0">,</text:span> <text:span text:style-name="highlight_nu0">12</text:span><text:span text:style-name="highlight_sy0">,</text:span> <text:span text:style-name="highlight_nu0">27</text:span><text:span text:style-name="highlight_sy0">,</text:span> <text:span text:style-name="highlight_nu0">12</text:span><text:span text:style-name="highlight_sy0">,</text:span> <text:span text:style-name="highlight_nu0">34</text:span><text:span text:style-name="highlight_sy0">,</text:span> <text:span text:style-name="highlight_nu0">56</text:span><text:span text:style-name="highlight_br0">)</text:span><text:span text:style-name="highlight_sy0">;</text:span><text:line-break/><text:s text:c="16"/>Mmc_Fat_Assign<text:span text:style-name="highlight_br0">(</text:span>file_name<text:span text:style-name="highlight_sy0">,</text:span> <text:span text:style-name="highlight_nu12">0xA0</text:span><text:span text:style-name="highlight_br0">)</text:span><text:span text:style-name="highlight_sy0">;</text:span><text:line-break/><text:s text:c="16"/>Mmc_Fat_Rewrite<text:span text:style-name="highlight_br0">(</text:span><text:span text:style-name="highlight_br0">)</text:span><text:span text:style-name="highlight_sy0">;</text:span><text:line-break/><text:s text:c="16"/>Mmc_Fat_Write<text:span text:style-name="highlight_br0">(</text:span><text:span text:style-name="highlight_st0">"$START<text:span text:style-name="highlight_es1">\r</text:span><text:span text:style-name="highlight_es1">\n</text:span>"</text:span><text:span text:style-name="highlight_sy0">,</text:span> <text:span text:style-name="highlight_nu0">8</text:span><text:span text:style-name="highlight_br0">)</text:span><text:span text:style-name="highlight_sy0">;</text:span><text:line-break/><text:span text:style-name="highlight_co2">#endif</text:span><text:line-break/><text:s text:c="16"/>measurement<text:span text:style-name="highlight_br0">(</text:span><text:span text:style-name="highlight_br0">)</text:span><text:span text:style-name="highlight_sy0">;</text:span><text:line-break/><text:span text:style-name="highlight_co2">#ifdef<text:s text:c="2"/>FAT32</text:span><text:line-break/><text:s text:c="16"/>FAT32_Write<text:span text:style-name="highlight_br0">(</text:span>fileHandle<text:span text:style-name="highlight_sy0">,</text:span> <text:span text:style-name="highlight_st0">"$STOP<text:span text:style-name="highlight_es1">\r</text:span><text:span text:style-name="highlight_es1">\n</text:span>"</text:span><text:span text:style-name="highlight_sy0">,</text:span> <text:span text:style-name="highlight_nu0">7</text:span><text:span text:style-name="highlight_br0">)</text:span><text:span text:style-name="highlight_sy0">;</text:span><text:line-break/><text:s text:c="16"/>FAT32_Close<text:span text:style-name="highlight_br0">(</text:span>fileHandle<text:span text:style-name="highlight_br0">)</text:span><text:span text:style-name="highlight_sy0">;</text:span><text:line-break/><text:span text:style-name="highlight_co2">#else</text:span><text:line-break/><text:s text:c="16"/>Mmc_Fat_Write<text:span text:style-name="highlight_br0">(</text:span><text:span text:style-name="highlight_st0">"$STOP<text:span text:style-name="highlight_es1">\r</text:span><text:span text:style-name="highlight_es1">\n</text:span>"</text:span><text:span text:style-name="highlight_sy0">,</text:span> <text:span text:style-name="highlight_nu0">7</text:span><text:span text:style-name="highlight_br0">)</text:span><text:span text:style-name="highlight_sy0">;</text:span><text:line-break/><text:span text:style-name="highlight_co2">#endif</text:span><text:line-break/><text:s text:c="16"/>LED <text:span text:style-name="highlight_sy0">=</text:span> <text:span text:style-name="highlight_nu0">0</text:span><text:span text:style-name="highlight_sy0">;</text:span><text:line-break/><text:s text:c="8"/><text:span text:style-name="highlight_br0">}</text:span><text:line-break/><text:span text:style-name="highlight_br0">}</text:span><text:line-break/><text:span text:style-name="highlight_co1">//********************************************************************************</text:span><text:line-break/><text:span text:style-name="highlight_kw4">void</text:span><text:s text:c="4"/>measurement<text:span text:style-name="highlight_br0">(</text:span><text:span text:style-name="highlight_br0">)</text:span><text:line-break/><text:span text:style-name="highlight_br0">{</text:span><text:line-break/><text:s text:c="8"/><text:span text:style-name="highlight_kw4">double</text:span><text:s text:c="2"/>ch1<text:span text:style-name="highlight_sy0">,</text:span> ch2<text:span text:style-name="highlight_sy0">,</text:span> ch3<text:span text:style-name="highlight_sy0">,</text:span> ch4<text:span text:style-name="highlight_sy0">,</text:span> ch5<text:span text:style-name="highlight_sy0">,</text:span> ch6<text:span text:style-name="highlight_sy0">,</text:span> ch7<text:span text:style-name="highlight_sy0">,</text:span> ch8<text:span text:style-name="highlight_sy0">;</text:span><text:line-break/><text:s text:c="8"/><text:span text:style-name="highlight_kw4">long</text:span><text:s text:c="4"/><text:a xlink:type="simple" xlink:href="http://www.opengroup.org/onlinepubs/009695399/functions/clock.html" text:style-name="Internet_20_link" text:visited-style-name="Visited_20_Internet_20_Link"><text:span text:style-name="highlight_kw3">clock</text:span></text:a><text:span text:style-name="highlight_sy0">;</text:span><text:line-break/><text:s text:c="8"/><text:span text:style-name="highlight_kw4">short</text:span><text:s text:c="3"/>cnt<text:span text:style-name="highlight_sy0">;</text:span><text:line-break/><text:s text:c="8"/><text:span text:style-name="highlight_co1">//</text:span><text:line-break/><text:s text:c="8"/>cnt <text:span text:style-name="highlight_sy0">=</text:span> get_average_cnt<text:span text:style-name="highlight_br0">(</text:span><text:span text:style-name="highlight_br0">)</text:span><text:span text:style-name="highlight_sy0">;</text:span><text:line-break/><text:s text:c="8"/><text:span text:style-name="highlight_co1">//</text:span><text:line-break/><text:s text:c="8"/><text:span text:style-name="highlight_kw1">while</text:span> <text:span text:style-name="highlight_br0">(</text:span>SW_STOP <text:span text:style-name="highlight_sy0">!=</text:span> <text:span text:style-name="highlight_nu0">0</text:span><text:span text:style-name="highlight_br0">)</text:span> <text:span text:style-name="highlight_br0">{</text:span><text:line-break/><text:s text:c="16"/><text:a xlink:type="simple" xlink:href="http://www.opengroup.org/onlinepubs/009695399/functions/clock.html" text:style-name="Internet_20_link" text:visited-style-name="Visited_20_Internet_20_Link"><text:span text:style-name="highlight_kw3">clock</text:span></text:a> <text:span text:style-name="highlight_sy0">=</text:span> wait_trigger<text:span text:style-name="highlight_br0">(</text:span>get_cycle_mode<text:span text:style-name="highlight_br0">(</text:span><text:span text:style-name="highlight_br0">)</text:span><text:span text:style-name="highlight_br0">)</text:span><text:span text:style-name="highlight_sy0">;</text:span><text:line-break/><text:s text:c="16"/><text:span text:style-name="highlight_kw1">if</text:span> <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sy0">-</text:span><text:span text:style-name="highlight_nu0">1</text:span><text:span text:style-name="highlight_br0">)</text:span> <text:span text:style-name="highlight_br0">{</text:span><text:line-break/><text:s text:c="24"/><text:span text:style-name="highlight_kw2">break</text:span><text:span text:style-name="highlight_sy0">;</text:span><text:line-break/><text:s text:c="16"/><text:span text:style-name="highlight_br0">}</text:span><text:line-break/><text:s text:c="16"/><text:span text:style-name="highlight_co1">//</text:span><text:line-break/><text:s text:c="16"/>clock2str<text:span text:style-name="highlight_br0">(</text:span><text:a xlink:type="simple" xlink:href="http://www.opengroup.org/onlinepubs/009695399/functions/clock.html" text:style-name="Internet_20_link" text:visited-style-name="Visited_20_Internet_20_Link"><text:span text:style-name="highlight_kw3">clock</text:span></text:a><text:span text:style-name="highlight_sy0">,</text:span> buf<text:span text:style-name="highlight_br0">)</text:span><text:span text:style-name="highlight_sy0">;</text:span><text:line-break/><text:s text:c="16"/><text:span text:style-name="highlight_co1">//</text:span><text:line-break/><text:s text:c="16"/>ch1 <text:span text:style-name="highlight_sy0">=</text:span> ADC_Get_Sample_Average<text:span text:style-name="highlight_br0">(</text:span><text:span text:style-name="highlight_nu0">0</text:span><text:span text:style-name="highlight_sy0">,</text:span> cnt<text:span text:style-name="highlight_br0">)</text:span><text:span text:style-name="highlight_sy0">;</text:span><text:line-break/><text:s text:c="16"/>ch2 <text:span text:style-name="highlight_sy0">=</text:span> ADC_Get_Sample_Average<text:span text:style-name="highlight_br0">(</text:span><text:span text:style-name="highlight_nu0">1</text:span><text:span text:style-name="highlight_sy0">,</text:span> cnt<text:span text:style-name="highlight_br0">)</text:span><text:span text:style-name="highlight_sy0">;</text:span><text:line-break/><text:s text:c="16"/>ch3 <text:span text:style-name="highlight_sy0">=</text:span> ADC_Get_Sample_Average<text:span text:style-name="highlight_br0">(</text:span><text:span text:style-name="highlight_nu0">2</text:span><text:span text:style-name="highlight_sy0">,</text:span> cnt<text:span text:style-name="highlight_br0">)</text:span><text:span text:style-name="highlight_sy0">;</text:span><text:line-break/><text:s text:c="16"/>ch4 <text:span text:style-name="highlight_sy0">=</text:span> ADC_Get_Sample_Average<text:span text:style-name="highlight_br0">(</text:span><text:span text:style-name="highlight_nu0">3</text:span><text:span text:style-name="highlight_sy0">,</text:span> cnt<text:span text:style-name="highlight_br0">)</text:span><text:span text:style-name="highlight_sy0">;</text:span><text:line-break/><text:s text:c="16"/>ch5 <text:span text:style-name="highlight_sy0">=</text:span> ADC_Get_Sample_Average<text:span text:style-name="highlight_br0">(</text:span><text:span text:style-name="highlight_nu0">4</text:span><text:span text:style-name="highlight_sy0">,</text:span> cnt<text:span text:style-name="highlight_br0">)</text:span><text:span text:style-name="highlight_sy0">;</text:span><text:line-break/><text:s text:c="16"/>ch6 <text:span text:style-name="highlight_sy0">=</text:span> ADC_Get_Sample_Average<text:span text:style-name="highlight_br0">(</text:span><text:span text:style-name="highlight_nu0">8</text:span><text:span text:style-name="highlight_sy0">,</text:span> cnt<text:span text:style-name="highlight_br0">)</text:span><text:span text:style-name="highlight_sy0">;</text:span><text:line-break/><text:s text:c="16"/>ch7 <text:span text:style-name="highlight_sy0">=</text:span> ADC_Get_Sample_Average<text:span text:style-name="highlight_br0">(</text:span><text:span text:style-name="highlight_nu0">9</text:span><text:span text:style-name="highlight_sy0">,</text:span> cnt<text:span text:style-name="highlight_br0">)</text:span><text:span text:style-name="highlight_sy0">;</text:span><text:line-break/><text:s text:c="16"/>ch8 <text:span text:style-name="highlight_sy0">=</text:span> ADC_Get_Sample_Average<text:span text:style-name="highlight_br0">(</text:span><text:span text:style-name="highlight_nu0">10</text:span><text:span text:style-name="highlight_sy0">,</text:span> cnt<text:span text:style-name="highlight_br0">)</text:span><text:span text:style-name="highlight_sy0">;</text:span><text:line-break/><text:s text:c="16"/><text:span text:style-name="highlight_co1">//</text:span><text:line-break/><text:s text:c="16"/>ch1 <text:span text:style-name="highlight_sy0">*=</text:span> <text:span text:style-name="highlight_nu16">0.8056640625</text:span><text:span text:style-name="highlight_sy0">;</text:span><text:line-break/><text:s text:c="16"/>ch2 <text:span text:style-name="highlight_sy0">*=</text:span> <text:span text:style-name="highlight_nu16">0.8056640625</text:span><text:span text:style-name="highlight_sy0">;</text:span><text:line-break/><text:s text:c="16"/>ch3 <text:span text:style-name="highlight_sy0">*=</text:span> <text:span text:style-name="highlight_nu16">0.8056640625</text:span><text:span text:style-name="highlight_sy0">;</text:span><text:line-break/><text:s text:c="16"/>ch4 <text:span text:style-name="highlight_sy0">*=</text:span> <text:span text:style-name="highlight_nu16">0.8056640625</text:span><text:span text:style-name="highlight_sy0">;</text:span><text:line-break/><text:s text:c="16"/>ch5 <text:span text:style-name="highlight_sy0">*=</text:span> <text:span text:style-name="highlight_nu16">0.8056640625</text:span><text:span text:style-name="highlight_sy0">;</text:span><text:line-break/><text:s text:c="16"/>ch6 <text:span text:style-name="highlight_sy0">*=</text:span> <text:span text:style-name="highlight_nu16">0.8056640625</text:span><text:span text:style-name="highlight_sy0">;</text:span><text:line-break/><text:s text:c="16"/>ch7 <text:span text:style-name="highlight_sy0">*=</text:span> <text:span text:style-name="highlight_nu16">0.8056640625</text:span><text:span text:style-name="highlight_sy0">;</text:span><text:line-break/><text:s text:c="16"/>ch8 <text:span text:style-name="highlight_sy0">*=</text:span> <text:span text:style-name="highlight_nu16">0.8056640625</text:span><text:span text:style-name="highlight_sy0">;</text:span><text:line-break/><text:s text:c="16"/><text:span text:style-name="highlight_co1">//</text:span><text:line-break/><text:s text:c="16"/>WordToStr<text:span text:style-name="highlight_br0">(</text:span>ch1<text:span text:style-name="highlight_sy0">,</text:span> <text:span text:style-name="highlight_sy0">&amp;</text:span>buf<text:span text:style-name="highlight_br0">[</text:span><text:span text:style-name="highlight_nu0">12</text:span><text:span text:style-name="highlight_br0">]</text:span><text:span text:style-name="highlight_br0">)</text:span><text:span text:style-name="highlight_sy0">;</text:span><text:line-break/><text:s text:c="16"/>WordToStr<text:span text:style-name="highlight_br0">(</text:span>ch2<text:span text:style-name="highlight_sy0">,</text:span> <text:span text:style-name="highlight_sy0">&amp;</text:span>buf<text:span text:style-name="highlight_br0">[</text:span><text:span text:style-name="highlight_nu0">17</text:span><text:span text:style-name="highlight_br0">]</text:span><text:span text:style-name="highlight_br0">)</text:span><text:span text:style-name="highlight_sy0">;</text:span><text:line-break/><text:s text:c="16"/>WordToStr<text:span text:style-name="highlight_br0">(</text:span>ch3<text:span text:style-name="highlight_sy0">,</text:span> <text:span text:style-name="highlight_sy0">&amp;</text:span>buf<text:span text:style-name="highlight_br0">[</text:span><text:span text:style-name="highlight_nu0">22</text:span><text:span text:style-name="highlight_br0">]</text:span><text:span text:style-name="highlight_br0">)</text:span><text:span text:style-name="highlight_sy0">;</text:span><text:line-break/><text:s text:c="16"/>WordToStr<text:span text:style-name="highlight_br0">(</text:span>ch4<text:span text:style-name="highlight_sy0">,</text:span> <text:span text:style-name="highlight_sy0">&amp;</text:span>buf<text:span text:style-name="highlight_br0">[</text:span><text:span text:style-name="highlight_nu0">27</text:span><text:span text:style-name="highlight_br0">]</text:span><text:span text:style-name="highlight_br0">)</text:span><text:span text:style-name="highlight_sy0">;</text:span><text:line-break/><text:s text:c="16"/>WordToStr<text:span text:style-name="highlight_br0">(</text:span>ch5<text:span text:style-name="highlight_sy0">,</text:span> <text:span text:style-name="highlight_sy0">&amp;</text:span>buf<text:span text:style-name="highlight_br0">[</text:span><text:span text:style-name="highlight_nu0">32</text:span><text:span text:style-name="highlight_br0">]</text:span><text:span text:style-name="highlight_br0">)</text:span><text:span text:style-name="highlight_sy0">;</text:span><text:line-break/><text:s text:c="16"/>WordToStr<text:span text:style-name="highlight_br0">(</text:span>ch6<text:span text:style-name="highlight_sy0">,</text:span> <text:span text:style-name="highlight_sy0">&amp;</text:span>buf<text:span text:style-name="highlight_br0">[</text:span><text:span text:style-name="highlight_nu0">37</text:span><text:span text:style-name="highlight_br0">]</text:span><text:span text:style-name="highlight_br0">)</text:span><text:span text:style-name="highlight_sy0">;</text:span><text:line-break/><text:s text:c="16"/>WordToStr<text:span text:style-name="highlight_br0">(</text:span>ch7<text:span text:style-name="highlight_sy0">,</text:span> <text:span text:style-name="highlight_sy0">&amp;</text:span>buf<text:span text:style-name="highlight_br0">[</text:span><text:span text:style-name="highlight_nu0">42</text:span><text:span text:style-name="highlight_br0">]</text:span><text:span text:style-name="highlight_br0">)</text:span><text:span text:style-name="highlight_sy0">;</text:span><text:line-break/><text:s text:c="16"/>WordToStr<text:span text:style-name="highlight_br0">(</text:span>ch8<text:span text:style-name="highlight_sy0">,</text:span> <text:span text:style-name="highlight_sy0">&amp;</text:span>buf<text:span text:style-name="highlight_br0">[</text:span><text:span text:style-name="highlight_nu0">47</text:span><text:span text:style-name="highlight_br0">]</text:span><text:span text:style-name="highlight_br0">)</text:span><text:span text:style-name="highlight_sy0">;</text:span><text:line-break/><text:s text:c="16"/>buf<text:span text:style-name="highlight_br0">[</text:span><text:span text:style-name="highlight_nu0">52</text:span><text:span text:style-name="highlight_br0">]</text:span> <text:span text:style-name="highlight_sy0">=</text:span> <text:span text:style-name="highlight_st0">'<text:span text:style-name="highlight_es1">\r</text:span>'</text:span><text:span text:style-name="highlight_sy0">;</text:span><text:line-break/><text:s text:c="16"/>buf<text:span text:style-name="highlight_br0">[</text:span><text:span text:style-name="highlight_nu0">53</text:span><text:span text:style-name="highlight_br0">]</text:span> <text:span text:style-name="highlight_sy0">=</text:span> <text:span text:style-name="highlight_st0">'<text:span text:style-name="highlight_es1">\n</text:span>'</text:span><text:span text:style-name="highlight_sy0">;</text:span><text:line-break/><text:s text:c="16"/><text:span text:style-name="highlight_co1">//</text:span><text:line-break/><text:span text:style-name="highlight_co2">#ifdef<text:s text:c="2"/>FAT32</text:span><text:line-break/><text:s text:c="16"/>FAT32_Write<text:span text:style-name="highlight_br0">(</text:span>fileHandle<text:span text:style-name="highlight_sy0">,</text:span> buf<text:span text:style-name="highlight_sy0">,</text:span> <text:span text:style-name="highlight_nu0">54</text:span><text:span text:style-name="highlight_br0">)</text:span><text:span text:style-name="highlight_sy0">;</text:span><text:line-break/><text:span text:style-name="highlight_co2">#else</text:span><text:line-break/><text:s text:c="16"/>Mmc_Fat_Write<text:span text:style-name="highlight_br0">(</text:span>buf<text:span text:style-name="highlight_sy0">,</text:span> <text:span text:style-name="highlight_nu0">54</text:span><text:span text:style-name="highlight_br0">)</text:span><text:span text:style-name="highlight_sy0">;</text:span><text:line-break/><text:span text:style-name="highlight_co2">#endif</text:span><text:line-break/><text:s text:c="8"/><text:span text:style-name="highlight_br0">}</text:span><text:line-break/><text:span text:style-name="highlight_br0">}</text:span><text:line-break/><text:span text:style-name="highlight_co1">//********************************************************************************</text:span><text:line-break/><text:span text:style-name="highlight_kw4">short</text:span><text:s text:c="3"/>get_cycle_mode<text:span text:style-name="highlight_br0">(</text:span><text:span text:style-name="highlight_br0">)</text:span><text:line-break/><text:span text:style-name="highlight_br0">{</text:span><text:line-break/><text:s text:c="8"/><text:span text:style-name="highlight_kw1">if</text:span> <text:span text:style-name="highlight_br0">(</text:span><text:span text:style-name="highlight_br0">(</text:span>SW_MODE_1 <text:span text:style-name="highlight_sy0">==</text:span> <text:span text:style-name="highlight_nu0">0</text:span><text:span text:style-name="highlight_br0">)</text:span> <text:span text:style-name="highlight_sy0">&amp;&amp;</text:span> <text:span text:style-name="highlight_br0">(</text:span>SW_MODE_0 <text:span text:style-name="highlight_sy0">==</text:span> <text:span text:style-name="highlight_nu0">0</text:span><text:span text:style-name="highlight_br0">)</text:span><text:span text:style-name="highlight_br0">)</text:span> <text:span text:style-name="highlight_br0">{</text:span><text:line-break/><text:s text:c="16"/><text:span text:style-name="highlight_kw1">return</text:span> <text:span text:style-name="highlight_br0">(</text:span><text:span text:style-name="highlight_nu0">0</text:span><text:span text:style-name="highlight_br0">)</text:span><text:span text:style-name="highlight_sy0">;</text:span><text:line-break/><text:s text:c="8"/><text:span text:style-name="highlight_br0">}</text:span><text:line-break/><text:s text:c="8"/><text:span text:style-name="highlight_kw1">if</text:span> <text:span text:style-name="highlight_br0">(</text:span><text:span text:style-name="highlight_br0">(</text:span>SW_MODE_1 <text:span text:style-name="highlight_sy0">==</text:span> <text:span text:style-name="highlight_nu0">0</text:span><text:span text:style-name="highlight_br0">)</text:span> <text:span text:style-name="highlight_sy0">&amp;&amp;</text:span> <text:span text:style-name="highlight_br0">(</text:span>SW_MODE_0 <text:span text:style-name="highlight_sy0">==</text:span> <text:span text:style-name="highlight_nu0">1</text:span><text:span text:style-name="highlight_br0">)</text:span><text:span text:style-name="highlight_br0">)</text:span> <text:span text:style-name="highlight_br0">{</text:span><text:line-break/><text:s text:c="16"/><text:span text:style-name="highlight_kw1">return</text:span> <text:span text:style-name="highlight_br0">(</text:span><text:span text:style-name="highlight_nu0">1</text:span><text:span text:style-name="highlight_br0">)</text:span><text:span text:style-name="highlight_sy0">;</text:span><text:line-break/><text:s text:c="8"/><text:span text:style-name="highlight_br0">}</text:span><text:line-break/><text:s text:c="8"/><text:span text:style-name="highlight_kw1">if</text:span> <text:span text:style-name="highlight_br0">(</text:span><text:span text:style-name="highlight_br0">(</text:span>SW_MODE_1 <text:span text:style-name="highlight_sy0">==</text:span> <text:span text:style-name="highlight_nu0">1</text:span><text:span text:style-name="highlight_br0">)</text:span> <text:span text:style-name="highlight_sy0">&amp;&amp;</text:span> <text:span text:style-name="highlight_br0">(</text:span>SW_MODE_0 <text:span text:style-name="highlight_sy0">==</text:span> <text:span text:style-name="highlight_nu0">0</text:span><text:span text:style-name="highlight_br0">)</text:span><text:span text:style-name="highlight_br0">)</text:span> <text:span text:style-name="highlight_br0">{</text:span><text:line-break/><text:s text:c="16"/><text:span text:style-name="highlight_kw1">return</text:span> <text:span text:style-name="highlight_br0">(</text:span><text:span text:style-name="highlight_nu0">2</text:span><text:span text:style-name="highlight_br0">)</text:span><text:span text:style-name="highlight_sy0">;</text:span><text:line-break/><text:s text:c="8"/><text:span text:style-name="highlight_br0">}</text:span><text:line-break/><text:s text:c="8"/><text:span text:style-name="highlight_kw1">if</text:span> <text:span text:style-name="highlight_br0">(</text:span><text:span text:style-name="highlight_br0">(</text:span>SW_MODE_1 <text:span text:style-name="highlight_sy0">==</text:span> <text:span text:style-name="highlight_nu0">1</text:span><text:span text:style-name="highlight_br0">)</text:span> <text:span text:style-name="highlight_sy0">&amp;&amp;</text:span> <text:span text:style-name="highlight_br0">(</text:span>SW_MODE_0 <text:span text:style-name="highlight_sy0">==</text:span> <text:span text:style-name="highlight_nu0">1</text:span><text:span text:style-name="highlight_br0">)</text:span><text:span text:style-name="highlight_br0">)</text:span> <text:span text:style-name="highlight_br0">{</text:span><text:line-break/><text:s text:c="16"/><text:span text:style-name="highlight_kw1">return</text:span> <text:span text:style-name="highlight_br0">(</text:span><text:span text:style-name="highlight_nu0">3</text:span><text:span text:style-name="highlight_br0">)</text:span><text:span text:style-name="highlight_sy0">;</text:span><text:line-break/><text:s text:c="8"/><text:span text:style-name="highlight_br0">}</text:span><text:line-break/><text:span text:style-name="highlight_br0">}</text:span><text:line-break/><text:span text:style-name="highlight_co1">//********************************************************************************</text:span><text:line-break/><text:span text:style-name="highlight_kw4">short</text:span><text:s text:c="3"/>get_average_cnt<text:span text:style-name="highlight_br0">(</text:span><text:span text:style-name="highlight_br0">)</text:span><text:line-break/><text:span text:style-name="highlight_br0">{</text:span><text:line-break/><text:s text:c="8"/><text:span text:style-name="highlight_kw1">if</text:span> <text:span text:style-name="highlight_br0">(</text:span><text:span text:style-name="highlight_br0">(</text:span>SW_MODE_3 <text:span text:style-name="highlight_sy0">==</text:span> <text:span text:style-name="highlight_nu0">0</text:span><text:span text:style-name="highlight_br0">)</text:span> <text:span text:style-name="highlight_sy0">&amp;&amp;</text:span> <text:span text:style-name="highlight_br0">(</text:span>SW_MODE_2 <text:span text:style-name="highlight_sy0">==</text:span> <text:span text:style-name="highlight_nu0">0</text:span><text:span text:style-name="highlight_br0">)</text:span><text:span text:style-name="highlight_br0">)</text:span> <text:span text:style-name="highlight_br0">{</text:span><text:line-break/><text:s text:c="16"/><text:span text:style-name="highlight_kw1">return</text:span> <text:span text:style-name="highlight_br0">(</text:span><text:span text:style-name="highlight_nu0">1</text:span><text:span text:style-name="highlight_br0">)</text:span><text:span text:style-name="highlight_sy0">;</text:span><text:line-break/><text:s text:c="8"/><text:span text:style-name="highlight_br0">}</text:span><text:line-break/><text:s text:c="8"/><text:span text:style-name="highlight_kw1">if</text:span> <text:span text:style-name="highlight_br0">(</text:span><text:span text:style-name="highlight_br0">(</text:span>SW_MODE_3 <text:span text:style-name="highlight_sy0">==</text:span> <text:span text:style-name="highlight_nu0">0</text:span><text:span text:style-name="highlight_br0">)</text:span> <text:span text:style-name="highlight_sy0">&amp;&amp;</text:span> <text:span text:style-name="highlight_br0">(</text:span>SW_MODE_2 <text:span text:style-name="highlight_sy0">==</text:span> <text:span text:style-name="highlight_nu0">1</text:span><text:span text:style-name="highlight_br0">)</text:span><text:span text:style-name="highlight_br0">)</text:span> <text:span text:style-name="highlight_br0">{</text:span><text:line-break/><text:s text:c="16"/><text:span text:style-name="highlight_kw1">return</text:span> <text:span text:style-name="highlight_br0">(</text:span><text:span text:style-name="highlight_nu0">10</text:span><text:span text:style-name="highlight_br0">)</text:span><text:span text:style-name="highlight_sy0">;</text:span><text:line-break/><text:s text:c="8"/><text:span text:style-name="highlight_br0">}</text:span><text:line-break/><text:s text:c="8"/><text:span text:style-name="highlight_kw1">if</text:span> <text:span text:style-name="highlight_br0">(</text:span><text:span text:style-name="highlight_br0">(</text:span>SW_MODE_3 <text:span text:style-name="highlight_sy0">==</text:span> <text:span text:style-name="highlight_nu0">1</text:span><text:span text:style-name="highlight_br0">)</text:span> <text:span text:style-name="highlight_sy0">&amp;&amp;</text:span> <text:span text:style-name="highlight_br0">(</text:span>SW_MODE_2 <text:span text:style-name="highlight_sy0">==</text:span> <text:span text:style-name="highlight_nu0">0</text:span><text:span text:style-name="highlight_br0">)</text:span><text:span text:style-name="highlight_br0">)</text:span> <text:span text:style-name="highlight_br0">{</text:span><text:line-break/><text:s text:c="16"/><text:span text:style-name="highlight_kw1">return</text:span> <text:span text:style-name="highlight_br0">(</text:span><text:span text:style-name="highlight_nu0">100</text:span><text:span text:style-name="highlight_br0">)</text:span><text:span text:style-name="highlight_sy0">;</text:span><text:line-break/><text:s text:c="8"/><text:span text:style-name="highlight_br0">}</text:span><text:line-break/><text:s text:c="8"/><text:span text:style-name="highlight_kw1">if</text:span> <text:span text:style-name="highlight_br0">(</text:span><text:span text:style-name="highlight_br0">(</text:span>SW_MODE_3 <text:span text:style-name="highlight_sy0">==</text:span> <text:span text:style-name="highlight_nu0">1</text:span><text:span text:style-name="highlight_br0">)</text:span> <text:span text:style-name="highlight_sy0">&amp;&amp;</text:span> <text:span text:style-name="highlight_br0">(</text:span>SW_MODE_2 <text:span text:style-name="highlight_sy0">==</text:span> <text:span text:style-name="highlight_nu0">1</text:span><text:span text:style-name="highlight_br0">)</text:span><text:span text:style-name="highlight_br0">)</text:span> <text:span text:style-name="highlight_br0">{</text:span><text:line-break/><text:s text:c="16"/><text:span text:style-name="highlight_kw1">return</text:span> <text:span text:style-name="highlight_br0">(</text:span><text:span text:style-name="highlight_nu0">100</text:span><text:span text:style-name="highlight_br0">)</text:span><text:span text:style-name="highlight_sy0">;</text:span><text:line-break/><text:s text:c="8"/><text:span text:style-name="highlight_br0">}</text:span><text:line-break/><text:span text:style-name="highlight_br0">}</text:span><text:line-break/><text:span text:style-name="highlight_co1">//********************************************************************************</text:span><text:line-break/><text:span text:style-name="highlight_kw4">long</text:span><text:s text:c="4"/>wait_trigger<text:span text:style-name="highlight_br0">(</text:span><text:span text:style-name="highlight_kw4">short</text:span> mode<text:span text:style-name="highlight_br0">)</text:span><text:line-break/><text:span text:style-name="highlight_br0">{</text:span><text:line-break/><text:s text:c="8"/><text:span text:style-name="highlight_kw4">long</text:span><text:s text:c="4"/><text:a xlink:type="simple" xlink:href="http://www.opengroup.org/onlinepubs/009695399/functions/clock.html" text:style-name="Internet_20_link" text:visited-style-name="Visited_20_Internet_20_Link"><text:span text:style-name="highlight_kw3">clock</text:span></text:a><text:span text:style-name="highlight_sy0">;</text:span><text:line-break/><text:s text:c="8"/><text:span text:style-name="highlight_co1">//</text:span><text:line-break/><text:s text:c="8"/><text:span text:style-name="highlight_kw1">switch</text:span> <text:span text:style-name="highlight_br0">(</text:span>mode<text:span text:style-name="highlight_br0">)</text:span> <text:span text:style-name="highlight_br0">{</text:span><text:line-break/><text:s text:c="8"/><text:span text:style-name="highlight_kw1">case</text:span> <text:span text:style-name="highlight_nu0">0</text:span><text:span text:style-name="highlight_sy0">:</text:span> <text:span text:style-name="highlight_co1">//100msec</text:span><text:line-break/><text:s text:c="16"/><text:span text:style-name="highlight_kw1">while</text:span> <text:span text:style-name="highlight_br0">(</text:span><text:span text:style-name="highlight_nu0">1</text:span><text:span text:style-name="highlight_br0">)</text:span> <text:span text:style-name="highlight_br0">{</text:span><text:line-break/><text:s text:c="24"/><text:a xlink:type="simple" xlink:href="http://www.opengroup.org/onlinepubs/009695399/functions/clock.html" text:style-name="Internet_20_link" text:visited-style-name="Visited_20_Internet_20_Link"><text:span text:style-name="highlight_kw3">clock</text:span></text:a> <text:span text:style-name="highlight_sy0">=</text:span> get_clock<text:span text:style-name="highlight_br0">(</text:span><text:span text:style-name="highlight_br0">)</text:span><text:span text:style-name="highlight_sy0">;</text:span><text:line-break/><text:s text:c="24"/><text:span text:style-name="highlight_kw1">if</text:span> <text:span text:style-name="highlight_br0">(</text:span><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10</text:span><text:span text:style-name="highlight_br0">)</text:span> <text:span text:style-name="highlight_sy0">==</text:span> <text:span text:style-name="highlight_nu0">0</text:span><text:span text:style-name="highlight_br0">)</text:span> <text:span text:style-name="highlight_br0">{</text:span><text:line-break/><text:s text:c="32"/><text:span text:style-name="highlight_kw1">return</text:span><text:span text:style-name="highlight_br0">(</text:span><text:a xlink:type="simple" xlink:href="http://www.opengroup.org/onlinepubs/009695399/functions/clock.html" text:style-name="Internet_20_link" text:visited-style-name="Visited_20_Internet_20_Link"><text:span text:style-name="highlight_kw3">clock</text:span></text:a><text:span text:style-name="highlight_br0">)</text:span><text:span text:style-name="highlight_sy0">;</text:span><text:line-break/><text:s text:c="24"/><text:span text:style-name="highlight_br0">}</text:span><text:line-break/><text:s text:c="24"/><text:span text:style-name="highlight_kw1">if</text:span> <text:span text:style-name="highlight_br0">(</text:span>SW_STOP <text:span text:style-name="highlight_sy0">==</text:span> <text:span text:style-name="highlight_nu0">0</text:span><text:span text:style-name="highlight_br0">)</text:span> <text:span text:style-name="highlight_br0">{</text:span><text:line-break/><text:s text:c="32"/><text:span text:style-name="highlight_kw1">return</text:span><text:span text:style-name="highlight_br0">(</text:span><text:span text:style-name="highlight_sy0">-</text:span><text:span text:style-name="highlight_nu0">1</text:span><text:span text:style-name="highlight_br0">)</text:span><text:span text:style-name="highlight_sy0">;</text:span><text:line-break/><text:s text:c="24"/><text:span text:style-name="highlight_br0">}</text:span><text:line-break/><text:s text:c="16"/><text:span text:style-name="highlight_br0">}</text:span><text:line-break/><text:s text:c="16"/><text:span text:style-name="highlight_kw2">break</text:span><text:span text:style-name="highlight_sy0">;</text:span><text:line-break/><text:s text:c="8"/><text:span text:style-name="highlight_kw1">case</text:span> <text:span text:style-name="highlight_nu0">1</text:span><text:span text:style-name="highlight_sy0">:</text:span> <text:span text:style-name="highlight_co1">//1sec</text:span><text:line-break/><text:s text:c="16"/><text:span text:style-name="highlight_kw1">while</text:span> <text:span text:style-name="highlight_br0">(</text:span><text:span text:style-name="highlight_nu0">1</text:span><text:span text:style-name="highlight_br0">)</text:span> <text:span text:style-name="highlight_br0">{</text:span><text:line-break/><text:s text:c="24"/><text:a xlink:type="simple" xlink:href="http://www.opengroup.org/onlinepubs/009695399/functions/clock.html" text:style-name="Internet_20_link" text:visited-style-name="Visited_20_Internet_20_Link"><text:span text:style-name="highlight_kw3">clock</text:span></text:a> <text:span text:style-name="highlight_sy0">=</text:span> get_clock<text:span text:style-name="highlight_br0">(</text:span><text:span text:style-name="highlight_br0">)</text:span><text:span text:style-name="highlight_sy0">;</text:span><text:line-break/><text:s text:c="24"/><text:span text:style-name="highlight_kw1">if</text:span> <text:span text:style-name="highlight_br0">(</text:span><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100</text:span><text:span text:style-name="highlight_br0">)</text:span> <text:span text:style-name="highlight_sy0">==</text:span> <text:span text:style-name="highlight_nu0">0</text:span><text:span text:style-name="highlight_br0">)</text:span> <text:span text:style-name="highlight_br0">{</text:span><text:line-break/><text:s text:c="32"/><text:span text:style-name="highlight_kw1">return</text:span><text:span text:style-name="highlight_br0">(</text:span><text:a xlink:type="simple" xlink:href="http://www.opengroup.org/onlinepubs/009695399/functions/clock.html" text:style-name="Internet_20_link" text:visited-style-name="Visited_20_Internet_20_Link"><text:span text:style-name="highlight_kw3">clock</text:span></text:a><text:span text:style-name="highlight_br0">)</text:span><text:span text:style-name="highlight_sy0">;</text:span><text:line-break/><text:s text:c="24"/><text:span text:style-name="highlight_br0">}</text:span><text:line-break/><text:s text:c="24"/><text:span text:style-name="highlight_kw1">if</text:span> <text:span text:style-name="highlight_br0">(</text:span>SW_STOP <text:span text:style-name="highlight_sy0">==</text:span> <text:span text:style-name="highlight_nu0">0</text:span><text:span text:style-name="highlight_br0">)</text:span> <text:span text:style-name="highlight_br0">{</text:span><text:line-break/><text:s text:c="32"/><text:span text:style-name="highlight_kw1">return</text:span><text:span text:style-name="highlight_br0">(</text:span><text:span text:style-name="highlight_sy0">-</text:span><text:span text:style-name="highlight_nu0">1</text:span><text:span text:style-name="highlight_br0">)</text:span><text:span text:style-name="highlight_sy0">;</text:span><text:line-break/><text:s text:c="24"/><text:span text:style-name="highlight_br0">}</text:span><text:line-break/><text:s text:c="16"/><text:span text:style-name="highlight_br0">}</text:span><text:line-break/><text:s text:c="16"/><text:span text:style-name="highlight_kw2">break</text:span><text:span text:style-name="highlight_sy0">;</text:span><text:line-break/><text:s text:c="8"/><text:span text:style-name="highlight_kw1">case</text:span> <text:span text:style-name="highlight_nu0">2</text:span><text:span text:style-name="highlight_sy0">:</text:span> <text:span text:style-name="highlight_co1">//1min</text:span><text:line-break/><text:s text:c="16"/><text:span text:style-name="highlight_kw1">while</text:span> <text:span text:style-name="highlight_br0">(</text:span><text:span text:style-name="highlight_nu0">1</text:span><text:span text:style-name="highlight_br0">)</text:span> <text:span text:style-name="highlight_br0">{</text:span><text:line-break/><text:s text:c="24"/><text:a xlink:type="simple" xlink:href="http://www.opengroup.org/onlinepubs/009695399/functions/clock.html" text:style-name="Internet_20_link" text:visited-style-name="Visited_20_Internet_20_Link"><text:span text:style-name="highlight_kw3">clock</text:span></text:a> <text:span text:style-name="highlight_sy0">=</text:span> get_clock<text:span text:style-name="highlight_br0">(</text:span><text:span text:style-name="highlight_br0">)</text:span><text:span text:style-name="highlight_sy0">;</text:span><text:line-break/><text:s text:c="24"/><text:span text:style-name="highlight_kw1">if</text:span> <text:span text:style-name="highlight_br0">(</text:span><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6000</text:span><text:span text:style-name="highlight_br0">)</text:span> <text:span text:style-name="highlight_sy0">==</text:span> <text:span text:style-name="highlight_nu0">0</text:span><text:span text:style-name="highlight_br0">)</text:span> <text:span text:style-name="highlight_br0">{</text:span><text:line-break/><text:s text:c="32"/><text:span text:style-name="highlight_kw1">return</text:span><text:span text:style-name="highlight_br0">(</text:span><text:a xlink:type="simple" xlink:href="http://www.opengroup.org/onlinepubs/009695399/functions/clock.html" text:style-name="Internet_20_link" text:visited-style-name="Visited_20_Internet_20_Link"><text:span text:style-name="highlight_kw3">clock</text:span></text:a><text:span text:style-name="highlight_br0">)</text:span><text:span text:style-name="highlight_sy0">;</text:span><text:line-break/><text:s text:c="24"/><text:span text:style-name="highlight_br0">}</text:span><text:line-break/><text:s text:c="24"/><text:span text:style-name="highlight_kw1">if</text:span> <text:span text:style-name="highlight_br0">(</text:span>SW_STOP <text:span text:style-name="highlight_sy0">==</text:span> <text:span text:style-name="highlight_nu0">0</text:span><text:span text:style-name="highlight_br0">)</text:span> <text:span text:style-name="highlight_br0">{</text:span><text:line-break/><text:s text:c="32"/><text:span text:style-name="highlight_kw1">return</text:span><text:span text:style-name="highlight_br0">(</text:span><text:span text:style-name="highlight_sy0">-</text:span><text:span text:style-name="highlight_nu0">1</text:span><text:span text:style-name="highlight_br0">)</text:span><text:span text:style-name="highlight_sy0">;</text:span><text:line-break/><text:s text:c="24"/><text:span text:style-name="highlight_br0">}</text:span><text:line-break/><text:s text:c="16"/><text:span text:style-name="highlight_br0">}</text:span><text:line-break/><text:s text:c="16"/><text:span text:style-name="highlight_kw2">break</text:span><text:span text:style-name="highlight_sy0">;</text:span><text:line-break/><text:s text:c="8"/><text:span text:style-name="highlight_kw1">case</text:span> <text:span text:style-name="highlight_nu0">3</text:span><text:span text:style-name="highlight_sy0">:</text:span> <text:span text:style-name="highlight_co1">//10min</text:span><text:line-break/><text:s text:c="16"/><text:span text:style-name="highlight_kw1">while</text:span> <text:span text:style-name="highlight_br0">(</text:span><text:span text:style-name="highlight_nu0">1</text:span><text:span text:style-name="highlight_br0">)</text:span> <text:span text:style-name="highlight_br0">{</text:span><text:line-break/><text:s text:c="24"/><text:a xlink:type="simple" xlink:href="http://www.opengroup.org/onlinepubs/009695399/functions/clock.html" text:style-name="Internet_20_link" text:visited-style-name="Visited_20_Internet_20_Link"><text:span text:style-name="highlight_kw3">clock</text:span></text:a> <text:span text:style-name="highlight_sy0">=</text:span> get_clock<text:span text:style-name="highlight_br0">(</text:span><text:span text:style-name="highlight_br0">)</text:span><text:span text:style-name="highlight_sy0">;</text:span><text:line-break/><text:s text:c="24"/><text:span text:style-name="highlight_kw1">if</text:span> <text:span text:style-name="highlight_br0">(</text:span><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60000</text:span><text:span text:style-name="highlight_br0">)</text:span> <text:span text:style-name="highlight_sy0">==</text:span> <text:span text:style-name="highlight_nu0">0</text:span><text:span text:style-name="highlight_br0">)</text:span> <text:span text:style-name="highlight_br0">{</text:span><text:line-break/><text:s text:c="32"/><text:span text:style-name="highlight_kw1">return</text:span><text:span text:style-name="highlight_br0">(</text:span><text:a xlink:type="simple" xlink:href="http://www.opengroup.org/onlinepubs/009695399/functions/clock.html" text:style-name="Internet_20_link" text:visited-style-name="Visited_20_Internet_20_Link"><text:span text:style-name="highlight_kw3">clock</text:span></text:a><text:span text:style-name="highlight_br0">)</text:span><text:span text:style-name="highlight_sy0">;</text:span><text:line-break/><text:s text:c="24"/><text:span text:style-name="highlight_br0">}</text:span><text:line-break/><text:s text:c="24"/><text:span text:style-name="highlight_kw1">if</text:span> <text:span text:style-name="highlight_br0">(</text:span>SW_STOP <text:span text:style-name="highlight_sy0">==</text:span> <text:span text:style-name="highlight_nu0">0</text:span><text:span text:style-name="highlight_br0">)</text:span> <text:span text:style-name="highlight_br0">{</text:span><text:line-break/><text:s text:c="32"/><text:span text:style-name="highlight_kw1">return</text:span><text:span text:style-name="highlight_br0">(</text:span><text:span text:style-name="highlight_sy0">-</text:span><text:span text:style-name="highlight_nu0">1</text:span><text:span text:style-name="highlight_br0">)</text:span><text:span text:style-name="highlight_sy0">;</text:span><text:line-break/><text:s text:c="24"/><text:span text:style-name="highlight_br0">}</text:span><text:line-break/><text:s text:c="16"/><text:span text:style-name="highlight_br0">}</text:span><text:line-break/><text:s text:c="16"/><text:span text:style-name="highlight_kw2">break</text:span><text:span text:style-name="highlight_sy0">;</text:span><text:line-break/><text:s text:c="8"/><text:span text:style-name="highlight_br0">}</text:span><text:line-break/><text:s text:c="8"/><text:span text:style-name="highlight_kw1">return</text:span> <text:span text:style-name="highlight_br0">(</text:span><text:span text:style-name="highlight_sy0">-</text:span><text:span text:style-name="highlight_nu0">1</text:span><text:span text:style-name="highlight_br0">)</text:span><text:span text:style-name="highlight_sy0">;</text:span><text:line-break/><text:span text:style-name="highlight_br0">}</text:span><text:line-break/><text:span text:style-name="highlight_co1">//********************************************************************************</text:span><text:line-break/>WORD<text:s text:c="4"/>ADC_Get_Sample_Average<text:span text:style-name="highlight_br0">(</text:span>BYTE channel<text:span text:style-name="highlight_sy0">,</text:span> <text:span text:style-name="highlight_kw4">short</text:span> sampling_count<text:span text:style-name="highlight_br0">)</text:span><text:line-break/><text:span text:style-name="highlight_br0">{</text:span><text:line-break/><text:s text:c="8"/><text:span text:style-name="highlight_kw4">int</text:span><text:s text:c="5"/>cnt<text:span text:style-name="highlight_sy0">;</text:span><text:line-break/><text:s text:c="8"/>DWORD<text:s text:c="3"/>ad<text:span text:style-name="highlight_sy0">;</text:span><text:line-break/><text:s text:c="8"/><text:span text:style-name="highlight_co1">//</text:span><text:line-break/><text:s text:c="8"/>ad <text:span text:style-name="highlight_sy0">=</text:span> <text:span text:style-name="highlight_nu0">0</text:span><text:span text:style-name="highlight_sy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sampling_count<text:span text:style-name="highlight_sy0">;</text:span> cnt<text:span text:style-name="highlight_sy0">++</text:span><text:span text:style-name="highlight_br0">)</text:span> <text:span text:style-name="highlight_br0">{</text:span><text:line-break/><text:s text:c="16"/>ad <text:span text:style-name="highlight_sy0">+=</text:span> ADC_Get_Sample<text:span text:style-name="highlight_br0">(</text:span>channel<text:span text:style-name="highlight_br0">)</text:span><text:span text:style-name="highlight_sy0">;</text:span><text:line-break/><text:s text:c="8"/><text:span text:style-name="highlight_br0">}</text:span><text:line-break/><text:s text:c="8"/><text:span text:style-name="highlight_kw1">return</text:span> <text:span text:style-name="highlight_br0">(</text:span>ad <text:span text:style-name="highlight_sy0">/</text:span> sampling_count<text:span text:style-name="highlight_br0">)</text:span><text:span text:style-name="highlight_sy0">;</text:span><text:line-break/><text:span text:style-name="highlight_br0">}</text:span><text:line-break/><text:span text:style-name="highlight_co1">//********************************************************************************</text:span><text:line-break/><text:span text:style-name="highlight_kw4">void</text:span><text:s text:c="4"/>clock2str<text:span text:style-name="highlight_br0">(</text:span>DWORD <text:a xlink:type="simple" xlink:href="http://www.opengroup.org/onlinepubs/009695399/functions/clock.html" text:style-name="Internet_20_link" text:visited-style-name="Visited_20_Internet_20_Link"><text:span text:style-name="highlight_kw3">clock</text:span></text:a><text:span text:style-name="highlight_sy0">,</text:span> <text:span text:style-name="highlight_kw4">char</text:span> <text:span text:style-name="highlight_sy0">*</text:span>str<text:span text:style-name="highlight_br0">)</text:span> <text:span text:style-name="highlight_co1">//"00:00:00:000"</text:span><text:line-break/><text:span text:style-name="highlight_br0">{</text:span><text:line-break/><text:s text:c="8"/>BYTE<text:s text:c="4"/>hh<text:span text:style-name="highlight_sy0">,</text:span> mm<text:span text:style-name="highlight_sy0">,</text:span> ss<text:span text:style-name="highlight_sy0">,</text:span> ms<text:span text:style-name="highlight_sy0">;</text:span><text:line-break/><text:s text:c="8"/><text:span text:style-name="highlight_kw4">char</text:span><text:s text:c="4"/>tmp<text:span text:style-name="highlight_br0">[</text:span><text:span text:style-name="highlight_nu0">4</text:span><text:span text:style-name="highlight_br0">]</text:span><text:span text:style-name="highlight_sy0">;</text:span><text:line-break/><text:s text:c="8"/><text:span text:style-name="highlight_co1">//</text:span><text:line-break/><text:s text:c="8"/>hh <text:span text:style-name="highlight_sy0">=</text:span> <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8640000</text:span><text:span text:style-name="highlight_br0">)</text:span> <text:span text:style-name="highlight_sy0">/</text:span> <text:span text:style-name="highlight_nu0">360000</text:span><text:span text:style-name="highlight_sy0">;</text:span><text:line-break/><text:s text:c="8"/>mm <text:span text:style-name="highlight_sy0">=</text:span> <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360000</text:span><text:span text:style-name="highlight_br0">)</text:span> <text:span text:style-name="highlight_sy0">/</text:span> <text:span text:style-name="highlight_nu0">6000</text:span><text:span text:style-name="highlight_sy0">;</text:span><text:line-break/><text:s text:c="8"/>ss <text:span text:style-name="highlight_sy0">=</text:span> <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6000</text:span><text:span text:style-name="highlight_br0">)</text:span> <text:span text:style-name="highlight_sy0">/</text:span> <text:span text:style-name="highlight_nu0">100</text:span><text:span text:style-name="highlight_sy0">;</text:span><text:line-break/><text:s text:c="8"/>ms <text:span text:style-name="highlight_sy0">=</text:span> <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100</text:span><text:span text:style-name="highlight_sy0">;</text:span><text:line-break/><text:s text:c="8"/><text:span text:style-name="highlight_co1">//</text:span><text:line-break/><text:s text:c="8"/>ByteToStr<text:span text:style-name="highlight_br0">(</text:span>hh<text:span text:style-name="highlight_sy0">,</text:span> tmp<text:span text:style-name="highlight_br0">)</text:span><text:span text:style-name="highlight_sy0">;</text:span><text:line-break/><text:s text:c="8"/>str<text:span text:style-name="highlight_br0">[</text:span><text:span text:style-name="highlight_nu0">0</text:span><text:span text:style-name="highlight_br0">]</text:span> <text:span text:style-name="highlight_sy0">=</text:span> <text:span text:style-name="highlight_br0">(</text:span>tmp<text:span text:style-name="highlight_br0">[</text:span><text:span text:style-name="highlight_nu0">1</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tmp<text:span text:style-name="highlight_br0">[</text:span><text:span text:style-name="highlight_nu0">1</text:span><text:span text:style-name="highlight_br0">]</text:span><text:span text:style-name="highlight_sy0">;</text:span><text:line-break/><text:s text:c="8"/>str<text:span text:style-name="highlight_br0">[</text:span><text:span text:style-name="highlight_nu0">1</text:span><text:span text:style-name="highlight_br0">]</text:span> <text:span text:style-name="highlight_sy0">=</text:span> tmp<text:span text:style-name="highlight_br0">[</text:span><text:span text:style-name="highlight_nu0">2</text:span><text:span text:style-name="highlight_br0">]</text:span><text:span text:style-name="highlight_sy0">;</text:span><text:line-break/><text:s text:c="8"/>str<text:span text:style-name="highlight_br0">[</text:span><text:span text:style-name="highlight_nu0">2</text:span><text:span text:style-name="highlight_br0">]</text:span> <text:span text:style-name="highlight_sy0">=</text:span> <text:span text:style-name="highlight_st0">':'</text:span><text:span text:style-name="highlight_sy0">;</text:span><text:line-break/><text:s text:c="8"/>ByteToStr<text:span text:style-name="highlight_br0">(</text:span>mm<text:span text:style-name="highlight_sy0">,</text:span> tmp<text:span text:style-name="highlight_br0">)</text:span><text:span text:style-name="highlight_sy0">;</text:span><text:line-break/><text:s text:c="8"/>str<text:span text:style-name="highlight_br0">[</text:span><text:span text:style-name="highlight_nu0">3</text:span><text:span text:style-name="highlight_br0">]</text:span> <text:span text:style-name="highlight_sy0">=</text:span> <text:span text:style-name="highlight_br0">(</text:span>tmp<text:span text:style-name="highlight_br0">[</text:span><text:span text:style-name="highlight_nu0">1</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tmp<text:span text:style-name="highlight_br0">[</text:span><text:span text:style-name="highlight_nu0">1</text:span><text:span text:style-name="highlight_br0">]</text:span><text:span text:style-name="highlight_sy0">;</text:span><text:line-break/><text:s text:c="8"/>str<text:span text:style-name="highlight_br0">[</text:span><text:span text:style-name="highlight_nu0">4</text:span><text:span text:style-name="highlight_br0">]</text:span> <text:span text:style-name="highlight_sy0">=</text:span> tmp<text:span text:style-name="highlight_br0">[</text:span><text:span text:style-name="highlight_nu0">2</text:span><text:span text:style-name="highlight_br0">]</text:span><text:span text:style-name="highlight_sy0">;</text:span><text:line-break/><text:s text:c="8"/>str<text:span text:style-name="highlight_br0">[</text:span><text:span text:style-name="highlight_nu0">5</text:span><text:span text:style-name="highlight_br0">]</text:span> <text:span text:style-name="highlight_sy0">=</text:span> <text:span text:style-name="highlight_st0">':'</text:span><text:span text:style-name="highlight_sy0">;</text:span><text:line-break/><text:s text:c="8"/>ByteToStr<text:span text:style-name="highlight_br0">(</text:span>ss<text:span text:style-name="highlight_sy0">,</text:span> tmp<text:span text:style-name="highlight_br0">)</text:span><text:span text:style-name="highlight_sy0">;</text:span><text:line-break/><text:s text:c="8"/>str<text:span text:style-name="highlight_br0">[</text:span><text:span text:style-name="highlight_nu0">6</text:span><text:span text:style-name="highlight_br0">]</text:span> <text:span text:style-name="highlight_sy0">=</text:span> <text:span text:style-name="highlight_br0">(</text:span>tmp<text:span text:style-name="highlight_br0">[</text:span><text:span text:style-name="highlight_nu0">1</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tmp<text:span text:style-name="highlight_br0">[</text:span><text:span text:style-name="highlight_nu0">1</text:span><text:span text:style-name="highlight_br0">]</text:span><text:span text:style-name="highlight_sy0">;</text:span><text:line-break/><text:s text:c="8"/>str<text:span text:style-name="highlight_br0">[</text:span><text:span text:style-name="highlight_nu0">7</text:span><text:span text:style-name="highlight_br0">]</text:span> <text:span text:style-name="highlight_sy0">=</text:span> tmp<text:span text:style-name="highlight_br0">[</text:span><text:span text:style-name="highlight_nu0">2</text:span><text:span text:style-name="highlight_br0">]</text:span><text:span text:style-name="highlight_sy0">;</text:span><text:line-break/><text:s text:c="8"/>str<text:span text:style-name="highlight_br0">[</text:span><text:span text:style-name="highlight_nu0">8</text:span><text:span text:style-name="highlight_br0">]</text:span> <text:span text:style-name="highlight_sy0">=</text:span> <text:span text:style-name="highlight_st0">':'</text:span><text:span text:style-name="highlight_sy0">;</text:span><text:line-break/><text:s text:c="8"/>ByteToStr<text:span text:style-name="highlight_br0">(</text:span>ms<text:span text:style-name="highlight_sy0">,</text:span> tmp<text:span text:style-name="highlight_br0">)</text:span><text:span text:style-name="highlight_sy0">;</text:span><text:line-break/><text:s text:c="8"/>str<text:span text:style-name="highlight_br0">[</text:span><text:span text:style-name="highlight_nu0">9</text:span><text:span text:style-name="highlight_br0">]</text:span> <text:span text:style-name="highlight_sy0">=</text:span> <text:span text:style-name="highlight_br0">(</text:span>tmp<text:span text:style-name="highlight_br0">[</text:span><text:span text:style-name="highlight_nu0">1</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tmp<text:span text:style-name="highlight_br0">[</text:span><text:span text:style-name="highlight_nu0">1</text:span><text:span text:style-name="highlight_br0">]</text:span><text:span text:style-name="highlight_sy0">;</text:span><text:line-break/><text:s text:c="8"/>str<text:span text:style-name="highlight_br0">[</text:span><text:span text:style-name="highlight_nu0">10</text:span><text:span text:style-name="highlight_br0">]</text:span> <text:span text:style-name="highlight_sy0">=</text:span> tmp<text:span text:style-name="highlight_br0">[</text:span><text:span text:style-name="highlight_nu0">2</text:span><text:span text:style-name="highlight_br0">]</text:span><text:span text:style-name="highlight_sy0">;</text:span><text:line-break/><text:s text:c="8"/>str<text:span text:style-name="highlight_br0">[</text:span><text:span text:style-name="highlight_nu0">11</text:span><text:span text:style-name="highlight_br0">]</text:span> <text:span text:style-name="highlight_sy0">=</text:span> <text:span text:style-name="highlight_st0">'0'</text:span><text:span text:style-name="highlight_sy0">;</text:span><text:line-break/><text:s text:c="8"/>str<text:span text:style-name="highlight_br0">[</text:span><text:span text:style-name="highlight_nu0">12</text:span><text:span text:style-name="highlight_br0">]</text:span> <text:span text:style-name="highlight_sy0">=</text:span> <text:span text:style-name="highlight_nu12">0x00</text:span><text:span text:style-name="highlight_sy0">;</text:span><text:line-break/><text:span text:style-name="highlight_br0">}</text:span><text:line-break/><text:span text:style-name="highlight_co1">//********************************************************************************</text:span><text:line-break/><text:span text:style-name="highlight_kw4">void</text:span><text:s text:c="4"/>clock2timedate<text:span text:style-name="highlight_br0">(</text:span>DWORD <text:a xlink:type="simple" xlink:href="http://www.opengroup.org/onlinepubs/009695399/functions/clock.html" text:style-name="Internet_20_link" text:visited-style-name="Visited_20_Internet_20_Link"><text:span text:style-name="highlight_kw3">clock</text:span></text:a><text:span text:style-name="highlight_sy0">,</text:span> __TIME <text:span text:style-name="highlight_sy0">*</text:span>tm<text:span text:style-name="highlight_br0">)</text:span><text:line-break/><text:span text:style-name="highlight_br0">{</text:span><text:line-break/><text:s text:c="8"/>tm<text:span text:style-name="highlight_sy0">-&gt;</text:span>Year<text:s text:c="3"/><text:span text:style-name="highlight_sy0">=</text:span> <text:span text:style-name="highlight_nu0">2012</text:span><text:span text:style-name="highlight_sy0">;</text:span><text:line-break/><text:s text:c="8"/>tm<text:span text:style-name="highlight_sy0">-&gt;</text:span>Month<text:s text:c="2"/><text:span text:style-name="highlight_sy0">=</text:span> <text:span text:style-name="highlight_nu0">12</text:span><text:span text:style-name="highlight_sy0">;</text:span><text:line-break/><text:s text:c="8"/>tm<text:span text:style-name="highlight_sy0">-&gt;</text:span>Day<text:s text:c="4"/><text:span text:style-name="highlight_sy0">=</text:span> <text:span text:style-name="highlight_nu0">27</text:span><text:span text:style-name="highlight_sy0">;</text:span><text:line-break/><text:s text:c="8"/>tm<text:span text:style-name="highlight_sy0">-&gt;</text:span>Hour<text:s text:c="3"/><text:span text:style-name="highlight_sy0">=</text:span> <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8640000</text:span><text:span text:style-name="highlight_br0">)</text:span> <text:span text:style-name="highlight_sy0">/</text:span> <text:span text:style-name="highlight_nu0">360000</text:span><text:span text:style-name="highlight_sy0">;</text:span><text:line-break/><text:s text:c="8"/>tm<text:span text:style-name="highlight_sy0">-&gt;</text:span>Minute <text:span text:style-name="highlight_sy0">=</text:span> <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360000</text:span><text:span text:style-name="highlight_br0">)</text:span> <text:span text:style-name="highlight_sy0">/</text:span> <text:span text:style-name="highlight_nu0">6000</text:span><text:span text:style-name="highlight_sy0">;</text:span><text:line-break/><text:s text:c="8"/>tm<text:span text:style-name="highlight_sy0">-&gt;</text:span>Second <text:span text:style-name="highlight_sy0">=</text:span> <text:span text:style-name="highlight_br0">(</text:span><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6000</text:span><text:span text:style-name="highlight_br0">)</text:span> <text:span text:style-name="highlight_sy0">/</text:span> <text:span text:style-name="highlight_nu0">100</text:span><text:span text:style-name="highlight_sy0">;</text:span><text:line-break/><text:span text:style-name="highlight_br0">}</text:span><text:line-break/><text:span text:style-name="highlight_co1">//********************************************************************************</text:span><text:line-break/>DWORD<text:s text:c="3"/><text:a xlink:type="simple" xlink:href="http://www.opengroup.org/onlinepubs/009695399/functions/clock.html" text:style-name="Internet_20_link" text:visited-style-name="Visited_20_Internet_20_Link"><text:span text:style-name="highlight_kw3">clock</text:span></text:a> <text:span text:style-name="highlight_sy0">=</text:span> <text:span text:style-name="highlight_nu0">0</text:span><text:span text:style-name="highlight_sy0">;</text:span><text:line-break/>DWORD<text:s text:c="3"/>clock_tmp <text:span text:style-name="highlight_sy0">=</text:span> <text:span text:style-name="highlight_nu0">0</text:span><text:span text:style-name="highlight_sy0">;</text:span><text:line-break/><text:span text:style-name="highlight_kw4">short</text:span><text:s text:c="3"/>clock_flg <text:span text:style-name="highlight_sy0">=</text:span> <text:span text:style-name="highlight_nu0">0</text:span><text:span text:style-name="highlight_sy0">;</text:span><text:line-break/><text:span text:style-name="highlight_co1">//</text:span><text:line-break/><text:span text:style-name="highlight_kw4">void</text:span><text:s text:c="4"/>interrupt<text:span text:style-name="highlight_br0">(</text:span><text:span text:style-name="highlight_br0">)</text:span><text:line-break/><text:span text:style-name="highlight_br0">{</text:span><text:line-break/><text:s text:c="8"/><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s text:c="16"/>PIR1.<text:span text:style-name="highlight_me1">CCP1IF</text:span> <text:span text:style-name="highlight_sy0">=</text:span> <text:span text:style-name="highlight_nu0">0</text:span><text:span text:style-name="highlight_sy0">;</text:span><text:line-break/><text:s text:c="16"/><text:span text:style-name="highlight_co1">//</text:span><text:line-break/><text:s text:c="16"/><text:a xlink:type="simple" xlink:href="http://www.opengroup.org/onlinepubs/009695399/functions/clock.html" text:style-name="Internet_20_link" text:visited-style-name="Visited_20_Internet_20_Link"><text:span text:style-name="highlight_kw3">clock</text:span></text:a><text:span text:style-name="highlight_sy0">++;</text:span><text:line-break/><text:s text:c="16"/><text:span text:style-name="highlight_kw1">switch</text:span> <text:span text:style-name="highlight_br0">(</text:span>clock_flg<text:span text:style-name="highlight_br0">)</text:span> <text:span text:style-name="highlight_br0">{</text:span><text:line-break/><text:s text:c="16"/><text:span text:style-name="highlight_kw1">case</text:span> <text:span text:style-name="highlight_nu0">1</text:span><text:span text:style-name="highlight_sy0">:</text:span><text:line-break/><text:s text:c="24"/>clock_flg <text:span text:style-name="highlight_sy0">=</text:span> <text:span text:style-name="highlight_nu0">0</text:span><text:span text:style-name="highlight_sy0">;</text:span><text:line-break/><text:s text:c="24"/>clock_tmp <text:span text:style-name="highlight_sy0">=</text:span> <text:a xlink:type="simple" xlink:href="http://www.opengroup.org/onlinepubs/009695399/functions/clock.html" text:style-name="Internet_20_link" text:visited-style-name="Visited_20_Internet_20_Link"><text:span text:style-name="highlight_kw3">clock</text:span></text:a><text:span text:style-name="highlight_sy0">;</text:span><text:line-break/><text:s text:c="24"/><text:span text:style-name="highlight_kw2">break</text:span><text:span text:style-name="highlight_sy0">;</text:span><text:line-break/><text:s text:c="16"/><text:span text:style-name="highlight_kw1">case</text:span> <text:span text:style-name="highlight_nu0">2</text:span><text:span text:style-name="highlight_sy0">:</text:span><text:line-break/><text:s text:c="24"/>clock_flg <text:span text:style-name="highlight_sy0">=</text:span> <text:span text:style-name="highlight_nu0">0</text:span><text:span text:style-name="highlight_sy0">;</text:span><text:line-break/><text:s text:c="24"/><text:a xlink:type="simple" xlink:href="http://www.opengroup.org/onlinepubs/009695399/functions/clock.html" text:style-name="Internet_20_link" text:visited-style-name="Visited_20_Internet_20_Link"><text:span text:style-name="highlight_kw3">clock</text:span></text:a> <text:span text:style-name="highlight_sy0">=</text:span> clock_tmp<text:span text:style-name="highlight_sy0">;</text:span><text:line-break/><text:s text:c="24"/><text:span text:style-name="highlight_kw2">break</text:span><text:span text:style-name="highlight_sy0">;</text:span><text:line-break/><text:s text:c="16"/><text:span text:style-name="highlight_br0">}</text:span><text:line-break/><text:s text:c="8"/><text:span text:style-name="highlight_br0">}</text:span><text:line-break/><text:span text:style-name="highlight_br0">}</text:span><text:line-break/><text:span text:style-name="highlight_co1">//********************************************************************************</text:span><text:line-break/>DWORD<text:s text:c="3"/>get_clock<text:span text:style-name="highlight_br0">(</text:span><text:span text:style-name="highlight_br0">)</text:span><text:line-break/><text:span text:style-name="highlight_br0">{</text:span><text:line-break/><text:s text:c="8"/>clock_flg <text:span text:style-name="highlight_sy0">=</text:span> <text:span text:style-name="highlight_nu0">1</text:span><text:span text:style-name="highlight_sy0">;</text:span><text:line-break/><text:s text:c="8"/><text:span text:style-name="highlight_kw1">while</text:span> <text:span text:style-name="highlight_br0">(</text:span>clock_flg <text:span text:style-name="highlight_sy0">==</text:span> <text:span text:style-name="highlight_nu0">1</text:span><text:span text:style-name="highlight_br0">)</text:span> <text:span text:style-name="highlight_br0">{</text:span><text:line-break/><text:s text:c="8"/><text:span text:style-name="highlight_br0">}</text:span><text:line-break/><text:s text:c="8"/><text:span text:style-name="highlight_kw1">return</text:span> <text:span text:style-name="highlight_br0">(</text:span>clock_tmp<text:span text:style-name="highlight_br0">)</text:span><text:span text:style-name="highlight_sy0">;</text:span><text:line-break/><text:span text:style-name="highlight_br0">}</text:span><text:line-break/><text:span text:style-name="highlight_co1">//********************************************************************************</text:span><text:line-break/><text:span text:style-name="highlight_kw4">void</text:span><text:s text:c="4"/>set_clock<text:span text:style-name="highlight_br0">(</text:span>DWORD <text:a xlink:type="simple" xlink:href="http://www.opengroup.org/onlinepubs/009695399/functions/clock.html" text:style-name="Internet_20_link" text:visited-style-name="Visited_20_Internet_20_Link"><text:span text:style-name="highlight_kw3">clock</text:span></text:a><text:span text:style-name="highlight_br0">)</text:span><text:line-break/><text:span text:style-name="highlight_br0">{</text:span><text:line-break/><text:s text:c="8"/>clock_tmp <text:span text:style-name="highlight_sy0">=</text:span> <text:a xlink:type="simple" xlink:href="http://www.opengroup.org/onlinepubs/009695399/functions/clock.html" text:style-name="Internet_20_link" text:visited-style-name="Visited_20_Internet_20_Link"><text:span text:style-name="highlight_kw3">clock</text:span></text:a><text:span text:style-name="highlight_sy0">;</text:span><text:line-break/><text:s text:c="8"/>clock_flg <text:span text:style-name="highlight_sy0">=</text:span> <text:span text:style-name="highlight_nu0">2</text:span><text:span text:style-name="highlight_sy0">;</text:span><text:line-break/><text:s text:c="8"/><text:span text:style-name="highlight_kw1">while</text:span> <text:span text:style-name="highlight_br0">(</text:span>clock_flg <text:span text:style-name="highlight_sy0">==</text:span> <text:span text:style-name="highlight_nu0">2</text:span><text:span text:style-name="highlight_br0">)</text:span> <text:span text:style-name="highlight_br0">{</text:span><text:line-break/><text:s text:c="8"/><text:span text:style-name="highlight_br0">}</text:span><text:line-break/><text:span text:style-name="highlight_br0">}</text:span><text:line-break/><text:span text:style-name="highlight_co1">//********************************************************************************</text:span><text:line-break/><text:span text:style-name="highlight_co1">//■周期割り込み設定関数(10msec) </text:span><text:line-break/><text:span text:style-name="highlight_kw4">void</text:span><text:s text:c="4"/>init_timer<text:span text:style-name="highlight_br0">(</text:span><text:span text:style-name="highlight_br0">)</text:span><text:line-break/><text:span text:style-name="highlight_br0">{</text:span><text:line-break/><text:s text:c="8"/><text:span text:style-name="highlight_co1">// CCPの設定</text:span><text:line-break/><text:s text:c="8"/>PIE1.<text:span text:style-name="highlight_me1">CCP1IE</text:span> <text:span text:style-name="highlight_sy0">=</text:span> <text:span text:style-name="highlight_nu0">1</text:span><text:span text:style-name="highlight_sy0">;</text:span><text:line-break/><text:s text:c="8"/>PIR1.<text:span text:style-name="highlight_me1">CCP1IF</text:span> <text:span text:style-name="highlight_sy0">=</text:span> <text:span text:style-name="highlight_nu0">0</text:span><text:span text:style-name="highlight_sy0">;</text:span><text:line-break/><text:s text:c="8"/>CCP1CON.<text:span text:style-name="highlight_me1">CCP1M3</text:span> <text:span text:style-name="highlight_sy0">=</text:span> <text:span text:style-name="highlight_nu0">1</text:span><text:span text:style-name="highlight_sy0">;</text:span><text:line-break/><text:s text:c="8"/>CCP1CON.<text:span text:style-name="highlight_me1">CCP1M2</text:span> <text:span text:style-name="highlight_sy0">=</text:span> <text:span text:style-name="highlight_nu0">0</text:span><text:span text:style-name="highlight_sy0">;</text:span><text:line-break/><text:s text:c="8"/>CCP1CON.<text:span text:style-name="highlight_me1">CCP1M1</text:span> <text:span text:style-name="highlight_sy0">=</text:span> <text:span text:style-name="highlight_nu0">1</text:span><text:span text:style-name="highlight_sy0">;</text:span><text:line-break/><text:s text:c="8"/>CCP1CON.<text:span text:style-name="highlight_me1">CCP1M0</text:span> <text:span text:style-name="highlight_sy0">=</text:span> <text:span text:style-name="highlight_nu0">1</text:span><text:span text:style-name="highlight_sy0">;</text:span><text:line-break/><text:s text:c="8"/>CCPR1L <text:span text:style-name="highlight_sy0">=</text:span> <text:span text:style-name="highlight_nu12">0x10</text:span><text:span text:style-name="highlight_sy0">;</text:span><text:s text:c="8"/><text:span text:style-name="highlight_co1">// 10msec...クロックが32Mhzの時</text:span><text:line-break/><text:s text:c="8"/>CCPR1H <text:span text:style-name="highlight_sy0">=</text:span> <text:span text:style-name="highlight_nu12">0x27</text:span><text:span text:style-name="highlight_sy0">;</text:span><text:s text:c="8"/><text:span text:style-name="highlight_co1">// 10msec...(1÷32000000)*4*8*10000(0x2710)</text:span><text:line-break/><text:s text:c="8"/><text:span text:style-name="highlight_co1">// TIMER1の設定</text:span><text:line-break/><text:s text:c="8"/>PIE1.<text:span text:style-name="highlight_me1">TMR1IE</text:span> <text:span text:style-name="highlight_sy0">=</text:span> <text:span text:style-name="highlight_nu0">0</text:span><text:span text:style-name="highlight_sy0">;</text:span><text:line-break/><text:s text:c="8"/>PIR1.<text:span text:style-name="highlight_me1">TMR1IF</text:span> <text:span text:style-name="highlight_sy0">=</text:span> <text:span text:style-name="highlight_nu0">0</text:span><text:span text:style-name="highlight_sy0">;</text:span><text:line-break/><text:s text:c="8"/>TMR1L <text:span text:style-name="highlight_sy0">=</text:span> <text:span text:style-name="highlight_nu0">0</text:span><text:span text:style-name="highlight_sy0">;</text:span><text:line-break/><text:s text:c="8"/>TMR1H <text:span text:style-name="highlight_sy0">=</text:span> <text:span text:style-name="highlight_nu0">0</text:span><text:span text:style-name="highlight_sy0">;</text:span><text:line-break/><text:s text:c="8"/>T1CON.<text:span text:style-name="highlight_me1">TMR1CS</text:span> <text:span text:style-name="highlight_sy0">=</text:span> <text:span text:style-name="highlight_nu0">0</text:span><text:span text:style-name="highlight_sy0">;</text:span><text:line-break/><text:s text:c="8"/>T1CON.<text:span text:style-name="highlight_me1">T1CKPS0</text:span> <text:span text:style-name="highlight_sy0">=</text:span> <text:span text:style-name="highlight_nu0">1</text:span><text:span text:style-name="highlight_sy0">;</text:span><text:line-break/><text:s text:c="8"/>T1CON.<text:span text:style-name="highlight_me1">T1CKPS1</text:span> <text:span text:style-name="highlight_sy0">=</text:span> <text:span text:style-name="highlight_nu0">1</text:span><text:span text:style-name="highlight_sy0">;</text:span><text:line-break/><text:s text:c="8"/>T1CON.<text:span text:style-name="highlight_me1">TMR1ON</text:span> <text:span text:style-name="highlight_sy0">=</text:span> <text:span text:style-name="highlight_nu0">1</text:span><text:span text:style-name="highlight_sy0">;</text:span><text:line-break/><text:s text:c="8"/><text:span text:style-name="highlight_co1">//</text:span><text:line-break/><text:s text:c="8"/>INTCON.<text:span text:style-name="highlight_me1">PEIE</text:span> <text:span text:style-name="highlight_sy0">=</text:span> <text:span text:style-name="highlight_nu0">1</text:span><text:span text:style-name="highlight_sy0">;</text:span><text:line-break/><text:s text:c="8"/>INTCON.<text:span text:style-name="highlight_me1">GIE</text:span> <text:span text:style-name="highlight_sy0">=</text:span> <text:span text:style-name="highlight_nu0">1</text:span><text:span text:style-name="highlight_sy0">;</text:span><text:line-break/><text:span text:style-name="highlight_br0">}</text:span><text:line-break/><text:span text:style-name="highlight_co1">//********************************************************************************</text:span><text:line-break/><text:span text:style-name="highlight_co1">//■ＳＤＣを初期化する関数です。 </text:span><text:line-break/><text:span text:style-name="highlight_co2">#ifdef<text:s text:c="2"/>FAT32</text:span><text:line-break/>sfr<text:s text:c="2"/>sbit<text:s text:c="2"/>Mmc_Chip_Select<text:s text:c="12"/>at<text:s text:c="2"/>RC2_bit<text:span text:style-name="highlight_sy0">;</text:span><text:line-break/>sfr<text:s text:c="2"/>sbit<text:s text:c="2"/>Mmc_Chip_Select_Direction<text:s text:c="2"/>at<text:s text:c="2"/>TRISC2_bit<text:span text:style-name="highlight_sy0">;</text:span><text:line-break/><text:span text:style-name="highlight_co1">//</text:span><text:line-break/><text:span text:style-name="highlight_kw4">void</text:span><text:s text:c="4"/>init_sdc_fat32<text:span text:style-name="highlight_br0">(</text:span><text:span text:style-name="highlight_br0">)</text:span><text:line-break/><text:span text:style-name="highlight_br0">{</text:span><text:line-break/><text:s text:c="8"/>SPI1_Init_Advanced<text:span text:style-name="highlight_br0">(</text:span>_SPI_MASTER_OSC_DIV64<text:span text:style-name="highlight_sy0">,</text:span> _SPI_DATA_SAMPLE_MIDDLE<text:span text:style-name="highlight_sy0">,</text:span> _SPI_CLK_IDLE_LOW<text:span text:style-name="highlight_sy0">,</text:span> _SPI_LOW_2_HIGH<text:span text:style-name="highlight_br0">)</text:span><text:span text:style-name="highlight_sy0">;</text:span><text:line-break/><text:s text:c="8"/><text:span text:style-name="highlight_kw1">while</text:span> <text:span text:style-name="highlight_br0">(</text:span>FAT32_Init<text:span text:style-name="highlight_br0">(</text:span><text:span text:style-name="highlight_br0">)</text:span> <text:span text:style-name="highlight_sy0">&lt;</text:span> <text:span text:style-name="highlight_nu0">0</text:span><text:span text:style-name="highlight_br0">)</text:span> <text:span text:style-name="highlight_br0">{</text:span><text:line-break/><text:s text:c="16"/>LED <text:span text:style-name="highlight_sy0">=</text:span> <text:span text:style-name="highlight_nu0">1</text:span><text:span text:style-name="highlight_sy0">;</text:span><text:line-break/><text:s text:c="16"/>Delay_ms<text:span text:style-name="highlight_br0">(</text:span><text:span text:style-name="highlight_nu0">50</text:span><text:span text:style-name="highlight_br0">)</text:span><text:span text:style-name="highlight_sy0">;</text:span><text:line-break/><text:s text:c="16"/>LED <text:span text:style-name="highlight_sy0">=</text:span> <text:span text:style-name="highlight_nu0">0</text:span><text:span text:style-name="highlight_sy0">;</text:span><text:line-break/><text:s text:c="16"/>Delay_ms<text:span text:style-name="highlight_br0">(</text:span><text:span text:style-name="highlight_nu0">50</text:span><text:span text:style-name="highlight_br0">)</text:span><text:span text:style-name="highlight_sy0">;</text:span><text:line-break/><text:s text:c="8"/><text:span text:style-name="highlight_br0">}</text:span><text:line-break/><text:s text:c="8"/>SPI1_Init_Advanced<text:span text:style-name="highlight_br0">(</text:span>_SPI_MASTER_OSC_DIV4<text:span text:style-name="highlight_sy0">,</text:span> _SPI_DATA_SAMPLE_MIDDLE<text:span text:style-name="highlight_sy0">,</text:span> _SPI_CLK_IDLE_LOW<text:span text:style-name="highlight_sy0">,</text:span> _SPI_LOW_2_HIGH<text:span text:style-name="highlight_br0">)</text:span><text:span text:style-name="highlight_sy0">;</text:span><text:line-break/><text:span text:style-name="highlight_br0">}</text:span><text:line-break/><text:span text:style-name="highlight_co2">#endif</text:span><text:line-break/><text:span text:style-name="highlight_co1">//********************************************************************************</text:span><text:line-break/><text:span text:style-name="highlight_co1">//■ＳＤＣを初期化する関数です。 </text:span><text:line-break/><text:span text:style-name="highlight_co2">#ifdef<text:s text:c="2"/>FAT16</text:span><text:line-break/>sfr<text:s text:c="2"/>sbit<text:s text:c="2"/>Mmc_Chip_Select<text:s text:c="12"/>at<text:s text:c="2"/>RC2_bit<text:span text:style-name="highlight_sy0">;</text:span><text:line-break/>sfr<text:s text:c="2"/>sbit<text:s text:c="2"/>Mmc_Chip_Select_Direction<text:s text:c="2"/>at<text:s text:c="2"/>TRISC2_bit<text:span text:style-name="highlight_sy0">;</text:span><text:line-break/><text:span text:style-name="highlight_co1">//</text:span><text:line-break/><text:span text:style-name="highlight_kw4">void</text:span><text:s text:c="4"/>init_sdc<text:span text:style-name="highlight_br0">(</text:span><text:span text:style-name="highlight_br0">)</text:span><text:line-break/><text:span text:style-name="highlight_br0">{</text:span><text:line-break/><text:s text:c="8"/><text:span text:style-name="highlight_co1">//ＳＤＣ（ＭＭＣ）の初期化 </text:span><text:line-break/><text:s text:c="8"/>SPI1_Init_Advanced<text:span text:style-name="highlight_br0">(</text:span>_SPI_MASTER_OSC_DIV64<text:span text:style-name="highlight_sy0">,</text:span> _SPI_DATA_SAMPLE_MIDDLE<text:span text:style-name="highlight_sy0">,</text:span> _SPI_CLK_IDLE_LOW<text:span text:style-name="highlight_sy0">,</text:span> _SPI_LOW_2_HIGH<text:span text:style-name="highlight_br0">)</text:span><text:span text:style-name="highlight_sy0">;</text:span><text:line-break/><text:s text:c="8"/><text:span text:style-name="highlight_kw1">if</text:span> <text:span text:style-name="highlight_br0">(</text:span>Mmc_Fat_Init<text:span text:style-name="highlight_br0">(</text:span><text:span text:style-name="highlight_br0">)</text:span><text:span text:style-name="highlight_br0">)</text:span> <text:span text:style-name="highlight_br0">{</text:span><text:line-break/><text:s text:c="16"/><text:span text:style-name="highlight_kw1">while</text:span> <text:span text:style-name="highlight_br0">(</text:span><text:span text:style-name="highlight_nu0">1</text:span><text:span text:style-name="highlight_br0">)</text:span> <text:span text:style-name="highlight_br0">{</text:span><text:line-break/><text:s text:c="24"/>LED <text:span text:style-name="highlight_sy0">=</text:span> <text:span text:style-name="highlight_nu0">1</text:span><text:span text:style-name="highlight_sy0">;</text:span><text:line-break/><text:s text:c="24"/>Delay_ms<text:span text:style-name="highlight_br0">(</text:span><text:span text:style-name="highlight_nu0">50</text:span><text:span text:style-name="highlight_br0">)</text:span><text:span text:style-name="highlight_sy0">;</text:span><text:line-break/><text:s text:c="24"/>LED <text:span text:style-name="highlight_sy0">=</text:span> <text:span text:style-name="highlight_nu0">0</text:span><text:span text:style-name="highlight_sy0">;</text:span><text:line-break/><text:s text:c="24"/>Delay_ms<text:span text:style-name="highlight_br0">(</text:span><text:span text:style-name="highlight_nu0">50</text:span><text:span text:style-name="highlight_br0">)</text:span><text:span text:style-name="highlight_sy0">;</text:span><text:line-break/><text:s text:c="16"/><text:span text:style-name="highlight_br0">}</text:span><text:line-break/><text:s text:c="8"/><text:span text:style-name="highlight_br0">}</text:span><text:s text:c="8"/><text:line-break/><text:s text:c="8"/>SPI1_Init_Advanced<text:span text:style-name="highlight_br0">(</text:span>_SPI_MASTER_OSC_DIV16<text:span text:style-name="highlight_sy0">,</text:span> _SPI_DATA_SAMPLE_MIDDLE<text:span text:style-name="highlight_sy0">,</text:span> _SPI_CLK_IDLE_LOW<text:span text:style-name="highlight_sy0">,</text:span> _SPI_LOW_2_HIGH<text:span text:style-name="highlight_br0">)</text:span><text:span text:style-name="highlight_sy0">;</text:span><text:line-break/><text:span text:style-name="highlight_br0">}</text:span><text:line-break/><text:span text:style-name="highlight_co2">#endif</text:span><text:line-break/><text:span text:style-name="highlight_co1">//********************************************************************************</text:span><text:line-break/><text:span text:style-name="highlight_kw4">void</text:span><text:s text:c="4"/>init_osc<text:span text:style-name="highlight_br0">(</text:span><text:span text:style-name="highlight_br0">)</text:span><text:line-break/><text:span text:style-name="highlight_br0">{</text:span><text:line-break/><text:s text:c="8"/>OSCCON.<text:span text:style-name="highlight_me1">IRCF2</text:span> <text:span text:style-name="highlight_sy0">=</text:span> <text:span text:style-name="highlight_nu0">1</text:span><text:span text:style-name="highlight_sy0">;</text:span><text:line-break/><text:s text:c="8"/>OSCCON.<text:span text:style-name="highlight_me1">IRCF1</text:span> <text:span text:style-name="highlight_sy0">=</text:span> <text:span text:style-name="highlight_nu0">1</text:span><text:span text:style-name="highlight_sy0">;</text:span><text:line-break/><text:s text:c="8"/>OSCCON.<text:span text:style-name="highlight_me1">IRCF0</text:span> <text:span text:style-name="highlight_sy0">=</text:span> <text:span text:style-name="highlight_nu0">1</text:span><text:span text:style-name="highlight_sy0">;</text:span><text:line-break/><text:s text:c="8"/>OSCTUNE.<text:span text:style-name="highlight_me1">PLLEN</text:span> <text:span text:style-name="highlight_sy0">=</text:span> <text:span text:style-name="highlight_nu0">1</text:span><text:span text:style-name="highlight_sy0">;</text:span><text:line-break/><text:span text:style-name="highlight_br0">}</text:span><text:line-break/><text:span text:style-name="highlight_co1">//********************************************************************************</text:span><text:line-break/><text:span text:style-name="highlight_kw4">void</text:span><text:s text:c="4"/>init_adc<text:span text:style-name="highlight_br0">(</text:span><text:span text:style-name="highlight_br0">)</text:span><text:line-break/><text:span text:style-name="highlight_br0">{</text:span><text:line-break/><text:s text:c="8"/>ADCON1.<text:span text:style-name="highlight_me1">PCFG3</text:span> <text:span text:style-name="highlight_sy0">=</text:span> <text:span text:style-name="highlight_nu0">0</text:span><text:span text:style-name="highlight_sy0">;</text:span><text:line-break/><text:s text:c="8"/>ADCON1.<text:span text:style-name="highlight_me1">PCFG2</text:span> <text:span text:style-name="highlight_sy0">=</text:span> <text:span text:style-name="highlight_nu0">1</text:span><text:span text:style-name="highlight_sy0">;</text:span><text:line-break/><text:s text:c="8"/>ADCON1.<text:span text:style-name="highlight_me1">PCFG1</text:span> <text:span text:style-name="highlight_sy0">=</text:span> <text:span text:style-name="highlight_nu0">0</text:span><text:span text:style-name="highlight_sy0">;</text:span><text:line-break/><text:s text:c="8"/>ADCON1.<text:span text:style-name="highlight_me1">PCFG0</text:span> <text:span text:style-name="highlight_sy0">=</text:span> <text:span text:style-name="highlight_nu0">0</text:span><text:span text:style-name="highlight_sy0">;</text:span><text:line-break/><text:s text:c="8"/>ADCON1.<text:span text:style-name="highlight_me1">VCFG1</text:span> <text:span text:style-name="highlight_sy0">=</text:span> <text:span text:style-name="highlight_nu0">0</text:span><text:span text:style-name="highlight_sy0">;</text:span><text:line-break/><text:s text:c="8"/>ADCON1.<text:span text:style-name="highlight_me1">VCFG0</text:span> <text:span text:style-name="highlight_sy0">=</text:span> <text:span text:style-name="highlight_nu0">0</text:span><text:span text:style-name="highlight_sy0">;</text:span><text:line-break/><text:s text:c="8"/><text:span text:style-name="highlight_co1">//</text:span><text:line-break/><text:s text:c="8"/>ADC_Init<text:span text:style-name="highlight_br0">(</text:span><text:span text:style-name="highlight_br0">)</text:span><text:span text:style-name="highlight_sy0">;</text:span><text:line-break/><text:span text:style-name="highlight_br0">}</text:span><text:line-break/><text:span text:style-name="highlight_co1">//********************************************************************************</text:span><text:line-break/><text:span text:style-name="highlight_kw4">void</text:span><text:s text:c="4"/>init_port<text:span text:style-name="highlight_br0">(</text:span><text:span text:style-name="highlight_br0">)</text:span><text:line-break/><text:span text:style-name="highlight_br0">{</text:span><text:line-break/><text:s text:c="8"/>TRISA <text:span text:style-name="highlight_sy0">=</text:span> <text:span text:style-name="highlight_nu6">0b11111111</text:span><text:span text:style-name="highlight_sy0">;</text:span><text:line-break/><text:s text:c="8"/>TRISB <text:span text:style-name="highlight_sy0">=</text:span> <text:span text:style-name="highlight_nu6">0b11111110</text:span><text:span text:style-name="highlight_sy0">;</text:span><text:line-break/><text:s text:c="8"/>TRISC <text:span text:style-name="highlight_sy0">=</text:span> <text:span text:style-name="highlight_nu6">0b11111111</text:span><text:span text:style-name="highlight_sy0">;</text:span><text:line-break/><text:s text:c="8"/><text:span text:style-name="highlight_co1">//</text:span><text:line-break/><text:s text:c="8"/>LED <text:span text:style-name="highlight_sy0">=</text:span> <text:span text:style-name="highlight_nu0">0</text:span><text:span text:style-name="highlight_sy0">;</text:span><text:line-break/><text:span text:style-name="highlight_br0">}</text:span><text:line-break/><text:span text:style-name="highlight_co1">//********************************************************************************</text:span><text:line-break/><text:span text:style-name="highlight_kw4">void</text:span><text:s text:c="4"/>init_comparator<text:span text:style-name="highlight_br0">(</text:span><text:span text:style-name="highlight_br0">)</text:span><text:line-break/><text:span text:style-name="highlight_br0">{</text:span><text:line-break/><text:s text:c="8"/>CMCON.<text:span text:style-name="highlight_me1">CM2</text:span> <text:span text:style-name="highlight_sy0">=</text:span> <text:span text:style-name="highlight_nu0">1</text:span><text:span text:style-name="highlight_sy0">;</text:span><text:line-break/><text:s text:c="8"/>CMCON.<text:span text:style-name="highlight_me1">CM1</text:span> <text:span text:style-name="highlight_sy0">=</text:span> <text:span text:style-name="highlight_nu0">1</text:span><text:span text:style-name="highlight_sy0">;</text:span><text:line-break/><text:s text:c="8"/>CMCON.<text:span text:style-name="highlight_me1">CM0</text:span> <text:span text:style-name="highlight_sy0">=</text:span> <text:span text:style-name="highlight_nu0">1</text:span><text:span text:style-name="highlight_sy0">;</text:span><text:line-break/><text:span text:style-name="highlight_br0">}</text:span><text:line-break/><text:span text:style-name="highlight_co1">//********************************************************************************</text:span></text:p>
          </table:table-cell>
        </table:table-row>
      </table:table>
      <text:p text:style-name="Text_20_body">FAT32ヘッダファイル</text:p>
      <table:table table:style-name="Table">
        <table:table-column table:style-name="odt_auto_style_table_column_2_1"/>
        <table:table-row>
          <table:table-cell office:value-type="string" table:style-name="tablecell">
            <text:p text:style-name="Preformatted_20_Text">#ifdef __MIKROC_PRO_FOR_PIC32__<text:line-break/><text:s text:c="2"/>#define __PIC32__<text:line-break/>#endif<text:line-break/> <text:line-break/>#ifdef __MIKROC_PRO_FOR_PIC__<text:line-break/><text:s text:c="2"/>#define __PIC__<text:line-break/>#endif<text:line-break/> <text:line-break/>#ifdef __MIKROC_PRO_FOR_DSPIC__<text:line-break/><text:s text:c="2"/>#define __dsPIC__<text:line-break/>#endif<text:line-break/> <text:line-break/>#ifdef __MIKROC_PRO_FOR_AVR__<text:line-break/><text:s text:c="2"/>#define __AVR__<text:line-break/>#endif<text:line-break/> <text:line-break/>#ifdef __MIKROC_PRO_FOR_ARM__<text:line-break/><text:s text:c="2"/>#define __ARM__<text:line-break/>#endif<text:line-break/> <text:line-break/>#define CR 0x0D // carrige return<text:line-break/>#define LF 0x0A // line feed<text:line-break/> <text:line-break/>////////////////////////////////////////////////////////////////////////////////<text:line-break/>typedef unsigned short<text:s text:c="6"/>uint8;<text:line-break/>typedef<text:s text:c="3"/>signed short<text:s text:c="6"/>int8;<text:line-break/>typedef unsigned int<text:s text:c="8"/>uint16;<text:line-break/>typedef<text:s text:c="3"/>signed int<text:s text:c="8"/>int16;<text:line-break/>typedef unsigned long<text:s text:c="7"/>uint32;<text:line-break/>typedef<text:s text:c="3"/>signed long<text:s text:c="7"/>int32;<text:line-break/>typedef unsigned long long<text:s text:c="2"/>uint64;<text:line-break/>typedef<text:s text:c="3"/>signed long long<text:s text:c="2"/>int64;<text:line-break/> <text:line-break/>static const uint16 SECTOR_SIZE = 512;<text:line-break/> <text:line-break/>////////////////////////////////////////////////////////////////////////////////<text:line-break/>//<text:line-break/>//<text:s text:c="2"/>modes of file operation:<text:line-break/>//<text:s text:c="6"/>- read<text:s text:c="3"/>( resets cursor to 0 )<text:line-break/>//<text:s text:c="6"/>- write<text:s text:c="2"/>( resets cursor to 0 )<text:line-break/>//<text:s text:c="6"/>- append ( leaves cursor as is )<text:line-break/>//<text:line-break/>////////////////////////////////////////////////////////////////////////////////<text:line-break/>static const uint8<text:s text:c="2"/><text:line-break/><text:s text:c="4"/>FILE_READ<text:s text:c="7"/>= 0x01,<text:line-break/><text:s text:c="4"/>FILE_WRITE<text:s text:c="6"/>= 0x02,<text:line-break/><text:s text:c="4"/>FILE_APPEND<text:s text:c="5"/>= 0x04;<text:line-break/> <text:line-break/>////////////////////////////////////////////////////////////////////////////////<text:line-break/>//<text:line-break/>//<text:s text:c="2"/>status and error codes returned by functions<text:line-break/>//<text:line-break/>////////////////////////////////////////////////////////////////////////////////<text:line-break/>static<text:s text:c="2"/>const int8<text:line-break/><text:s text:c="4"/>//////////////////////////<text:line-break/><text:s text:c="4"/>//<text:s text:c="2"/>general status<text:line-break/><text:s text:c="4"/>//////////////////////////<text:line-break/><text:s text:c="4"/>OK<text:s text:c="18"/>=<text:s text:c="3"/>0,<text:line-break/><text:s text:c="4"/>ERROR<text:s text:c="15"/>=<text:s text:c="2"/>-1,<text:line-break/><text:s text:c="4"/>FOUND<text:s text:c="15"/>=<text:s text:c="3"/>1,<text:line-break/><text:s text:c="4"/>//////////////////////////<text:line-break/><text:s text:c="4"/>//<text:s text:c="2"/>system errors<text:line-break/><text:s text:c="4"/>//////////////////////////<text:line-break/><text:s text:c="4"/>E_READ<text:s text:c="14"/>=<text:s text:c="2"/>-1,<text:line-break/><text:s text:c="4"/>E_WRITE<text:s text:c="13"/>=<text:s text:c="2"/>-2,<text:line-break/><text:s text:c="4"/>E_INIT_CARD<text:s text:c="9"/>=<text:s text:c="2"/>-3,<text:line-break/><text:s text:c="4"/>E_BOOT_SIGN<text:s text:c="9"/>=<text:s text:c="2"/>-4,<text:line-break/><text:s text:c="4"/>E_BOOT_REC<text:s text:c="10"/>=<text:s text:c="2"/>-5,<text:line-break/><text:s text:c="4"/>E_FILE_SYS_INFO<text:s text:c="5"/>=<text:s text:c="2"/>-6,<text:line-break/><text:s text:c="4"/>E_DEVICE_SIZE<text:s text:c="7"/>=<text:s text:c="2"/>-7,<text:line-break/><text:s text:c="4"/>//////////////////////////<text:line-break/><text:s text:c="4"/>//<text:s text:c="2"/>space related errors<text:line-break/><text:s text:c="4"/>//////////////////////////<text:line-break/><text:s text:c="4"/>E_LAST_ENTRY<text:s text:c="8"/>= -10,<text:line-break/><text:s text:c="4"/>E_FREE_ENTRY<text:s text:c="8"/>= -11,<text:line-break/><text:s text:c="4"/>E_CLUST_NUM<text:s text:c="9"/>= -12,<text:line-break/><text:s text:c="4"/>E_NO_SWAP_SPACE<text:s text:c="5"/>= -13,<text:line-break/><text:s text:c="4"/>E_NO_SPACE<text:s text:c="10"/>= -14,<text:line-break/><text:s text:c="4"/>//////////////////////////<text:line-break/><text:s text:c="4"/>//<text:s text:c="2"/>dir related errors<text:line-break/><text:s text:c="4"/>//////////////////////////<text:line-break/><text:s text:c="4"/>E_DIR_NAME<text:s text:c="10"/>= -20,<text:line-break/><text:s text:c="4"/>E_ISNT_DIR<text:s text:c="10"/>= -21,<text:line-break/><text:s text:c="4"/>E_DIR_EXISTS<text:s text:c="8"/>= -22,<text:line-break/><text:s text:c="4"/>E_DIR_NOTFOUND<text:s text:c="6"/>= -23,<text:line-break/><text:s text:c="4"/>E_DIR_NOTEMPTY<text:s text:c="6"/>= -24,<text:line-break/><text:s text:c="4"/>//////////////////////////<text:line-break/><text:s text:c="4"/>//<text:s text:c="2"/>file related errors<text:line-break/><text:s text:c="4"/>//////////////////////////<text:line-break/><text:s text:c="4"/>E_FILE_NAME<text:s text:c="9"/>= -30,<text:line-break/><text:s text:c="4"/>E_ISNT_FILE<text:s text:c="9"/>= -31,<text:line-break/><text:s text:c="4"/>E_FILE_EXISTS<text:s text:c="7"/>= -32,<text:line-break/><text:s text:c="4"/>E_FILE_NOTFOUND<text:s text:c="5"/>= -33,<text:line-break/><text:s text:c="4"/>E_FILE_NOTEMPTY<text:s text:c="5"/>= -34,<text:line-break/><text:s text:c="4"/>E_MAX_FILES<text:s text:c="9"/>= -35,<text:line-break/><text:s text:c="4"/>E_FILE_NOTOPENED<text:s text:c="4"/>= -36,<text:line-break/><text:s text:c="4"/>E_FILE_EOF<text:s text:c="10"/>= -37,<text:line-break/><text:s text:c="4"/>E_FILE_READ<text:s text:c="9"/>= -38,<text:line-break/><text:s text:c="4"/>E_FILE_WRITE<text:s text:c="8"/>= -39,<text:line-break/><text:s text:c="4"/>E_FILE_HANDLE<text:s text:c="7"/>= -40,<text:line-break/><text:s text:c="4"/>//////////////////////////<text:line-break/><text:s text:c="4"/>//<text:s text:c="2"/>time related errors<text:line-break/><text:s text:c="4"/>//////////////////////////<text:line-break/><text:s text:c="4"/>E_TIME_YEAR<text:s text:c="9"/>= -50,<text:line-break/><text:s text:c="4"/>E_TIME_MONTH<text:s text:c="8"/>= -51,<text:line-break/><text:s text:c="4"/>E_TIME_DAY<text:s text:c="10"/>= -52,<text:line-break/><text:s text:c="4"/>E_TIME_HOUR<text:s text:c="9"/>= -53,<text:line-break/><text:s text:c="4"/>E_TIME_MINUTE<text:s text:c="7"/>= -54,<text:line-break/><text:s text:c="4"/>E_TIME_SECOND<text:s text:c="7"/>= -55;<text:line-break/> <text:line-break/>////////////////////////////////////////////////////////////////////////////////<text:line-break/>// partition entry in MBR, 16B size<text:line-break/>typedef struct<text:line-break/>{<text:line-break/><text:s text:c="4"/>uint8<text:s text:c="7"/>State[1];<text:s text:c="7"/>// partition state. ACTIVE=0x80, INACTIVE=0x00<text:line-break/><text:s text:c="4"/>uint8<text:s text:c="7"/>__1[3];<text:line-break/><text:s text:c="4"/>uint8<text:s text:c="7"/>Type[1];<text:s text:c="8"/>// partition type.<text:s text:c="2"/>FAT16=0x06, FAT32=0x0B<text:line-break/><text:s text:c="4"/>uint8<text:s text:c="7"/>__2[3];<text:line-break/><text:s text:c="4"/>uint8<text:s text:c="7"/>Boot[4];<text:s text:c="8"/>// boot record sector number of partition<text:line-break/><text:s text:c="4"/>uint8<text:s text:c="7"/>Size[4];<text:s text:c="8"/>// partition size in sectors<text:line-break/>}<text:line-break/>FAT32_PART;<text:line-break/> <text:line-break/>////////////////////////////////////////////////////////////////////////////////<text:line-break/>// MBR, 512B size<text:line-break/>typedef struct<text:line-break/>{<text:line-break/><text:s text:c="4"/>uint8<text:s text:c="7"/>__1[446];<text:line-break/><text:s text:c="4"/>FAT32_PART<text:s text:c="2"/>Part[4];<text:line-break/><text:s text:c="4"/>uint8<text:s text:c="7"/>BootSign[2];<text:s text:c="7"/>// boot signature<text:line-break/>}<text:line-break/>FAT32_MBR;<text:line-break/> <text:line-break/>////////////////////////////////////////////////////////////////////////////////<text:line-break/>// Boot Record, 512B size<text:line-break/>typedef struct<text:line-break/>{<text:line-break/><text:s text:c="4"/>uint8<text:s text:c="7"/>JmpCode[3];<text:s text:c="9"/>// only way to say for certain if it is boot sector<text:line-break/><text:s text:c="4"/>uint8<text:s text:c="7"/>__1[8];<text:line-break/><text:s text:c="4"/>uint8<text:s text:c="7"/>BytesPSect[2];<text:s text:c="6"/>// # of bytes per sector<text:line-break/><text:s text:c="4"/>uint8<text:s text:c="7"/>SectsPClust[1];<text:s text:c="5"/>// # of sectors per cluster<text:line-break/><text:s text:c="4"/>uint8<text:s text:c="7"/>Reserved[2];<text:s text:c="8"/>// # of reserved sectors<text:line-break/><text:s text:c="4"/>uint8<text:s text:c="7"/>FATCopies[1];<text:s text:c="7"/>// # of FAT copies<text:line-break/><text:s text:c="4"/>uint8<text:s text:c="7"/>__2[4];<text:line-break/><text:s text:c="4"/>uint8<text:s text:c="7"/>MediaDesc[1];<text:s text:c="7"/>// media descriptor<text:line-break/><text:s text:c="4"/>uint8<text:s text:c="7"/>__3[10];<text:line-break/><text:s text:c="4"/>uint8<text:s text:c="7"/>Sects[4];<text:s text:c="11"/>// # of sectors in partition<text:line-break/><text:s text:c="4"/>uint8<text:s text:c="7"/>SectsPFAT[4];<text:s text:c="7"/>// # of sectors per FAT table<text:line-break/><text:s text:c="4"/>uint8<text:s text:c="7"/>Flags[2];<text:s text:c="11"/>// flags<text:line-break/><text:s text:c="4"/>uint8<text:s text:c="7"/>__4[2];<text:line-break/><text:s text:c="4"/>uint8<text:s text:c="7"/>RootClust[4];<text:s text:c="7"/>// number of root dir cluster<text:line-break/><text:s text:c="4"/>uint8<text:s text:c="7"/>FSISect[2];<text:s text:c="9"/>// FSI sector (offset from boot)<text:line-break/><text:s text:c="4"/>uint8<text:s text:c="7"/>BootBackup[2];<text:s text:c="6"/>// sector number of boot sector backup<text:line-break/><text:s text:c="4"/>uint8<text:s text:c="7"/>__5[14];<text:line-break/><text:s text:c="4"/>uint8<text:s text:c="7"/>ExtSign[1];<text:s text:c="9"/>// extended signature - 0x29<text:line-break/><text:s text:c="4"/>uint8<text:s text:c="7"/>__6[4];<text:line-break/><text:s text:c="4"/>uint8<text:s text:c="7"/>VolName[11];<text:s text:c="8"/>// volume name<text:line-break/><text:s text:c="4"/>uint8<text:s text:c="7"/>FATName[8];<text:s text:c="9"/>// FAT name (FAT32)<text:line-break/><text:s text:c="4"/>uint8<text:s text:c="7"/>__7[420];<text:line-break/><text:s text:c="4"/>uint8<text:s text:c="7"/>BootSign[2];<text:s text:c="8"/>// boot signature<text:line-break/>}<text:line-break/>FAT32_BR;<text:line-break/> <text:line-break/>////////////////////////////////////////////////////////////////////////////////<text:line-break/>// File System Info, 512B size<text:line-break/>typedef struct<text:line-break/>{<text:line-break/><text:s text:c="4"/>uint8<text:s text:c="7"/>FirstSign[4];<text:line-break/><text:s text:c="4"/>uint8<text:s text:c="7"/>__1[480];<text:line-break/><text:s text:c="4"/>uint8<text:s text:c="7"/>FSISign[4];<text:line-break/><text:s text:c="4"/>uint8<text:s text:c="7"/>FreeSects[4];<text:line-break/><text:s text:c="4"/>uint8<text:s text:c="7"/>AllocClust[4];<text:line-break/><text:s text:c="4"/>uint8<text:s text:c="7"/>__2[14];<text:line-break/><text:s text:c="4"/>uint8<text:s text:c="7"/>BootSign[2];<text:line-break/>}<text:line-break/>FAT32_FSI;<text:line-break/> <text:line-break/>////////////////////////////////////////////////////////////////////////////////<text:line-break/>typedef struct<text:line-break/>{<text:line-break/><text:s text:c="4"/>uint8<text:s text:c="7"/>Entry[4];<text:line-break/>}<text:line-break/>FAT32_FATENT;<text:line-break/> <text:line-break/>////////////////////////////////////////////////////////////////////////////////<text:line-break/>// directory entry, 32B size<text:line-break/>typedef struct<text:line-break/>{<text:line-break/><text:s text:c="4"/>uint8<text:s text:c="7"/>NameExt[11];<text:s text:c="4"/>// file/directory name<text:line-break/><text:s text:c="4"/>uint8<text:s text:c="7"/>Attrib[1];<text:s text:c="6"/>// file/directory attribute<text:line-break/><text:s text:c="4"/>uint8<text:s text:c="7"/>__1[2];<text:line-break/><text:s text:c="4"/>uint8<text:s text:c="7"/>CTime[2];<text:s text:c="7"/>// create time<text:line-break/><text:s text:c="4"/>uint8<text:s text:c="7"/>CDate[2];<text:s text:c="7"/>// create date<text:line-break/><text:s text:c="4"/>uint8<text:s text:c="7"/>ATime[2];<text:line-break/><text:s text:c="4"/>uint8<text:s text:c="7"/>HiClust[2];<text:s text:c="5"/>//<text:s text:c="2"/>&lt;-------------------|<text:line-break/><text:s text:c="4"/>uint8<text:s text:c="7"/>MTime[2];<text:s text:c="7"/>//<text:s text:c="2"/>modification time<text:s text:c="3"/>|<text:line-break/><text:s text:c="4"/>uint8<text:s text:c="7"/>MDate[2];<text:s text:c="7"/>//<text:s text:c="2"/>modification date<text:s text:c="3"/>|<text:line-break/><text:s text:c="4"/>uint8<text:s text:c="7"/>LoClust[2];<text:s text:c="5"/>//<text:s text:c="2"/>&lt;-------------------|----- 1st cluster of file/folder<text:line-break/><text:s text:c="4"/>uint8<text:s text:c="7"/>Size[4];<text:s text:c="8"/>// file size<text:line-break/>}<text:line-break/>FAT32_DIRENT;<text:line-break/>////////////////////////////////////////////////////////////////////////////////<text:line-break/>////////////////////////////////////////////////////////////////////////////////<text:line-break/> <text:line-break/>typedef uint32<text:s text:c="2"/>__CLUSTER;<text:line-break/>typedef uint32<text:s text:c="2"/>__SECTOR;<text:line-break/>typedef uint32<text:s text:c="2"/>__ENTRY;<text:line-break/> <text:line-break/>typedef int8<text:s text:c="4"/>__HANDLE;<text:line-break/> <text:line-break/>////////////////////////////////////////////////////////////////////////////////<text:line-break/>// Time structure<text:line-break/>typedef struct<text:line-break/>{<text:line-break/><text:s text:c="4"/>uint16<text:s text:c="6"/>Year;<text:line-break/><text:s text:c="4"/>uint8<text:s text:c="7"/>Month;<text:line-break/><text:s text:c="4"/>uint8<text:s text:c="7"/>Day;<text:line-break/><text:s text:c="4"/>uint8<text:s text:c="7"/>Hour;<text:line-break/><text:s text:c="4"/>uint8<text:s text:c="7"/>Minute;<text:line-break/><text:s text:c="4"/>uint8<text:s text:c="7"/>Second;<text:line-break/>}<text:line-break/>__TIME;<text:line-break/> <text:line-break/>////////////////////////////////////////////////////////////////////////////////<text:line-break/>// Partition info<text:line-break/>typedef struct<text:line-break/>{<text:line-break/><text:s text:c="4"/>uint8<text:s text:c="7"/>State;<text:s text:c="2"/>// partition status<text:line-break/><text:s text:c="4"/>uint8<text:s text:c="7"/>Type;<text:s text:c="3"/>// partition type<text:line-break/><text:s text:c="4"/>__SECTOR<text:s text:c="4"/>Boot;<text:s text:c="3"/>// partition start sector<text:line-break/><text:s text:c="4"/>uint32<text:s text:c="6"/>Size;<text:s text:c="3"/>// partition size<text:line-break/>}<text:line-break/>__PART;<text:line-break/> <text:line-break/>////////////////////////////////////////////////////////////////////////////////<text:line-break/>// FS info<text:line-break/>typedef struct<text:line-break/>{<text:line-break/><text:s text:c="4"/>__PART<text:s text:c="6"/>Part[1];<text:line-break/><text:s text:c="4"/>uint16<text:s text:c="6"/>BytesPSect;<text:s text:c="2"/>// bytes in sector<text:line-break/><text:s text:c="4"/>uint8<text:s text:c="7"/>SectsPClust; // sectors in one cluster<text:line-break/><text:s text:c="4"/>uint16<text:s text:c="6"/>Reserved;<text:line-break/><text:s text:c="4"/>uint8<text:s text:c="7"/>FATCopies;<text:s text:c="3"/>// number of FAT table copies<text:line-break/><text:s text:c="4"/>uint32<text:s text:c="6"/>SectsPFAT;<text:s text:c="3"/>// number of sectors in one FAT table<text:line-break/><text:s text:c="4"/>uint16<text:s text:c="6"/>Flags;<text:line-break/><text:s text:c="4"/>__SECTOR<text:s text:c="4"/>FAT;<text:s text:c="8"/>// sector # of first FAT table<text:line-break/><text:s text:c="4"/>__CLUSTER<text:s text:c="3"/>Root;<text:s text:c="7"/>// cluster # of root directory<text:line-break/><text:s text:c="4"/>__SECTOR<text:s text:c="4"/>FSI;<text:s text:c="8"/>// sector # of FSI sector (relative to boot sector)<text:line-break/><text:s text:c="4"/>__SECTOR<text:s text:c="4"/>Data;<text:s text:c="7"/>// sector # of Data area<text:line-break/>}<text:line-break/>__INFO;<text:line-break/> <text:line-break/>////////////////////////////////////////////////////////////////////////////////<text:line-break/>typedef struct<text:line-break/>{<text:line-break/><text:s text:c="4"/>char<text:s text:c="8"/>NameExt[13];<text:s text:c="2"/>// file/directory name<text:line-break/><text:s text:c="4"/>uint8<text:s text:c="7"/>Attrib;<text:s text:c="7"/>// file/directory attribute<text:line-break/> <text:line-break/><text:s text:c="4"/>uint32<text:s text:c="6"/>Size;<text:s text:c="9"/>// file/directory size<text:line-break/><text:s text:c="4"/>__CLUSTER<text:s text:c="3"/>_1stClust;<text:s text:c="4"/>// file/directory start cluster<text:line-break/> <text:line-break/><text:s text:c="4"/>__CLUSTER<text:s text:c="3"/>EntryClust;<text:s text:c="3"/>// file/directory entry cluster<text:line-break/><text:s text:c="4"/>__ENTRY<text:s text:c="5"/>Entry;<text:s text:c="8"/>// file/derectory entry index in entry cluster<text:line-break/>}<text:line-break/>__DIR;<text:line-break/> <text:line-break/>////////////////////////////////////////////////////////////////////////////////<text:line-break/>typedef struct<text:line-break/>{<text:line-break/><text:s text:c="4"/>__CLUSTER<text:s text:c="3"/>_1stClust;<text:s text:c="4"/>// file start cluster<text:line-break/><text:s text:c="4"/>__CLUSTER<text:s text:c="3"/>CurrClust;<text:s text:c="4"/>// current file cluster<text:line-break/> <text:line-break/><text:s text:c="4"/>__CLUSTER<text:s text:c="3"/>EntryClust;<text:s text:c="3"/>// directory entry cluster<text:line-break/><text:s text:c="4"/>__ENTRY<text:s text:c="5"/>Entry;<text:s text:c="8"/>// derectory entry number in the entry cluster<text:line-break/> <text:line-break/><text:s text:c="4"/>uint32<text:s text:c="6"/>Cursor;<text:s text:c="7"/>// current file position (carret)<text:line-break/><text:s text:c="4"/>uint32<text:s text:c="6"/>Length;<text:s text:c="7"/>// file size<text:line-break/> <text:line-break/><text:s text:c="4"/>uint8<text:s text:c="7"/>Mode;<text:s text:c="9"/>// file open mode<text:line-break/>}<text:line-break/>__FILE;<text:line-break/> <text:line-break/>/*<text:line-break/> * buffer for mmc/sd card sector r/w handling<text:line-break/> */<text:line-break/>typedef struct<text:line-break/>{<text:line-break/><text:s text:c="4"/>__SECTOR<text:s text:c="8"/>fSectNum;<text:line-break/><text:s text:c="4"/>char<text:s text:c="12"/>fSect[SECTOR_SIZE]; // sector buffer<text:line-break/>} <text:line-break/>__RAW_SECTOR;<text:line-break/> <text:line-break/>////////////////////////////////////////////////////////////////////////////////<text:line-break/>extern const char<text:s text:c="3"/>CRLF_F32[];<text:line-break/>extern const uint8<text:s text:c="2"/>FAT32_MAX_FILES;<text:line-break/>extern const uint8<text:s text:c="2"/>f32_fsi_template[SECTOR_SIZE];<text:line-break/>extern const uint8<text:s text:c="2"/>f32_br_template[SECTOR_SIZE];<text:line-break/>extern<text:s text:c="7"/>__FILE fat32_fdesc[];<text:line-break/>extern<text:s text:c="7"/>__RAW_SECTOR f32_sector;<text:line-break/> <text:line-break/>////////////////////////////////////////////////////////////////////////////////<text:line-break/>extern<text:s text:c="2"/>int8 FAT32_Dev_Init<text:s text:c="9"/>(void);<text:line-break/>extern<text:s text:c="2"/>int8 FAT32_Dev_Read_Sector<text:s text:c="2"/>(__SECTOR sc, char* buf);<text:line-break/>extern<text:s text:c="2"/>int8 FAT32_Dev_Write_Sector (__SECTOR sc, char* buf);<text:line-break/>extern<text:s text:c="2"/>int8 FAT32_Put_Char<text:s text:c="9"/>(char ch);<text:line-break/> <text:line-break/>////////////////////////////////////////////////////////////////////////////////<text:line-break/>int8<text:s text:c="4"/>FAT32_Init<text:s text:c="6"/>(void);<text:line-break/>int8<text:s text:c="4"/>FAT32_Format<text:s text:c="4"/>(char *devLabel);<text:line-break/> <text:line-break/>int8<text:s text:c="4"/>FAT32_ReadDir<text:s text:c="3"/>(__DIR *pDE);<text:line-break/>int8<text:s text:c="4"/>FAT32_ChangeDir (char *dname);<text:line-break/>int8<text:s text:c="4"/>FAT32_MakeDir<text:s text:c="3"/>(char *dname);<text:line-break/>int8<text:s text:c="4"/>FAT32_Dir<text:s text:c="7"/>(void);<text:line-break/>int8<text:s text:c="4"/>FAT32_Delete<text:s text:c="4"/>(char *fn);<text:line-break/>int8<text:s text:c="4"/>FAT32_DeleteRec (char *fn);<text:line-break/>int8<text:s text:c="4"/>FAT32_Exists<text:s text:c="4"/>(char *name);<text:line-break/>int8<text:s text:c="4"/>FAT32_Rename<text:s text:c="4"/>(char *oldName, char *newName);<text:line-break/>int8<text:s text:c="4"/>FAT32_Open<text:s text:c="6"/>(char *fn, uint8 mode);<text:line-break/>int8<text:s text:c="4"/>FAT32_Eof<text:s text:c="7"/>(__HANDLE fHandle);<text:line-break/>int8<text:s text:c="4"/>FAT32_Read<text:s text:c="6"/>(__HANDLE fHandle, char* rdBuf, uint16 len);<text:line-break/>int8<text:s text:c="4"/>FAT32_Write<text:s text:c="5"/>(__HANDLE fHandle, char* wrBuf, uint16 len);<text:line-break/>int8<text:s text:c="4"/>FAT32_Seek<text:s text:c="6"/>(__HANDLE fHandle, uint32 pos);<text:line-break/>int8<text:s text:c="4"/>FAT32_Tell<text:s text:c="6"/>(__HANDLE fHandle, uint32 *pPos);<text:line-break/>int8<text:s text:c="4"/>FAT32_Close<text:s text:c="5"/>(__HANDLE fHandle);<text:line-break/>int8<text:s text:c="4"/>FAT32_Size<text:s text:c="6"/>(char *fname, uint32 *pSize);<text:line-break/>int8<text:s text:c="4"/>FAT32_MakeSwap<text:s text:c="2"/>(char *name, __SECTOR nSc, __CLUSTER *pCl);<text:line-break/> <text:line-break/>int8<text:s text:c="4"/>FAT32_SetTime<text:s text:c="2"/>(__TIME *pTM);<text:line-break/>int8<text:s text:c="4"/>FAT32_IncTime<text:s text:c="2"/>(uint32 Sec);<text:line-break/> <text:line-break/>int8<text:s text:c="4"/>FAT32_GetCTime<text:s text:c="2"/>(char *fname, __TIME *pTM);<text:line-break/>int8<text:s text:c="4"/>FAT32_GetMTime<text:s text:c="2"/>(char *fname, __TIME *pTM);<text:line-break/> <text:line-break/>int8<text:s text:c="4"/>FAT32_GetError<text:s text:c="2"/>(void);<text:line-break/>////////////////////////////////////////////////////////////////////////////////</text:p>
          </table:table-cell>
        </table:table-row>
      </table:table>
      <text:h text:style-name="Heading_20_2" text:outline-level="2"><text:bookmark-start text:name="__RefHeading___動作確認_8"/><text:bookmark-start text:name="動作確認"/>動作確認<text:bookmark-end text:name="__RefHeading___動作確認_8"/><text:bookmark-end text:name="動作確認"/></text:h>
      <text:list text:style-name="Numbering_20_1" text:continue-numbering="false">
        <text:list-item>
          <text:p text:style-name="Numbering_20_1_Content_First"> SDカード(FAT32)をカードスロットに挿入します。</text:p>
        </text:list-item>
        <text:list-item>
          <text:p text:style-name="Numbering_20_1_Content"> 測定周期を設定します。</text:p>
          <text:list text:style-name="List_20_1">
            <text:list-item>
              <text:p text:style-name="List_20_1_Content"> 100msec → SW_MODE_1=ON SW_MODE_0=ON</text:p>
            </text:list-item>
            <text:list-item>
              <text:p text:style-name="List_20_1_Content"> 1sec → SW_MODE_1=ON SW_MODE_0=OFF</text:p>
            </text:list-item>
            <text:list-item>
              <text:p text:style-name="List_20_1_Content"> 1min → SW_MODE_1=OFF SW_MODE_0=ON</text:p>
            </text:list-item>
            <text:list-item>
              <text:p text:style-name="List_20_1_Content"> 10min → SW_MODE_1=OFF SW_MODE_0=OFF</text:p>
            </text:list-item>
          </text:list>
        </text:list-item>
        <text:list-item>
          <text:p text:style-name="Numbering_20_1_Content"> 平均測定回数を設定します。</text:p>
          <text:list text:style-name="List_20_1">
            <text:list-item>
              <text:p text:style-name="List_20_1_Content"> 1回 → SW_MODE_3=ON SW_MODE_2=ON</text:p>
            </text:list-item>
            <text:list-item>
              <text:p text:style-name="List_20_1_Content"> 10回 → SW_MODE_3=ON SW_MODE_2=OFF</text:p>
            </text:list-item>
            <text:list-item>
              <text:p text:style-name="List_20_1_Content"> 100回 → SW_MODE_3=OFF SW_MODE_2=ON</text:p>
            </text:list-item>
            <text:list-item>
              <text:p text:style-name="List_20_1_Content"> 100回 → SW_MODE_3=OFF SW_MODE_2=OFF</text:p>
            </text:list-item>
          </text:list>
        </text:list-item>
        <text:list-item>
          <text:p text:style-name="Numbering_20_1_Content"> 電源を入れます。</text:p>
        </text:list-item>
        <text:list-item>
          <text:p text:style-name="Numbering_20_1_Content"> LEDが1秒周期で3回点滅するのを確認します。</text:p>
        </text:list-item>
        <text:list-item>
          <text:p text:style-name="Numbering_20_1_Content"> スタートスイッチ(SW_START)を押下します。</text:p>
        </text:list-item>
        <text:list-item>
          <text:p text:style-name="Numbering_20_1_Content"> LEDが点灯します。</text:p>
        </text:list-item>
        <text:list-item>
          <text:p text:style-name="Numbering_20_1_Content"> ストップスイッチ(SW_STOP)を押下します。</text:p>
        </text:list-item>
        <text:list-item>
          <text:p text:style-name="Numbering_20_1_Content"> 電源を切ります。</text:p>
        </text:list-item>
        <text:list-item>
          <text:p text:style-name="Numbering_20_1_Content"> SDカードを抜いて、パソコンのカードスロットに挿入します。</text:p>
        </text:list-item>
        <text:list-item>
          <text:p text:style-name="Numbering_20_1_Content"> エクスプローラで記録ファイルが存在することを確認します。<text:line-break/><draw:frame draw:style-name="media" draw:name="4" text:anchor-type="as-char" draw:z-index="4" svg:width="12.250208333333cm" svg:height="4.2597916666667cm"><draw:image xlink:href="Pictures/6e65aa662f402062a0256f8c898e0de7.png" xlink:type="simple" xlink:show="embed" xlink:actuate="onLoad"/></draw:frame></text:p>
        </text:list-item>
        <text:list-item>
          <text:p text:style-name="Numbering_20_1_Content"> ファイルの内容を確認します。<text:line-break/><draw:frame draw:style-name="media" draw:name="5" text:anchor-type="as-char" draw:z-index="5" svg:width="11.826875cm" svg:height="21.563541666667cm"><draw:image xlink:href="Pictures/f6bfcbc383e6e760fa8d2bdf2f67f17a.png" xlink:type="simple" xlink:show="embed" xlink:actuate="onLoad"/></draw:frame></text:p>
        </text:list-item>
        <text:list-item>
          <text:p text:style-name="Numbering_20_1_Content"> ファイルの内容を、Excelにコピー&amp;ペーストします。<text:line-break/><draw:frame draw:style-name="media" draw:name="6" text:anchor-type="as-char" draw:z-index="6" svg:width="12.7cm" svg:height="15.187083333333cm"><draw:image xlink:href="Pictures/9dbcaa8fe864c60ae9ac66168a1369ab.png" xlink:type="simple" xlink:show="embed" xlink:actuate="onLoad"/></draw:frame></text:p>
        </text:list-item>
        <text:list-item>
          <text:p text:style-name="Numbering_20_1_Content_Last"> 内容をグラフ表示させます。<text:line-break/><draw:frame draw:style-name="media" draw:name="7" text:anchor-type="as-char" draw:z-index="7" svg:width="13.229166666667cm" svg:height="8.5408641499743cm"><draw:image xlink:href="Pictures/79ddb00dfc87a9ee42b323a20b3c452f.png" xlink:type="simple" xlink:show="embed" xlink:actuate="onLoad"/></draw:frame><draw:frame draw:style-name="media" draw:name="8" text:anchor-type="as-char" draw:z-index="8" svg:width="13.229166666667cm" svg:height="8.5408641499743cm"><draw:image xlink:href="Pictures/7b43a59e378fcfbe00a583a9309c6f0c.png" xlink:type="simple" xlink:show="embed" xlink:actuate="onLoad"/></draw:frame></text:p>
        </text:list-item>
      </text:list>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3::08:06</meta:creation-date>
    <dc:creator>Generated</dc:creator>
    <dc:date>2026-09-14T03::08:06</dc:date>
    <dc:language>en-US</dc:language>
    <meta:editing-cycles>1</meta:editing-cycles>
    <meta:editing-duration>PT0S</meta:editing-duration>
    <dc:title>elechobby:picdic:otherpic:194</dc:title>
  </office:meta>
</office:document-meta>
</file>