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25c53d41ab4e42d38ca631f47729b1c.png"/>
  <manifest:file-entry manifest:media-type="image/png" manifest:full-path="Pictures/ab2572cb4f4c969bb6d985e8980b8e12.png"/>
  <manifest:file-entry manifest:media-type="image/png" manifest:full-path="Pictures/2e4cb87d4f109178db97e33c138da559.png"/>
  <manifest:file-entry manifest:media-type="image/png" manifest:full-path="Pictures/ead30182b85a7d335fd889fa5a322583.png"/>
  <manifest:file-entry manifest:media-type="image/png" manifest:full-path="Pictures/2b1df9867fda7da5b4247e0504ae4a77.png"/>
  <manifest:file-entry manifest:media-type="image/png" manifest:full-path="Pictures/493a674ef1ca830df9a78a8edf88bb9a.png"/>
  <manifest:file-entry manifest:media-type="image/png" manifest:full-path="Pictures/3d7919389c281bdcb1109856183b74f0.png"/>
  <manifest:file-entry manifest:media-type="image/png" manifest:full-path="Pictures/663f84567671e508e1713f0fda1342f6.png"/>
  <manifest:file-entry manifest:media-type="image/png" manifest:full-path="Pictures/d548e99bf28c7ff8088cb0e47ed4a95d.png"/>
  <manifest:file-entry manifest:media-type="image/png" manifest:full-path="Pictures/8a2d3dd524a09ef81b90c8e64b9fef5c.png"/>
  <manifest:file-entry manifest:media-type="image/png" manifest:full-path="Pictures/93d55156b506630dbd75cd47e90d69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95"/><text:bookmark-start text:name="__RefHeading___adロガー_fat32対応_pic18f4585_1"/><text:bookmark-start text:name="adロガー_fat32対応_pic18f4585"/>ADロガー(FAT32対応)(PIC18F4585)<text:bookmark-end text:name="__RefHeading___adロガー_fat32対応_pic18f4585_1"/><text:bookmark-end text:name="adロガー_fat32対応_pic18f4585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製作した、「簡易ADロガー(FAT32対応)」には、画面表示(LCD)や日付時刻(RTC)が搭載されていないため若干使い勝手が良くありませんでした。</text:p>
      <text:list text:style-name="List_20_1" text:continue-numbering="false">
        <text:list-item>
          <text:p text:style-name="List_20_1_Content_First"> 記録する前に、測定対象の電圧がどれくらいなのかが分からない。</text:p>
        </text:list-item>
        <text:list-item>
          <text:p text:style-name="List_20_1_Content_Last"> 日付時刻管理機能が搭載されていないため、測定時に日付時刻をメモする必要があった。</text:p>
        </text:list-item>
      </text:list>
      <text:p text:style-name="Text_20_body">そこでこれらの問題点を解決し、より使い勝手の良いADロガーを製作しました。</text:p>
      <text:h text:style-name="Heading_20_2" text:outline-level="2"><text:bookmark-start text:name="__RefHeading___仕様_3"/><text:bookmark-start text:name="仕様"/>仕様<text:bookmark-end text:name="__RefHeading___仕様_3"/><text:bookmark-end text:name="仕様"/></text:h>
      <text:p text:style-name="Text_20_body">◎記録媒体</text:p>
      <text:list text:style-name="List_20_1" text:continue-numbering="false">
        <text:list-item>
          <text:p text:style-name="List_20_1_Content_First"> SDカード(FAT32)</text:p>
        </text:list-item>
        <text:list-item>
          <text:p text:style-name="List_20_1_Content_Last"> 記録されるファイル名は、“LOG_0001.TXT“~“LOG_9999.TXT”です。</text:p>
        </text:list-item>
      </text:list>
      <text:p text:style-name="Text_20_body">◎入力チャネル</text:p>
      <text:list text:style-name="List_20_1" text:continue-numbering="false">
        <text:list-item>
          <text:p text:style-name="LastListParagraph_List_20_1_Content_First"> 11チャネル</text:p>
        </text:list-item>
      </text:list>
      <text:p text:style-name="Text_20_body">◎測定周期(サンプリング速度)</text:p>
      <text:list text:style-name="List_20_1" text:continue-numbering="false">
        <text:list-item>
          <text:p text:style-name="LastListParagraph_List_20_1_Content_First"> 100msec、1sec、1min、10min</text:p>
        </text:list-item>
      </text:list>
      <text:p text:style-name="Text_20_body">◎平均測定回数</text:p>
      <text:list text:style-name="List_20_1" text:continue-numbering="false">
        <text:list-item>
          <text:p text:style-name="LastListParagraph_List_20_1_Content_First"> 1回、10回、100回、1000回</text:p>
        </text:list-item>
      </text:list>
      <text:p text:style-name="Text_20_body">◎測定分解能</text:p>
      <text:list text:style-name="List_20_1" text:continue-numbering="false">
        <text:list-item>
          <text:p text:style-name="List_20_1_Content_First"> A/D変換10ビット(1024)、基準電圧=5V</text:p>
        </text:list-item>
        <text:list-item>
          <text:p text:style-name="List_20_1_Content_Last"> 約4.9mV(5V÷1024)</text:p>
        </text:list-item>
      </text:list>
      <text:p text:style-name="Text_20_body">◎入力電圧範囲</text:p>
      <text:list text:style-name="List_20_1" text:continue-numbering="false">
        <text:list-item>
          <text:p text:style-name="LastListParagraph_List_20_1_Content_First"> 0V~5V(分圧抵抗を付加することにより範囲を拡張することが可能)</text:p>
        </text:list-item>
      </text:list>
      <text:p text:style-name="Text_20_body">◎データ表示</text:p>
      <text:list text:style-name="List_20_1" text:continue-numbering="false">
        <text:list-item>
          <text:p text:style-name="LastListParagraph_List_20_1_Content_First"> LCD(20文字×4行)</text:p>
        </text:list-item>
      </text:list>
      <text:p text:style-name="Text_20_body">◎日付時刻管理</text:p>
      <text:list text:style-name="List_20_1" text:continue-numbering="false">
        <text:list-item>
          <text:p text:style-name="LastListParagraph_List_20_1_Content_First"> RTC(リアルタイムクロック)搭載</text:p>
        </text:list-item>
      </text:list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全体制御</text:p>
      <text:list text:style-name="List_20_1" text:continue-numbering="false">
        <text:list-item>
          <text:p text:style-name="List_20_1_Content_First"> PIC18F4585を使用します。</text:p>
        </text:list-item>
        <text:list-item>
          <text:p text:style-name="List_20_1_Content"> ADCモジュール&lt;アナログデータをデジタルデータに変換するために使用、10ビット分解能×11チャネル&gt;</text:p>
        </text:list-item>
        <text:list-item>
          <text:p text:style-name="List_20_1_Content"> TIMERモジュール&lt;正確なサンプリング周期を得るために使用&gt;</text:p>
        </text:list-item>
        <text:list-item>
          <text:p text:style-name="List_20_1_Content"> SPIモジュール&lt;SDCと通信するために使用&gt;</text:p>
        </text:list-item>
        <text:list-item>
          <text:p text:style-name="List_20_1_Content_Last"> EEPROMモジュール&lt;各種設定値を記憶するために使用&gt;</text:p>
        </text:list-item>
      </text:list>
      <text:p text:style-name="Text_20_body">◎SDC</text:p>
      <text:list text:style-name="List_20_1" text:continue-numbering="false">
        <text:list-item>
          <text:p text:style-name="LastListParagraph_List_20_1_Content_First"> FAT32対応のSDCを使用します。</text:p>
        </text:list-item>
      </text:list>
      <text:p text:style-name="Text_20_body">◎LCD</text:p>
      <text:list text:style-name="List_20_1" text:continue-numbering="false">
        <text:list-item>
          <text:p text:style-name="LastListParagraph_List_20_1_Content_First"> 20文字x4行のキャラクタ表示液晶モジュールを使用します。</text:p>
        </text:list-item>
      </text:list>
      <text:p text:style-name="Text_20_body">◎RTC</text:p>
      <text:list text:style-name="List_20_1" text:continue-numbering="false">
        <text:list-item>
          <text:p text:style-name="List_20_1_Content_First"> セイコーのリアルタイムクロックIC(RTC-8564NB)を使用します。</text:p>
        </text:list-item>
        <text:list-item>
          <text:p text:style-name="List_20_1_Content_Last"> PICとは、I2Cインターフェース(2線式)で通信します。</text:p>
        </text:list-item>
      </text:list>
      <text:p text:style-name="Text_20_body">◎3.3Vレギュレータ</text:p>
      <text:list text:style-name="List_20_1" text:continue-numbering="false">
        <text:list-item>
          <text:p text:style-name="List_20_1_Content_First"> 低損失型3端子レギュレータ&lt;TA48M033F&gt;を使用します。(電圧差0.65Vで動作可能)</text:p>
        </text:list-item>
        <text:list-item>
          <text:p text:style-name="List_20_1_Content_Last"> SDC駆動用に必要な電圧です。</text:p>
        </text:list-item>
      </text:list>
      <text:p text:style-name="Text_20_body">◎5Vレギュレータ</text:p>
      <text:list text:style-name="List_20_1" text:continue-numbering="false">
        <text:list-item>
          <text:p text:style-name="LastListParagraph_List_20_1_Content_First"> 低損失型3端子レギュレータ&lt;TA48M05F&gt;を使用します。(電圧差0.5Vで動作可能)</text:p>
        </text:list-item>
      </text:list>
      <text:p text:style-name="Text_20_body">◎電源</text:p>
      <text:list text:style-name="List_20_1" text:continue-numbering="false">
        <text:list-item>
          <text:p text:style-name="LastListParagraph_List_20_1_Content_First"> ACアダプタ&lt;8V~12V500mA程度&gt;を使用します。</text:p>
        </text:list-item>
      </text:list>
      <text:p text:style-name="Text_20_body">◎RTCバックアップ用コンデンサ</text:p>
      <text:list text:style-name="List_20_1" text:continue-numbering="false">
        <text:list-item>
          <text:p text:style-name="LastListParagraph_List_20_1_Content_First"> RTCは、電源が切れると内容が消えてしまうので、コイン型の電気二重層コンデンサ(1F、5.5V)でバックアップを行います。</text:p>
        </text:list-item>
      </text:list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PICのクロックを32MHzに設定します。【init_osc()】
◎コンパレータを設定します。【init_comparator()】
◎ポートを設定します。【init_port()】
◎ADCを設定します。【init_adc()】
◎SDCを初期化します。【init_sdc_fat32()】
◎RTCを初期化します。【init_rtc()】
◎モードスイッチ(SW_MODE)が押下されていれば、RTCの日付時刻を1月1日0時0分0秒に設定します。
◎タイマー(10msecの周期割り込み用)を設定します。【init_timer()】
◎EEPROMより「測定周期」、「平均化回数」を読み込みます。
◎LEDを3回点滅させます。
◎日付時刻をLCDに表示します。
◎動作モードを取得します。【get_mode()】
◎測定、表示、記録モード【run_mode_0()】</text:p>
      <text:list text:style-name="List_20_1" text:continue-numbering="false">
        <text:list-item>
          <text:p text:style-name="List_20_1_Content_First"> CH1~CH11の電圧をAD変換で取り込みLCDに表示します。</text:p>
        </text:list-item>
        <text:list-item>
          <text:p text:style-name="List_20_1_Content"> スタートスイッチ(SW_START)が押下されるのを待ちます。</text:p>
        </text:list-item>
        <text:list-item>
          <text:p text:style-name="List_20_1_Content"> ファイルをオープンします。</text:p>
        </text:list-item>
        <text:list-item>
          <text:p text:style-name="List_20_1_Content"> 測定および結果のSDカードへの書き込みを行います。</text:p>
        </text:list-item>
        <text:list-item>
          <text:p text:style-name="List_20_1_Content_Last"> ストップスイッチ(SW_STOP)が押下されるとファイルをクローズし終了します。</text:p>
        </text:list-item>
      </text:list>
      <text:p text:style-name="Text_20_body">◎時刻合わせモード【run_mode_1()】</text:p>
      <text:list text:style-name="List_20_1" text:continue-numbering="false">
        <text:list-item>
          <text:p text:style-name="List_20_1_Content_First"> スイッチ(SW_HOUR)が押下されると「時」を+1し、RTCに設定します。</text:p>
        </text:list-item>
        <text:list-item>
          <text:p text:style-name="List_20_1_Content_Last"> スイッチ(SW_MINUTE)が押下されると「分」を+1し、RTCに設定します。</text:p>
        </text:list-item>
      </text:list>
      <text:p text:style-name="Text_20_body">◎日付合わせモード【run_mode_2()】</text:p>
      <text:list text:style-name="List_20_1" text:continue-numbering="false">
        <text:list-item>
          <text:p text:style-name="List_20_1_Content_First"> スイッチ(SW_MONTH)が押下されると「月」を+1し、RTCに設定します。</text:p>
        </text:list-item>
        <text:list-item>
          <text:p text:style-name="List_20_1_Content_Last"> スイッチ(SW_DAY)が押下されると「日」を+1し、RTCに設定します。</text:p>
        </text:list-item>
      </text:list>
      <text:p text:style-name="Text_20_body">◎測定周期設定モード【run_mode_3()】</text:p>
      <text:list text:style-name="List_20_1" text:continue-numbering="false">
        <text:list-item>
          <text:p text:style-name="List_20_1_Content_First"> スイッチ(SW_UP)が押下されると「測定周期」を長くします。&lt;100msec→1sec→1min→10min&gt;</text:p>
        </text:list-item>
        <text:list-item>
          <text:p text:style-name="List_20_1_Content"> スイッチ(SW_DOWN)が押下されると「測定周期」を短くします。&lt;10min→1min→1sec→100msec&gt;</text:p>
        </text:list-item>
        <text:list-item>
          <text:p text:style-name="List_20_1_Content_Last"> 設定値はEEPROMに記録されます。</text:p>
        </text:list-item>
      </text:list>
      <text:p text:style-name="Text_20_body">◎平均化回数設定モード【run_mode_4()】</text:p>
      <text:list text:style-name="List_20_1" text:continue-numbering="false">
        <text:list-item>
          <text:p text:style-name="List_20_1_Content_First"> スイッチ(SW_UP)が押下されると「平均化回数」を長くします。&lt;1回→10回→100回→1000回&gt;</text:p>
        </text:list-item>
        <text:list-item>
          <text:p text:style-name="List_20_1_Content"> スイッチ(SW_DOWN)が押下されると「測定周期」を短くします。&lt;1000回→100回→10回→1回&gt;</text:p>
        </text:list-item>
        <text:list-item>
          <text:p text:style-name="List_20_1_Content_Last"> 設定値はEEPROMに記録されます。</text:p>
        </text:list-item>
      </text:list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0" text:anchor-type="as-char" draw:z-index="0" svg:width="19.05cm" style:rel-width="100%" svg:height="26.458333333333cm" style:rel-height="scale"><draw:image xlink:href="Pictures/025c53d41ab4e42d38ca631f47729b1c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**********</text:span><text:line-break/><text:span text:style-name="highlight_coMULTI">/*<text:line-break/>　　＜ＡＤロガー(FAT32)Ｖ３＞ <text:line-break/>■入力チャネル<text:line-break/>　・11チャネル <text:line-break/>■測定分解能<text:line-break/>　・約4.9mV<text:line-break/>■入力電圧範囲<text:line-break/>　・0V～5V <text:line-break/>■記録メディア<text:line-break/>　・ＳＤＣ(FAT32) <text:line-break/>■測定周期<text:line-break/>　・100msec、1sec、1min、10min<text:line-break/>■平均測定回数<text:line-break/>　・1回、10回、100回<text:line-break/>*/</text:span><text:line-break/><text:span text:style-name="highlight_co1">//********************************************************************************</text:span><text:line-break/><text:span text:style-name="highlight_co2">#define BYTE<text:s text:c="4"/>unsigned<text:s text:c="8"/>short</text:span><text:line-break/><text:span text:style-name="highlight_co2">#define WORD<text:s text:c="4"/>unsigned<text:s text:c="8"/>int</text:span><text:line-break/><text:span text:style-name="highlight_co2">#define DWORD<text:s text:c="3"/>unsigned<text:s text:c="8"/>long</text:span><text:line-break/><text:span text:style-name="highlight_co1">//</text:span><text:line-break/><text:span text:style-name="highlight_co2">#include "__Lib_FAT32.h"</text:span><text:line-break/><text:span text:style-name="highlight_co1">//</text:span><text:line-break/>sbit<text:s text:c="4"/>SW1<text:s text:c="13"/>at<text:s text:c="6"/>RA7_bit<text:span text:style-name="highlight_sy0">;</text:span><text:line-break/>sbit<text:s text:c="4"/>SW2<text:s text:c="13"/>at<text:s text:c="6"/>RA6_bit<text:span text:style-name="highlight_sy0">;</text:span><text:line-break/>sbit<text:s text:c="4"/>SW3<text:s text:c="13"/>at<text:s text:c="6"/>RE3_bit<text:span text:style-name="highlight_sy0">;</text:span><text:line-break/>sbit<text:s text:c="4"/>LED<text:s text:c="13"/>at<text:s text:c="6"/>RA4_bit<text:span text:style-name="highlight_sy0">;</text:span><text:line-break/><text:span text:style-name="highlight_co1">//</text:span><text:line-break/><text:span text:style-name="highlight_co2">#define SW_START<text:s text:c="8"/>SW1</text:span><text:line-break/><text:span text:style-name="highlight_co2">#define SW_STOP<text:s text:c="9"/>SW2</text:span><text:line-break/><text:span text:style-name="highlight_co2">#define SW_MODE<text:s text:c="9"/>SW3</text:span><text:line-break/><text:span text:style-name="highlight_co1">//</text:span><text:line-break/><text:span text:style-name="highlight_co2">#define SW_HOUR<text:s text:c="9"/>SW1</text:span><text:line-break/><text:span text:style-name="highlight_co2">#define SW_MINUTE<text:s text:c="7"/>SW2</text:span><text:line-break/><text:span text:style-name="highlight_co1">//</text:span><text:line-break/><text:span text:style-name="highlight_co2">#define SW_MONTH<text:s text:c="8"/>SW1</text:span><text:line-break/><text:span text:style-name="highlight_co2">#define SW_DAY<text:s text:c="10"/>SW2</text:span><text:line-break/><text:span text:style-name="highlight_co1">//</text:span><text:line-break/><text:span text:style-name="highlight_co2">#define SW_UP<text:s text:c="11"/>SW1</text:span><text:line-break/><text:span text:style-name="highlight_co2">#define SW_DOWN<text:s text:c="9"/>SW2</text:span><text:line-break/><text:span text:style-name="highlight_co1">//********************************************************************************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short</text:span><text:s text:c="3"/>get_mode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run_mode_0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run_mode_1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run_mode_2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run_mode_3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run_mode_4<text:span text:style-name="highlight_br0">(</text:span><text:span text:style-name="highlight_br0">)</text:span><text:span text:style-name="highlight_sy0">;</text:span><text:line-break/><text:span text:style-name="highlight_co1">//</text:span><text:line-break/><text:span text:style-name="highlight_kw2">extern</text:span><text:s text:c="2"/><text:span text:style-name="highlight_kw4">void</text:span><text:s text:c="4"/>init_osc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por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comparator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adc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sdc_fat32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timer<text:span text:style-name="highlight_br0">(</text:span><text:span text:style-name="highlight_br0">)</text:span><text:span text:style-name="highlight_sy0">;</text:span><text:line-break/><text:span text:style-name="highlight_co1">//</text:span><text:line-break/><text:span text:style-name="highlight_kw2">extern</text:span><text:s text:c="2"/><text:span text:style-name="highlight_kw4">void</text:span><text:s text:c="4"/>init_lcd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RegistCustomChar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BarDisp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short</text:span> dat<text:span text:style-name="highlight_sy0">,</text:span> <text:span text:style-name="highlight_kw4">short</text:span> bar<text:span text:style-name="highlight_br0">)</text:span><text:span text:style-name="highlight_sy0">;</text:span><text:line-break/><text:span text:style-name="highlight_co1">//</text:span><text:line-break/><text:span text:style-name="highlight_kw2">extern</text:span><text:s text:c="2"/>BYTE<text:s text:c="4"/>RTC_8564_Read<text:span text:style-name="highlight_br0">(</text:span>BYTE addr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RTC_8564_Write<text:span text:style-name="highlight_br0">(</text:span>BYTE addr<text:span text:style-name="highlight_sy0">,</text:span> BYTE dat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get_date_time<text:span text:style-name="highlight_br0">(</text:span><text:span text:style-name="highlight_kw4">char</text:span> <text:span text:style-name="highlight_sy0">*</text:span>dat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set_date_time<text:span text:style-name="highlight_br0">(</text:span><text:span text:style-name="highlight_kw4">char</text:span> <text:span text:style-name="highlight_sy0">*</text:span>dat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disp_date_time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rtc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clock2timedate2<text:span text:style-name="highlight_br0">(</text:span>__TIME <text:span text:style-name="highlight_sy0">*</text:span>tm<text:span text:style-name="highlight_br0">)</text:span><text:span text:style-name="highlight_sy0">;</text:span><text:line-break/><text:span text:style-name="highlight_co1">//</text:span><text:line-break/><text:span text:style-name="highlight_kw2">extern</text:span><text:s text:c="2"/>DWORD<text:s text:c="3"/>get_clock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set_clock<text:span text:style-name="highlight_br0">(</text:span>DWORD 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clock2str<text:span text:style-name="highlight_br0">(</text:span>DWORD 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,</text:span> <text:span text:style-name="highlight_kw4">char</text:span> <text:span text:style-name="highlight_sy0">*</text:span>str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clock2timedate<text:span text:style-name="highlight_br0">(</text:span>DWORD 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,</text:span> __TIME <text:span text:style-name="highlight_sy0">*</text:span>tm<text:span text:style-name="highlight_br0">)</text:span><text:span text:style-name="highlight_sy0">;</text:span><text:line-break/><text:span text:style-name="highlight_kw2">extern</text:span><text:s text:c="2"/><text:span text:style-name="highlight_kw4">long</text:span><text:s text:c="4"/>wait_trigger<text:span text:style-name="highlight_br0">(</text:span><text:span text:style-name="highlight_kw4">short</text:span> mode<text:span text:style-name="highlight_br0">)</text:span><text:span text:style-name="highlight_sy0">;</text:span><text:line-break/><text:span text:style-name="highlight_kw2">extern</text:span><text:s text:c="2"/>WORD<text:s text:c="4"/>ADC_Get_Sample_Average<text:span text:style-name="highlight_br0">(</text:span>BYTE channel<text:span text:style-name="highlight_br0">)</text:span><text:span text:style-name="highlight_sy0">;</text:span><text:line-break/><text:span text:style-name="highlight_co1">//********************************************************************************</text:span><text:line-break/><text:span text:style-name="highlight_kw4">char</text:span><text:s text:c="4"/><text:span text:style-name="highlight_sy0">*</text:span>tytle <text:span text:style-name="highlight_sy0">=</text:span> <text:span text:style-name="highlight_st0">"ad_logger_fat32 v3.1"</text:span><text:span text:style-name="highlight_sy0">;</text:span><text:line-break/><text:span text:style-name="highlight_kw4">char</text:span><text:s text:c="4"/>buf<text:span text:style-name="highlight_br0">[</text:span><text:span text:style-name="highlight_nu0">70</text:span><text:span text:style-name="highlight_br0">]</text:span><text:span text:style-name="highlight_sy0">;</text:span><text:line-break/><text:span text:style-name="highlight_kw4">char</text:span><text:s text:c="4"/><text:span text:style-name="highlight_sy0">*</text:span>file_name <text:span text:style-name="highlight_sy0">=</text:span> <text:span text:style-name="highlight_st0">"log_0000.txt"</text:span><text:span text:style-name="highlight_sy0">;</text:span><text:line-break/>WORD<text:s text:c="4"/>file_id <text:span text:style-name="highlight_sy0">=</text:span> <text:span text:style-name="highlight_nu0">0</text:span><text:span text:style-name="highlight_sy0">;</text:span><text:line-break/>__HANDLE<text:s text:c="8"/>fileHandle<text:span text:style-name="highlight_sy0">;</text:span><text:line-break/>__TIME<text:s text:c="10"/>TimeDate<text:span text:style-name="highlight_sy0">;</text:span><text:line-break/>BYTE<text:s text:c="4"/>td_hour<text:span text:style-name="highlight_sy0">,</text:span> td_min<text:span text:style-name="highlight_sy0">,</text:span> td_sec<text:span text:style-name="highlight_sy0">,</text:span> td_month<text:span text:style-name="highlight_sy0">,</text:span> td_day<text:span text:style-name="highlight_sy0">;</text:span><text:line-break/><text:span text:style-name="highlight_kw4">short</text:span><text:s text:c="3"/>run_mode <text:span text:style-name="highlight_sy0">=</text:span> <text:span text:style-name="highlight_nu0">0</text:span><text:span text:style-name="highlight_sy0">;</text:span><text:line-break/><text:span text:style-name="highlight_kw4">short</text:span><text:s text:c="3"/>cycle_mode <text:span text:style-name="highlight_sy0">=</text:span> <text:span text:style-name="highlight_nu0">1</text:span><text:span text:style-name="highlight_sy0">;</text:span><text:line-break/><text:span text:style-name="highlight_kw4">short</text:span><text:s text:c="3"/>sampling_mode <text:span text:style-name="highlight_sy0">=</text:span> <text:span text:style-name="highlight_nu0">2</text:span><text:span text:style-name="highlight_sy0">;</text:span><text:line-break/><text:span text:style-name="highlight_kw4">char</text:span><text:s text:c="4"/><text:span text:style-name="highlight_sy0">*</text:span>cycle_str<text:span text:style-name="highlight_br0">[</text:span><text:span text:style-name="highlight_nu0">4</text:span><text:span text:style-name="highlight_br0">]</text:span> <text:span text:style-name="highlight_sy0">=</text:span> <text:span text:style-name="highlight_br0">{</text:span><text:line-break/><text:s text:c="8"/><text:span text:style-name="highlight_st0">"100msec"</text:span><text:span text:style-name="highlight_sy0">,</text:span><text:line-break/><text:s text:c="8"/><text:span text:style-name="highlight_st0">"1sec<text:s text:c="3"/>"</text:span><text:span text:style-name="highlight_sy0">,</text:span><text:line-break/><text:s text:c="8"/><text:span text:style-name="highlight_st0">"1min<text:s text:c="3"/>"</text:span><text:span text:style-name="highlight_sy0">,</text:span><text:line-break/><text:s text:c="8"/><text:span text:style-name="highlight_st0">"10min<text:s text:c="2"/>"</text:span><text:line-break/><text:span text:style-name="highlight_br0">}</text:span><text:span text:style-name="highlight_sy0">;</text:span><text:line-break/><text:span text:style-name="highlight_kw4">char</text:span><text:s text:c="4"/><text:span text:style-name="highlight_sy0">*</text:span>sampling_str<text:span text:style-name="highlight_br0">[</text:span><text:span text:style-name="highlight_nu0">4</text:span><text:span text:style-name="highlight_br0">]</text:span> <text:span text:style-name="highlight_sy0">=</text:span> <text:span text:style-name="highlight_br0">{</text:span><text:line-break/><text:s text:c="8"/><text:span text:style-name="highlight_st0">"1<text:s text:c="3"/>"</text:span><text:span text:style-name="highlight_sy0">,</text:span><text:line-break/><text:s text:c="8"/><text:span text:style-name="highlight_st0">"10<text:s text:c="2"/>"</text:span><text:span text:style-name="highlight_sy0">,</text:span><text:line-break/><text:s text:c="8"/><text:span text:style-name="highlight_st0">"100 "</text:span><text:span text:style-name="highlight_sy0">,</text:span><text:line-break/><text:s text:c="8"/><text:span text:style-name="highlight_st0">"1000"</text:span><text:line-break/><text:span text:style-name="highlight_br0">}</text:span><text:span text:style-name="highlight_sy0">;</text:span><text:line-break/><text:span text:style-name="highlight_kw4">short</text:span><text:s text:c="3"/>change_flg <text:span text:style-name="highlight_sy0">=</text:span> <text:span text:style-name="highlight_nu0">0</text:span><text:span text:style-name="highlight_sy0">;</text:span><text:line-break/><text:span text:style-name="highlight_co1">//********************************************************************************</text:span><text:line-break/><text:span text:style-name="highlight_co1">//■メイン関数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init_osc<text:span text:style-name="highlight_br0">(</text:span><text:span text:style-name="highlight_br0">)</text:span><text:span text:style-name="highlight_sy0">;</text:span><text:line-break/><text:s text:c="8"/>init_comparator<text:span text:style-name="highlight_br0">(</text:span><text:span text:style-name="highlight_br0">)</text:span><text:span text:style-name="highlight_sy0">;</text:span><text:line-break/><text:s text:c="8"/>init_port<text:span text:style-name="highlight_br0">(</text:span><text:span text:style-name="highlight_br0">)</text:span><text:span text:style-name="highlight_sy0">;</text:span><text:line-break/><text:s text:c="8"/>init_adc<text:span text:style-name="highlight_br0">(</text:span><text:span text:style-name="highlight_br0">)</text:span><text:span text:style-name="highlight_sy0">;</text:span><text:line-break/><text:s text:c="8"/>init_lcd<text:span text:style-name="highlight_br0">(</text:span><text:span text:style-name="highlight_br0">)</text:span><text:span text:style-name="highlight_sy0">;</text:span><text:line-break/><text:s text:c="8"/>init_sdc_fat32<text:span text:style-name="highlight_br0">(</text:span><text:span text:style-name="highlight_br0">)</text:span><text:span text:style-name="highlight_sy0">;</text:span><text:line-break/><text:s text:c="8"/>init_rtc<text:span text:style-name="highlight_br0">(</text:span><text:span text:style-name="highlight_br0">)</text:span><text:span text:style-name="highlight_sy0">;</text:span><text:line-break/><text:s text:c="8"/><text:span text:style-name="highlight_kw1">if</text:span> <text:span text:style-name="highlight_br0">(</text:span>SW_MODE <text:span text:style-name="highlight_sy0">==</text:span> <text:span text:style-name="highlight_nu0">0</text:span><text:span text:style-name="highlight_br0">)</text:span> <text:span text:style-name="highlight_br0">{</text:span><text:line-break/><text:s text:c="16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date&amp;time initialize"</text:span><text:span text:style-name="highlight_br0">)</text:span><text:span text:style-name="highlight_sy0">;</text:span><text:line-break/><text:s text:c="16"/>Lcd_Out<text:span text:style-name="highlight_br0">(</text:span><text:span text:style-name="highlight_nu0">3</text:span><text:span text:style-name="highlight_sy0">,</text:span> <text:span text:style-name="highlight_nu0">1</text:span><text:span text:style-name="highlight_sy0">,</text:span> <text:span text:style-name="highlight_st0">"-- 01/01 00:00:00 --"</text:span><text:span text:style-name="highlight_br0">)</text:span><text:span text:style-name="highlight_sy0">;</text:span><text:line-break/><text:s text:c="16"/><text:span text:style-name="highlight_kw1">while</text:span> <text:span text:style-name="highlight_br0">(</text:span>SW_MODE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span text:style-name="highlight_br0">}</text:span><text:line-break/><text:s text:c="16"/>set_date_time<text:span text:style-name="highlight_br0">(</text:span><text:span text:style-name="highlight_st0">"01/01 00:00:00"</text:span><text:span text:style-name="highlight_br0">)</text:span><text:span text:style-name="highlight_sy0">;</text:span><text:line-break/><text:s text:c="16"/>Lcd_Cmd<text:span text:style-name="highlight_br0">(</text:span>_LCD_CLEAR<text:span text:style-name="highlight_br0">)</text:span><text:span text:style-name="highlight_sy0">;</text:span><text:line-break/><text:s text:c="8"/><text:span text:style-name="highlight_br0">}</text:span><text:line-break/><text:s text:c="8"/>init_timer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cycle_mode <text:span text:style-name="highlight_sy0">=</text:span> EEPROM_Read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kw1">if</text:span> <text:span text:style-name="highlight_br0">(</text:span><text:span text:style-name="highlight_br0">(</text:span>cycle_mode <text:span text:style-name="highlight_sy0">&lt;</text:span> <text:span text:style-name="highlight_nu0">0</text:span><text:span text:style-name="highlight_br0">)</text:span> <text:span text:style-name="highlight_sy0">||</text:span> <text:span text:style-name="highlight_br0">(</text:span>cycle_mode <text:span text:style-name="highlight_sy0">&gt;</text:span> <text:span text:style-name="highlight_nu0">3</text:span><text:span text:style-name="highlight_br0">)</text:span><text:span text:style-name="highlight_br0">)</text:span> <text:span text:style-name="highlight_br0">{</text:span><text:line-break/><text:s text:c="16"/>cycle_mode <text:span text:style-name="highlight_sy0">=</text:span> <text:span text:style-name="highlight_nu0">1</text:span><text:span text:style-name="highlight_sy0">;</text:span><text:line-break/><text:s text:c="8"/><text:span text:style-name="highlight_br0">}</text:span><text:line-break/><text:s text:c="8"/>sampling_mode <text:span text:style-name="highlight_sy0">=</text:span> EEPROM_Read<text:span text:style-name="highlight_br0">(</text:span><text:span text:style-name="highlight_nu0">1</text:span><text:span text:style-name="highlight_br0">)</text:span><text:span text:style-name="highlight_sy0">;</text:span><text:line-break/><text:s text:c="8"/><text:span text:style-name="highlight_kw1">if</text:span> <text:span text:style-name="highlight_br0">(</text:span><text:span text:style-name="highlight_br0">(</text:span>sampling_mode <text:span text:style-name="highlight_sy0">&lt;</text:span> <text:span text:style-name="highlight_nu0">0</text:span><text:span text:style-name="highlight_br0">)</text:span> <text:span text:style-name="highlight_sy0">||</text:span> <text:span text:style-name="highlight_br0">(</text:span>sampling_mode <text:span text:style-name="highlight_sy0">&gt;</text:span> <text:span text:style-name="highlight_nu0">3</text:span><text:span text:style-name="highlight_br0">)</text:span><text:span text:style-name="highlight_br0">)</text:span> <text:span text:style-name="highlight_br0">{</text:span><text:line-break/><text:s text:c="16"/>sampling_mode <text:span text:style-name="highlight_sy0">=</text:span> <text:span text:style-name="highlight_nu0">1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ED <text:span text:style-name="highlight_sy0">=</text:span> <text:span text:style-name="highlight_nu0">1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LED <text:span text:style-name="highlight_sy0">=</text:span> <text:span text:style-name="highlight_nu0">0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get_date_time<text:span text:style-name="highlight_br0">(</text:span>buf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6"/><text:span text:style-name="highlight_co1">//</text:span><text:line-break/><text:s text:c="16"/><text:span text:style-name="highlight_kw1">switch</text:span> <text:span text:style-name="highlight_br0">(</text:span>get_mode<text:span text:style-name="highlight_br0">(</text:span><text:span text:style-name="highlight_br0">)</text:span><text:span text:style-name="highlight_br0">)</text:span> <text:span text:style-name="highlight_br0">{</text:span><text:line-break/><text:s text:c="16"/><text:span text:style-name="highlight_kw1">case</text:span> <text:span text:style-name="highlight_nu0">0</text:span><text:span text:style-name="highlight_sy0">:</text:span><text:span text:style-name="highlight_co1">//測定、表示、記録 </text:span><text:line-break/><text:s text:c="24"/>run_mode_0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</text:span><text:span text:style-name="highlight_sy0">:</text:span><text:span text:style-name="highlight_co1">//時刻合わせ </text:span><text:line-break/><text:s text:c="24"/>run_mode_1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2</text:span><text:span text:style-name="highlight_sy0">:</text:span><text:span text:style-name="highlight_co1">//日付合わせ </text:span><text:line-break/><text:s text:c="24"/>run_mode_2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3</text:span><text:span text:style-name="highlight_sy0">:</text:span><text:span text:style-name="highlight_co1">//測定周期設定 </text:span><text:line-break/><text:s text:c="24"/>run_mode_3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4</text:span><text:span text:style-name="highlight_sy0">:</text:span><text:span text:style-name="highlight_co1">//平均化回数設定 </text:span><text:line-break/><text:s text:c="24"/>run_mode_4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kw4">void</text:span><text:s text:c="4"/>run_mode_0<text:span text:style-name="highlight_br0">(</text:span><text:span text:style-name="highlight_br0">)</text:span><text:line-break/><text:span text:style-name="highlight_br0">{</text:span><text:line-break/><text:s text:c="8"/><text:span text:style-name="highlight_kw4">double</text:span><text:s text:c="2"/>ch1<text:span text:style-name="highlight_sy0">,</text:span> ch2<text:span text:style-name="highlight_sy0">,</text:span> ch3<text:span text:style-name="highlight_sy0">,</text:span> ch4<text:span text:style-name="highlight_sy0">,</text:span> ch5<text:span text:style-name="highlight_sy0">,</text:span> ch6<text:span text:style-name="highlight_sy0">,</text:span> ch7<text:span text:style-name="highlight_sy0">,</text:span> ch8<text:span text:style-name="highlight_sy0">,</text:span> ch9<text:span text:style-name="highlight_sy0">,</text:span> ch10<text:span text:style-name="highlight_sy0">,</text:span> ch11<text:span text:style-name="highlight_sy0">;</text:span><text:line-break/><text:s text:c="8"/><text:span text:style-name="highlight_kw4">long</text:span><text:s text:c="4"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;</text:span><text:line-break/><text:s text:c="8"/><text:span text:style-name="highlight_co1">//</text:span><text:line-break/><text:s text:c="8"/>ch1 <text:span text:style-name="highlight_sy0">=</text:span> ADC_Get_Sample_Average<text:span text:style-name="highlight_br0">(</text:span><text:span text:style-name="highlight_nu0">0</text:span><text:span text:style-name="highlight_br0">)</text:span><text:span text:style-name="highlight_sy0">;</text:span><text:line-break/><text:s text:c="8"/>ch2 <text:span text:style-name="highlight_sy0">=</text:span> ADC_Get_Sample_Average<text:span text:style-name="highlight_br0">(</text:span><text:span text:style-name="highlight_nu0">1</text:span><text:span text:style-name="highlight_br0">)</text:span><text:span text:style-name="highlight_sy0">;</text:span><text:line-break/><text:s text:c="8"/>ch3 <text:span text:style-name="highlight_sy0">=</text:span> ADC_Get_Sample_Average<text:span text:style-name="highlight_br0">(</text:span><text:span text:style-name="highlight_nu0">2</text:span><text:span text:style-name="highlight_br0">)</text:span><text:span text:style-name="highlight_sy0">;</text:span><text:line-break/><text:s text:c="8"/>ch4 <text:span text:style-name="highlight_sy0">=</text:span> ADC_Get_Sample_Average<text:span text:style-name="highlight_br0">(</text:span><text:span text:style-name="highlight_nu0">3</text:span><text:span text:style-name="highlight_br0">)</text:span><text:span text:style-name="highlight_sy0">;</text:span><text:line-break/><text:s text:c="8"/>ch5 <text:span text:style-name="highlight_sy0">=</text:span> ADC_Get_Sample_Average<text:span text:style-name="highlight_br0">(</text:span><text:span text:style-name="highlight_nu0">4</text:span><text:span text:style-name="highlight_br0">)</text:span><text:span text:style-name="highlight_sy0">;</text:span><text:line-break/><text:s text:c="8"/>ch6 <text:span text:style-name="highlight_sy0">=</text:span> ADC_Get_Sample_Average<text:span text:style-name="highlight_br0">(</text:span><text:span text:style-name="highlight_nu0">5</text:span><text:span text:style-name="highlight_br0">)</text:span><text:span text:style-name="highlight_sy0">;</text:span><text:line-break/><text:s text:c="8"/>ch7 <text:span text:style-name="highlight_sy0">=</text:span> ADC_Get_Sample_Average<text:span text:style-name="highlight_br0">(</text:span><text:span text:style-name="highlight_nu0">6</text:span><text:span text:style-name="highlight_br0">)</text:span><text:span text:style-name="highlight_sy0">;</text:span><text:line-break/><text:s text:c="8"/>ch8 <text:span text:style-name="highlight_sy0">=</text:span> ADC_Get_Sample_Average<text:span text:style-name="highlight_br0">(</text:span><text:span text:style-name="highlight_nu0">7</text:span><text:span text:style-name="highlight_br0">)</text:span><text:span text:style-name="highlight_sy0">;</text:span><text:line-break/><text:s text:c="8"/>ch9 <text:span text:style-name="highlight_sy0">=</text:span> ADC_Get_Sample_Average<text:span text:style-name="highlight_br0">(</text:span><text:span text:style-name="highlight_nu0">8</text:span><text:span text:style-name="highlight_br0">)</text:span><text:span text:style-name="highlight_sy0">;</text:span><text:line-break/><text:s text:c="8"/>ch10 <text:span text:style-name="highlight_sy0">=</text:span> ADC_Get_Sample_Average<text:span text:style-name="highlight_br0">(</text:span><text:span text:style-name="highlight_nu0">9</text:span><text:span text:style-name="highlight_br0">)</text:span><text:span text:style-name="highlight_sy0">;</text:span><text:line-break/><text:s text:c="8"/>ch11 <text:span text:style-name="highlight_sy0">=</text:span> ADC_Get_Sample_Average<text:span text:style-name="highlight_br0">(</text:span><text:span text:style-name="highlight_nu0">10</text:span><text:span text:style-name="highlight_br0">)</text:span><text:span text:style-name="highlight_sy0">;</text:span><text:line-break/><text:s text:c="8"/><text:span text:style-name="highlight_co1">//</text:span><text:line-break/><text:s text:c="8"/>ch1 <text:span text:style-name="highlight_sy0">*=</text:span> <text:span text:style-name="highlight_nu16">4.8828125</text:span><text:span text:style-name="highlight_sy0">;</text:span><text:line-break/><text:s text:c="8"/>ch2 <text:span text:style-name="highlight_sy0">*=</text:span> <text:span text:style-name="highlight_nu16">4.8828125</text:span><text:span text:style-name="highlight_sy0">;</text:span><text:line-break/><text:s text:c="8"/>ch3 <text:span text:style-name="highlight_sy0">*=</text:span> <text:span text:style-name="highlight_nu16">4.8828125</text:span><text:span text:style-name="highlight_sy0">;</text:span><text:line-break/><text:s text:c="8"/>ch4 <text:span text:style-name="highlight_sy0">*=</text:span> <text:span text:style-name="highlight_nu16">4.8828125</text:span><text:span text:style-name="highlight_sy0">;</text:span><text:line-break/><text:s text:c="8"/>ch5 <text:span text:style-name="highlight_sy0">*=</text:span> <text:span text:style-name="highlight_nu16">4.8828125</text:span><text:span text:style-name="highlight_sy0">;</text:span><text:line-break/><text:s text:c="8"/>ch6 <text:span text:style-name="highlight_sy0">*=</text:span> <text:span text:style-name="highlight_nu16">4.8828125</text:span><text:span text:style-name="highlight_sy0">;</text:span><text:line-break/><text:s text:c="8"/>ch7 <text:span text:style-name="highlight_sy0">*=</text:span> <text:span text:style-name="highlight_nu16">4.8828125</text:span><text:span text:style-name="highlight_sy0">;</text:span><text:line-break/><text:s text:c="8"/>ch8 <text:span text:style-name="highlight_sy0">*=</text:span> <text:span text:style-name="highlight_nu16">4.8828125</text:span><text:span text:style-name="highlight_sy0">;</text:span><text:line-break/><text:s text:c="8"/>ch9 <text:span text:style-name="highlight_sy0">*=</text:span> <text:span text:style-name="highlight_nu16">4.8828125</text:span><text:span text:style-name="highlight_sy0">;</text:span><text:line-break/><text:s text:c="8"/>ch10 <text:span text:style-name="highlight_sy0">*=</text:span> <text:span text:style-name="highlight_nu16">4.8828125</text:span><text:span text:style-name="highlight_sy0">;</text:span><text:line-break/><text:s text:c="8"/>ch11 <text:span text:style-name="highlight_sy0">*=</text:span> <text:span text:style-name="highlight_nu16">4.8828125</text:span><text:span text:style-name="highlight_sy0">;</text:span><text:line-break/><text:s text:c="8"/><text:span text:style-name="highlight_co1">//</text:span><text:line-break/><text:s text:c="8"/>WordToStr<text:span text:style-name="highlight_br0">(</text:span>ch1<text:span text:style-name="highlight_sy0">,</text:span> buf<text:span text:style-name="highlight_br0">)</text:span><text:span text:style-name="highlight_sy0">;</text:span><text:line-break/><text:s text:c="8"/>WordToStr<text:span text:style-name="highlight_br0">(</text:span>ch2<text:span text:style-name="highlight_sy0">,</text:span> <text:span text:style-name="highlight_sy0">&amp;</text:span>buf<text:span text:style-name="highlight_br0">[</text:span><text:span text:style-name="highlight_nu0">5</text:span><text:span text:style-name="highlight_br0">]</text:span><text:span text:style-name="highlight_br0">)</text:span><text:span text:style-name="highlight_sy0">;</text:span><text:line-break/><text:s text:c="8"/>WordToStr<text:span text:style-name="highlight_br0">(</text:span>ch3<text:span text:style-name="highlight_sy0">,</text:span> <text:span text:style-name="highlight_sy0">&amp;</text:span>buf<text:span text:style-name="highlight_br0">[</text:span><text:span text:style-name="highlight_nu0">10</text:span><text:span text:style-name="highlight_br0">]</text:span><text:span text:style-name="highlight_br0">)</text:span><text:span text:style-name="highlight_sy0">;</text:span><text:line-break/><text:s text:c="8"/>WordToStr<text:span text:style-name="highlight_br0">(</text:span>ch4<text:span text:style-name="highlight_sy0">,</text:span> <text:span text:style-name="highlight_sy0">&amp;</text:span>buf<text:span text:style-name="highlight_br0">[</text:span><text:span text:style-name="highlight_nu0">15</text:span><text:span text:style-name="highlight_br0">]</text:span><text:span text:style-name="highlight_br0">)</text:span><text:span text:style-name="highlight_sy0">;</text:span><text:line-break/><text:s text:c="8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8"/>WordToStr<text:span text:style-name="highlight_br0">(</text:span>ch5<text:span text:style-name="highlight_sy0">,</text:span> buf<text:span text:style-name="highlight_br0">)</text:span><text:span text:style-name="highlight_sy0">;</text:span><text:line-break/><text:s text:c="8"/>WordToStr<text:span text:style-name="highlight_br0">(</text:span>ch6<text:span text:style-name="highlight_sy0">,</text:span> <text:span text:style-name="highlight_sy0">&amp;</text:span>buf<text:span text:style-name="highlight_br0">[</text:span><text:span text:style-name="highlight_nu0">5</text:span><text:span text:style-name="highlight_br0">]</text:span><text:span text:style-name="highlight_br0">)</text:span><text:span text:style-name="highlight_sy0">;</text:span><text:line-break/><text:s text:c="8"/>WordToStr<text:span text:style-name="highlight_br0">(</text:span>ch7<text:span text:style-name="highlight_sy0">,</text:span> <text:span text:style-name="highlight_sy0">&amp;</text:span>buf<text:span text:style-name="highlight_br0">[</text:span><text:span text:style-name="highlight_nu0">10</text:span><text:span text:style-name="highlight_br0">]</text:span><text:span text:style-name="highlight_br0">)</text:span><text:span text:style-name="highlight_sy0">;</text:span><text:line-break/><text:s text:c="8"/>WordToStr<text:span text:style-name="highlight_br0">(</text:span>ch8<text:span text:style-name="highlight_sy0">,</text:span> <text:span text:style-name="highlight_sy0">&amp;</text:span>buf<text:span text:style-name="highlight_br0">[</text:span><text:span text:style-name="highlight_nu0">15</text:span><text:span text:style-name="highlight_br0">]</text:span><text:span text:style-name="highlight_br0">)</text:span><text:span text:style-name="highlight_sy0">;</text:span><text:line-break/><text:s text:c="8"/>Lcd_Out<text:span text:style-name="highlight_br0">(</text:span><text:span text:style-name="highlight_nu0">3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8"/>WordToStr<text:span text:style-name="highlight_br0">(</text:span>ch9<text:span text:style-name="highlight_sy0">,</text:span> buf<text:span text:style-name="highlight_br0">)</text:span><text:span text:style-name="highlight_sy0">;</text:span><text:line-break/><text:s text:c="8"/>WordToStr<text:span text:style-name="highlight_br0">(</text:span>ch10<text:span text:style-name="highlight_sy0">,</text:span> <text:span text:style-name="highlight_sy0">&amp;</text:span>buf<text:span text:style-name="highlight_br0">[</text:span><text:span text:style-name="highlight_nu0">5</text:span><text:span text:style-name="highlight_br0">]</text:span><text:span text:style-name="highlight_br0">)</text:span><text:span text:style-name="highlight_sy0">;</text:span><text:line-break/><text:s text:c="8"/>WordToStr<text:span text:style-name="highlight_br0">(</text:span>ch11<text:span text:style-name="highlight_sy0">,</text:span> <text:span text:style-name="highlight_sy0">&amp;</text:span>buf<text:span text:style-name="highlight_br0">[</text:span><text:span text:style-name="highlight_nu0">10</text:span><text:span text:style-name="highlight_br0">]</text:span><text:span text:style-name="highlight_br0">)</text:span><text:span text:style-name="highlight_sy0">;</text:span><text:line-break/><text:s text:c="8"/>Lcd_Out<text:span text:style-name="highlight_br0">(</text:span><text:span text:style-name="highlight_nu0">4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SW_START <text:span text:style-name="highlight_sy0">==</text:span> <text:span text:style-name="highlight_nu0">1</text:span><text:span text:style-name="highlight_br0">)</text:span> <text:span text:style-name="highlight_br0">{</text:span><text:line-break/><text:s text:c="16"/><text:span text:style-name="highlight_kw1">return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cd_Chr<text:span text:style-name="highlight_br0">(</text:span><text:span text:style-name="highlight_nu0">1</text:span><text:span text:style-name="highlight_sy0">,</text:span> <text:span text:style-name="highlight_nu0">20</text:span><text:span text:style-name="highlight_sy0">,</text:span> <text:span text:style-name="highlight_nu12">0xFF</text:span><text:span text:style-name="highlight_br0">)</text:span><text:span text:style-name="highlight_sy0">;</text:span><text:line-break/><text:s text:c="8"/>LED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file_id<text:span text:style-name="highlight_sy0">++;</text:span><text:line-break/><text:s text:c="8"/>WordToStr<text:span text:style-name="highlight_br0">(</text:span>file_id<text:span text:style-name="highlight_sy0">,</text:span> buf<text:span text:style-name="highlight_br0">)</text:span><text:span text:style-name="highlight_sy0">;</text:span><text:line-break/><text:s text:c="8"/>file_name<text:span text:style-name="highlight_br0">[</text:span><text:span text:style-name="highlight_nu0">4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s text:c="8"/>file_name<text:span text:style-name="highlight_br0">[</text:span><text:span text:style-name="highlight_nu0">5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2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2</text:span><text:span text:style-name="highlight_br0">]</text:span><text:span text:style-name="highlight_sy0">;</text:span><text:line-break/><text:s text:c="8"/>file_name<text:span text:style-name="highlight_br0">[</text:span><text:span text:style-name="highlight_nu0">6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3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3</text:span><text:span text:style-name="highlight_br0">]</text:span><text:span text:style-name="highlight_sy0">;</text:span><text:line-break/><text:s text:c="8"/>file_name<text:span text:style-name="highlight_br0">[</text:span><text:span text:style-name="highlight_nu0">7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4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4</text:span><text:span text:style-name="highlight_br0">]</text:span><text:span text:style-name="highlight_sy0">;</text:span><text:line-break/><text:s text:c="8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<text:s text:c="20"/>"</text:span><text:span text:style-name="highlight_br0">)</text:span><text:span text:style-name="highlight_sy0">;</text:span><text:line-break/><text:s text:c="8"/>Lcd_Out<text:span text:style-name="highlight_br0">(</text:span><text:span text:style-name="highlight_nu0">3</text:span><text:span text:style-name="highlight_sy0">,</text:span> <text:span text:style-name="highlight_nu0">1</text:span><text:span text:style-name="highlight_sy0">,</text:span> <text:span text:style-name="highlight_st0">"<text:s text:c="20"/>"</text:span><text:span text:style-name="highlight_br0">)</text:span><text:span text:style-name="highlight_sy0">;</text:span><text:line-break/><text:s text:c="8"/>Lcd_Out<text:span text:style-name="highlight_br0">(</text:span><text:span text:style-name="highlight_nu0">3</text:span><text:span text:style-name="highlight_sy0">,</text:span> <text:span text:style-name="highlight_nu0">1</text:span><text:span text:style-name="highlight_sy0">,</text:span> file_name<text:span text:style-name="highlight_br0">)</text:span><text:span text:style-name="highlight_sy0">;</text:span><text:line-break/><text:s text:c="8"/>Lcd_Out<text:span text:style-name="highlight_br0">(</text:span><text:span text:style-name="highlight_nu0">4</text:span><text:span text:style-name="highlight_sy0">,</text:span> <text:span text:style-name="highlight_nu0">1</text:span><text:span text:style-name="highlight_sy0">,</text:span> <text:span text:style-name="highlight_st0">"<text:s text:c="20"/>"</text:span><text:span text:style-name="highlight_br0">)</text:span><text:span text:style-name="highlight_sy0">;</text:span><text:line-break/><text:s text:c="8"/>Delay_ms<text:span text:style-name="highlight_br0">(</text:span><text:span text:style-name="highlight_nu0">500</text:span><text:span text:style-name="highlight_br0">)</text:span><text:span text:style-name="highlight_sy0">;</text:span><text:line-break/><text:s text:c="8"/>Lcd_Out<text:span text:style-name="highlight_br0">(</text:span><text:span text:style-name="highlight_nu0">3</text:span><text:span text:style-name="highlight_sy0">,</text:span> <text:span text:style-name="highlight_nu0">1</text:span><text:span text:style-name="highlight_sy0">,</text:span> <text:span text:style-name="highlight_st0">"<text:s text:c="20"/>"</text:span><text:span text:style-name="highlight_br0">)</text:span><text:span text:style-name="highlight_sy0">;</text:span><text:line-break/><text:s text:c="8"/><text:span text:style-name="highlight_co1">//</text:span><text:line-break/><text:s text:c="8"/>clock2timedate2<text:span text:style-name="highlight_br0">(</text:span><text:span text:style-name="highlight_sy0">&amp;</text:span>TimeDate<text:span text:style-name="highlight_br0">)</text:span><text:span text:style-name="highlight_sy0">;</text:span><text:line-break/><text:s text:c="8"/>FAT32_SetTime<text:span text:style-name="highlight_br0">(</text:span><text:span text:style-name="highlight_sy0">&amp;</text:span>TimeDate<text:span text:style-name="highlight_br0">)</text:span><text:span text:style-name="highlight_sy0">;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 text:c="8"/>FAT32_Delete<text:span text:style-name="highlight_br0">(</text:span>file_name<text:span text:style-name="highlight_br0">)</text:span><text:span text:style-name="highlight_sy0">;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 text:c="8"/>fileHandle <text:span text:style-name="highlight_sy0">=</text:span> FAT32_Open<text:span text:style-name="highlight_br0">(</text:span>file_name<text:span text:style-name="highlight_sy0">,</text:span> FILE_WRITE<text:span text:style-name="highlight_br0">)</text:span><text:span text:style-name="highlight_sy0">;</text:span><text:line-break/><text:s text:c="8"/>FAT32_Write<text:span text:style-name="highlight_br0">(</text:span>fileHandle<text:span text:style-name="highlight_sy0">,</text:span> <text:span text:style-name="highlight_st0">"$START "</text:span><text:span text:style-name="highlight_sy0">,</text:span> <text:span text:style-name="highlight_nu0">7</text:span><text:span text:style-name="highlight_br0">)</text:span><text:span text:style-name="highlight_sy0">;</text:span><text:line-break/><text:s text:c="8"/>get_date_time<text:span text:style-name="highlight_br0">(</text:span>buf<text:span text:style-name="highlight_br0">)</text:span><text:span text:style-name="highlight_sy0">;</text:span><text:line-break/><text:s text:c="8"/>buf<text:span text:style-name="highlight_br0">[</text:span><text:span text:style-name="highlight_nu0">14</text:span><text:span text:style-name="highlight_br0">]</text:span> <text:span text:style-name="highlight_sy0">=</text:span> <text:span text:style-name="highlight_st0">'<text:span text:style-name="highlight_es1">\r</text:span>'</text:span><text:span text:style-name="highlight_sy0">;</text:span><text:line-break/><text:s text:c="8"/>buf<text:span text:style-name="highlight_br0">[</text:span><text:span text:style-name="highlight_nu0">15</text:span><text:span text:style-name="highlight_br0">]</text:span> <text:span text:style-name="highlight_sy0">=</text:span> <text:span text:style-name="highlight_st0">'<text:span text:style-name="highlight_es1">\n</text:span>'</text:span><text:span text:style-name="highlight_sy0">;</text:span><text:line-break/><text:s text:c="8"/>FAT32_Write<text:span text:style-name="highlight_br0">(</text:span>fileHandle<text:span text:style-name="highlight_sy0">,</text:span> buf<text:span text:style-name="highlight_sy0">,</text:span> <text:span text:style-name="highlight_nu0">16</text:span><text:span text:style-name="highlight_br0">)</text:span><text:span text:style-name="highlight_sy0">;</text:span><text:line-break/><text:s text:c="8"/>set_clock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kw1">while</text:span> <text:span text:style-name="highlight_br0">(</text:span>SW_STOP <text:span text:style-name="highlight_sy0">!=</text:span> <text:span text:style-name="highlight_nu0">0</text:span><text:span text:style-name="highlight_br0">)</text:span> <text:span text:style-name="highlight_br0">{</text:span><text:line-break/><text:s text:c="16"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wait_trigger<text:span text:style-name="highlight_br0">(</text:span>cycle_mode<text:span text:style-name="highlight_br0">)</text:span><text:span text:style-name="highlight_sy0">;</text:span><text:line-break/><text:s text:c="16"/><text:span text:style-name="highlight_kw1">if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=</text:span> <text:span text:style-name="highlight_sy0">-</text:span><text:span text:style-name="highlight_nu0">1</text:span><text:span text:style-name="highlight_br0">)</text:span> <text:span text:style-name="highlight_br0">{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clock2str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,</text:span> buf<text:span text:style-name="highlight_br0">)</text:span><text:span text:style-name="highlight_sy0">;</text:span><text:line-break/><text:s text:c="16"/><text:span text:style-name="highlight_co1">//</text:span><text:line-break/><text:s text:c="16"/>ch1 <text:span text:style-name="highlight_sy0">=</text:span> ADC_Get_Sample_Average<text:span text:style-name="highlight_br0">(</text:span><text:span text:style-name="highlight_nu0">0</text:span><text:span text:style-name="highlight_br0">)</text:span><text:span text:style-name="highlight_sy0">;</text:span><text:line-break/><text:s text:c="16"/>ch2 <text:span text:style-name="highlight_sy0">=</text:span> ADC_Get_Sample_Average<text:span text:style-name="highlight_br0">(</text:span><text:span text:style-name="highlight_nu0">1</text:span><text:span text:style-name="highlight_br0">)</text:span><text:span text:style-name="highlight_sy0">;</text:span><text:line-break/><text:s text:c="16"/>ch3 <text:span text:style-name="highlight_sy0">=</text:span> ADC_Get_Sample_Average<text:span text:style-name="highlight_br0">(</text:span><text:span text:style-name="highlight_nu0">2</text:span><text:span text:style-name="highlight_br0">)</text:span><text:span text:style-name="highlight_sy0">;</text:span><text:line-break/><text:s text:c="16"/>ch4 <text:span text:style-name="highlight_sy0">=</text:span> ADC_Get_Sample_Average<text:span text:style-name="highlight_br0">(</text:span><text:span text:style-name="highlight_nu0">3</text:span><text:span text:style-name="highlight_br0">)</text:span><text:span text:style-name="highlight_sy0">;</text:span><text:line-break/><text:s text:c="16"/>ch5 <text:span text:style-name="highlight_sy0">=</text:span> ADC_Get_Sample_Average<text:span text:style-name="highlight_br0">(</text:span><text:span text:style-name="highlight_nu0">4</text:span><text:span text:style-name="highlight_br0">)</text:span><text:span text:style-name="highlight_sy0">;</text:span><text:line-break/><text:s text:c="16"/>ch6 <text:span text:style-name="highlight_sy0">=</text:span> ADC_Get_Sample_Average<text:span text:style-name="highlight_br0">(</text:span><text:span text:style-name="highlight_nu0">5</text:span><text:span text:style-name="highlight_br0">)</text:span><text:span text:style-name="highlight_sy0">;</text:span><text:line-break/><text:s text:c="16"/>ch7 <text:span text:style-name="highlight_sy0">=</text:span> ADC_Get_Sample_Average<text:span text:style-name="highlight_br0">(</text:span><text:span text:style-name="highlight_nu0">6</text:span><text:span text:style-name="highlight_br0">)</text:span><text:span text:style-name="highlight_sy0">;</text:span><text:line-break/><text:s text:c="16"/>ch8 <text:span text:style-name="highlight_sy0">=</text:span> ADC_Get_Sample_Average<text:span text:style-name="highlight_br0">(</text:span><text:span text:style-name="highlight_nu0">7</text:span><text:span text:style-name="highlight_br0">)</text:span><text:span text:style-name="highlight_sy0">;</text:span><text:line-break/><text:s text:c="16"/>ch9 <text:span text:style-name="highlight_sy0">=</text:span> ADC_Get_Sample_Average<text:span text:style-name="highlight_br0">(</text:span><text:span text:style-name="highlight_nu0">8</text:span><text:span text:style-name="highlight_br0">)</text:span><text:span text:style-name="highlight_sy0">;</text:span><text:line-break/><text:s text:c="16"/>ch10 <text:span text:style-name="highlight_sy0">=</text:span> ADC_Get_Sample_Average<text:span text:style-name="highlight_br0">(</text:span><text:span text:style-name="highlight_nu0">9</text:span><text:span text:style-name="highlight_br0">)</text:span><text:span text:style-name="highlight_sy0">;</text:span><text:line-break/><text:s text:c="16"/>ch11 <text:span text:style-name="highlight_sy0">=</text:span> ADC_Get_Sample_Average<text:span text:style-name="highlight_br0">(</text:span><text:span text:style-name="highlight_nu0">10</text:span><text:span text:style-name="highlight_br0">)</text:span><text:span text:style-name="highlight_sy0">;</text:span><text:line-break/><text:s text:c="16"/><text:span text:style-name="highlight_co1">//</text:span><text:line-break/><text:s text:c="16"/>ch1 <text:span text:style-name="highlight_sy0">*=</text:span> <text:span text:style-name="highlight_nu16">4.8828125</text:span><text:span text:style-name="highlight_sy0">;</text:span><text:line-break/><text:s text:c="16"/>ch2 <text:span text:style-name="highlight_sy0">*=</text:span> <text:span text:style-name="highlight_nu16">4.8828125</text:span><text:span text:style-name="highlight_sy0">;</text:span><text:line-break/><text:s text:c="16"/>ch3 <text:span text:style-name="highlight_sy0">*=</text:span> <text:span text:style-name="highlight_nu16">4.8828125</text:span><text:span text:style-name="highlight_sy0">;</text:span><text:line-break/><text:s text:c="16"/>ch4 <text:span text:style-name="highlight_sy0">*=</text:span> <text:span text:style-name="highlight_nu16">4.8828125</text:span><text:span text:style-name="highlight_sy0">;</text:span><text:line-break/><text:s text:c="16"/>ch5 <text:span text:style-name="highlight_sy0">*=</text:span> <text:span text:style-name="highlight_nu16">4.8828125</text:span><text:span text:style-name="highlight_sy0">;</text:span><text:line-break/><text:s text:c="16"/>ch6 <text:span text:style-name="highlight_sy0">*=</text:span> <text:span text:style-name="highlight_nu16">4.8828125</text:span><text:span text:style-name="highlight_sy0">;</text:span><text:line-break/><text:s text:c="16"/>ch7 <text:span text:style-name="highlight_sy0">*=</text:span> <text:span text:style-name="highlight_nu16">4.8828125</text:span><text:span text:style-name="highlight_sy0">;</text:span><text:line-break/><text:s text:c="16"/>ch8 <text:span text:style-name="highlight_sy0">*=</text:span> <text:span text:style-name="highlight_nu16">4.8828125</text:span><text:span text:style-name="highlight_sy0">;</text:span><text:line-break/><text:s text:c="16"/>ch9 <text:span text:style-name="highlight_sy0">*=</text:span> <text:span text:style-name="highlight_nu16">4.8828125</text:span><text:span text:style-name="highlight_sy0">;</text:span><text:line-break/><text:s text:c="16"/>ch10 <text:span text:style-name="highlight_sy0">*=</text:span> <text:span text:style-name="highlight_nu16">4.8828125</text:span><text:span text:style-name="highlight_sy0">;</text:span><text:line-break/><text:s text:c="16"/>ch11 <text:span text:style-name="highlight_sy0">*=</text:span> <text:span text:style-name="highlight_nu16">4.8828125</text:span><text:span text:style-name="highlight_sy0">;</text:span><text:line-break/><text:s text:c="16"/><text:span text:style-name="highlight_co1">//</text:span><text:line-break/><text:s text:c="16"/>WordToStr<text:span text:style-name="highlight_br0">(</text:span>ch1<text:span text:style-name="highlight_sy0">,</text:span> <text:span text:style-name="highlight_sy0">&amp;</text:span>buf<text:span text:style-name="highlight_br0">[</text:span><text:span text:style-name="highlight_nu0">12</text:span><text:span text:style-name="highlight_br0">]</text:span><text:span text:style-name="highlight_br0">)</text:span><text:span text:style-name="highlight_sy0">;</text:span><text:line-break/><text:s text:c="16"/>WordToStr<text:span text:style-name="highlight_br0">(</text:span>ch2<text:span text:style-name="highlight_sy0">,</text:span> <text:span text:style-name="highlight_sy0">&amp;</text:span>buf<text:span text:style-name="highlight_br0">[</text:span><text:span text:style-name="highlight_nu0">17</text:span><text:span text:style-name="highlight_br0">]</text:span><text:span text:style-name="highlight_br0">)</text:span><text:span text:style-name="highlight_sy0">;</text:span><text:line-break/><text:s text:c="16"/>WordToStr<text:span text:style-name="highlight_br0">(</text:span>ch3<text:span text:style-name="highlight_sy0">,</text:span> <text:span text:style-name="highlight_sy0">&amp;</text:span>buf<text:span text:style-name="highlight_br0">[</text:span><text:span text:style-name="highlight_nu0">22</text:span><text:span text:style-name="highlight_br0">]</text:span><text:span text:style-name="highlight_br0">)</text:span><text:span text:style-name="highlight_sy0">;</text:span><text:line-break/><text:s text:c="16"/>WordToStr<text:span text:style-name="highlight_br0">(</text:span>ch4<text:span text:style-name="highlight_sy0">,</text:span> <text:span text:style-name="highlight_sy0">&amp;</text:span>buf<text:span text:style-name="highlight_br0">[</text:span><text:span text:style-name="highlight_nu0">27</text:span><text:span text:style-name="highlight_br0">]</text:span><text:span text:style-name="highlight_br0">)</text:span><text:span text:style-name="highlight_sy0">;</text:span><text:line-break/><text:s text:c="16"/>WordToStr<text:span text:style-name="highlight_br0">(</text:span>ch5<text:span text:style-name="highlight_sy0">,</text:span> <text:span text:style-name="highlight_sy0">&amp;</text:span>buf<text:span text:style-name="highlight_br0">[</text:span><text:span text:style-name="highlight_nu0">32</text:span><text:span text:style-name="highlight_br0">]</text:span><text:span text:style-name="highlight_br0">)</text:span><text:span text:style-name="highlight_sy0">;</text:span><text:line-break/><text:s text:c="16"/>WordToStr<text:span text:style-name="highlight_br0">(</text:span>ch6<text:span text:style-name="highlight_sy0">,</text:span> <text:span text:style-name="highlight_sy0">&amp;</text:span>buf<text:span text:style-name="highlight_br0">[</text:span><text:span text:style-name="highlight_nu0">37</text:span><text:span text:style-name="highlight_br0">]</text:span><text:span text:style-name="highlight_br0">)</text:span><text:span text:style-name="highlight_sy0">;</text:span><text:line-break/><text:s text:c="16"/>WordToStr<text:span text:style-name="highlight_br0">(</text:span>ch7<text:span text:style-name="highlight_sy0">,</text:span> <text:span text:style-name="highlight_sy0">&amp;</text:span>buf<text:span text:style-name="highlight_br0">[</text:span><text:span text:style-name="highlight_nu0">42</text:span><text:span text:style-name="highlight_br0">]</text:span><text:span text:style-name="highlight_br0">)</text:span><text:span text:style-name="highlight_sy0">;</text:span><text:line-break/><text:s text:c="16"/>WordToStr<text:span text:style-name="highlight_br0">(</text:span>ch8<text:span text:style-name="highlight_sy0">,</text:span> <text:span text:style-name="highlight_sy0">&amp;</text:span>buf<text:span text:style-name="highlight_br0">[</text:span><text:span text:style-name="highlight_nu0">47</text:span><text:span text:style-name="highlight_br0">]</text:span><text:span text:style-name="highlight_br0">)</text:span><text:span text:style-name="highlight_sy0">;</text:span><text:line-break/><text:s text:c="16"/>WordToStr<text:span text:style-name="highlight_br0">(</text:span>ch9<text:span text:style-name="highlight_sy0">,</text:span> <text:span text:style-name="highlight_sy0">&amp;</text:span>buf<text:span text:style-name="highlight_br0">[</text:span><text:span text:style-name="highlight_nu0">52</text:span><text:span text:style-name="highlight_br0">]</text:span><text:span text:style-name="highlight_br0">)</text:span><text:span text:style-name="highlight_sy0">;</text:span><text:line-break/><text:s text:c="16"/>WordToStr<text:span text:style-name="highlight_br0">(</text:span>ch10<text:span text:style-name="highlight_sy0">,</text:span> <text:span text:style-name="highlight_sy0">&amp;</text:span>buf<text:span text:style-name="highlight_br0">[</text:span><text:span text:style-name="highlight_nu0">57</text:span><text:span text:style-name="highlight_br0">]</text:span><text:span text:style-name="highlight_br0">)</text:span><text:span text:style-name="highlight_sy0">;</text:span><text:line-break/><text:s text:c="16"/>WordToStr<text:span text:style-name="highlight_br0">(</text:span>ch11<text:span text:style-name="highlight_sy0">,</text:span> <text:span text:style-name="highlight_sy0">&amp;</text:span>buf<text:span text:style-name="highlight_br0">[</text:span><text:span text:style-name="highlight_nu0">62</text:span><text:span text:style-name="highlight_br0">]</text:span><text:span text:style-name="highlight_br0">)</text:span><text:span text:style-name="highlight_sy0">;</text:span><text:line-break/><text:s text:c="16"/>buf<text:span text:style-name="highlight_br0">[</text:span><text:span text:style-name="highlight_nu0">67</text:span><text:span text:style-name="highlight_br0">]</text:span> <text:span text:style-name="highlight_sy0">=</text:span> <text:span text:style-name="highlight_st0">'<text:span text:style-name="highlight_es1">\r</text:span>'</text:span><text:span text:style-name="highlight_sy0">;</text:span><text:line-break/><text:s text:c="16"/>buf<text:span text:style-name="highlight_br0">[</text:span><text:span text:style-name="highlight_nu0">68</text:span><text:span text:style-name="highlight_br0">]</text:span> <text:span text:style-name="highlight_sy0">=</text:span> <text:span text:style-name="highlight_st0">'<text:span text:style-name="highlight_es1">\n</text:span>'</text:span><text:span text:style-name="highlight_sy0">;</text:span><text:line-break/><text:s text:c="16"/>FAT32_Write<text:span text:style-name="highlight_br0">(</text:span>fileHandle<text:span text:style-name="highlight_sy0">,</text:span> buf<text:span text:style-name="highlight_sy0">,</text:span> <text:span text:style-name="highlight_nu0">69</text:span><text:span text:style-name="highlight_br0">)</text:span><text:span text:style-name="highlight_sy0">;</text:span><text:line-break/><text:s text:c="8"/><text:span text:style-name="highlight_br0">}</text:span><text:line-break/><text:s text:c="8"/>FAT32_Write<text:span text:style-name="highlight_br0">(</text:span>fileHandle<text:span text:style-name="highlight_sy0">,</text:span> <text:span text:style-name="highlight_st0">"$STOP<text:s text:c="2"/>"</text:span><text:span text:style-name="highlight_sy0">,</text:span> <text:span text:style-name="highlight_nu0">7</text:span><text:span text:style-name="highlight_br0">)</text:span><text:span text:style-name="highlight_sy0">;</text:span><text:line-break/><text:s text:c="8"/>get_date_time<text:span text:style-name="highlight_br0">(</text:span>buf<text:span text:style-name="highlight_br0">)</text:span><text:span text:style-name="highlight_sy0">;</text:span><text:line-break/><text:s text:c="8"/>buf<text:span text:style-name="highlight_br0">[</text:span><text:span text:style-name="highlight_nu0">14</text:span><text:span text:style-name="highlight_br0">]</text:span> <text:span text:style-name="highlight_sy0">=</text:span> <text:span text:style-name="highlight_st0">'<text:span text:style-name="highlight_es1">\r</text:span>'</text:span><text:span text:style-name="highlight_sy0">;</text:span><text:line-break/><text:s text:c="8"/>buf<text:span text:style-name="highlight_br0">[</text:span><text:span text:style-name="highlight_nu0">15</text:span><text:span text:style-name="highlight_br0">]</text:span> <text:span text:style-name="highlight_sy0">=</text:span> <text:span text:style-name="highlight_st0">'<text:span text:style-name="highlight_es1">\n</text:span>'</text:span><text:span text:style-name="highlight_sy0">;</text:span><text:line-break/><text:s text:c="8"/>FAT32_Write<text:span text:style-name="highlight_br0">(</text:span>fileHandle<text:span text:style-name="highlight_sy0">,</text:span> buf<text:span text:style-name="highlight_sy0">,</text:span> <text:span text:style-name="highlight_nu0">16</text:span><text:span text:style-name="highlight_br0">)</text:span><text:span text:style-name="highlight_sy0">;</text:span><text:line-break/><text:s text:c="8"/>FAT32_Close<text:span text:style-name="highlight_br0">(</text:span>fileHandle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 text:c="8"/>Lcd_Chr<text:span text:style-name="highlight_br0">(</text:span><text:span text:style-name="highlight_nu0">1</text:span><text:span text:style-name="highlight_sy0">,</text:span> <text:span text:style-name="highlight_nu0">20</text:span><text:span text:style-name="highlight_sy0">,</text:span> <text:span text:style-name="highlight_st0">' '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kw4">void</text:span><text:s text:c="4"/>run_mode_1<text:span text:style-name="highlight_br0">(</text:span><text:span text:style-name="highlight_br0">)</text:span><text:line-break/><text:span text:style-name="highlight_br0">{</text:span><text:line-break/><text:s text:c="8"/>BYTE<text:s text:c="4"/>td<text:span text:style-name="highlight_sy0">;</text:span><text:line-break/><text:s text:c="8"/><text:span text:style-name="highlight_co1">//</text:span><text:line-break/><text:s text:c="8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clock adjust<text:s text:c="8"/>"</text:span><text:span text:style-name="highlight_br0">)</text:span><text:span text:style-name="highlight_sy0">;</text:span><text:line-break/><text:s text:c="8"/><text:span text:style-name="highlight_co1">//“時”の設定 </text:span><text:line-break/><text:s text:c="8"/><text:span text:style-name="highlight_kw1">if</text:span> <text:span text:style-name="highlight_br0">(</text:span>SW_HOUR <text:span text:style-name="highlight_sy0">==</text:span> <text:span text:style-name="highlight_nu0">0</text:span><text:span text:style-name="highlight_br0">)</text:span> <text:span text:style-name="highlight_br0">{</text:span><text:line-break/><text:s text:c="16"/><text:span text:style-name="highlight_kw1">while</text:span> <text:span text:style-name="highlight_br0">(</text:span>SW_HOUR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span text:style-name="highlight_br0">}</text:span><text:line-break/><text:s text:c="16"/>td_hour <text:span text:style-name="highlight_sy0">=</text:span> RTC_8564_Read<text:span text:style-name="highlight_br0">(</text:span><text:span text:style-name="highlight_nu0">4</text:span><text:span text:style-name="highlight_br0">)</text:span> <text:span text:style-name="highlight_sy0">&amp;</text:span> <text:span text:style-name="highlight_nu12">0x3F</text:span><text:span text:style-name="highlight_sy0">;</text:span><text:line-break/><text:s text:c="16"/>td <text:span text:style-name="highlight_sy0">=</text:span> Bcd2Dec<text:span text:style-name="highlight_br0">(</text:span>td_hour<text:span text:style-name="highlight_br0">)</text:span><text:span text:style-name="highlight_sy0">;</text:span><text:line-break/><text:s text:c="16"/>td<text:span text:style-name="highlight_sy0">++;</text:span><text:line-break/><text:s text:c="16"/><text:span text:style-name="highlight_kw1">if</text:span> <text:span text:style-name="highlight_br0">(</text:span>td <text:span text:style-name="highlight_sy0">&gt;=</text:span> <text:span text:style-name="highlight_nu0">24</text:span><text:span text:style-name="highlight_br0">)</text:span> <text:span text:style-name="highlight_br0">{</text:span><text:line-break/><text:s text:c="24"/>td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td_hour <text:span text:style-name="highlight_sy0">=</text:span> Dec2Bcd<text:span text:style-name="highlight_br0">(</text:span>td<text:span text:style-name="highlight_br0">)</text:span><text:span text:style-name="highlight_sy0">;</text:span><text:line-break/><text:s text:c="16"/>RTC_8564_Write<text:span text:style-name="highlight_br0">(</text:span><text:span text:style-name="highlight_nu0">4</text:span><text:span text:style-name="highlight_sy0">,</text:span> td_hour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“分”の設定</text:span><text:line-break/><text:s text:c="8"/><text:span text:style-name="highlight_kw1">if</text:span> <text:span text:style-name="highlight_br0">(</text:span>SW_MINUTE <text:span text:style-name="highlight_sy0">==</text:span> <text:span text:style-name="highlight_nu0">0</text:span><text:span text:style-name="highlight_br0">)</text:span> <text:span text:style-name="highlight_br0">{</text:span><text:line-break/><text:s text:c="16"/><text:span text:style-name="highlight_kw1">while</text:span> <text:span text:style-name="highlight_br0">(</text:span>SW_MINUTE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span text:style-name="highlight_br0">}</text:span><text:line-break/><text:s text:c="16"/>td_min <text:span text:style-name="highlight_sy0">=</text:span> RTC_8564_Read<text:span text:style-name="highlight_br0">(</text:span><text:span text:style-name="highlight_nu0">3</text:span><text:span text:style-name="highlight_br0">)</text:span> <text:span text:style-name="highlight_sy0">&amp;</text:span> <text:span text:style-name="highlight_nu12">0x7F</text:span><text:span text:style-name="highlight_sy0">;</text:span><text:line-break/><text:s text:c="16"/>td <text:span text:style-name="highlight_sy0">=</text:span> Bcd2Dec<text:span text:style-name="highlight_br0">(</text:span>td_min<text:span text:style-name="highlight_br0">)</text:span><text:span text:style-name="highlight_sy0">;</text:span><text:line-break/><text:s text:c="16"/>td<text:span text:style-name="highlight_sy0">++;</text:span><text:line-break/><text:s text:c="16"/><text:span text:style-name="highlight_kw1">if</text:span> <text:span text:style-name="highlight_br0">(</text:span>td <text:span text:style-name="highlight_sy0">&gt;=</text:span> <text:span text:style-name="highlight_nu0">60</text:span><text:span text:style-name="highlight_br0">)</text:span> <text:span text:style-name="highlight_br0">{</text:span><text:line-break/><text:s text:c="24"/>td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td_min <text:span text:style-name="highlight_sy0">=</text:span> Dec2Bcd<text:span text:style-name="highlight_br0">(</text:span>td<text:span text:style-name="highlight_br0">)</text:span><text:span text:style-name="highlight_sy0">;</text:span><text:line-break/><text:s text:c="16"/>RTC_8564_Write<text:span text:style-name="highlight_br0">(</text:span><text:span text:style-name="highlight_nu0">3</text:span><text:span text:style-name="highlight_sy0">,</text:span> td_min<text:span text:style-name="highlight_br0">)</text:span><text:span text:style-name="highlight_sy0">;</text:span><text:line-break/><text:s text:c="16"/>RTC_8564_Write<text:span text:style-name="highlight_br0">(</text:span><text:span text:style-name="highlight_nu0">2</text:span><text:span text:style-name="highlight_sy0">,</text:span> <text:span text:style-name="highlight_nu0">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kw4">void</text:span><text:s text:c="4"/>run_mode_2<text:span text:style-name="highlight_br0">(</text:span><text:span text:style-name="highlight_br0">)</text:span><text:line-break/><text:span text:style-name="highlight_br0">{</text:span><text:line-break/><text:s text:c="8"/>BYTE<text:s text:c="4"/>td<text:span text:style-name="highlight_sy0">;</text:span><text:line-break/><text:s text:c="8"/><text:span text:style-name="highlight_co1">//</text:span><text:line-break/><text:s text:c="8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date adjust<text:s text:c="9"/>"</text:span><text:span text:style-name="highlight_br0">)</text:span><text:span text:style-name="highlight_sy0">;</text:span><text:line-break/><text:s text:c="8"/><text:span text:style-name="highlight_co1">//“月”の設定</text:span><text:line-break/><text:s text:c="8"/><text:span text:style-name="highlight_kw1">if</text:span> <text:span text:style-name="highlight_br0">(</text:span>SW_MONTH <text:span text:style-name="highlight_sy0">==</text:span> <text:span text:style-name="highlight_nu0">0</text:span><text:span text:style-name="highlight_br0">)</text:span> <text:span text:style-name="highlight_br0">{</text:span><text:line-break/><text:s text:c="16"/><text:span text:style-name="highlight_kw1">while</text:span> <text:span text:style-name="highlight_br0">(</text:span>SW_MONTH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span text:style-name="highlight_br0">}</text:span><text:line-break/><text:s text:c="16"/>td_month <text:span text:style-name="highlight_sy0">=</text:span> RTC_8564_Read<text:span text:style-name="highlight_br0">(</text:span><text:span text:style-name="highlight_nu0">7</text:span><text:span text:style-name="highlight_br0">)</text:span> <text:span text:style-name="highlight_sy0">&amp;</text:span> <text:span text:style-name="highlight_nu12">0x1F</text:span><text:span text:style-name="highlight_sy0">;</text:span><text:line-break/><text:s text:c="16"/>td <text:span text:style-name="highlight_sy0">=</text:span> Bcd2Dec<text:span text:style-name="highlight_br0">(</text:span>td_month<text:span text:style-name="highlight_br0">)</text:span><text:span text:style-name="highlight_sy0">;</text:span><text:line-break/><text:s text:c="16"/>td<text:span text:style-name="highlight_sy0">++;</text:span><text:line-break/><text:s text:c="16"/><text:span text:style-name="highlight_kw1">if</text:span> <text:span text:style-name="highlight_br0">(</text:span>td <text:span text:style-name="highlight_sy0">&gt;=</text:span> <text:span text:style-name="highlight_nu0">13</text:span><text:span text:style-name="highlight_br0">)</text:span> <text:span text:style-name="highlight_br0">{</text:span><text:line-break/><text:s text:c="24"/>td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td_month <text:span text:style-name="highlight_sy0">=</text:span> Dec2Bcd<text:span text:style-name="highlight_br0">(</text:span>td<text:span text:style-name="highlight_br0">)</text:span><text:span text:style-name="highlight_sy0">;</text:span><text:line-break/><text:s text:c="16"/>RTC_8564_Write<text:span text:style-name="highlight_br0">(</text:span><text:span text:style-name="highlight_nu0">7</text:span><text:span text:style-name="highlight_sy0">,</text:span> td_month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“日”の設定</text:span><text:line-break/><text:s text:c="8"/><text:span text:style-name="highlight_kw1">if</text:span> <text:span text:style-name="highlight_br0">(</text:span>SW_DAY <text:span text:style-name="highlight_sy0">==</text:span> <text:span text:style-name="highlight_nu0">0</text:span><text:span text:style-name="highlight_br0">)</text:span> <text:span text:style-name="highlight_br0">{</text:span><text:line-break/><text:s text:c="16"/><text:span text:style-name="highlight_kw1">while</text:span> <text:span text:style-name="highlight_br0">(</text:span>SW_DAY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span text:style-name="highlight_br0">}</text:span><text:line-break/><text:s text:c="16"/>td_day <text:span text:style-name="highlight_sy0">=</text:span> RTC_8564_Read<text:span text:style-name="highlight_br0">(</text:span><text:span text:style-name="highlight_nu0">5</text:span><text:span text:style-name="highlight_br0">)</text:span> <text:span text:style-name="highlight_sy0">&amp;</text:span> <text:span text:style-name="highlight_nu12">0x3F</text:span><text:span text:style-name="highlight_sy0">;</text:span><text:line-break/><text:s text:c="16"/>td <text:span text:style-name="highlight_sy0">=</text:span> Bcd2Dec<text:span text:style-name="highlight_br0">(</text:span>td_day<text:span text:style-name="highlight_br0">)</text:span><text:span text:style-name="highlight_sy0">;</text:span><text:line-break/><text:s text:c="16"/>td<text:span text:style-name="highlight_sy0">++;</text:span><text:line-break/><text:s text:c="16"/><text:span text:style-name="highlight_kw1">if</text:span> <text:span text:style-name="highlight_br0">(</text:span>td <text:span text:style-name="highlight_sy0">&gt;=</text:span> <text:span text:style-name="highlight_nu0">32</text:span><text:span text:style-name="highlight_br0">)</text:span> <text:span text:style-name="highlight_br0">{</text:span><text:line-break/><text:s text:c="24"/>td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td_day <text:span text:style-name="highlight_sy0">=</text:span> Dec2Bcd<text:span text:style-name="highlight_br0">(</text:span>td<text:span text:style-name="highlight_br0">)</text:span><text:span text:style-name="highlight_sy0">;</text:span><text:line-break/><text:s text:c="16"/>RTC_8564_Write<text:span text:style-name="highlight_br0">(</text:span><text:span text:style-name="highlight_nu0">5</text:span><text:span text:style-name="highlight_sy0">,</text:span> td_day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kw4">void</text:span><text:s text:c="4"/>run_mode_3<text:span text:style-name="highlight_br0">(</text:span><text:span text:style-name="highlight_br0">)</text:span><text:line-break/><text:span text:style-name="highlight_br0">{</text:span><text:line-break/><text:s text:c="8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cycle mode<text:s text:c="10"/>"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change_flg <text:span text:style-name="highlight_sy0">==</text:span> <text:span text:style-name="highlight_nu0">1</text:span><text:span text:style-name="highlight_br0">)</text:span> <text:span text:style-name="highlight_br0">{</text:span><text:line-break/><text:s text:c="16"/>change_flg <text:span text:style-name="highlight_sy0">=</text:span> <text:span text:style-name="highlight_nu0">0</text:span><text:span text:style-name="highlight_sy0">;</text:span><text:line-break/><text:s text:c="16"/>Lcd_Out<text:span text:style-name="highlight_br0">(</text:span><text:span text:style-name="highlight_nu0">3</text:span><text:span text:style-name="highlight_sy0">,</text:span> <text:span text:style-name="highlight_nu0">5</text:span><text:span text:style-name="highlight_sy0">,</text:span> cycle_str<text:span text:style-name="highlight_br0">[</text:span>cycle_mode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if</text:span> <text:span text:style-name="highlight_br0">(</text:span>SW_UP <text:span text:style-name="highlight_sy0">==</text:span> <text:span text:style-name="highlight_nu0">0</text:span><text:span text:style-name="highlight_br0">)</text:span> <text:span text:style-name="highlight_br0">{</text:span><text:line-break/><text:s text:c="16"/><text:span text:style-name="highlight_kw1">while</text:span> <text:span text:style-name="highlight_br0">(</text:span>SW_UP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cycle_mode<text:span text:style-name="highlight_sy0">++;</text:span><text:line-break/><text:s text:c="16"/><text:span text:style-name="highlight_kw1">if</text:span> <text:span text:style-name="highlight_br0">(</text:span>cycle_mode <text:span text:style-name="highlight_sy0">==</text:span> <text:span text:style-name="highlight_nu0">4</text:span><text:span text:style-name="highlight_br0">)</text:span> <text:span text:style-name="highlight_br0">{</text:span><text:line-break/><text:s text:c="24"/>cycle_mode <text:span text:style-name="highlight_sy0">=</text:span> <text:span text:style-name="highlight_nu0">3</text:span><text:span text:style-name="highlight_sy0">;</text:span><text:line-break/><text:s text:c="16"/><text:span text:style-name="highlight_br0">}</text:span><text:line-break/><text:s text:c="16"/>Lcd_Out<text:span text:style-name="highlight_br0">(</text:span><text:span text:style-name="highlight_nu0">3</text:span><text:span text:style-name="highlight_sy0">,</text:span> <text:span text:style-name="highlight_nu0">5</text:span><text:span text:style-name="highlight_sy0">,</text:span> cycle_str<text:span text:style-name="highlight_br0">[</text:span>cycle_mode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if</text:span> <text:span text:style-name="highlight_br0">(</text:span>SW_DOWN <text:span text:style-name="highlight_sy0">==</text:span> <text:span text:style-name="highlight_nu0">0</text:span><text:span text:style-name="highlight_br0">)</text:span> <text:span text:style-name="highlight_br0">{</text:span><text:line-break/><text:s text:c="16"/><text:span text:style-name="highlight_kw1">while</text:span> <text:span text:style-name="highlight_br0">(</text:span>SW_DOWN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cycle_mode<text:span text:style-name="highlight_sy0">--;</text:span><text:line-break/><text:s text:c="16"/><text:span text:style-name="highlight_kw1">if</text:span> <text:span text:style-name="highlight_br0">(</text:span>cycle_mode <text:span text:style-name="highlight_sy0">==</text:span> <text:span text:style-name="highlight_sy0">-</text:span><text:span text:style-name="highlight_nu0">1</text:span><text:span text:style-name="highlight_br0">)</text:span> <text:span text:style-name="highlight_br0">{</text:span><text:line-break/><text:s text:c="24"/>cycle_mode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Lcd_Out<text:span text:style-name="highlight_br0">(</text:span><text:span text:style-name="highlight_nu0">3</text:span><text:span text:style-name="highlight_sy0">,</text:span> <text:span text:style-name="highlight_nu0">5</text:span><text:span text:style-name="highlight_sy0">,</text:span> cycle_str<text:span text:style-name="highlight_br0">[</text:span>cycle_mode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EEPROM_Write<text:span text:style-name="highlight_br0">(</text:span><text:span text:style-name="highlight_nu0">0</text:span><text:span text:style-name="highlight_sy0">,</text:span> cycle_mode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kw4">void</text:span><text:s text:c="4"/>run_mode_4<text:span text:style-name="highlight_br0">(</text:span><text:span text:style-name="highlight_br0">)</text:span><text:line-break/><text:span text:style-name="highlight_br0">{</text:span><text:line-break/><text:s text:c="8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sampling mode<text:s text:c="7"/>"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change_flg <text:span text:style-name="highlight_sy0">==</text:span> <text:span text:style-name="highlight_nu0">1</text:span><text:span text:style-name="highlight_br0">)</text:span> <text:span text:style-name="highlight_br0">{</text:span><text:line-break/><text:s text:c="16"/>change_flg <text:span text:style-name="highlight_sy0">=</text:span> <text:span text:style-name="highlight_nu0">0</text:span><text:span text:style-name="highlight_sy0">;</text:span><text:line-break/><text:s text:c="16"/>Lcd_Out<text:span text:style-name="highlight_br0">(</text:span><text:span text:style-name="highlight_nu0">3</text:span><text:span text:style-name="highlight_sy0">,</text:span> <text:span text:style-name="highlight_nu0">5</text:span><text:span text:style-name="highlight_sy0">,</text:span> sampling_str<text:span text:style-name="highlight_br0">[</text:span>sampling_mode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if</text:span> <text:span text:style-name="highlight_br0">(</text:span>SW_UP <text:span text:style-name="highlight_sy0">==</text:span> <text:span text:style-name="highlight_nu0">0</text:span><text:span text:style-name="highlight_br0">)</text:span> <text:span text:style-name="highlight_br0">{</text:span><text:line-break/><text:s text:c="16"/><text:span text:style-name="highlight_kw1">while</text:span> <text:span text:style-name="highlight_br0">(</text:span>SW_UP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sampling_mode<text:span text:style-name="highlight_sy0">++;</text:span><text:line-break/><text:s text:c="16"/><text:span text:style-name="highlight_kw1">if</text:span> <text:span text:style-name="highlight_br0">(</text:span>sampling_mode <text:span text:style-name="highlight_sy0">==</text:span> <text:span text:style-name="highlight_nu0">4</text:span><text:span text:style-name="highlight_br0">)</text:span> <text:span text:style-name="highlight_br0">{</text:span><text:line-break/><text:s text:c="24"/>sampling_mode <text:span text:style-name="highlight_sy0">=</text:span> <text:span text:style-name="highlight_nu0">3</text:span><text:span text:style-name="highlight_sy0">;</text:span><text:line-break/><text:s text:c="16"/><text:span text:style-name="highlight_br0">}</text:span><text:line-break/><text:s text:c="16"/>Lcd_Out<text:span text:style-name="highlight_br0">(</text:span><text:span text:style-name="highlight_nu0">3</text:span><text:span text:style-name="highlight_sy0">,</text:span> <text:span text:style-name="highlight_nu0">5</text:span><text:span text:style-name="highlight_sy0">,</text:span> sampling_str<text:span text:style-name="highlight_br0">[</text:span>sampling_mode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if</text:span> <text:span text:style-name="highlight_br0">(</text:span>SW_DOWN <text:span text:style-name="highlight_sy0">==</text:span> <text:span text:style-name="highlight_nu0">0</text:span><text:span text:style-name="highlight_br0">)</text:span> <text:span text:style-name="highlight_br0">{</text:span><text:line-break/><text:s text:c="16"/><text:span text:style-name="highlight_kw1">while</text:span> <text:span text:style-name="highlight_br0">(</text:span>SW_DOWN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sampling_mode<text:span text:style-name="highlight_sy0">--;</text:span><text:line-break/><text:s text:c="16"/><text:span text:style-name="highlight_kw1">if</text:span> <text:span text:style-name="highlight_br0">(</text:span>sampling_mode <text:span text:style-name="highlight_sy0">==</text:span> <text:span text:style-name="highlight_sy0">-</text:span><text:span text:style-name="highlight_nu0">1</text:span><text:span text:style-name="highlight_br0">)</text:span> <text:span text:style-name="highlight_br0">{</text:span><text:line-break/><text:s text:c="24"/>sampling_mode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Lcd_Out<text:span text:style-name="highlight_br0">(</text:span><text:span text:style-name="highlight_nu0">3</text:span><text:span text:style-name="highlight_sy0">,</text:span> <text:span text:style-name="highlight_nu0">5</text:span><text:span text:style-name="highlight_sy0">,</text:span> sampling_str<text:span text:style-name="highlight_br0">[</text:span>sampling_mode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EEPROM_Write<text:span text:style-name="highlight_br0">(</text:span><text:span text:style-name="highlight_nu0">1</text:span><text:span text:style-name="highlight_sy0">,</text:span> sampling_mode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kw4">short</text:span><text:s text:c="3"/>get_mode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SW_MODE <text:span text:style-name="highlight_sy0">==</text:span> <text:span text:style-name="highlight_nu0">1</text:span><text:span text:style-name="highlight_br0">)</text:span> <text:span text:style-name="highlight_br0">{</text:span><text:line-break/><text:s text:c="16"/><text:span text:style-name="highlight_kw1">return</text:span> <text:span text:style-name="highlight_br0">(</text:span>run_mode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while</text:span> <text:span text:style-name="highlight_br0">(</text:span>SW_MODE <text:span text:style-name="highlight_sy0">==</text:span> <text:span text:style-name="highlight_nu0">0</text:span><text:span text:style-name="highlight_br0">)</text:span> <text:span text:style-name="highlight_br0">{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cd_Cmd<text:span text:style-name="highlight_br0">(</text:span>_LCD_CLEAR<text:span text:style-name="highlight_br0">)</text:span><text:span text:style-name="highlight_sy0">;</text:span><text:line-break/><text:s text:c="8"/><text:span text:style-name="highlight_co1">//</text:span><text:line-break/><text:s text:c="8"/>change_flg <text:span text:style-name="highlight_sy0">=</text:span> <text:span text:style-name="highlight_nu0">1</text:span><text:span text:style-name="highlight_sy0">;</text:span><text:line-break/><text:s text:c="8"/>run_mode<text:span text:style-name="highlight_sy0">++;</text:span><text:line-break/><text:s text:c="8"/><text:span text:style-name="highlight_kw1">if</text:span> <text:span text:style-name="highlight_br0">(</text:span>run_mode <text:span text:style-name="highlight_sy0">==</text:span> <text:span text:style-name="highlight_nu0">5</text:span><text:span text:style-name="highlight_br0">)</text:span> <text:span text:style-name="highlight_br0">{</text:span><text:line-break/><text:s text:c="16"/>run_mode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 text:c="8"/><text:span text:style-name="highlight_kw1">return</text:span> <text:span text:style-name="highlight_br0">(</text:span>run_mode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WORD<text:s text:c="4"/>ADC_Get_Sample_Average<text:span text:style-name="highlight_br0">(</text:span>BYTE channel<text:span text:style-name="highlight_br0">)</text:span><text:line-break/><text:span text:style-name="highlight_br0">{</text:span><text:line-break/><text:s text:c="8"/><text:span text:style-name="highlight_kw4">int</text:span><text:s text:c="5"/>cnt<text:span text:style-name="highlight_sy0">,</text:span> i<text:span text:style-name="highlight_sy0">;</text:span><text:line-break/><text:s text:c="8"/>DWORD<text:s text:c="3"/>ad<text:span text:style-name="highlight_sy0">;</text:span><text:line-break/><text:s text:c="8"/><text:span text:style-name="highlight_co1">//</text:span><text:line-break/><text:s text:c="8"/><text:span text:style-name="highlight_kw1">switch</text:span> <text:span text:style-name="highlight_br0">(</text:span>sampling_mode<text:span text:style-name="highlight_br0">)</text:span> <text:span text:style-name="highlight_br0">{</text:span><text:line-break/><text:s text:c="8"/><text:span text:style-name="highlight_kw1">case</text:span> <text:span text:style-name="highlight_nu0">0</text:span><text:span text:style-name="highlight_sy0">:</text:span><text:line-break/><text:s text:c="16"/>i <text:span text:style-name="highlight_sy0">=</text:span> <text:span text:style-name="highlight_nu0">1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1</text:span><text:span text:style-name="highlight_sy0">:</text:span><text:line-break/><text:s text:c="16"/>i <text:span text:style-name="highlight_sy0">=</text:span> <text:span text:style-name="highlight_nu0">10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2</text:span><text:span text:style-name="highlight_sy0">:</text:span><text:line-break/><text:s text:c="16"/>i <text:span text:style-name="highlight_sy0">=</text:span> <text:span text:style-name="highlight_nu0">100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3</text:span><text:span text:style-name="highlight_sy0">:</text:span><text:line-break/><text:s text:c="16"/><text:span text:style-name="highlight_kw1">if</text:span> <text:span text:style-name="highlight_br0">(</text:span>run_mode <text:span text:style-name="highlight_sy0">==</text:span> <text:span text:style-name="highlight_nu0">0</text:span><text:span text:style-name="highlight_br0">)</text:span> <text:span text:style-name="highlight_br0">{</text:span><text:line-break/><text:s text:c="24"/>i <text:span text:style-name="highlight_sy0">=</text:span> <text:span text:style-name="highlight_nu0">100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i <text:span text:style-name="highlight_sy0">=</text:span> <text:span text:style-name="highlight_nu0">1000</text:span><text:span text:style-name="highlight_sy0">;</text:span><text:line-break/><text:s text:c="16"/><text:span text:style-name="highlight_br0">}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 text:c="8"/>ad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i<text:span text:style-name="highlight_sy0">;</text:span> cnt<text:span text:style-name="highlight_sy0">++</text:span><text:span text:style-name="highlight_br0">)</text:span> <text:span text:style-name="highlight_br0">{</text:span><text:line-break/><text:s text:c="16"/>ad <text:span text:style-name="highlight_sy0">+=</text:span> ADC_Get_Sample<text:span text:style-name="highlight_br0">(</text:span>channel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return</text:span> <text:span text:style-name="highlight_br0">(</text:span>ad <text:span text:style-name="highlight_sy0">/</text:span> i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kw4">long</text:span><text:s text:c="4"/>wait_trigger<text:span text:style-name="highlight_br0">(</text:span><text:span text:style-name="highlight_kw4">short</text:span> mode<text:span text:style-name="highlight_br0">)</text:span><text:line-break/><text:span text:style-name="highlight_br0">{</text:span><text:line-break/><text:s text:c="8"/><text:span text:style-name="highlight_kw4">long</text:span><text:s text:c="4"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;</text:span><text:line-break/><text:s text:c="8"/><text:span text:style-name="highlight_co1">//</text:span><text:line-break/><text:s text:c="8"/><text:span text:style-name="highlight_kw1">switch</text:span> <text:span text:style-name="highlight_br0">(</text:span>mode<text:span text:style-name="highlight_br0">)</text:span> <text:span text:style-name="highlight_br0">{</text:span><text:line-break/><text:s text:c="8"/><text:span text:style-name="highlight_kw1">case</text:span> <text:span text:style-name="highlight_nu0">0</text:span><text:span text:style-name="highlight_sy0">:</text:span> <text:span text:style-name="highlight_co1">//100msec</text:span><text:line-break/><text:s text:c="16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24"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get_clock<text:span text:style-name="highlight_br0">(</text:span><text:span text:style-name="highlight_br0">)</text:span><text:span text:style-name="highlight_sy0">;</text:span><text:line-break/><text:s text:c="24"/><text:span text:style-name="highlight_kw1">if</text:span> <text:span text:style-name="highlight_br0">(</text:span>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%</text:span> <text:span text:style-name="highlight_nu0">10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s text:c="32"/><text:span text:style-name="highlight_kw1">return</text:span>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br0">)</text:span><text:span text:style-name="highlight_sy0">;</text:span><text:line-break/><text:s text:c="24"/><text:span text:style-name="highlight_br0">}</text:span><text:line-break/><text:s text:c="24"/><text:span text:style-name="highlight_kw1">if</text:span> <text:span text:style-name="highlight_br0">(</text:span>SW_STOP <text:span text:style-name="highlight_sy0">==</text:span> <text:span text:style-name="highlight_nu0">0</text:span><text:span text:style-name="highlight_br0">)</text:span> <text:span text:style-name="highlight_br0">{</text:span><text:line-break/><text:s text:c="32"/><text:span text:style-name="highlight_kw1">return</text:span>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1</text:span><text:span text:style-name="highlight_sy0">:</text:span> <text:span text:style-name="highlight_co1">//1sec</text:span><text:line-break/><text:s text:c="16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24"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get_clock<text:span text:style-name="highlight_br0">(</text:span><text:span text:style-name="highlight_br0">)</text:span><text:span text:style-name="highlight_sy0">;</text:span><text:line-break/><text:s text:c="24"/><text:span text:style-name="highlight_kw1">if</text:span> <text:span text:style-name="highlight_br0">(</text:span>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%</text:span> <text:span text:style-name="highlight_nu0">100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s text:c="32"/><text:span text:style-name="highlight_kw1">return</text:span>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br0">)</text:span><text:span text:style-name="highlight_sy0">;</text:span><text:line-break/><text:s text:c="24"/><text:span text:style-name="highlight_br0">}</text:span><text:line-break/><text:s text:c="24"/><text:span text:style-name="highlight_kw1">if</text:span> <text:span text:style-name="highlight_br0">(</text:span>SW_STOP <text:span text:style-name="highlight_sy0">==</text:span> <text:span text:style-name="highlight_nu0">0</text:span><text:span text:style-name="highlight_br0">)</text:span> <text:span text:style-name="highlight_br0">{</text:span><text:line-break/><text:s text:c="32"/><text:span text:style-name="highlight_kw1">return</text:span>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2</text:span><text:span text:style-name="highlight_sy0">:</text:span> <text:span text:style-name="highlight_co1">//1min</text:span><text:line-break/><text:s text:c="16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24"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get_clock<text:span text:style-name="highlight_br0">(</text:span><text:span text:style-name="highlight_br0">)</text:span><text:span text:style-name="highlight_sy0">;</text:span><text:line-break/><text:s text:c="24"/><text:span text:style-name="highlight_kw1">if</text:span> <text:span text:style-name="highlight_br0">(</text:span>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%</text:span> <text:span text:style-name="highlight_nu0">6000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s text:c="32"/><text:span text:style-name="highlight_kw1">return</text:span>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br0">)</text:span><text:span text:style-name="highlight_sy0">;</text:span><text:line-break/><text:s text:c="24"/><text:span text:style-name="highlight_br0">}</text:span><text:line-break/><text:s text:c="24"/><text:span text:style-name="highlight_kw1">if</text:span> <text:span text:style-name="highlight_br0">(</text:span>SW_STOP <text:span text:style-name="highlight_sy0">==</text:span> <text:span text:style-name="highlight_nu0">0</text:span><text:span text:style-name="highlight_br0">)</text:span> <text:span text:style-name="highlight_br0">{</text:span><text:line-break/><text:s text:c="32"/><text:span text:style-name="highlight_kw1">return</text:span>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3</text:span><text:span text:style-name="highlight_sy0">:</text:span> <text:span text:style-name="highlight_co1">//10min</text:span><text:line-break/><text:s text:c="16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24"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get_clock<text:span text:style-name="highlight_br0">(</text:span><text:span text:style-name="highlight_br0">)</text:span><text:span text:style-name="highlight_sy0">;</text:span><text:line-break/><text:s text:c="24"/><text:span text:style-name="highlight_kw1">if</text:span> <text:span text:style-name="highlight_br0">(</text:span>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%</text:span> <text:span text:style-name="highlight_nu0">60000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s text:c="32"/><text:span text:style-name="highlight_kw1">return</text:span>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br0">)</text:span><text:span text:style-name="highlight_sy0">;</text:span><text:line-break/><text:s text:c="24"/><text:span text:style-name="highlight_br0">}</text:span><text:line-break/><text:s text:c="24"/><text:span text:style-name="highlight_kw1">if</text:span> <text:span text:style-name="highlight_br0">(</text:span>SW_STOP <text:span text:style-name="highlight_sy0">==</text:span> <text:span text:style-name="highlight_nu0">0</text:span><text:span text:style-name="highlight_br0">)</text:span> <text:span text:style-name="highlight_br0">{</text:span><text:line-break/><text:s text:c="32"/><text:span text:style-name="highlight_kw1">return</text:span>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 text:c="8"/><text:span text:style-name="highlight_kw1">return</text:span> 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kw4">void</text:span><text:s text:c="4"/>clock2str<text:span text:style-name="highlight_br0">(</text:span>DWORD 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,</text:span> <text:span text:style-name="highlight_kw4">char</text:span> <text:span text:style-name="highlight_sy0">*</text:span>str<text:span text:style-name="highlight_br0">)</text:span> <text:span text:style-name="highlight_co1">//"00:00:00:000"</text:span><text:line-break/><text:span text:style-name="highlight_br0">{</text:span><text:line-break/><text:s text:c="8"/>BYTE<text:s text:c="4"/>hh<text:span text:style-name="highlight_sy0">,</text:span> mm<text:span text:style-name="highlight_sy0">,</text:span> ss<text:span text:style-name="highlight_sy0">,</text:span> ms<text:span text:style-name="highlight_sy0">;</text:span><text:line-break/><text:s text:c="8"/><text:span text:style-name="highlight_kw4">char</text:span><text:s text:c="4"/>tmp<text:span text:style-name="highlight_br0">[</text:span><text:span text:style-name="highlight_nu0">4</text:span><text:span text:style-name="highlight_br0">]</text:span><text:span text:style-name="highlight_sy0">;</text:span><text:line-break/><text:s text:c="8"/><text:span text:style-name="highlight_co1">//</text:span><text:line-break/><text:s text:c="8"/>hh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%</text:span> <text:span text:style-name="highlight_nu0">8640000</text:span><text:span text:style-name="highlight_br0">)</text:span> <text:span text:style-name="highlight_sy0">/</text:span> <text:span text:style-name="highlight_nu0">360000</text:span><text:span text:style-name="highlight_sy0">;</text:span><text:line-break/><text:s text:c="8"/>mm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%</text:span> <text:span text:style-name="highlight_nu0">360000</text:span><text:span text:style-name="highlight_br0">)</text:span> <text:span text:style-name="highlight_sy0">/</text:span> <text:span text:style-name="highlight_nu0">6000</text:span><text:span text:style-name="highlight_sy0">;</text:span><text:line-break/><text:s text:c="8"/>ss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%</text:span> <text:span text:style-name="highlight_nu0">6000</text:span><text:span text:style-name="highlight_br0">)</text:span> <text:span text:style-name="highlight_sy0">/</text:span> <text:span text:style-name="highlight_nu0">100</text:span><text:span text:style-name="highlight_sy0">;</text:span><text:line-break/><text:s text:c="8"/>ms <text:span text:style-name="highlight_sy0">=</text:span> 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%</text:span> <text:span text:style-name="highlight_nu0">100</text:span><text:span text:style-name="highlight_sy0">;</text:span><text:line-break/><text:s text:c="8"/><text:span text:style-name="highlight_co1">//</text:span><text:line-break/><text:s text:c="8"/>ByteToStr<text:span text:style-name="highlight_br0">(</text:span>hh<text:span text:style-name="highlight_sy0">,</text:span> tmp<text:span text:style-name="highlight_br0">)</text:span><text:span text:style-name="highlight_sy0">;</text:span><text:line-break/><text:s text:c="8"/>str<text:span text:style-name="highlight_br0">[</text:span><text:span text:style-name="highlight_nu0">0</text:span><text:span text:style-name="highlight_br0">]</text:span> <text:span text:style-name="highlight_sy0">=</text:span> <text:span text:style-name="highlight_br0">(</text:span>tmp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tmp<text:span text:style-name="highlight_br0">[</text:span><text:span text:style-name="highlight_nu0">1</text:span><text:span text:style-name="highlight_br0">]</text:span><text:span text:style-name="highlight_sy0">;</text:span><text:line-break/><text:s text:c="8"/>str<text:span text:style-name="highlight_br0">[</text:span><text:span text:style-name="highlight_nu0">1</text:span><text:span text:style-name="highlight_br0">]</text:span> <text:span text:style-name="highlight_sy0">=</text:span> tmp<text:span text:style-name="highlight_br0">[</text:span><text:span text:style-name="highlight_nu0">2</text:span><text:span text:style-name="highlight_br0">]</text:span><text:span text:style-name="highlight_sy0">;</text:span><text:line-break/><text:s text:c="8"/>str<text:span text:style-name="highlight_br0">[</text:span><text:span text:style-name="highlight_nu0">2</text:span><text:span text:style-name="highlight_br0">]</text:span> <text:span text:style-name="highlight_sy0">=</text:span> <text:span text:style-name="highlight_st0">':'</text:span><text:span text:style-name="highlight_sy0">;</text:span><text:line-break/><text:s text:c="8"/>ByteToStr<text:span text:style-name="highlight_br0">(</text:span>mm<text:span text:style-name="highlight_sy0">,</text:span> tmp<text:span text:style-name="highlight_br0">)</text:span><text:span text:style-name="highlight_sy0">;</text:span><text:line-break/><text:s text:c="8"/>str<text:span text:style-name="highlight_br0">[</text:span><text:span text:style-name="highlight_nu0">3</text:span><text:span text:style-name="highlight_br0">]</text:span> <text:span text:style-name="highlight_sy0">=</text:span> <text:span text:style-name="highlight_br0">(</text:span>tmp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tmp<text:span text:style-name="highlight_br0">[</text:span><text:span text:style-name="highlight_nu0">1</text:span><text:span text:style-name="highlight_br0">]</text:span><text:span text:style-name="highlight_sy0">;</text:span><text:line-break/><text:s text:c="8"/>str<text:span text:style-name="highlight_br0">[</text:span><text:span text:style-name="highlight_nu0">4</text:span><text:span text:style-name="highlight_br0">]</text:span> <text:span text:style-name="highlight_sy0">=</text:span> tmp<text:span text:style-name="highlight_br0">[</text:span><text:span text:style-name="highlight_nu0">2</text:span><text:span text:style-name="highlight_br0">]</text:span><text:span text:style-name="highlight_sy0">;</text:span><text:line-break/><text:s text:c="8"/>str<text:span text:style-name="highlight_br0">[</text:span><text:span text:style-name="highlight_nu0">5</text:span><text:span text:style-name="highlight_br0">]</text:span> <text:span text:style-name="highlight_sy0">=</text:span> <text:span text:style-name="highlight_st0">':'</text:span><text:span text:style-name="highlight_sy0">;</text:span><text:line-break/><text:s text:c="8"/>ByteToStr<text:span text:style-name="highlight_br0">(</text:span>ss<text:span text:style-name="highlight_sy0">,</text:span> tmp<text:span text:style-name="highlight_br0">)</text:span><text:span text:style-name="highlight_sy0">;</text:span><text:line-break/><text:s text:c="8"/>str<text:span text:style-name="highlight_br0">[</text:span><text:span text:style-name="highlight_nu0">6</text:span><text:span text:style-name="highlight_br0">]</text:span> <text:span text:style-name="highlight_sy0">=</text:span> <text:span text:style-name="highlight_br0">(</text:span>tmp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tmp<text:span text:style-name="highlight_br0">[</text:span><text:span text:style-name="highlight_nu0">1</text:span><text:span text:style-name="highlight_br0">]</text:span><text:span text:style-name="highlight_sy0">;</text:span><text:line-break/><text:s text:c="8"/>str<text:span text:style-name="highlight_br0">[</text:span><text:span text:style-name="highlight_nu0">7</text:span><text:span text:style-name="highlight_br0">]</text:span> <text:span text:style-name="highlight_sy0">=</text:span> tmp<text:span text:style-name="highlight_br0">[</text:span><text:span text:style-name="highlight_nu0">2</text:span><text:span text:style-name="highlight_br0">]</text:span><text:span text:style-name="highlight_sy0">;</text:span><text:line-break/><text:s text:c="8"/>str<text:span text:style-name="highlight_br0">[</text:span><text:span text:style-name="highlight_nu0">8</text:span><text:span text:style-name="highlight_br0">]</text:span> <text:span text:style-name="highlight_sy0">=</text:span> <text:span text:style-name="highlight_st0">':'</text:span><text:span text:style-name="highlight_sy0">;</text:span><text:line-break/><text:s text:c="8"/>ByteToStr<text:span text:style-name="highlight_br0">(</text:span>ms<text:span text:style-name="highlight_sy0">,</text:span> tmp<text:span text:style-name="highlight_br0">)</text:span><text:span text:style-name="highlight_sy0">;</text:span><text:line-break/><text:s text:c="8"/>str<text:span text:style-name="highlight_br0">[</text:span><text:span text:style-name="highlight_nu0">9</text:span><text:span text:style-name="highlight_br0">]</text:span> <text:span text:style-name="highlight_sy0">=</text:span> <text:span text:style-name="highlight_br0">(</text:span>tmp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tmp<text:span text:style-name="highlight_br0">[</text:span><text:span text:style-name="highlight_nu0">1</text:span><text:span text:style-name="highlight_br0">]</text:span><text:span text:style-name="highlight_sy0">;</text:span><text:line-break/><text:s text:c="8"/>str<text:span text:style-name="highlight_br0">[</text:span><text:span text:style-name="highlight_nu0">10</text:span><text:span text:style-name="highlight_br0">]</text:span> <text:span text:style-name="highlight_sy0">=</text:span> tmp<text:span text:style-name="highlight_br0">[</text:span><text:span text:style-name="highlight_nu0">2</text:span><text:span text:style-name="highlight_br0">]</text:span><text:span text:style-name="highlight_sy0">;</text:span><text:line-break/><text:s text:c="8"/>str<text:span text:style-name="highlight_br0">[</text:span><text:span text:style-name="highlight_nu0">11</text:span><text:span text:style-name="highlight_br0">]</text:span> <text:span text:style-name="highlight_sy0">=</text:span> <text:span text:style-name="highlight_st0">'0'</text:span><text:span text:style-name="highlight_sy0">;</text:span><text:line-break/><text:s text:c="8"/>str<text:span text:style-name="highlight_br0">[</text:span><text:span text:style-name="highlight_nu0">12</text:span><text:span text:style-name="highlight_br0">]</text:span> <text:span text:style-name="highlight_sy0">=</text:span> <text:span text:style-name="highlight_nu12">0x00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kw4">void</text:span><text:s text:c="4"/>clock2timedate<text:span text:style-name="highlight_br0">(</text:span>DWORD 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,</text:span> __TIME <text:span text:style-name="highlight_sy0">*</text:span>tm<text:span text:style-name="highlight_br0">)</text:span><text:line-break/><text:span text:style-name="highlight_br0">{</text:span><text:line-break/><text:s text:c="8"/>tm<text:span text:style-name="highlight_sy0">-&gt;</text:span>Year<text:s text:c="3"/><text:span text:style-name="highlight_sy0">=</text:span> <text:span text:style-name="highlight_nu0">2012</text:span><text:span text:style-name="highlight_sy0">;</text:span><text:line-break/><text:s text:c="8"/>tm<text:span text:style-name="highlight_sy0">-&gt;</text:span>Month<text:s text:c="2"/><text:span text:style-name="highlight_sy0">=</text:span> <text:span text:style-name="highlight_nu0">12</text:span><text:span text:style-name="highlight_sy0">;</text:span><text:line-break/><text:s text:c="8"/>tm<text:span text:style-name="highlight_sy0">-&gt;</text:span>Day<text:s text:c="4"/><text:span text:style-name="highlight_sy0">=</text:span> <text:span text:style-name="highlight_nu0">27</text:span><text:span text:style-name="highlight_sy0">;</text:span><text:line-break/><text:s text:c="8"/>tm<text:span text:style-name="highlight_sy0">-&gt;</text:span>Hour<text:s text:c="3"/>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%</text:span> <text:span text:style-name="highlight_nu0">8640000</text:span><text:span text:style-name="highlight_br0">)</text:span> <text:span text:style-name="highlight_sy0">/</text:span> <text:span text:style-name="highlight_nu0">360000</text:span><text:span text:style-name="highlight_sy0">;</text:span><text:line-break/><text:s text:c="8"/>tm<text:span text:style-name="highlight_sy0">-&gt;</text:span>Minute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%</text:span> <text:span text:style-name="highlight_nu0">360000</text:span><text:span text:style-name="highlight_br0">)</text:span> <text:span text:style-name="highlight_sy0">/</text:span> <text:span text:style-name="highlight_nu0">6000</text:span><text:span text:style-name="highlight_sy0">;</text:span><text:line-break/><text:s text:c="8"/>tm<text:span text:style-name="highlight_sy0">-&gt;</text:span>Second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%</text:span> <text:span text:style-name="highlight_nu0">6000</text:span><text:span text:style-name="highlight_br0">)</text:span> <text:span text:style-name="highlight_sy0">/</text:span> <text:span text:style-name="highlight_nu0">100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kw4">void</text:span><text:s text:c="4"/>clock2timedate2<text:span text:style-name="highlight_br0">(</text:span>__TIME <text:span text:style-name="highlight_sy0">*</text:span>tm<text:span text:style-name="highlight_br0">)</text:span><text:line-break/><text:span text:style-name="highlight_br0">{</text:span><text:line-break/><text:s text:c="8"/>tm<text:span text:style-name="highlight_sy0">-&gt;</text:span>Year<text:s text:c="3"/><text:span text:style-name="highlight_sy0">=</text:span> <text:span text:style-name="highlight_nu0">2012</text:span><text:span text:style-name="highlight_sy0">;</text:span><text:line-break/><text:s text:c="8"/>tm<text:span text:style-name="highlight_sy0">-&gt;</text:span>Month<text:s text:c="2"/><text:span text:style-name="highlight_sy0">=</text:span> RTC_8564_Read<text:span text:style-name="highlight_br0">(</text:span><text:span text:style-name="highlight_nu0">7</text:span><text:span text:style-name="highlight_br0">)</text:span> <text:span text:style-name="highlight_sy0">&amp;</text:span> <text:span text:style-name="highlight_nu12">0x1F</text:span><text:span text:style-name="highlight_sy0">;</text:span><text:line-break/><text:s text:c="8"/>tm<text:span text:style-name="highlight_sy0">-&gt;</text:span>Day<text:s text:c="4"/><text:span text:style-name="highlight_sy0">=</text:span> RTC_8564_Read<text:span text:style-name="highlight_br0">(</text:span><text:span text:style-name="highlight_nu0">5</text:span><text:span text:style-name="highlight_br0">)</text:span> <text:span text:style-name="highlight_sy0">&amp;</text:span> <text:span text:style-name="highlight_nu12">0x3F</text:span><text:span text:style-name="highlight_sy0">;</text:span><text:line-break/><text:s text:c="8"/>tm<text:span text:style-name="highlight_sy0">-&gt;</text:span>Hour<text:s text:c="3"/><text:span text:style-name="highlight_sy0">=</text:span> RTC_8564_Read<text:span text:style-name="highlight_br0">(</text:span><text:span text:style-name="highlight_nu0">4</text:span><text:span text:style-name="highlight_br0">)</text:span> <text:span text:style-name="highlight_sy0">&amp;</text:span> <text:span text:style-name="highlight_nu12">0x3F</text:span><text:span text:style-name="highlight_sy0">;</text:span><text:line-break/><text:s text:c="8"/>tm<text:span text:style-name="highlight_sy0">-&gt;</text:span>Minute <text:span text:style-name="highlight_sy0">=</text:span> RTC_8564_Read<text:span text:style-name="highlight_br0">(</text:span><text:span text:style-name="highlight_nu0">3</text:span><text:span text:style-name="highlight_br0">)</text:span> <text:span text:style-name="highlight_sy0">&amp;</text:span> <text:span text:style-name="highlight_nu12">0x7F</text:span><text:span text:style-name="highlight_sy0">;</text:span><text:line-break/><text:s text:c="8"/>tm<text:span text:style-name="highlight_sy0">-&gt;</text:span>Second <text:span text:style-name="highlight_sy0">=</text:span> RTC_8564_Read<text:span text:style-name="highlight_br0">(</text:span><text:span text:style-name="highlight_nu0">2</text:span><text:span text:style-name="highlight_br0">)</text:span> <text:span text:style-name="highlight_sy0">&amp;</text:span> <text:span text:style-name="highlight_nu12">0x7F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DWORD<text:s text:c="3"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DWORD<text:s text:c="3"/>clock_tmp <text:span text:style-name="highlight_sy0">=</text:span> <text:span text:style-name="highlight_nu0">0</text:span><text:span text:style-name="highlight_sy0">;</text:span><text:line-break/><text:span text:style-name="highlight_kw4">short</text:span><text:s text:c="3"/>clock_flg <text:span text:style-name="highlight_sy0">=</text:span> <text:span text:style-name="highlight_nu0">0</text:span><text:span text:style-name="highlight_sy0">;</text:span><text:line-break/><text:span text:style-name="highlight_co1">//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CCP1IF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++;</text:span><text:line-break/><text:s text:c="16"/><text:span text:style-name="highlight_kw1">switch</text:span> <text:span text:style-name="highlight_br0">(</text:span>clock_flg<text:span text:style-name="highlight_br0">)</text:span> <text:span text:style-name="highlight_br0">{</text:span><text:line-break/><text:s text:c="16"/><text:span text:style-name="highlight_kw1">case</text:span> <text:span text:style-name="highlight_nu0">1</text:span><text:span text:style-name="highlight_sy0">:</text:span><text:line-break/><text:s text:c="24"/>clock_flg <text:span text:style-name="highlight_sy0">=</text:span> <text:span text:style-name="highlight_nu0">0</text:span><text:span text:style-name="highlight_sy0">;</text:span><text:line-break/><text:s text:c="24"/>clock_tmp <text:span text:style-name="highlight_sy0">=</text:span> 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2</text:span><text:span text:style-name="highlight_sy0">:</text:span><text:line-break/><text:s text:c="24"/>clock_flg <text:span text:style-name="highlight_sy0">=</text:span> <text:span text:style-name="highlight_nu0">0</text:span><text:span text:style-name="highlight_sy0">;</text:span><text:line-break/><text:s text:c="24"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clock_tmp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**********</text:span><text:line-break/>DWORD<text:s text:c="3"/>get_clock<text:span text:style-name="highlight_br0">(</text:span><text:span text:style-name="highlight_br0">)</text:span><text:line-break/><text:span text:style-name="highlight_br0">{</text:span><text:line-break/><text:s text:c="8"/>clock_flg <text:span text:style-name="highlight_sy0">=</text:span> <text:span text:style-name="highlight_nu0">1</text:span><text:span text:style-name="highlight_sy0">;</text:span><text:line-break/><text:s text:c="8"/><text:span text:style-name="highlight_kw1">while</text:span> <text:span text:style-name="highlight_br0">(</text:span>clock_flg <text:span text:style-name="highlight_sy0">==</text:span> <text:span text:style-name="highlight_nu0">1</text:span><text:span text:style-name="highlight_br0">)</text:span> <text:span text:style-name="highlight_br0">{</text:span><text:line-break/><text:s text:c="8"/><text:span text:style-name="highlight_br0">}</text:span><text:line-break/><text:s text:c="8"/><text:span text:style-name="highlight_kw1">return</text:span> <text:span text:style-name="highlight_br0">(</text:span>clock_tmp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kw4">void</text:span><text:s text:c="4"/>set_clock<text:span text:style-name="highlight_br0">(</text:span>DWORD 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br0">)</text:span><text:line-break/><text:span text:style-name="highlight_br0">{</text:span><text:line-break/><text:s text:c="8"/>clock_tmp <text:span text:style-name="highlight_sy0">=</text:span> 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;</text:span><text:line-break/><text:s text:c="8"/>clock_flg <text:span text:style-name="highlight_sy0">=</text:span> <text:span text:style-name="highlight_nu0">2</text:span><text:span text:style-name="highlight_sy0">;</text:span><text:line-break/><text:s text:c="8"/><text:span text:style-name="highlight_kw1">while</text:span> <text:span text:style-name="highlight_br0">(</text:span>clock_flg <text:span text:style-name="highlight_sy0">==</text:span> <text:span text:style-name="highlight_nu0">2</text:span><text:span text:style-name="highlight_br0">)</text:span> <text:span text:style-name="highlight_br0">{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co1">//■周期割り込み設定関数(10msec) </text:span><text:line-break/><text:span text:style-name="highlight_kw4">void</text:span><text:s text:c="4"/>init_timer<text:span text:style-name="highlight_br0">(</text:span><text:span text:style-name="highlight_br0">)</text:span><text:line-break/><text:span text:style-name="highlight_br0">{</text:span><text:line-break/><text:s text:c="8"/><text:span text:style-name="highlight_co1">// CCPの設定</text:span><text:line-break/><text:s text:c="8"/>PIE1.<text:span text:style-name="highlight_me1">CCP1IE</text:span> <text:span text:style-name="highlight_sy0">=</text:span> <text:span text:style-name="highlight_nu0">1</text:span><text:span text:style-name="highlight_sy0">;</text:span><text:line-break/><text:s text:c="8"/>PIR1.<text:span text:style-name="highlight_me1">CCP1IF</text:span> <text:span text:style-name="highlight_sy0">=</text:span> <text:span text:style-name="highlight_nu0">0</text:span><text:span text:style-name="highlight_sy0">;</text:span><text:line-break/><text:s text:c="8"/>CCP1CON.<text:span text:style-name="highlight_me1">CCP1M3</text:span> <text:span text:style-name="highlight_sy0">=</text:span> <text:span text:style-name="highlight_nu0">1</text:span><text:span text:style-name="highlight_sy0">;</text:span><text:line-break/><text:s text:c="8"/>CCP1CON.<text:span text:style-name="highlight_me1">CCP1M2</text:span> <text:span text:style-name="highlight_sy0">=</text:span> <text:span text:style-name="highlight_nu0">0</text:span><text:span text:style-name="highlight_sy0">;</text:span><text:line-break/><text:s text:c="8"/>CCP1CON.<text:span text:style-name="highlight_me1">CCP1M1</text:span> <text:span text:style-name="highlight_sy0">=</text:span> <text:span text:style-name="highlight_nu0">1</text:span><text:span text:style-name="highlight_sy0">;</text:span><text:line-break/><text:s text:c="8"/>CCP1CON.<text:span text:style-name="highlight_me1">CCP1M0</text:span> <text:span text:style-name="highlight_sy0">=</text:span> <text:span text:style-name="highlight_nu0">1</text:span><text:span text:style-name="highlight_sy0">;</text:span><text:line-break/><text:s text:c="8"/>CCPR1L <text:span text:style-name="highlight_sy0">=</text:span> <text:span text:style-name="highlight_nu12">0x10</text:span><text:span text:style-name="highlight_sy0">;</text:span><text:s text:c="8"/><text:span text:style-name="highlight_co1">// 10msec...クロックが32Mhzの時</text:span><text:line-break/><text:s text:c="8"/>CCPR1H <text:span text:style-name="highlight_sy0">=</text:span> <text:span text:style-name="highlight_nu12">0x27</text:span><text:span text:style-name="highlight_sy0">;</text:span><text:s text:c="8"/><text:span text:style-name="highlight_co1">// 10msec...(1÷32000000)*4*8*10000(0x2710)</text:span><text:line-break/><text:s text:c="8"/><text:span text:style-name="highlight_co1">// TIMER1の設定</text:span><text:line-break/><text:s text:c="8"/>PIE1.<text:span text:style-name="highlight_me1">TMR1IE</text:span> <text:span text:style-name="highlight_sy0">=</text:span> <text:span text:style-name="highlight_nu0">0</text:span><text:span text:style-name="highlight_sy0">;</text:span><text:line-break/><text:s text:c="8"/>PIR1.<text:span text:style-name="highlight_me1">TMR1IF</text:span> <text:span text:style-name="highlight_sy0">=</text:span> <text:span text:style-name="highlight_nu0">0</text:span><text:span text:style-name="highlight_sy0">;</text:span><text:line-break/><text:s text:c="8"/>TMR1L <text:span text:style-name="highlight_sy0">=</text:span> <text:span text:style-name="highlight_nu0">0</text:span><text:span text:style-name="highlight_sy0">;</text:span><text:line-break/><text:s text:c="8"/>TMR1H <text:span text:style-name="highlight_sy0">=</text:span> <text:span text:style-name="highlight_nu0">0</text:span><text:span text:style-name="highlight_sy0">;</text:span><text:line-break/><text:s text:c="8"/>T1CON.<text:span text:style-name="highlight_me1">TMR1CS</text:span> <text:span text:style-name="highlight_sy0">=</text:span> <text:span text:style-name="highlight_nu0">0</text:span><text:span text:style-name="highlight_sy0">;</text:span><text:line-break/><text:s text:c="8"/>T1CON.<text:span text:style-name="highlight_me1">T1CKPS0</text:span> <text:span text:style-name="highlight_sy0">=</text:span> <text:span text:style-name="highlight_nu0">1</text:span><text:span text:style-name="highlight_sy0">;</text:span><text:line-break/><text:s text:c="8"/>T1CON.<text:span text:style-name="highlight_me1">T1CKPS1</text:span> <text:span text:style-name="highlight_sy0">=</text:span> <text:span text:style-name="highlight_nu0">1</text:span><text:span text:style-name="highlight_sy0">;</text:span><text:line-break/><text:s text:c="8"/>T1CON.<text:span text:style-name="highlight_me1">TMR1ON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co1">//■ＳＤＣを初期化する関数です。 </text:span><text:line-break/>sfr<text:s text:c="2"/>sbit<text:s text:c="2"/>Mmc_Chip_Select<text:s text:c="12"/>at<text:s text:c="2"/>RC2_bit<text:span text:style-name="highlight_sy0">;</text:span><text:line-break/>sfr<text:s text:c="2"/>sbit<text:s text:c="2"/>Mmc_Chip_Select_Direction<text:s text:c="2"/>at<text:s text:c="2"/>TRISC2_bit<text:span text:style-name="highlight_sy0">;</text:span><text:line-break/><text:span text:style-name="highlight_co1">//</text:span><text:line-break/><text:span text:style-name="highlight_kw4">void</text:span><text:s text:c="4"/>init_sdc_fat32<text:span text:style-name="highlight_br0">(</text:span><text:span text:style-name="highlight_br0">)</text:span><text:line-break/><text:span text:style-name="highlight_br0">{</text:span><text:line-break/><text:s text:c="8"/>SPI1_Init_Advanced<text:span text:style-name="highlight_br0">(</text:span>_SPI_MASTER_OSC_DIV64<text:span text:style-name="highlight_sy0">,</text:span> _SPI_DATA_SAMPLE_MIDDLE<text:span text:style-name="highlight_sy0">,</text:span> _SPI_CLK_IDLE_LOW<text:span text:style-name="highlight_sy0">,</text:span> _SPI_LOW_2_HIGH<text:span text:style-name="highlight_br0">)</text:span><text:span text:style-name="highlight_sy0">;</text:span><text:line-break/><text:s text:c="8"/><text:span text:style-name="highlight_kw1">while</text:span> <text:span text:style-name="highlight_br0">(</text:span>FAT32_Init<text:span text:style-name="highlight_br0">(</text:span><text:span text:style-name="highlight_br0">)</text:span> <text:span text:style-name="highlight_sy0">&lt;</text:span> <text:span text:style-name="highlight_nu0">0</text:span><text:span text:style-name="highlight_br0">)</text:span> <text:span text:style-name="highlight_br0">{</text:span><text:line-break/><text:s text:c="16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SDC(FAT32) error!"</text:span><text:span text:style-name="highlight_br0">)</text:span><text:span text:style-name="highlight_sy0">;</text:span><text:line-break/><text:s text:c="16"/>Delay_ms<text:span text:style-name="highlight_br0">(</text:span><text:span text:style-name="highlight_nu0">500</text:span><text:span text:style-name="highlight_br0">)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<text:s text:c="17"/>"</text:span><text:span text:style-name="highlight_br0">)</text:span><text:span text:style-name="highlight_sy0">;</text:span><text:line-break/><text:s text:c="16"/>Delay_ms<text:span text:style-name="highlight_br0">(</text:span><text:span text:style-name="highlight_nu0">500</text:span><text:span text:style-name="highlight_br0">)</text:span><text:span text:style-name="highlight_sy0">;</text:span><text:line-break/><text:s text:c="8"/><text:span text:style-name="highlight_br0">}</text:span><text:line-break/><text:s text:c="8"/>SPI1_Init_Advanced<text:span text:style-name="highlight_br0">(</text:span>_SPI_MASTER_OSC_DIV4<text:span text:style-name="highlight_sy0">,</text:span> _SPI_DATA_SAMPLE_MIDDLE<text:span text:style-name="highlight_sy0">,</text:span> _SPI_CLK_IDLE_LOW<text:span text:style-name="highlight_sy0">,</text:span> _SPI_LOW_2_HIGH<text:span text:style-name="highlight_br0">)</text:span><text:span text:style-name="highlight_sy0">;</text:span><text:line-break/><text:s text:c="8"/><text:span text:style-name="highlight_co1">//</text:span><text:line-break/><text:s text:c="8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SDC(FAT32) complete!"</text:span><text:span text:style-name="highlight_br0">)</text:span><text:span text:style-name="highlight_sy0">;</text:span><text:line-break/><text:s text:c="8"/>Delay_ms<text:span text:style-name="highlight_br0">(</text:span><text:span text:style-name="highlight_nu0">500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kw4">void</text:span><text:s text:c="4"/>init_osc<text:span text:style-name="highlight_br0">(</text:span><text:span text:style-name="highlight_br0">)</text:span><text:line-break/><text:span text:style-name="highlight_br0">{</text:span><text:line-break/><text:s text:c="8"/>OSCCON.<text:span text:style-name="highlight_me1">IRCF2</text:span> <text:span text:style-name="highlight_sy0">=</text:span> <text:span text:style-name="highlight_nu0">1</text:span><text:span text:style-name="highlight_sy0">;</text:span><text:line-break/><text:s text:c="8"/>OSCCON.<text:span text:style-name="highlight_me1">IRCF1</text:span> <text:span text:style-name="highlight_sy0">=</text:span> <text:span text:style-name="highlight_nu0">1</text:span><text:span text:style-name="highlight_sy0">;</text:span><text:line-break/><text:s text:c="8"/>OSCCON.<text:span text:style-name="highlight_me1">IRCF0</text:span> <text:span text:style-name="highlight_sy0">=</text:span> <text:span text:style-name="highlight_nu0">1</text:span><text:span text:style-name="highlight_sy0">;</text:span><text:line-break/><text:s text:c="8"/>OSCTUNE.<text:span text:style-name="highlight_me1">PLLEN</text:span>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kw4">void</text:span><text:s text:c="4"/>init_adc<text:span text:style-name="highlight_br0">(</text:span><text:span text:style-name="highlight_br0">)</text:span><text:line-break/><text:span text:style-name="highlight_br0">{</text:span><text:line-break/><text:s text:c="8"/>ADCON1.<text:span text:style-name="highlight_me1">PCFG3</text:span> <text:span text:style-name="highlight_sy0">=</text:span> <text:span text:style-name="highlight_nu0">0</text:span><text:span text:style-name="highlight_sy0">;</text:span><text:line-break/><text:s text:c="8"/>ADCON1.<text:span text:style-name="highlight_me1">PCFG2</text:span> <text:span text:style-name="highlight_sy0">=</text:span> <text:span text:style-name="highlight_nu0">0</text:span><text:span text:style-name="highlight_sy0">;</text:span><text:line-break/><text:s text:c="8"/>ADCON1.<text:span text:style-name="highlight_me1">PCFG1</text:span> <text:span text:style-name="highlight_sy0">=</text:span> <text:span text:style-name="highlight_nu0">0</text:span><text:span text:style-name="highlight_sy0">;</text:span><text:line-break/><text:s text:c="8"/>ADCON1.<text:span text:style-name="highlight_me1">PCFG0</text:span> <text:span text:style-name="highlight_sy0">=</text:span> <text:span text:style-name="highlight_nu0">0</text:span><text:span text:style-name="highlight_sy0">;</text:span><text:line-break/><text:s text:c="8"/>ADCON1.<text:span text:style-name="highlight_me1">VCFG1</text:span> <text:span text:style-name="highlight_sy0">=</text:span> <text:span text:style-name="highlight_nu0">0</text:span><text:span text:style-name="highlight_sy0">;</text:span><text:line-break/><text:s text:c="8"/>ADCON1.<text:span text:style-name="highlight_me1">VCFG0</text:span>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ADC_Init<text:span text:style-name="highlight_br0">(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kw4">void</text:span><text:s text:c="4"/>init_port<text:span text:style-name="highlight_br0">(</text:span><text:span text:style-name="highlight_br0">)</text:span><text:line-break/><text:span text:style-name="highlight_br0">{</text:span><text:line-break/><text:s text:c="8"/>TRISA <text:span text:style-name="highlight_sy0">=</text:span> <text:span text:style-name="highlight_nu6">0b11101111</text:span><text:span text:style-name="highlight_sy0">;</text:span><text:line-break/><text:s text:c="8"/>TRISB <text:span text:style-name="highlight_sy0">=</text:span> <text:span text:style-name="highlight_nu6">0b00010011</text:span><text:span text:style-name="highlight_sy0">;</text:span><text:line-break/><text:s text:c="8"/>TRISC <text:span text:style-name="highlight_sy0">=</text:span> <text:span text:style-name="highlight_nu6">0b11111111</text:span><text:span text:style-name="highlight_sy0">;</text:span><text:line-break/><text:s text:c="8"/>TRISD <text:span text:style-name="highlight_sy0">=</text:span> <text:span text:style-name="highlight_nu6">0b11111111</text:span><text:span text:style-name="highlight_sy0">;</text:span><text:line-break/><text:s text:c="8"/>TRISE2_bit <text:span text:style-name="highlight_sy0">=</text:span> <text:span text:style-name="highlight_nu0">1</text:span><text:span text:style-name="highlight_sy0">;</text:span><text:line-break/><text:s text:c="8"/>TRISE1_bit <text:span text:style-name="highlight_sy0">=</text:span> <text:span text:style-name="highlight_nu0">1</text:span><text:span text:style-name="highlight_sy0">;</text:span><text:line-break/><text:s text:c="8"/>TRISE0_bit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kw4">void</text:span><text:s text:c="4"/>init_comparator<text:span text:style-name="highlight_br0">(</text:span><text:span text:style-name="highlight_br0">)</text:span><text:line-break/><text:span text:style-name="highlight_br0">{</text:span><text:line-break/><text:s text:c="8"/>CMCON.<text:span text:style-name="highlight_me1">CM2</text:span> <text:span text:style-name="highlight_sy0">=</text:span> <text:span text:style-name="highlight_nu0">1</text:span><text:span text:style-name="highlight_sy0">;</text:span><text:line-break/><text:s text:c="8"/>CMCON.<text:span text:style-name="highlight_me1">CM1</text:span> <text:span text:style-name="highlight_sy0">=</text:span> <text:span text:style-name="highlight_nu0">1</text:span><text:span text:style-name="highlight_sy0">;</text:span><text:line-break/><text:s text:c="8"/>CMCON.<text:span text:style-name="highlight_me1">CM0</text:span>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co1">//■ＬＣＤ初期関数 </text:span><text:line-break/>sbit<text:s text:c="4"/>LCD_D7<text:s text:c="14"/>at<text:s text:c="4"/>RD7_bit<text:span text:style-name="highlight_sy0">;</text:span><text:line-break/>sbit<text:s text:c="4"/>LCD_D6<text:s text:c="14"/>at<text:s text:c="4"/>RD6_bit<text:span text:style-name="highlight_sy0">;</text:span><text:line-break/>sbit<text:s text:c="4"/>LCD_D5<text:s text:c="14"/>at<text:s text:c="4"/>RD5_bit<text:span text:style-name="highlight_sy0">;</text:span><text:line-break/>sbit<text:s text:c="4"/>LCD_D4<text:s text:c="14"/>at<text:s text:c="4"/>RD4_bit<text:span text:style-name="highlight_sy0">;</text:span><text:line-break/>sbit<text:s text:c="4"/>LCD_EN<text:s text:c="14"/>at<text:s text:c="4"/>RC7_bit<text:span text:style-name="highlight_sy0">;</text:span><text:line-break/>sbit<text:s text:c="4"/>LCD_RS<text:s text:c="14"/>at<text:s text:c="4"/>RC6_bit<text:span text:style-name="highlight_sy0">;</text:span><text:line-break/>sbit<text:s text:c="4"/>LCD_D7_Direction<text:s text:c="4"/>at<text:s text:c="4"/>TRISD7_bit<text:span text:style-name="highlight_sy0">;</text:span><text:line-break/>sbit<text:s text:c="4"/>LCD_D6_Direction<text:s text:c="4"/>at<text:s text:c="4"/>TRISD6_bit<text:span text:style-name="highlight_sy0">;</text:span><text:line-break/>sbit<text:s text:c="4"/>LCD_D5_Direction<text:s text:c="4"/>at<text:s text:c="4"/>TRISD5_bit<text:span text:style-name="highlight_sy0">;</text:span><text:line-break/>sbit<text:s text:c="4"/>LCD_D4_Direction<text:s text:c="4"/>at<text:s text:c="4"/>TRISD4_bit<text:span text:style-name="highlight_sy0">;</text:span><text:line-break/>sbit<text:s text:c="4"/>LCD_EN_Direction<text:s text:c="4"/>at<text:s text:c="4"/>TRISC7_bit<text:span text:style-name="highlight_sy0">;</text:span><text:line-break/>sbit<text:s text:c="4"/>LCD_RS_Direction<text:s text:c="4"/>at<text:s text:c="4"/>TRISC6_bit<text:span text:style-name="highlight_sy0">;</text:span><text:line-break/><text:span text:style-name="highlight_co1">//</text:span><text:line-break/><text:span text:style-name="highlight_kw4">void</text:span><text:s text:c="4"/>init_lcd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Lcd_Init<text:span text:style-name="highlight_br0">(</text:span><text:span text:style-name="highlight_br0">)</text:span><text:span text:style-name="highlight_sy0">;</text:span><text:line-break/><text:s text:c="8"/>RegistCustomChar<text:span text:style-name="highlight_br0">(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tytle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=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BarDisp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cnt<text:span text:style-name="highlight_sy0">,</text:span> <text:span text:style-name="highlight_nu0">100</text:span><text:span text:style-name="highlight_br0">)</text:span><text:span text:style-name="highlight_sy0">;</text:span><text:line-break/><text:s text:c="16"/>BarDisp<text:span text:style-name="highlight_br0">(</text:span><text:span text:style-name="highlight_nu0">3</text:span><text:span text:style-name="highlight_sy0">,</text:span> <text:span text:style-name="highlight_nu0">1</text:span><text:span text:style-name="highlight_sy0">,</text:span> cnt<text:span text:style-name="highlight_sy0">,</text:span> <text:span text:style-name="highlight_nu0">100</text:span><text:span text:style-name="highlight_br0">)</text:span><text:span text:style-name="highlight_sy0">;</text:span><text:line-break/><text:s text:c="16"/>BarDisp<text:span text:style-name="highlight_br0">(</text:span><text:span text:style-name="highlight_nu0">4</text:span><text:span text:style-name="highlight_sy0">,</text:span> <text:span text:style-name="highlight_nu0">1</text:span><text:span text:style-name="highlight_sy0">,</text:span> cnt<text:span text:style-name="highlight_sy0">,</text:span> <text:span text:style-name="highlight_nu0">100</text:span><text:span text:style-name="highlight_br0">)</text:span><text:span text:style-name="highlight_sy0">;</text:span><text:line-break/><text:s text:c="16"/>Delay_ms<text:span text:style-name="highlight_br0">(</text:span><text:span text:style-name="highlight_nu0">10</text:span><text:span text:style-name="highlight_br0">)</text:span><text:span text:style-name="highlight_sy0">;</text:span><text:line-break/><text:s text:c="8"/><text:span text:style-name="highlight_br0">}</text:span><text:line-break/><text:s text:c="8"/>Lcd_Cmd<text:span text:style-name="highlight_br0">(</text:span>_LCD_CLEAR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co1">//■■■キャラクタ登録関数■■■</text:span><text:line-break/><text:span text:style-name="highlight_kw4">const</text:span> <text:span text:style-name="highlight_kw4">char</text:span> character0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1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2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3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4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5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co1">//</text:span><text:line-break/><text:span text:style-name="highlight_kw4">void</text:span><text:s text:c="4"/>RegistCustomChar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4"/>i<text:span text:style-name="highlight_sy0">;</text:span><text:line-break/><text:s text:c="8"/><text:span text:style-name="highlight_co1">//</text:span><text:line-break/><text:s text:c="8"/>LCD_Cmd<text:span text:style-name="highlight_br0">(</text:span><text:span text:style-name="highlight_nu0">64</text:span><text:span text:style-name="highlight_br0">)</text:span><text:span text:style-name="highlight_sy0">;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0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1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2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3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4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5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LCD_Cmd<text:span text:style-name="highlight_br0">(</text:span>_LCD_RETURN_HOME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co1">//■■■バー表示関数■■■</text:span><text:line-break/><text:span text:style-name="highlight_kw4">void</text:span><text:s text:c="4"/>BarDisp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short</text:span> dat<text:span text:style-name="highlight_sy0">,</text:span> <text:span text:style-name="highlight_kw4">short</text:span> bar<text:span text:style-name="highlight_br0">)</text:span><text:line-break/><text:span text:style-name="highlight_br0">{</text:span><text:line-break/><text:s text:c="8"/><text:span text:style-name="highlight_kw4">short</text:span><text:s text:c="3"/>j<text:span text:style-name="highlight_sy0">,</text:span> k<text:span text:style-name="highlight_sy0">,</text:span> cnt<text:span text:style-name="highlight_sy0">;</text:span><text:line-break/><text:s text:c="8"/><text:span text:style-name="highlight_co1">//</text:span><text:line-break/><text:s text:c="8"/>j <text:span text:style-name="highlight_sy0">=</text:span> dat <text:span text:style-name="highlight_sy0">/</text:span> <text:span text:style-name="highlight_nu0">5</text:span><text:span text:style-name="highlight_sy0">;</text:span><text:line-break/><text:s text:c="8"/>k <text:span text:style-name="highlight_sy0">=</text:span> dat <text:span text:style-name="highlight_sy0">-</text:span> <text:span text:style-name="highlight_br0">(</text:span>j <text:span text:style-name="highlight_sy0">*</text:span> <text:span text:style-name="highlight_nu0">5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switch</text:span> <text:span text:style-name="highlight_br0">(</text:span>row<text:span text:style-name="highlight_br0">)</text:span> <text:span text:style-name="highlight_br0">{</text:span><text:line-break/><text:s text:c="8"/><text:span text:style-name="highlight_kw1">case</text:span> <text:span text:style-name="highlight_nu0">1</text:span><text:span text:style-name="highlight_sy0">:</text:span><text:line-break/><text:s text:c="16"/>Lcd_Cmd<text:span text:style-name="highlight_br0">(</text:span>_LCD_FIRST_ROW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2</text:span><text:span text:style-name="highlight_sy0">:</text:span><text:line-break/><text:s text:c="16"/>Lcd_Cmd<text:span text:style-name="highlight_br0">(</text:span>_LCD_SECOND_ROW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3</text:span><text:span text:style-name="highlight_sy0">:</text:span><text:line-break/><text:s text:c="16"/>Lcd_Cmd<text:span text:style-name="highlight_br0">(</text:span>_LCD_THIRD_ROW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4</text:span><text:span text:style-name="highlight_sy0">:</text:span><text:line-break/><text:s text:c="16"/>Lcd_Cmd<text:span text:style-name="highlight_br0">(</text:span>_LCD_FOURTH_ROW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</text:span> column<text:span text:style-name="highlight_sy0">;</text:span> cnt<text:span text:style-name="highlight_sy0">++</text:span><text:span text:style-name="highlight_br0">)</text:span> <text:span text:style-name="highlight_br0">{</text:span><text:line-break/><text:s text:c="16"/>Lcd_Cmd<text:span text:style-name="highlight_br0">(</text:span>_LCD_MOVE_CURSOR_RIGHT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j<text:span text:style-name="highlight_sy0">;</text:span> cnt<text:span text:style-name="highlight_sy0">++</text:span><text:span text:style-name="highlight_br0">)</text:span> <text:span text:style-name="highlight_br0">{</text:span><text:line-break/><text:s text:c="16"/>Lcd_Chr_Cp<text:span text:style-name="highlight_br0">(</text:span><text:span text:style-name="highlight_nu0">5</text:span><text:span text:style-name="highlight_br0">)</text:span><text:span text:style-name="highlight_sy0">;</text:span><text:line-break/><text:s text:c="8"/><text:span text:style-name="highlight_br0">}</text:span><text:line-break/><text:s text:c="8"/>Lcd_Chr_Cp<text:span text:style-name="highlight_br0">(</text:span>k<text:span text:style-name="highlight_br0">)</text:span><text:span text:style-name="highlight_sy0">;</text:span><text:line-break/><text:s text:c="8"/><text:span text:style-name="highlight_kw1">for</text:span> <text:span text:style-name="highlight_br0">(</text:span>cnt<text:span text:style-name="highlight_sy0">++;</text:span> cnt <text:span text:style-name="highlight_sy0">&lt;</text:span> <text:span text:style-name="highlight_br0">(</text:span>bar <text:span text:style-name="highlight_sy0">/</text:span> <text:span text:style-name="highlight_nu0">5</text:span><text:span text:style-name="highlight_br0">)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_Chr_Cp<text:span text:style-name="highlight_br0">(</text:span><text:span text:style-name="highlight_st0">' '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co2">#define ACK<text:s text:c="5"/>1</text:span><text:line-break/><text:span text:style-name="highlight_co2">#define NO_ACK<text:s text:c="2"/>0</text:span><text:line-break/><text:span text:style-name="highlight_co1">//■ＲＴＣからのデータ取得関数です。 </text:span><text:line-break/>BYTE<text:s text:c="4"/>RTC_8564_Read<text:span text:style-name="highlight_br0">(</text:span>BYTE addr<text:span text:style-name="highlight_br0">)</text:span><text:line-break/><text:span text:style-name="highlight_br0">{</text:span><text:line-break/><text:s text:c="8"/>BYTE<text:s text:c="3"/>dat<text:span text:style-name="highlight_sy0">;</text:span><text:line-break/><text:s text:c="8"/><text:span text:style-name="highlight_co1">//</text:span><text:line-break/><text:s text:c="8"/>Soft_I2C_Start<text:span text:style-name="highlight_br0">(</text:span><text:span text:style-name="highlight_br0">)</text:span><text:span text:style-name="highlight_sy0">;</text:span><text:line-break/><text:s text:c="8"/>Soft_I2C_Write<text:span text:style-name="highlight_br0">(</text:span><text:span text:style-name="highlight_nu12">0xA2</text:span><text:span text:style-name="highlight_br0">)</text:span><text:span text:style-name="highlight_sy0">;</text:span><text:line-break/><text:s text:c="8"/>Soft_I2C_Write<text:span text:style-name="highlight_br0">(</text:span>addr<text:span text:style-name="highlight_br0">)</text:span><text:span text:style-name="highlight_sy0">;</text:span><text:line-break/><text:s text:c="8"/>Soft_I2C_Start<text:span text:style-name="highlight_br0">(</text:span><text:span text:style-name="highlight_br0">)</text:span><text:span text:style-name="highlight_sy0">;</text:span><text:line-break/><text:s text:c="8"/>Soft_I2C_Write<text:span text:style-name="highlight_br0">(</text:span><text:span text:style-name="highlight_nu12">0xA3</text:span><text:span text:style-name="highlight_br0">)</text:span><text:span text:style-name="highlight_sy0">;</text:span><text:line-break/><text:s text:c="8"/>dat <text:span text:style-name="highlight_sy0">=</text:span> Soft_I2C_Read<text:span text:style-name="highlight_br0">(</text:span>NO_ACK<text:span text:style-name="highlight_br0">)</text:span><text:span text:style-name="highlight_sy0">;</text:span><text:line-break/><text:s text:c="8"/>Soft_I2C_Stop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return</text:span> <text:span text:style-name="highlight_br0">(</text:span>dat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co1">//■ＲＴＣへのデータ書き込み関数です。 </text:span><text:line-break/><text:span text:style-name="highlight_kw4">void</text:span><text:s text:c="4"/>RTC_8564_Write<text:span text:style-name="highlight_br0">(</text:span>BYTE addr<text:span text:style-name="highlight_sy0">,</text:span> BYTE dat<text:span text:style-name="highlight_br0">)</text:span><text:line-break/><text:span text:style-name="highlight_br0">{</text:span><text:line-break/><text:s text:c="8"/>Soft_I2C_Start<text:span text:style-name="highlight_br0">(</text:span><text:span text:style-name="highlight_br0">)</text:span><text:span text:style-name="highlight_sy0">;</text:span><text:line-break/><text:s text:c="8"/>Soft_I2C_Write<text:span text:style-name="highlight_br0">(</text:span><text:span text:style-name="highlight_nu12">0xA2</text:span><text:span text:style-name="highlight_br0">)</text:span><text:span text:style-name="highlight_sy0">;</text:span><text:line-break/><text:s text:c="8"/>Soft_I2C_Write<text:span text:style-name="highlight_br0">(</text:span>addr<text:span text:style-name="highlight_br0">)</text:span><text:span text:style-name="highlight_sy0">;</text:span><text:line-break/><text:s text:c="8"/>Soft_I2C_Write<text:span text:style-name="highlight_br0">(</text:span>dat<text:span text:style-name="highlight_br0">)</text:span><text:span text:style-name="highlight_sy0">;</text:span><text:line-break/><text:s text:c="8"/>Soft_I2C_Stop<text:span text:style-name="highlight_br0">(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co1">//■ＲＴＣから日付時刻（月日時分秒）を取得する関数です。 </text:span><text:line-break/><text:span text:style-name="highlight_co1">//設定文字列のフォーマット→"12/27 12:34:56"</text:span><text:line-break/><text:span text:style-name="highlight_kw4">void</text:span><text:s text:c="4"/>get_date_time<text:span text:style-name="highlight_br0">(</text:span><text:span text:style-name="highlight_kw4">char</text:span> <text:span text:style-name="highlight_sy0">*</text:span> dat<text:span text:style-name="highlight_br0">)</text:span><text:line-break/><text:span text:style-name="highlight_br0">{</text:span><text:line-break/><text:s text:c="8"/>BYTE<text:s text:c="4"/>td_month<text:span text:style-name="highlight_sy0">,</text:span> td_day<text:span text:style-name="highlight_sy0">,</text:span> td_hour<text:span text:style-name="highlight_sy0">,</text:span> td_min<text:span text:style-name="highlight_sy0">,</text:span> td_sec<text:span text:style-name="highlight_sy0">;</text:span><text:line-break/><text:s text:c="8"/><text:span text:style-name="highlight_co1">//日付時刻（月日時分秒）のＲＴＣからの取得 </text:span><text:line-break/><text:s text:c="8"/>td_month <text:span text:style-name="highlight_sy0">=</text:span> RTC_8564_Read<text:span text:style-name="highlight_br0">(</text:span><text:span text:style-name="highlight_nu0">7</text:span><text:span text:style-name="highlight_br0">)</text:span> <text:span text:style-name="highlight_sy0">&amp;</text:span> <text:span text:style-name="highlight_nu12">0x1F</text:span><text:span text:style-name="highlight_sy0">;</text:span><text:line-break/><text:s text:c="8"/>td_day <text:span text:style-name="highlight_sy0">=</text:span> RTC_8564_Read<text:span text:style-name="highlight_br0">(</text:span><text:span text:style-name="highlight_nu0">5</text:span><text:span text:style-name="highlight_br0">)</text:span> <text:span text:style-name="highlight_sy0">&amp;</text:span> <text:span text:style-name="highlight_nu12">0x3F</text:span><text:span text:style-name="highlight_sy0">;</text:span><text:line-break/><text:s text:c="8"/>td_hour <text:span text:style-name="highlight_sy0">=</text:span> RTC_8564_Read<text:span text:style-name="highlight_br0">(</text:span><text:span text:style-name="highlight_nu0">4</text:span><text:span text:style-name="highlight_br0">)</text:span> <text:span text:style-name="highlight_sy0">&amp;</text:span> <text:span text:style-name="highlight_nu12">0x3F</text:span><text:span text:style-name="highlight_sy0">;</text:span><text:line-break/><text:s text:c="8"/>td_min <text:span text:style-name="highlight_sy0">=</text:span> RTC_8564_Read<text:span text:style-name="highlight_br0">(</text:span><text:span text:style-name="highlight_nu0">3</text:span><text:span text:style-name="highlight_br0">)</text:span> <text:span text:style-name="highlight_sy0">&amp;</text:span> <text:span text:style-name="highlight_nu12">0x7F</text:span><text:span text:style-name="highlight_sy0">;</text:span><text:line-break/><text:s text:c="8"/>td_sec <text:span text:style-name="highlight_sy0">=</text:span> RTC_8564_Read<text:span text:style-name="highlight_br0">(</text:span><text:span text:style-name="highlight_nu0">2</text:span><text:span text:style-name="highlight_br0">)</text:span> <text:span text:style-name="highlight_sy0">&amp;</text:span> <text:span text:style-name="highlight_nu12">0x7F</text:span><text:span text:style-name="highlight_sy0">;</text:span><text:line-break/><text:s text:c="8"/><text:span text:style-name="highlight_co1">//日付時刻（月日時分秒）のＳＤＣへの書き込み </text:span><text:line-break/><text:s text:c="8"/>dat<text:span text:style-name="highlight_br0">[</text:span><text:span text:style-name="highlight_nu0">0</text:span><text:span text:style-name="highlight_br0">]</text:span> <text:span text:style-name="highlight_sy0">=</text:span> <text:span text:style-name="highlight_br0">(</text:span>td_month <text:span text:style-name="highlight_sy0">&gt;&gt;</text:span> <text:span text:style-name="highlight_nu0">4</text:span><text:span text:style-name="highlight_br0">)</text:span> <text:span text:style-name="highlight_sy0">+</text:span> <text:span text:style-name="highlight_st0">'0'</text:span><text:span text:style-name="highlight_sy0">;</text:span><text:line-break/><text:s text:c="8"/>dat<text:span text:style-name="highlight_br0">[</text:span><text:span text:style-name="highlight_nu0">1</text:span><text:span text:style-name="highlight_br0">]</text:span> <text:span text:style-name="highlight_sy0">=</text:span> <text:span text:style-name="highlight_br0">(</text:span>td_month <text:span text:style-name="highlight_sy0">&amp;</text:span> <text:span text:style-name="highlight_nu12">0x0F</text:span><text:span text:style-name="highlight_br0">)</text:span> <text:span text:style-name="highlight_sy0">+</text:span> <text:span text:style-name="highlight_st0">'0'</text:span><text:span text:style-name="highlight_sy0">;</text:span><text:line-break/><text:s text:c="8"/>dat<text:span text:style-name="highlight_br0">[</text:span><text:span text:style-name="highlight_nu0">2</text:span><text:span text:style-name="highlight_br0">]</text:span> <text:span text:style-name="highlight_sy0">=</text:span> <text:span text:style-name="highlight_st0">'/'</text:span><text:span text:style-name="highlight_sy0">;</text:span><text:line-break/><text:s text:c="8"/>dat<text:span text:style-name="highlight_br0">[</text:span><text:span text:style-name="highlight_nu0">3</text:span><text:span text:style-name="highlight_br0">]</text:span> <text:span text:style-name="highlight_sy0">=</text:span> <text:span text:style-name="highlight_br0">(</text:span>td_day <text:span text:style-name="highlight_sy0">&gt;&gt;</text:span> <text:span text:style-name="highlight_nu0">4</text:span><text:span text:style-name="highlight_br0">)</text:span> <text:span text:style-name="highlight_sy0">+</text:span> <text:span text:style-name="highlight_st0">'0'</text:span><text:span text:style-name="highlight_sy0">;</text:span><text:line-break/><text:s text:c="8"/>dat<text:span text:style-name="highlight_br0">[</text:span><text:span text:style-name="highlight_nu0">4</text:span><text:span text:style-name="highlight_br0">]</text:span> <text:span text:style-name="highlight_sy0">=</text:span> <text:span text:style-name="highlight_br0">(</text:span>td_day <text:span text:style-name="highlight_sy0">&amp;</text:span> <text:span text:style-name="highlight_nu12">0x0F</text:span><text:span text:style-name="highlight_br0">)</text:span> <text:span text:style-name="highlight_sy0">+</text:span> <text:span text:style-name="highlight_st0">'0'</text:span><text:span text:style-name="highlight_sy0">;</text:span><text:line-break/><text:s text:c="8"/>dat<text:span text:style-name="highlight_br0">[</text:span><text:span text:style-name="highlight_nu0">5</text:span><text:span text:style-name="highlight_br0">]</text:span> <text:span text:style-name="highlight_sy0">=</text:span> <text:span text:style-name="highlight_st0">' '</text:span><text:span text:style-name="highlight_sy0">;</text:span><text:line-break/><text:s text:c="8"/>dat<text:span text:style-name="highlight_br0">[</text:span><text:span text:style-name="highlight_nu0">6</text:span><text:span text:style-name="highlight_br0">]</text:span> <text:span text:style-name="highlight_sy0">=</text:span> <text:span text:style-name="highlight_br0">(</text:span>td_hour <text:span text:style-name="highlight_sy0">&gt;&gt;</text:span> <text:span text:style-name="highlight_nu0">4</text:span><text:span text:style-name="highlight_br0">)</text:span> <text:span text:style-name="highlight_sy0">+</text:span> <text:span text:style-name="highlight_st0">'0'</text:span><text:span text:style-name="highlight_sy0">;</text:span><text:line-break/><text:s text:c="8"/>dat<text:span text:style-name="highlight_br0">[</text:span><text:span text:style-name="highlight_nu0">7</text:span><text:span text:style-name="highlight_br0">]</text:span> <text:span text:style-name="highlight_sy0">=</text:span> <text:span text:style-name="highlight_br0">(</text:span>td_hour <text:span text:style-name="highlight_sy0">&amp;</text:span> <text:span text:style-name="highlight_nu12">0x0F</text:span><text:span text:style-name="highlight_br0">)</text:span> <text:span text:style-name="highlight_sy0">+</text:span> <text:span text:style-name="highlight_st0">'0'</text:span><text:span text:style-name="highlight_sy0">;</text:span><text:line-break/><text:s text:c="8"/>dat<text:span text:style-name="highlight_br0">[</text:span><text:span text:style-name="highlight_nu0">8</text:span><text:span text:style-name="highlight_br0">]</text:span> <text:span text:style-name="highlight_sy0">=</text:span> <text:span text:style-name="highlight_st0">':'</text:span><text:span text:style-name="highlight_sy0">;</text:span><text:line-break/><text:s text:c="8"/>dat<text:span text:style-name="highlight_br0">[</text:span><text:span text:style-name="highlight_nu0">9</text:span><text:span text:style-name="highlight_br0">]</text:span> <text:span text:style-name="highlight_sy0">=</text:span> <text:span text:style-name="highlight_br0">(</text:span>td_min <text:span text:style-name="highlight_sy0">&gt;&gt;</text:span> <text:span text:style-name="highlight_nu0">4</text:span><text:span text:style-name="highlight_br0">)</text:span> <text:span text:style-name="highlight_sy0">+</text:span> <text:span text:style-name="highlight_st0">'0'</text:span><text:span text:style-name="highlight_sy0">;</text:span><text:line-break/><text:s text:c="8"/>dat<text:span text:style-name="highlight_br0">[</text:span><text:span text:style-name="highlight_nu0">10</text:span><text:span text:style-name="highlight_br0">]</text:span> <text:span text:style-name="highlight_sy0">=</text:span> <text:span text:style-name="highlight_br0">(</text:span>td_min <text:span text:style-name="highlight_sy0">&amp;</text:span> <text:span text:style-name="highlight_nu12">0x0F</text:span><text:span text:style-name="highlight_br0">)</text:span> <text:span text:style-name="highlight_sy0">+</text:span> <text:span text:style-name="highlight_st0">'0'</text:span><text:span text:style-name="highlight_sy0">;</text:span><text:line-break/><text:s text:c="8"/>dat<text:span text:style-name="highlight_br0">[</text:span><text:span text:style-name="highlight_nu0">11</text:span><text:span text:style-name="highlight_br0">]</text:span> <text:span text:style-name="highlight_sy0">=</text:span> <text:span text:style-name="highlight_st0">':'</text:span><text:span text:style-name="highlight_sy0">;</text:span><text:line-break/><text:s text:c="8"/>dat<text:span text:style-name="highlight_br0">[</text:span><text:span text:style-name="highlight_nu0">12</text:span><text:span text:style-name="highlight_br0">]</text:span> <text:span text:style-name="highlight_sy0">=</text:span> <text:span text:style-name="highlight_br0">(</text:span>td_sec <text:span text:style-name="highlight_sy0">&gt;&gt;</text:span> <text:span text:style-name="highlight_nu0">4</text:span><text:span text:style-name="highlight_br0">)</text:span> <text:span text:style-name="highlight_sy0">+</text:span> <text:span text:style-name="highlight_st0">'0'</text:span><text:span text:style-name="highlight_sy0">;</text:span><text:line-break/><text:s text:c="8"/>dat<text:span text:style-name="highlight_br0">[</text:span><text:span text:style-name="highlight_nu0">13</text:span><text:span text:style-name="highlight_br0">]</text:span> <text:span text:style-name="highlight_sy0">=</text:span> <text:span text:style-name="highlight_br0">(</text:span>td_sec <text:span text:style-name="highlight_sy0">&amp;</text:span> <text:span text:style-name="highlight_nu12">0x0F</text:span><text:span text:style-name="highlight_br0">)</text:span> <text:span text:style-name="highlight_sy0">+</text:span> <text:span text:style-name="highlight_st0">'0'</text:span><text:span text:style-name="highlight_sy0">;</text:span><text:line-break/><text:s text:c="8"/>dat<text:span text:style-name="highlight_br0">[</text:span><text:span text:style-name="highlight_nu0">14</text:span><text:span text:style-name="highlight_br0">]</text:span> <text:span text:style-name="highlight_sy0">=</text:span> <text:span text:style-name="highlight_nu12">0x00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co1">//■ＲＴＣ日付時刻（月日時分秒）設定関数</text:span><text:line-break/><text:span text:style-name="highlight_co1">//設定文字列のフォーマット→"12/27 12:34:56"</text:span><text:line-break/><text:span text:style-name="highlight_kw4">void</text:span><text:s text:c="4"/>set_date_time<text:span text:style-name="highlight_br0">(</text:span><text:span text:style-name="highlight_kw4">char</text:span> <text:span text:style-name="highlight_sy0">*</text:span>dat<text:span text:style-name="highlight_br0">)</text:span><text:line-break/><text:span text:style-name="highlight_br0">{</text:span><text:line-break/><text:s text:c="8"/><text:span text:style-name="highlight_co1">//日付時刻（月日時分秒）のＲＴＣへの書き込み </text:span><text:line-break/><text:s text:c="8"/>td_month <text:span text:style-name="highlight_sy0">=</text:span> <text:span text:style-name="highlight_br0">(</text:span><text:span text:style-name="highlight_br0">(</text:span>dat<text:span text:style-name="highlight_br0">[</text:span><text:span text:style-name="highlight_nu0">0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&lt;&lt;</text:span> <text:span text:style-name="highlight_nu0">4</text:span><text:span text:style-name="highlight_br0">)</text:span> <text:span text:style-name="highlight_sy0">+</text:span> <text:span text:style-name="highlight_br0">(</text:span>dat<text:span text:style-name="highlight_br0">[</text:span><text:span text:style-name="highlight_nu0">1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s text:c="8"/>td_day<text:s text:c="3"/><text:span text:style-name="highlight_sy0">=</text:span> <text:span text:style-name="highlight_br0">(</text:span><text:span text:style-name="highlight_br0">(</text:span>dat<text:span text:style-name="highlight_br0">[</text:span><text:span text:style-name="highlight_nu0">3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&lt;&lt;</text:span> <text:span text:style-name="highlight_nu0">4</text:span><text:span text:style-name="highlight_br0">)</text:span> <text:span text:style-name="highlight_sy0">+</text:span> <text:span text:style-name="highlight_br0">(</text:span>dat<text:span text:style-name="highlight_br0">[</text:span><text:span text:style-name="highlight_nu0">4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s text:c="8"/>td_hour<text:s text:c="2"/><text:span text:style-name="highlight_sy0">=</text:span> <text:span text:style-name="highlight_br0">(</text:span><text:span text:style-name="highlight_br0">(</text:span>dat<text:span text:style-name="highlight_br0">[</text:span><text:span text:style-name="highlight_nu0">6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&lt;&lt;</text:span> <text:span text:style-name="highlight_nu0">4</text:span><text:span text:style-name="highlight_br0">)</text:span> <text:span text:style-name="highlight_sy0">+</text:span> <text:span text:style-name="highlight_br0">(</text:span>dat<text:span text:style-name="highlight_br0">[</text:span><text:span text:style-name="highlight_nu0">7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s text:c="8"/>td_min<text:s text:c="3"/><text:span text:style-name="highlight_sy0">=</text:span> <text:span text:style-name="highlight_br0">(</text:span><text:span text:style-name="highlight_br0">(</text:span>dat<text:span text:style-name="highlight_br0">[</text:span><text:span text:style-name="highlight_nu0">9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&lt;&lt;</text:span> <text:span text:style-name="highlight_nu0">4</text:span><text:span text:style-name="highlight_br0">)</text:span> <text:span text:style-name="highlight_sy0">+</text:span> <text:span text:style-name="highlight_br0">(</text:span>dat<text:span text:style-name="highlight_br0">[</text:span><text:span text:style-name="highlight_nu0">10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s text:c="8"/>td_sec<text:s text:c="3"/><text:span text:style-name="highlight_sy0">=</text:span> <text:span text:style-name="highlight_br0">(</text:span><text:span text:style-name="highlight_br0">(</text:span>dat<text:span text:style-name="highlight_br0">[</text:span><text:span text:style-name="highlight_nu0">12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&lt;&lt;</text:span> <text:span text:style-name="highlight_nu0">4</text:span><text:span text:style-name="highlight_br0">)</text:span> <text:span text:style-name="highlight_sy0">+</text:span> <text:span text:style-name="highlight_br0">(</text:span>dat<text:span text:style-name="highlight_br0">[</text:span><text:span text:style-name="highlight_nu0">13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s text:c="8"/><text:span text:style-name="highlight_co1">//</text:span><text:line-break/><text:s text:c="8"/>RTC_8564_Write<text:span text:style-name="highlight_br0">(</text:span><text:span text:style-name="highlight_nu0">7</text:span><text:span text:style-name="highlight_sy0">,</text:span> td_month<text:span text:style-name="highlight_br0">)</text:span><text:span text:style-name="highlight_sy0">;</text:span><text:s text:c="6"/><text:span text:style-name="highlight_co1">//月の書き込み</text:span><text:line-break/><text:s text:c="8"/>RTC_8564_Write<text:span text:style-name="highlight_br0">(</text:span><text:span text:style-name="highlight_nu0">5</text:span><text:span text:style-name="highlight_sy0">,</text:span> td_day<text:span text:style-name="highlight_br0">)</text:span><text:span text:style-name="highlight_sy0">;</text:span><text:s text:c="8"/><text:span text:style-name="highlight_co1">//日の書き込み</text:span><text:line-break/><text:s text:c="8"/>RTC_8564_Write<text:span text:style-name="highlight_br0">(</text:span><text:span text:style-name="highlight_nu0">4</text:span><text:span text:style-name="highlight_sy0">,</text:span> td_hour<text:span text:style-name="highlight_br0">)</text:span><text:span text:style-name="highlight_sy0">;</text:span><text:s text:c="7"/><text:span text:style-name="highlight_co1">//時の書き込み</text:span><text:line-break/><text:s text:c="8"/>RTC_8564_Write<text:span text:style-name="highlight_br0">(</text:span><text:span text:style-name="highlight_nu0">3</text:span><text:span text:style-name="highlight_sy0">,</text:span> td_min<text:span text:style-name="highlight_br0">)</text:span><text:span text:style-name="highlight_sy0">;</text:span><text:s text:c="8"/><text:span text:style-name="highlight_co1">//分の書き込み</text:span><text:line-break/><text:s text:c="8"/>RTC_8564_Write<text:span text:style-name="highlight_br0">(</text:span><text:span text:style-name="highlight_nu0">2</text:span><text:span text:style-name="highlight_sy0">,</text:span> td_sec<text:span text:style-name="highlight_br0">)</text:span><text:span text:style-name="highlight_sy0">;</text:span><text:s text:c="8"/><text:span text:style-name="highlight_co1">//秒の書き込み</text:span><text:line-break/><text:span text:style-name="highlight_br0">}</text:span><text:line-break/><text:span text:style-name="highlight_co1">//********************************************************************************</text:span><text:line-break/><text:span text:style-name="highlight_co1">//■ＲＴＣを初期化する関数です。 </text:span><text:line-break/>sbit<text:s text:c="4"/>Soft_I2C_Scl<text:s text:c="12"/>at<text:s text:c="2"/>RD3_bit<text:span text:style-name="highlight_sy0">;</text:span><text:line-break/>sbit<text:s text:c="4"/>Soft_I2C_Sda<text:s text:c="12"/>at<text:s text:c="2"/>RD2_bit<text:span text:style-name="highlight_sy0">;</text:span><text:line-break/>sbit<text:s text:c="4"/>Soft_I2C_Scl_Direction<text:s text:c="2"/>at<text:s text:c="2"/>TRISD3_bit<text:span text:style-name="highlight_sy0">;</text:span><text:line-break/>sbit<text:s text:c="4"/>Soft_I2C_Sda_Direction<text:s text:c="2"/>at<text:s text:c="2"/>TRISD2_bit<text:span text:style-name="highlight_sy0">;</text:span><text:line-break/><text:span text:style-name="highlight_co1">//</text:span><text:line-break/><text:span text:style-name="highlight_kw4">void</text:span><text:s text:c="4"/>init_rtc<text:span text:style-name="highlight_br0">(</text:span><text:span text:style-name="highlight_br0">)</text:span><text:line-break/><text:span text:style-name="highlight_br0">{</text:span><text:line-break/><text:s text:c="8"/>BYTE<text:s text:c="4"/>td<text:span text:style-name="highlight_sy0">;</text:span><text:line-break/><text:s text:c="8"/><text:span text:style-name="highlight_co1">//</text:span><text:line-break/><text:s text:c="8"/>Soft_I2C_Init<text:span text:style-name="highlight_br0">(</text:span><text:span text:style-name="highlight_br0">)</text:span><text:span text:style-name="highlight_sy0">;</text:span><text:line-break/><text:s text:c="8"/><text:span text:style-name="highlight_co1">//書き込みと読み出しのテストをします。</text:span><text:line-break/><text:s text:c="8"/>td <text:span text:style-name="highlight_sy0">=</text:span> Dec2Bcd<text:span text:style-name="highlight_br0">(</text:span><text:span text:style-name="highlight_nu0">10</text:span><text:span text:style-name="highlight_br0">)</text:span><text:span text:style-name="highlight_sy0">;</text:span><text:s text:c="2"/><text:span text:style-name="highlight_co1">//2011 </text:span><text:line-break/><text:s text:c="8"/>RTC_8564_Write<text:span text:style-name="highlight_br0">(</text:span><text:span text:style-name="highlight_nu0">8</text:span><text:span text:style-name="highlight_sy0">,</text:span> td<text:span text:style-name="highlight_br0">)</text:span><text:span text:style-name="highlight_sy0">;</text:span><text:s text:c="3"/><text:span text:style-name="highlight_co1">//年の書き込み</text:span><text:line-break/><text:s text:c="8"/>td <text:span text:style-name="highlight_sy0">=</text:span> RTC_8564_Read<text:span text:style-name="highlight_br0">(</text:span><text:span text:style-name="highlight_nu0">8</text:span><text:span text:style-name="highlight_br0">)</text:span><text:span text:style-name="highlight_sy0">;</text:span><text:s text:c="3"/><text:span text:style-name="highlight_co1">//年の読み出し </text:span><text:line-break/><text:s text:c="8"/><text:span text:style-name="highlight_kw1">if</text:span> <text:span text:style-name="highlight_br0">(</text:span>Bcd2Dec<text:span text:style-name="highlight_br0">(</text:span>td<text:span text:style-name="highlight_br0">)</text:span> <text:span text:style-name="highlight_sy0">!=</text:span> <text:span text:style-name="highlight_nu0">10</text:span><text:span text:style-name="highlight_br0">)</text:span> <text:span text:style-name="highlight_br0">{</text:span><text:line-break/><text:s text:c="16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24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RTC error!"</text:span><text:span text:style-name="highlight_br0">)</text:span><text:span text:style-name="highlight_sy0">;</text:span><text:line-break/><text:s text:c="24"/>Delay_ms<text:span text:style-name="highlight_br0">(</text:span><text:span text:style-name="highlight_nu0">500</text:span><text:span text:style-name="highlight_br0">)</text:span><text:span text:style-name="highlight_sy0">;</text:span><text:line-break/><text:s text:c="24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<text:s text:c="10"/>"</text:span><text:span text:style-name="highlight_br0">)</text:span><text:span text:style-name="highlight_sy0">;</text:span><text:line-break/><text:s text:c="24"/>Delay_ms<text:span text:style-name="highlight_br0">(</text:span><text:span text:style-name="highlight_nu0">500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<text:span text:style-name="highlight_co1">//</text:span><text:line-break/><text:s text:c="8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RTC complete!"</text:span><text:span text:style-name="highlight_br0">)</text:span><text:span text:style-name="highlight_sy0">;</text:span><text:line-break/><text:s text:c="8"/>Delay_ms<text:span text:style-name="highlight_br0">(</text:span><text:span text:style-name="highlight_nu0">500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**********</text:span></text:p>
          </table:table-cell>
        </table:table-row>
      </table:table>
      <text:p text:style-name="Text_20_body">FAT32ヘッダファイル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#ifdef __MIKROC_PRO_FOR_PIC32__<text:line-break/><text:s text:c="2"/>#define __PIC32__<text:line-break/>#endif<text:line-break/> <text:line-break/>#ifdef __MIKROC_PRO_FOR_PIC__<text:line-break/><text:s text:c="2"/>#define __PIC__<text:line-break/>#endif<text:line-break/> <text:line-break/>#ifdef __MIKROC_PRO_FOR_DSPIC__<text:line-break/><text:s text:c="2"/>#define __dsPIC__<text:line-break/>#endif<text:line-break/> <text:line-break/>#ifdef __MIKROC_PRO_FOR_AVR__<text:line-break/><text:s text:c="2"/>#define __AVR__<text:line-break/>#endif<text:line-break/> <text:line-break/>#ifdef __MIKROC_PRO_FOR_ARM__<text:line-break/><text:s text:c="2"/>#define __ARM__<text:line-break/>#endif<text:line-break/> <text:line-break/>#define CR 0x0D // carrige return<text:line-break/>#define LF 0x0A // line feed<text:line-break/> <text:line-break/>////////////////////////////////////////////////////////////////////////////////<text:line-break/>typedef unsigned short<text:s text:c="6"/>uint8;<text:line-break/>typedef<text:s text:c="3"/>signed short<text:s text:c="6"/>int8;<text:line-break/>typedef unsigned int<text:s text:c="8"/>uint16;<text:line-break/>typedef<text:s text:c="3"/>signed int<text:s text:c="8"/>int16;<text:line-break/>typedef unsigned long<text:s text:c="7"/>uint32;<text:line-break/>typedef<text:s text:c="3"/>signed long<text:s text:c="7"/>int32;<text:line-break/>typedef unsigned long long<text:s text:c="2"/>uint64;<text:line-break/>typedef<text:s text:c="3"/>signed long long<text:s text:c="2"/>int64;<text:line-break/> <text:line-break/>static const uint16 SECTOR_SIZE = 512;<text:line-break/> <text:line-break/>////////////////////////////////////////////////////////////////////////////////<text:line-break/>//<text:line-break/>//<text:s text:c="2"/>modes of file operation:<text:line-break/>//<text:s text:c="6"/>- read<text:s text:c="3"/>( resets cursor to 0 )<text:line-break/>//<text:s text:c="6"/>- write<text:s text:c="2"/>( resets cursor to 0 )<text:line-break/>//<text:s text:c="6"/>- append ( leaves cursor as is )<text:line-break/>//<text:line-break/>////////////////////////////////////////////////////////////////////////////////<text:line-break/>static const uint8<text:s text:c="2"/><text:line-break/><text:s text:c="4"/>FILE_READ<text:s text:c="7"/>= 0x01,<text:line-break/><text:s text:c="4"/>FILE_WRITE<text:s text:c="6"/>= 0x02,<text:line-break/><text:s text:c="4"/>FILE_APPEND<text:s text:c="5"/>= 0x04;<text:line-break/> <text:line-break/>////////////////////////////////////////////////////////////////////////////////<text:line-break/>//<text:line-break/>//<text:s text:c="2"/>status and error codes returned by functions<text:line-break/>//<text:line-break/>////////////////////////////////////////////////////////////////////////////////<text:line-break/>static<text:s text:c="2"/>const int8<text:line-break/><text:s text:c="4"/>//////////////////////////<text:line-break/><text:s text:c="4"/>//<text:s text:c="2"/>general status<text:line-break/><text:s text:c="4"/>//////////////////////////<text:line-break/><text:s text:c="4"/>OK<text:s text:c="18"/>=<text:s text:c="3"/>0,<text:line-break/><text:s text:c="4"/>ERROR<text:s text:c="15"/>=<text:s text:c="2"/>-1,<text:line-break/><text:s text:c="4"/>FOUND<text:s text:c="15"/>=<text:s text:c="3"/>1,<text:line-break/><text:s text:c="4"/>//////////////////////////<text:line-break/><text:s text:c="4"/>//<text:s text:c="2"/>system errors<text:line-break/><text:s text:c="4"/>//////////////////////////<text:line-break/><text:s text:c="4"/>E_READ<text:s text:c="14"/>=<text:s text:c="2"/>-1,<text:line-break/><text:s text:c="4"/>E_WRITE<text:s text:c="13"/>=<text:s text:c="2"/>-2,<text:line-break/><text:s text:c="4"/>E_INIT_CARD<text:s text:c="9"/>=<text:s text:c="2"/>-3,<text:line-break/><text:s text:c="4"/>E_BOOT_SIGN<text:s text:c="9"/>=<text:s text:c="2"/>-4,<text:line-break/><text:s text:c="4"/>E_BOOT_REC<text:s text:c="10"/>=<text:s text:c="2"/>-5,<text:line-break/><text:s text:c="4"/>E_FILE_SYS_INFO<text:s text:c="5"/>=<text:s text:c="2"/>-6,<text:line-break/><text:s text:c="4"/>E_DEVICE_SIZE<text:s text:c="7"/>=<text:s text:c="2"/>-7,<text:line-break/><text:s text:c="4"/>//////////////////////////<text:line-break/><text:s text:c="4"/>//<text:s text:c="2"/>space related errors<text:line-break/><text:s text:c="4"/>//////////////////////////<text:line-break/><text:s text:c="4"/>E_LAST_ENTRY<text:s text:c="8"/>= -10,<text:line-break/><text:s text:c="4"/>E_FREE_ENTRY<text:s text:c="8"/>= -11,<text:line-break/><text:s text:c="4"/>E_CLUST_NUM<text:s text:c="9"/>= -12,<text:line-break/><text:s text:c="4"/>E_NO_SWAP_SPACE<text:s text:c="5"/>= -13,<text:line-break/><text:s text:c="4"/>E_NO_SPACE<text:s text:c="10"/>= -14,<text:line-break/><text:s text:c="4"/>//////////////////////////<text:line-break/><text:s text:c="4"/>//<text:s text:c="2"/>dir related errors<text:line-break/><text:s text:c="4"/>//////////////////////////<text:line-break/><text:s text:c="4"/>E_DIR_NAME<text:s text:c="10"/>= -20,<text:line-break/><text:s text:c="4"/>E_ISNT_DIR<text:s text:c="10"/>= -21,<text:line-break/><text:s text:c="4"/>E_DIR_EXISTS<text:s text:c="8"/>= -22,<text:line-break/><text:s text:c="4"/>E_DIR_NOTFOUND<text:s text:c="6"/>= -23,<text:line-break/><text:s text:c="4"/>E_DIR_NOTEMPTY<text:s text:c="6"/>= -24,<text:line-break/><text:s text:c="4"/>//////////////////////////<text:line-break/><text:s text:c="4"/>//<text:s text:c="2"/>file related errors<text:line-break/><text:s text:c="4"/>//////////////////////////<text:line-break/><text:s text:c="4"/>E_FILE_NAME<text:s text:c="9"/>= -30,<text:line-break/><text:s text:c="4"/>E_ISNT_FILE<text:s text:c="9"/>= -31,<text:line-break/><text:s text:c="4"/>E_FILE_EXISTS<text:s text:c="7"/>= -32,<text:line-break/><text:s text:c="4"/>E_FILE_NOTFOUND<text:s text:c="5"/>= -33,<text:line-break/><text:s text:c="4"/>E_FILE_NOTEMPTY<text:s text:c="5"/>= -34,<text:line-break/><text:s text:c="4"/>E_MAX_FILES<text:s text:c="9"/>= -35,<text:line-break/><text:s text:c="4"/>E_FILE_NOTOPENED<text:s text:c="4"/>= -36,<text:line-break/><text:s text:c="4"/>E_FILE_EOF<text:s text:c="10"/>= -37,<text:line-break/><text:s text:c="4"/>E_FILE_READ<text:s text:c="9"/>= -38,<text:line-break/><text:s text:c="4"/>E_FILE_WRITE<text:s text:c="8"/>= -39,<text:line-break/><text:s text:c="4"/>E_FILE_HANDLE<text:s text:c="7"/>= -40,<text:line-break/><text:s text:c="4"/>//////////////////////////<text:line-break/><text:s text:c="4"/>//<text:s text:c="2"/>time related errors<text:line-break/><text:s text:c="4"/>//////////////////////////<text:line-break/><text:s text:c="4"/>E_TIME_YEAR<text:s text:c="9"/>= -50,<text:line-break/><text:s text:c="4"/>E_TIME_MONTH<text:s text:c="8"/>= -51,<text:line-break/><text:s text:c="4"/>E_TIME_DAY<text:s text:c="10"/>= -52,<text:line-break/><text:s text:c="4"/>E_TIME_HOUR<text:s text:c="9"/>= -53,<text:line-break/><text:s text:c="4"/>E_TIME_MINUTE<text:s text:c="7"/>= -54,<text:line-break/><text:s text:c="4"/>E_TIME_SECOND<text:s text:c="7"/>= -55;<text:line-break/> <text:line-break/>////////////////////////////////////////////////////////////////////////////////<text:line-break/>// partition entry in MBR, 16B size<text:line-break/>typedef struct<text:line-break/>{<text:line-break/><text:s text:c="4"/>uint8<text:s text:c="7"/>State[1];<text:s text:c="7"/>// partition state. ACTIVE=0x80, INACTIVE=0x00<text:line-break/><text:s text:c="4"/>uint8<text:s text:c="7"/>__1[3];<text:line-break/><text:s text:c="4"/>uint8<text:s text:c="7"/>Type[1];<text:s text:c="8"/>// partition type.<text:s text:c="2"/>FAT16=0x06, FAT32=0x0B<text:line-break/><text:s text:c="4"/>uint8<text:s text:c="7"/>__2[3];<text:line-break/><text:s text:c="4"/>uint8<text:s text:c="7"/>Boot[4];<text:s text:c="8"/>// boot record sector number of partition<text:line-break/><text:s text:c="4"/>uint8<text:s text:c="7"/>Size[4];<text:s text:c="8"/>// partition size in sectors<text:line-break/>}<text:line-break/>FAT32_PART;<text:line-break/> <text:line-break/>////////////////////////////////////////////////////////////////////////////////<text:line-break/>// MBR, 512B size<text:line-break/>typedef struct<text:line-break/>{<text:line-break/><text:s text:c="4"/>uint8<text:s text:c="7"/>__1[446];<text:line-break/><text:s text:c="4"/>FAT32_PART<text:s text:c="2"/>Part[4];<text:line-break/><text:s text:c="4"/>uint8<text:s text:c="7"/>BootSign[2];<text:s text:c="7"/>// boot signature<text:line-break/>}<text:line-break/>FAT32_MBR;<text:line-break/> <text:line-break/>////////////////////////////////////////////////////////////////////////////////<text:line-break/>// Boot Record, 512B size<text:line-break/>typedef struct<text:line-break/>{<text:line-break/><text:s text:c="4"/>uint8<text:s text:c="7"/>JmpCode[3];<text:s text:c="9"/>// only way to say for certain if it is boot sector<text:line-break/><text:s text:c="4"/>uint8<text:s text:c="7"/>__1[8];<text:line-break/><text:s text:c="4"/>uint8<text:s text:c="7"/>BytesPSect[2];<text:s text:c="6"/>// # of bytes per sector<text:line-break/><text:s text:c="4"/>uint8<text:s text:c="7"/>SectsPClust[1];<text:s text:c="5"/>// # of sectors per cluster<text:line-break/><text:s text:c="4"/>uint8<text:s text:c="7"/>Reserved[2];<text:s text:c="8"/>// # of reserved sectors<text:line-break/><text:s text:c="4"/>uint8<text:s text:c="7"/>FATCopies[1];<text:s text:c="7"/>// # of FAT copies<text:line-break/><text:s text:c="4"/>uint8<text:s text:c="7"/>__2[4];<text:line-break/><text:s text:c="4"/>uint8<text:s text:c="7"/>MediaDesc[1];<text:s text:c="7"/>// media descriptor<text:line-break/><text:s text:c="4"/>uint8<text:s text:c="7"/>__3[10];<text:line-break/><text:s text:c="4"/>uint8<text:s text:c="7"/>Sects[4];<text:s text:c="11"/>// # of sectors in partition<text:line-break/><text:s text:c="4"/>uint8<text:s text:c="7"/>SectsPFAT[4];<text:s text:c="7"/>// # of sectors per FAT table<text:line-break/><text:s text:c="4"/>uint8<text:s text:c="7"/>Flags[2];<text:s text:c="11"/>// flags<text:line-break/><text:s text:c="4"/>uint8<text:s text:c="7"/>__4[2];<text:line-break/><text:s text:c="4"/>uint8<text:s text:c="7"/>RootClust[4];<text:s text:c="7"/>// number of root dir cluster<text:line-break/><text:s text:c="4"/>uint8<text:s text:c="7"/>FSISect[2];<text:s text:c="9"/>// FSI sector (offset from boot)<text:line-break/><text:s text:c="4"/>uint8<text:s text:c="7"/>BootBackup[2];<text:s text:c="6"/>// sector number of boot sector backup<text:line-break/><text:s text:c="4"/>uint8<text:s text:c="7"/>__5[14];<text:line-break/><text:s text:c="4"/>uint8<text:s text:c="7"/>ExtSign[1];<text:s text:c="9"/>// extended signature - 0x29<text:line-break/><text:s text:c="4"/>uint8<text:s text:c="7"/>__6[4];<text:line-break/><text:s text:c="4"/>uint8<text:s text:c="7"/>VolName[11];<text:s text:c="8"/>// volume name<text:line-break/><text:s text:c="4"/>uint8<text:s text:c="7"/>FATName[8];<text:s text:c="9"/>// FAT name (FAT32)<text:line-break/><text:s text:c="4"/>uint8<text:s text:c="7"/>__7[420];<text:line-break/><text:s text:c="4"/>uint8<text:s text:c="7"/>BootSign[2];<text:s text:c="8"/>// boot signature<text:line-break/>}<text:line-break/>FAT32_BR;<text:line-break/> <text:line-break/>////////////////////////////////////////////////////////////////////////////////<text:line-break/>// File System Info, 512B size<text:line-break/>typedef struct<text:line-break/>{<text:line-break/><text:s text:c="4"/>uint8<text:s text:c="7"/>FirstSign[4];<text:line-break/><text:s text:c="4"/>uint8<text:s text:c="7"/>__1[480];<text:line-break/><text:s text:c="4"/>uint8<text:s text:c="7"/>FSISign[4];<text:line-break/><text:s text:c="4"/>uint8<text:s text:c="7"/>FreeSects[4];<text:line-break/><text:s text:c="4"/>uint8<text:s text:c="7"/>AllocClust[4];<text:line-break/><text:s text:c="4"/>uint8<text:s text:c="7"/>__2[14];<text:line-break/><text:s text:c="4"/>uint8<text:s text:c="7"/>BootSign[2];<text:line-break/>}<text:line-break/>FAT32_FSI;<text:line-break/> <text:line-break/>////////////////////////////////////////////////////////////////////////////////<text:line-break/>typedef struct<text:line-break/>{<text:line-break/><text:s text:c="4"/>uint8<text:s text:c="7"/>Entry[4];<text:line-break/>}<text:line-break/>FAT32_FATENT;<text:line-break/> <text:line-break/>////////////////////////////////////////////////////////////////////////////////<text:line-break/>// directory entry, 32B size<text:line-break/>typedef struct<text:line-break/>{<text:line-break/><text:s text:c="4"/>uint8<text:s text:c="7"/>NameExt[11];<text:s text:c="4"/>// file/directory name<text:line-break/><text:s text:c="4"/>uint8<text:s text:c="7"/>Attrib[1];<text:s text:c="6"/>// file/directory attribute<text:line-break/><text:s text:c="4"/>uint8<text:s text:c="7"/>__1[2];<text:line-break/><text:s text:c="4"/>uint8<text:s text:c="7"/>CTime[2];<text:s text:c="7"/>// create time<text:line-break/><text:s text:c="4"/>uint8<text:s text:c="7"/>CDate[2];<text:s text:c="7"/>// create date<text:line-break/><text:s text:c="4"/>uint8<text:s text:c="7"/>ATime[2];<text:line-break/><text:s text:c="4"/>uint8<text:s text:c="7"/>HiClust[2];<text:s text:c="5"/>//<text:s text:c="2"/>&lt;-------------------|<text:line-break/><text:s text:c="4"/>uint8<text:s text:c="7"/>MTime[2];<text:s text:c="7"/>//<text:s text:c="2"/>modification time<text:s text:c="3"/>|<text:line-break/><text:s text:c="4"/>uint8<text:s text:c="7"/>MDate[2];<text:s text:c="7"/>//<text:s text:c="2"/>modification date<text:s text:c="3"/>|<text:line-break/><text:s text:c="4"/>uint8<text:s text:c="7"/>LoClust[2];<text:s text:c="5"/>//<text:s text:c="2"/>&lt;-------------------|----- 1st cluster of file/folder<text:line-break/><text:s text:c="4"/>uint8<text:s text:c="7"/>Size[4];<text:s text:c="8"/>// file size<text:line-break/>}<text:line-break/>FAT32_DIRENT;<text:line-break/>////////////////////////////////////////////////////////////////////////////////<text:line-break/>////////////////////////////////////////////////////////////////////////////////<text:line-break/> <text:line-break/>typedef uint32<text:s text:c="2"/>__CLUSTER;<text:line-break/>typedef uint32<text:s text:c="2"/>__SECTOR;<text:line-break/>typedef uint32<text:s text:c="2"/>__ENTRY;<text:line-break/> <text:line-break/>typedef int8<text:s text:c="4"/>__HANDLE;<text:line-break/> <text:line-break/>////////////////////////////////////////////////////////////////////////////////<text:line-break/>// Time structure<text:line-break/>typedef struct<text:line-break/>{<text:line-break/><text:s text:c="4"/>uint16<text:s text:c="6"/>Year;<text:line-break/><text:s text:c="4"/>uint8<text:s text:c="7"/>Month;<text:line-break/><text:s text:c="4"/>uint8<text:s text:c="7"/>Day;<text:line-break/><text:s text:c="4"/>uint8<text:s text:c="7"/>Hour;<text:line-break/><text:s text:c="4"/>uint8<text:s text:c="7"/>Minute;<text:line-break/><text:s text:c="4"/>uint8<text:s text:c="7"/>Second;<text:line-break/>}<text:line-break/>__TIME;<text:line-break/> <text:line-break/>////////////////////////////////////////////////////////////////////////////////<text:line-break/>// Partition info<text:line-break/>typedef struct<text:line-break/>{<text:line-break/><text:s text:c="4"/>uint8<text:s text:c="7"/>State;<text:s text:c="2"/>// partition status<text:line-break/><text:s text:c="4"/>uint8<text:s text:c="7"/>Type;<text:s text:c="3"/>// partition type<text:line-break/><text:s text:c="4"/>__SECTOR<text:s text:c="4"/>Boot;<text:s text:c="3"/>// partition start sector<text:line-break/><text:s text:c="4"/>uint32<text:s text:c="6"/>Size;<text:s text:c="3"/>// partition size<text:line-break/>}<text:line-break/>__PART;<text:line-break/> <text:line-break/>////////////////////////////////////////////////////////////////////////////////<text:line-break/>// FS info<text:line-break/>typedef struct<text:line-break/>{<text:line-break/><text:s text:c="4"/>__PART<text:s text:c="6"/>Part[1];<text:line-break/><text:s text:c="4"/>uint16<text:s text:c="6"/>BytesPSect;<text:s text:c="2"/>// bytes in sector<text:line-break/><text:s text:c="4"/>uint8<text:s text:c="7"/>SectsPClust; // sectors in one cluster<text:line-break/><text:s text:c="4"/>uint16<text:s text:c="6"/>Reserved;<text:line-break/><text:s text:c="4"/>uint8<text:s text:c="7"/>FATCopies;<text:s text:c="3"/>// number of FAT table copies<text:line-break/><text:s text:c="4"/>uint32<text:s text:c="6"/>SectsPFAT;<text:s text:c="3"/>// number of sectors in one FAT table<text:line-break/><text:s text:c="4"/>uint16<text:s text:c="6"/>Flags;<text:line-break/><text:s text:c="4"/>__SECTOR<text:s text:c="4"/>FAT;<text:s text:c="8"/>// sector # of first FAT table<text:line-break/><text:s text:c="4"/>__CLUSTER<text:s text:c="3"/>Root;<text:s text:c="7"/>// cluster # of root directory<text:line-break/><text:s text:c="4"/>__SECTOR<text:s text:c="4"/>FSI;<text:s text:c="8"/>// sector # of FSI sector (relative to boot sector)<text:line-break/><text:s text:c="4"/>__SECTOR<text:s text:c="4"/>Data;<text:s text:c="7"/>// sector # of Data area<text:line-break/>}<text:line-break/>__INFO;<text:line-break/> <text:line-break/>////////////////////////////////////////////////////////////////////////////////<text:line-break/>typedef struct<text:line-break/>{<text:line-break/><text:s text:c="4"/>char<text:s text:c="8"/>NameExt[13];<text:s text:c="2"/>// file/directory name<text:line-break/><text:s text:c="4"/>uint8<text:s text:c="7"/>Attrib;<text:s text:c="7"/>// file/directory attribute<text:line-break/> <text:line-break/><text:s text:c="4"/>uint32<text:s text:c="6"/>Size;<text:s text:c="9"/>// file/directory size<text:line-break/><text:s text:c="4"/>__CLUSTER<text:s text:c="3"/>_1stClust;<text:s text:c="4"/>// file/directory start cluster<text:line-break/> <text:line-break/><text:s text:c="4"/>__CLUSTER<text:s text:c="3"/>EntryClust;<text:s text:c="3"/>// file/directory entry cluster<text:line-break/><text:s text:c="4"/>__ENTRY<text:s text:c="5"/>Entry;<text:s text:c="8"/>// file/derectory entry index in entry cluster<text:line-break/>}<text:line-break/>__DIR;<text:line-break/> <text:line-break/>////////////////////////////////////////////////////////////////////////////////<text:line-break/>typedef struct<text:line-break/>{<text:line-break/><text:s text:c="4"/>__CLUSTER<text:s text:c="3"/>_1stClust;<text:s text:c="4"/>// file start cluster<text:line-break/><text:s text:c="4"/>__CLUSTER<text:s text:c="3"/>CurrClust;<text:s text:c="4"/>// current file cluster<text:line-break/> <text:line-break/><text:s text:c="4"/>__CLUSTER<text:s text:c="3"/>EntryClust;<text:s text:c="3"/>// directory entry cluster<text:line-break/><text:s text:c="4"/>__ENTRY<text:s text:c="5"/>Entry;<text:s text:c="8"/>// derectory entry number in the entry cluster<text:line-break/> <text:line-break/><text:s text:c="4"/>uint32<text:s text:c="6"/>Cursor;<text:s text:c="7"/>// current file position (carret)<text:line-break/><text:s text:c="4"/>uint32<text:s text:c="6"/>Length;<text:s text:c="7"/>// file size<text:line-break/> <text:line-break/><text:s text:c="4"/>uint8<text:s text:c="7"/>Mode;<text:s text:c="9"/>// file open mode<text:line-break/>}<text:line-break/>__FILE;<text:line-break/> <text:line-break/>/*<text:line-break/> * buffer for mmc/sd card sector r/w handling<text:line-break/> */<text:line-break/>typedef struct<text:line-break/>{<text:line-break/><text:s text:c="4"/>__SECTOR<text:s text:c="8"/>fSectNum;<text:line-break/><text:s text:c="4"/>char<text:s text:c="12"/>fSect[SECTOR_SIZE]; // sector buffer<text:line-break/>} <text:line-break/>__RAW_SECTOR;<text:line-break/> <text:line-break/>////////////////////////////////////////////////////////////////////////////////<text:line-break/>extern const char<text:s text:c="3"/>CRLF_F32[];<text:line-break/>extern const uint8<text:s text:c="2"/>FAT32_MAX_FILES;<text:line-break/>extern const uint8<text:s text:c="2"/>f32_fsi_template[SECTOR_SIZE];<text:line-break/>extern const uint8<text:s text:c="2"/>f32_br_template[SECTOR_SIZE];<text:line-break/>extern<text:s text:c="7"/>__FILE fat32_fdesc[];<text:line-break/>extern<text:s text:c="7"/>__RAW_SECTOR f32_sector;<text:line-break/> <text:line-break/>////////////////////////////////////////////////////////////////////////////////<text:line-break/>extern<text:s text:c="2"/>int8 FAT32_Dev_Init<text:s text:c="9"/>(void);<text:line-break/>extern<text:s text:c="2"/>int8 FAT32_Dev_Read_Sector<text:s text:c="2"/>(__SECTOR sc, char* buf);<text:line-break/>extern<text:s text:c="2"/>int8 FAT32_Dev_Write_Sector (__SECTOR sc, char* buf);<text:line-break/>extern<text:s text:c="2"/>int8 FAT32_Put_Char<text:s text:c="9"/>(char ch);<text:line-break/> <text:line-break/>////////////////////////////////////////////////////////////////////////////////<text:line-break/>int8<text:s text:c="4"/>FAT32_Init<text:s text:c="6"/>(void);<text:line-break/>int8<text:s text:c="4"/>FAT32_Format<text:s text:c="4"/>(char *devLabel);<text:line-break/> <text:line-break/>int8<text:s text:c="4"/>FAT32_ReadDir<text:s text:c="3"/>(__DIR *pDE);<text:line-break/>int8<text:s text:c="4"/>FAT32_ChangeDir (char *dname);<text:line-break/>int8<text:s text:c="4"/>FAT32_MakeDir<text:s text:c="3"/>(char *dname);<text:line-break/>int8<text:s text:c="4"/>FAT32_Dir<text:s text:c="7"/>(void);<text:line-break/>int8<text:s text:c="4"/>FAT32_Delete<text:s text:c="4"/>(char *fn);<text:line-break/>int8<text:s text:c="4"/>FAT32_DeleteRec (char *fn);<text:line-break/>int8<text:s text:c="4"/>FAT32_Exists<text:s text:c="4"/>(char *name);<text:line-break/>int8<text:s text:c="4"/>FAT32_Rename<text:s text:c="4"/>(char *oldName, char *newName);<text:line-break/>int8<text:s text:c="4"/>FAT32_Open<text:s text:c="6"/>(char *fn, uint8 mode);<text:line-break/>int8<text:s text:c="4"/>FAT32_Eof<text:s text:c="7"/>(__HANDLE fHandle);<text:line-break/>int8<text:s text:c="4"/>FAT32_Read<text:s text:c="6"/>(__HANDLE fHandle, char* rdBuf, uint16 len);<text:line-break/>int8<text:s text:c="4"/>FAT32_Write<text:s text:c="5"/>(__HANDLE fHandle, char* wrBuf, uint16 len);<text:line-break/>int8<text:s text:c="4"/>FAT32_Seek<text:s text:c="6"/>(__HANDLE fHandle, uint32 pos);<text:line-break/>int8<text:s text:c="4"/>FAT32_Tell<text:s text:c="6"/>(__HANDLE fHandle, uint32 *pPos);<text:line-break/>int8<text:s text:c="4"/>FAT32_Close<text:s text:c="5"/>(__HANDLE fHandle);<text:line-break/>int8<text:s text:c="4"/>FAT32_Size<text:s text:c="6"/>(char *fname, uint32 *pSize);<text:line-break/>int8<text:s text:c="4"/>FAT32_MakeSwap<text:s text:c="2"/>(char *name, __SECTOR nSc, __CLUSTER *pCl);<text:line-break/> <text:line-break/>int8<text:s text:c="4"/>FAT32_SetTime<text:s text:c="2"/>(__TIME *pTM);<text:line-break/>int8<text:s text:c="4"/>FAT32_IncTime<text:s text:c="2"/>(uint32 Sec);<text:line-break/> <text:line-break/>int8<text:s text:c="4"/>FAT32_GetCTime<text:s text:c="2"/>(char *fname, __TIME *pTM);<text:line-break/>int8<text:s text:c="4"/>FAT32_GetMTime<text:s text:c="2"/>(char *fname, __TIME *pTM);<text:line-break/> <text:line-break/>int8<text:s text:c="4"/>FAT32_GetError<text:s text:c="2"/>(void);<text:line-break/>////////////////////////////////////////////////////////////////////////////////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list text:style-name="Numbering_20_1" text:continue-numbering="false">
        <text:list-item>
          <text:p text:style-name="Numbering_20_1_Content_First"> SDカード(FAT32)をカードスロットに挿入し、電源を入れます。</text:p>
        </text:list-item>
        <text:list-item>
          <text:p text:style-name="Numbering_20_1_Content"> LEDが1秒周期で3回点滅するのを確認します。</text:p>
        </text:list-item>
        <text:list-item>
          <text:p text:style-name="Numbering_20_1_Content"> 日付時刻およびCH1~CH11の電圧値がLCDに表示されます。【測定、表示、記録モード】<text:line-break/><draw:frame draw:style-name="media" draw:name="1" text:anchor-type="as-char" draw:z-index="1" svg:width="12.7cm" svg:height="9.525cm"><draw:image xlink:href="Pictures/ab2572cb4f4c969bb6d985e8980b8e12.png" xlink:type="simple" xlink:show="embed" xlink:actuate="onLoad"/></draw:frame></text:p>
        </text:list-item>
        <text:list-item>
          <text:p text:style-name="Numbering_20_1_Content"> モードスイッチ(SW_MODE)で【時刻合わせモード】にし、時刻を設定します。<text:line-break/><draw:frame draw:style-name="media" draw:name="2" text:anchor-type="as-char" draw:z-index="2" svg:width="12.7cm" svg:height="9.525cm"><draw:image xlink:href="Pictures/2e4cb87d4f109178db97e33c138da559.png" xlink:type="simple" xlink:show="embed" xlink:actuate="onLoad"/></draw:frame></text:p>
        </text:list-item>
        <text:list-item>
          <text:p text:style-name="Numbering_20_1_Content"> モードスイッチ(SW_MODE)で【日付合わせモード】にし、日付を設定します。<text:line-break/><draw:frame draw:style-name="media" draw:name="3" text:anchor-type="as-char" draw:z-index="3" svg:width="12.7cm" svg:height="9.525cm"><draw:image xlink:href="Pictures/ead30182b85a7d335fd889fa5a322583.png" xlink:type="simple" xlink:show="embed" xlink:actuate="onLoad"/></draw:frame></text:p>
        </text:list-item>
        <text:list-item>
          <text:p text:style-name="Numbering_20_1_Content"> モードスイッチ(SW_MODE)で【測定周期設定モード】にし、測定周期を設定します。<text:line-break/><draw:frame draw:style-name="media" draw:name="4" text:anchor-type="as-char" draw:z-index="4" svg:width="12.7cm" svg:height="9.525cm"><draw:image xlink:href="Pictures/2b1df9867fda7da5b4247e0504ae4a77.png" xlink:type="simple" xlink:show="embed" xlink:actuate="onLoad"/></draw:frame></text:p>
        </text:list-item>
        <text:list-item>
          <text:p text:style-name="Numbering_20_1_Content"> モードスイッチ(SW_MODE)で【平均化回数設定モード】にし、平均化回数を設定します。<text:line-break/><draw:frame draw:style-name="media" draw:name="5" text:anchor-type="as-char" draw:z-index="5" svg:width="12.7cm" svg:height="9.525cm"><draw:image xlink:href="Pictures/493a674ef1ca830df9a78a8edf88bb9a.png" xlink:type="simple" xlink:show="embed" xlink:actuate="onLoad"/></draw:frame></text:p>
        </text:list-item>
        <text:list-item>
          <text:p text:style-name="Numbering_20_1_Content"> モードスイッチ(SW_MODE)で【測定、表示、記録モード】にし、スタートスイッチ(SW_START)を押下します。LEDが点灯します。<text:line-break/><draw:frame draw:style-name="media" draw:name="6" text:anchor-type="as-char" draw:z-index="6" svg:width="12.7cm" svg:height="9.525cm"><draw:image xlink:href="Pictures/3d7919389c281bdcb1109856183b74f0.png" xlink:type="simple" xlink:show="embed" xlink:actuate="onLoad"/></draw:frame></text:p>
        </text:list-item>
        <text:list-item>
          <text:p text:style-name="Numbering_20_1_Content"> ストップスイッチ(SW_STOP)を押下します。LEDが消灯します。</text:p>
        </text:list-item>
        <text:list-item>
          <text:p text:style-name="Numbering_20_1_Content"> 電源を切ります。SDカードを抜いて、パソコンのカードスロットに挿入します。</text:p>
        </text:list-item>
        <text:list-item>
          <text:p text:style-name="Numbering_20_1_Content"> エクスプローラで記録ファイルが存在することを確認します。<text:line-break/><draw:frame draw:style-name="media" draw:name="7" text:anchor-type="as-char" draw:z-index="7" svg:width="12.117916666667cm" svg:height="3.5454166666667cm"><draw:image xlink:href="Pictures/663f84567671e508e1713f0fda1342f6.png" xlink:type="simple" xlink:show="embed" xlink:actuate="onLoad"/></draw:frame></text:p>
        </text:list-item>
        <text:list-item>
          <text:p text:style-name="Numbering_20_1_Content"> ファイルの内容を確認します。<text:line-break/><draw:frame draw:style-name="media" draw:name="8" text:anchor-type="as-char" draw:z-index="8" svg:width="13.229166666667cm" svg:height="11.262668918919cm"><draw:image xlink:href="Pictures/d548e99bf28c7ff8088cb0e47ed4a95d.png" xlink:type="simple" xlink:show="embed" xlink:actuate="onLoad"/></draw:frame></text:p>
        </text:list-item>
        <text:list-item>
          <text:p text:style-name="Numbering_20_1_Content"> ファイルの内容を、Excelにコピー&amp;ペーストします。<text:line-break/><draw:frame draw:style-name="media" draw:name="9" text:anchor-type="as-char" draw:z-index="9" svg:width="13.229166666667cm" svg:height="12.740705128205cm"><draw:image xlink:href="Pictures/8a2d3dd524a09ef81b90c8e64b9fef5c.png" xlink:type="simple" xlink:show="embed" xlink:actuate="onLoad"/></draw:frame></text:p>
        </text:list-item>
        <text:list-item>
          <text:p text:style-name="Numbering_20_1_Content_Last"> 内容をグラフ表示させます。<text:line-break/><draw:frame draw:style-name="media" draw:name="10" text:anchor-type="as-char" draw:z-index="10" svg:width="13.229166666667cm" svg:height="11.272309964047cm"><draw:image xlink:href="Pictures/93d55156b506630dbd75cd47e90d6919.png" xlink:type="simple" xlink:show="embed" xlink:actuate="onLoad"/></draw:frame></text:p>
        </text:list-item>
      </text:list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3::35:05</meta:creation-date>
    <dc:creator>Generated</dc:creator>
    <dc:date>2026-09-14T03::35:05</dc:date>
    <dc:language>en-US</dc:language>
    <meta:editing-cycles>1</meta:editing-cycles>
    <meta:editing-duration>PT0S</meta:editing-duration>
    <dc:title>elechobby:picdic:otherpic:195</dc:title>
  </office:meta>
</office:document-meta>
</file>