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225bbc80a5049f71972ce66f93edc2.png"/>
  <manifest:file-entry manifest:media-type="image/png" manifest:full-path="Pictures/34db02eb1d3553c9d389406af8d97a9b.png"/>
  <manifest:file-entry manifest:media-type="image/png" manifest:full-path="Pictures/2366eaa4b20dbae4f4cffb41ccbb89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"/><text:bookmark-start text:name="__RefHeading___温度データロガー_1"/><text:bookmark-start text:name="温度データロガー"/>温度データロガー<text:bookmark-end text:name="__RefHeading___温度データロガー_1"/><text:bookmark-end text:name="温度データロガ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センサーからのデータを一定周期で読み取り、RS232C（TTLレベル）として出力します。
周期は、1秒間隔、1分間隔、5分間隔、10分間隔の4モードから選ぶ事が出来ます。
また、PIC12F683内部に温度データを蓄積（EEPROMに記録）する機能も備えています。
その記憶容量は、128データ（1データは10ビットなので2バイトを使用）となります。</text:p>
      <text:h text:style-name="Heading_20_2" text:outline-level="2"><text:bookmark-start text:name="__RefHeading___温度センサーについて_3"/><text:bookmark-start text:name="温度センサーについて"/>温度センサーについて<text:bookmark-end text:name="__RefHeading___温度センサーについて_3"/><text:bookmark-end text:name="温度センサーについて"/></text:h>
      <text:p text:style-name="Text_20_body">温度センサーには、高精度温度センサーS8100B (SEIKO)を使用しました。
このセンサーの主な特長は、</text:p>
      <text:list text:style-name="List_20_1" text:continue-numbering="false">
        <text:list-item>
          <text:p text:style-name="List_20_1_Content_First"> センサ・定電流回路・オペアンプを内蔵</text:p>
        </text:list-item>
        <text:list-item>
          <text:p text:style-name="List_20_1_Content"> 電源：5V10μAtype(低消費)</text:p>
        </text:list-item>
        <text:list-item>
          <text:p text:style-name="List_20_1_Content"> 測定温度範囲：-40～+100℃</text:p>
        </text:list-item>
        <text:list-item>
          <text:p text:style-name="List_20_1_Content"> リニア出力電圧：-8.1mV/K(-8.1mV/℃)→今回は8mVで計算しています。<text:line-break/>Ta=-20℃：1.900V<text:line-break/>Ta=+30℃：1.497V<text:line-break/>Ta=+80℃：1.085V</text:p>
        </text:list-item>
        <text:list-item>
          <text:p text:style-name="List_20_1_Content"> リニアリティ（直接性）：1.0(-20℃～+80℃)</text:p>
        </text:list-item>
        <text:list-item>
          <text:p text:style-name="List_20_1_Content"> 再現性：±0.3％</text:p>
        </text:list-item>
        <text:list-item>
          <text:p text:style-name="List_20_1_Content"> Vssを寒準とした温度電圧出力</text:p>
        </text:list-item>
        <text:list-item>
          <text:p text:style-name="List_20_1_Content_Last"> 低消費電流：10μA(25℃)typ</text:p>
        </text:list-item>
      </text:list>
      <text:p text:style-name="Text_20_body">となっています。</text:p>
      <text:h text:style-name="Heading_20_2" text:outline-level="2"><text:bookmark-start text:name="__RefHeading___ハードウエア構成_4"/><text:bookmark-start text:name="ハードウエア構成"/>ハードウエア構成<text:bookmark-end text:name="__RefHeading___ハードウエア構成_4"/><text:bookmark-end text:name="ハードウエア構成"/></text:h>
      <text:list text:style-name="Numbering_20_1" text:continue-numbering="false">
        <text:list-item>
          <text:p text:style-name="Numbering_20_1_Content_First"> S8100Bによって温度を電圧に変換します。</text:p>
        </text:list-item>
        <text:list-item>
          <text:p text:style-name="Numbering_20_1_Content"> この出力電圧をオペアンプ（LMC662CN）を利用して2倍に増幅します。</text:p>
        </text:list-item>
        <text:list-item>
          <text:p text:style-name="Numbering_20_1_Content"> PICでは、A/D変換機能を使ってデータを取り込みます。<text:line-break/>PICのA/D変換（10ビット＝1024）で使用する、基準電圧(TL431)を、<text:line-break/>1024×4＝4096→4.096V<text:line-break/>にして、1ビットあたりの精度を、4mVとします。</text:p>
        </text:list-item>
        <text:list-item>
          <text:p text:style-name="Numbering_20_1_Content"> PICで補正されたデータをRS232C（TTLレベル）として出力します。</text:p>
        </text:list-item>
        <text:list-item>
          <text:p text:style-name="Numbering_20_1_Content_Last"> 記録SW（REC）と読出SW（READ）を設けています。</text:p>
        </text:list-item>
      </text:list>
      <text:p text:style-name="Text_20_body"><draw:frame draw:style-name="media" draw:name="0" text:anchor-type="as-char" draw:z-index="0" svg:width="13.229166666667cm" svg:height="9.921875cm"><draw:image xlink:href="Pictures/6c225bbc80a5049f71972ce66f93edc2.png" xlink:type="simple" xlink:show="embed" xlink:actuate="onLoad"/></draw:frame>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3.229166666667cm" svg:height="9.4464518229167cm"><draw:image xlink:href="Pictures/34db02eb1d3553c9d389406af8d97a9b.png" xlink:type="simple" xlink:show="embed" xlink:actuate="onLoad"/></draw:frame></text:p>
      <text:h text:style-name="Heading_20_2" text:outline-level="2"><text:bookmark-start text:name="__RefHeading___処理説明_6"/><text:bookmark-start text:name="処理説明"/>処理説明<text:bookmark-end text:name="__RefHeading___処理説明_6"/><text:bookmark-end text:name="処理説明"/></text:h>
      <text:list text:style-name="Numbering_20_1" text:continue-numbering="false">
        <text:list-item>
          <text:p text:style-name="Numbering_20_1_Content_First"> 周期的に、A/D変換して温度データを得ます</text:p>
          <text:list text:style-name="List_20_1">
            <text:list-item>
              <text:p text:style-name="List_20_1_Content"> 周期設定 （立ち上げ時．．．GPIO.F4、GPIO.F3）<text:line-break/>4通りの設定ができる<text:line-break/>1秒間隔【GPIO.F4＝“1”、GPIO.F3＝“1”】128秒（約2分）<text:line-break/>1分間隔【GPIO.F4＝“0”、GPIO.F3＝“1”】128分（約2時間）<text:line-break/>5分間隔【GPIO.F4＝“1”、GPIO.F3＝“0”】640分（約10時間）<text:line-break/>10分間隔【GPIO.F4＝“0”、GPIO.F3＝“0”】1280分（約20時間）</text:p>
            </text:list-item>
          </text:list>
        </text:list-item>
        <text:list-item>
          <text:p text:style-name="Numbering_20_1_Content"> 得られたデータに4mVを掛けます</text:p>
        </text:list-item>
        <text:list-item>
          <text:p text:style-name="Numbering_20_1_Content"> 最も電圧が高くなる、-40℃では、4.120mVとなります。<text:line-break/>(1.900mV×2倍)＋(8mV×2倍×(40℃－20℃))→4.120mV</text:p>
        </text:list-item>
        <text:list-item>
          <text:p text:style-name="Numbering_20_1_Content"> 補正します（小数点第１の位まで求めます）<text:line-break/>(((4120 - temp) * 10) / 16) - 400</text:p>
        </text:list-item>
        <text:list-item>
          <text:p text:style-name="Numbering_20_1_Content"> 結果をRS232C出力します</text:p>
        </text:list-item>
        <text:list-item>
          <text:p text:style-name="Numbering_20_1_Content"> 記録と読出</text:p>
          <text:list text:style-name="List_20_1">
            <text:list-item>
              <text:p text:style-name="List_20_1_Content"> 記録モード（GPIO.F4）<text:line-break/>データをEEPROMに記録します<text:line-break/>記憶容量は128データ（1データは2バイト）</text:p>
            </text:list-item>
            <text:list-item>
              <text:p text:style-name="List_20_1_Content_Last"> 読出モード （GPIO.F3）<text:line-break/>EEPROMより読出してUSARTに出力します</text:p>
            </text:list-item>
          </text:list>
        </text:list-item>
      </text:list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<text:tab/><text:tab/><text:tab/><text:tab/><text:tab/>【温度計】<text:line-break/><text:tab/>・高精度３端子CMOS温度センサ　S8100B<text:line-break/><text:tab/>　：センサ・定電流回路・オペアンプを内蔵<text:line-break/><text:tab/>　：電源:5V10μAtype(低消費) <text:line-break/><text:tab/>　：リニア電圧出力:-8.0mV/℃ <text:line-break/><text:tab/>　：測定温度範囲:-40～+100℃ <text:line-break/>　　　：リニア出力電圧：-8.1mV/K(-8.1mV/℃)<text:line-break/>　　　　　Ta=-20℃：1.900V<text:line-break/>　　　　　Ta=+30℃：1.497V<text:line-break/>　　　　　Ta=+80℃：1.085V<text:line-break/>　　　：リニアリティ（直接性）：1.0(-20℃～+80℃)　　　　　　　　　　　　<text:line-break/>　　　：再現性：±0.3％<text:line-break/>　　　：Vssを寒準とした温度電圧出力<text:line-break/>　　　：低消費電流：10μA(25℃)typ<text:line-break/><text:tab/>・2倍に増幅する。使用オペアンプはLMC662CN<text:line-break/><text:tab/>・補正した結果をUSART(RS232C)で出力する。<text:line-break/><text:tab/>・記録モード（GPIO.F4） <text:line-break/><text:tab/>　　：データをEEPROMに書き込む <text:line-break/><text:tab/>　　：記憶容量は128データ（1データは2バイト）<text:line-break/><text:tab/>・再生モード （GPIO.F3）<text:line-break/><text:tab/>　　： EEPROMより読み込みUSARTに出力する。 <text:line-break/><text:tab/>・周期設定 （立ち上げ時．．．GPIO.F4、GPIO.F3）<text:line-break/><text:tab/>　　：4通りの設定ができる。<text:line-break/><text:tab/>　　：1秒間隔＜GPIO.F4＝"1"、GPIO.F3＝"1"＞　　128秒（約2分） <text:line-break/><text:tab/>　　：1分間隔＜GPIO.F4＝"0"、GPIO.F3＝"1"＞　　128分（約2時間） <text:line-break/><text:tab/>　　：5分間隔＜GPIO.F4＝"1"、GPIO.F3＝"0"＞　　640分（約10時間） <text:line-break/><text:tab/>　　：10分間隔＜GPIO.F4＝"0"、GPIO.F3＝"0"＞　　1280分（約20時間）<text:line-break/><text:tab/>・履歴<text:line-break/><text:tab/>　　：2007.1.2<text:tab/>初期バージョン作成<text:line-break/>*/</text:span><text:line-break/><text:span text:style-name="highlight_co1">//**********************************************************************</text:span><text:line-break/> <text:line-break/><text:span text:style-name="highlight_kw4">static</text:span><text:tab/><text:span text:style-name="highlight_kw4">unsigned</text:span><text:tab/><text:span text:style-name="highlight_kw4">int</text:span><text:tab/><text:tab/>timeCnt<text:span text:style-name="highlight_sy0">,</text:span> cycleTime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start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tab/><text:tab/><text:span text:style-name="highlight_co1">// 約30Hz = (1 / 8000000) * 4 * 256 * 256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tab/><text:tab/><text:span text:style-name="highlight_co1">// 約4Hz = (1 / 8000000) * 4 * 8 * 256 * 256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timeCnt<text:span text:style-name="highlight_sy0">++;</text:span><text:line-break/><text:tab/><text:tab/><text:span text:style-name="highlight_kw1">if</text:span> <text:span text:style-name="highlight_br0">(</text:span>timeCnt <text:span text:style-name="highlight_sy0">&gt;=</text:span> cycleTime<text:span text:style-name="highlight_br0">)</text:span> <text:span text:style-name="highlight_br0">{</text:span><text:tab/><text:span text:style-name="highlight_co1">// 最大で約16000秒(約4.5時間)のカウントが可能</text:span><text:line-break/><text:tab/><text:tab/><text:tab/>timeCnt <text:span text:style-name="highlight_sy0">=</text:span> <text:span text:style-name="highlight_nu0">0</text:span><text:span text:style-name="highlight_sy0">;</text:span><text:line-break/><text:tab/><text:tab/><text:tab/>startFlag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Soft_U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hor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Soft_U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2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buzzer<text:span text:style-name="highlight_br0">(</text:span><text:span text:style-name="highlight_kw4">unsigned</text:span> <text:span text:style-name="highlight_kw4">short</text:span> cnt<text:span text:style-name="highlight_sy0">,</text:span> <text:span text:style-name="highlight_kw4">unsigned</text:span> <text:span text:style-name="highlight_kw4">short</text:span> interval<text:span text:style-name="highlight_br0">)</text:span><text:line-break/><text:span text:style-name="highlight_br0">{</text:span><text:line-break/><text:tab/><text:span text:style-name="highlight_kw4">short</text:span><text:tab/>i<text:span text:style-name="highlight_sy0">,</text:span> j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cnt<text:span text:style-name="highlight_sy0">;</text:span> i<text:span text:style-name="highlight_sy0">++</text:span><text:span text:style-name="highlight_br0">)</text:span> <text:span text:style-name="highlight_br0">{</text:span><text:line-break/><text:tab/><text:tab/>Pwm_Start<text:span text:style-name="highlight_br0">(</text:span><text:span text:style-name="highlight_br0">)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recFlag<text:span text:style-name="highlight_sy0">,</text:span> lowData<text:span text:style-name="highlight_sy0">,</text:span> hiData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temp<text:span text:style-name="highlight_sy0">,</text:span> cnt<text:span text:style-name="highlight_sy0">,</text:span> len<text:span text:style-name="highlight_sy0">,</text:span> address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11</text:span><text:span text:style-name="highlight_sy0">;</text:span><text:tab/><text:tab/><text:span text:style-name="highlight_co1">// AN0、AN1を使用する。 </text:span><text:line-break/><text:tab/>TRISIO <text:span text:style-name="highlight_sy0">=</text:span> <text:span text:style-name="highlight_nu6">0b00011011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5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timeCnt <text:span text:style-name="highlight_sy0">=</text:span> <text:span text:style-name="highlight_nu0">0</text:span><text:span text:style-name="highlight_sy0">;</text:span><text:line-break/><text:tab/>startFlag <text:span text:style-name="highlight_sy0">=</text:span> <text:span text:style-name="highlight_nu0">0</text:span><text:span text:style-name="highlight_sy0">;</text:span><text:line-break/><text:tab/>address <text:span text:style-name="highlight_sy0">=</text:span> <text:span text:style-name="highlight_nu0">0</text:span><text:span text:style-name="highlight_sy0">;</text:span><text:line-break/><text:tab/>recFlag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GPIO.<text:span text:style-name="highlight_me1">F4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GPIO.<text:span text:style-name="highlight_me1">F3</text:span>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cycleTime <text:span text:style-name="highlight_sy0">=</text:span> <text:span text:style-name="highlight_nu0">2</text:span><text:span text:style-name="highlight_sy0">;</text:span><text:tab/><text:tab/><text:tab/><text:span text:style-name="highlight_co1">// 1秒</text:span><text:line-break/><text:tab/><text:tab/>buzzer<text:span text:style-name="highlight_br0">(</text:span><text:span text:style-name="highlight_nu0">1</text:span><text:span text:style-name="highlight_sy0">,</text:span> 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GPIO.<text:span text:style-name="highlight_me1">F4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GPIO.<text:span text:style-name="highlight_me1">F3</text:span>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cycleTime <text:span text:style-name="highlight_sy0">=</text:span> <text:span text:style-name="highlight_nu0">4</text:span> <text:span text:style-name="highlight_sy0">*</text:span> <text:span text:style-name="highlight_nu0">60</text:span><text:span text:style-name="highlight_sy0">;</text:span><text:tab/><text:tab/><text:span text:style-name="highlight_co1">// 1分</text:span><text:line-break/><text:tab/><text:tab/>buzzer<text:span text:style-name="highlight_br0">(</text:span><text:span text:style-name="highlight_nu0">2</text:span><text:span text:style-name="highlight_sy0">,</text:span> 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GPIO.<text:span text:style-name="highlight_me1">F4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cycleTime <text:span text:style-name="highlight_sy0">=</text:span> <text:span text:style-name="highlight_nu0">4</text:span> <text:span text:style-name="highlight_sy0">*</text:span> <text:span text:style-name="highlight_nu0">300</text:span><text:span text:style-name="highlight_sy0">;</text:span><text:tab/><text:span text:style-name="highlight_co1">// 5分</text:span><text:line-break/><text:tab/><text:tab/>buzzer<text:span text:style-name="highlight_br0">(</text:span><text:span text:style-name="highlight_nu0">3</text:span><text:span text:style-name="highlight_sy0">,</text:span> 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GPIO.<text:span text:style-name="highlight_me1">F4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cycleTime <text:span text:style-name="highlight_sy0">=</text:span> <text:span text:style-name="highlight_nu0">4</text:span> <text:span text:style-name="highlight_sy0">*</text:span> <text:span text:style-name="highlight_nu0">600</text:span><text:span text:style-name="highlight_sy0">;</text:span><text:tab/><text:span text:style-name="highlight_co1">// 10分</text:span><text:line-break/><text:tab/><text:tab/>buzzer<text:span text:style-name="highlight_br0">(</text:span><text:span text:style-name="highlight_nu0">4</text:span><text:span text:style-name="highlight_sy0">,</text:span> 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GPIO.<text:span text:style-name="highlight_me1">F4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GPIO.<text:span text:style-name="highlight_me1">F3</text:span> <text:span text:style-name="highlight_sy0">==</text:span> <text:span text:style-name="highlight_nu0">1</text:span><text:span text:style-name="highlight_br0">)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buzzer<text:span text:style-name="highlight_br0">(</text:span><text:span text:style-name="highlight_nu0">5</text:span><text:span text:style-name="highlight_sy0">,</text:span> <text:span text:style-name="highlight_nu0">1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recFlag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GPIO.<text:span text:style-name="highlight_me1">F4</text:span>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tab/><text:span text:style-name="highlight_co1">// write mode</text:span><text:line-break/><text:tab/><text:tab/><text:tab/>recFlag <text:span text:style-name="highlight_sy0">=</text:span> <text:span text:style-name="highlight_nu0">1</text:span><text:span text:style-name="highlight_sy0">;</text:span><text:line-break/><text:tab/><text:tab/><text:tab/>address <text:span text:style-name="highlight_sy0">=</text:span> <text:span text:style-name="highlight_nu0">0</text:span><text:span text:style-name="highlight_sy0">;</text:span><text:line-break/><text:tab/><text:tab/><text:tab/>buzzer<text:span text:style-name="highlight_br0">(</text:span><text:span text:style-name="highlight_nu0">2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 read mode</text:span><text:line-break/><text:tab/><text:tab/><text:tab/>buzzer<text:span text:style-name="highlight_br0">(</text:span><text:span text:style-name="highlight_nu0">2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address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56</text:span><text:span text:style-name="highlight_sy0">;</text:span> cnt <text:span text:style-name="highlight_sy0">+=</text:span> <text:span text:style-name="highlight_nu0">2</text:span><text:span text:style-name="highlight_br0">)</text:span> <text:span text:style-name="highlight_br0">{</text:span><text:line-break/><text:tab/><text:tab/><text:tab/><text:tab/>lowData <text:span text:style-name="highlight_sy0">=</text:span> Eeprom_Read<text:span text:style-name="highlight_br0">(</text:span>address<text:span text:style-name="highlight_sy0">++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<text:tab/>hiData <text:span text:style-name="highlight_sy0">=</text:span> Eeprom_Read<text:span text:style-name="highlight_br0">(</text:span>address<text:span text:style-name="highlight_sy0">++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<text:tab/>ad0 <text:span text:style-name="highlight_sy0">=</text:span> lowData <text:span text:style-name="highlight_sy0">|</text:span> <text:span text:style-name="highlight_br0">(</text:span><text:span text:style-name="highlight_br0">(</text:span>hiData <text:span text:style-name="highlight_sy0">&lt;&lt;</text:span> <text:span text:style-name="highlight_nu0">8</text:span><text:span text:style-name="highlight_br0">)</text:span> <text:span text:style-name="highlight_sy0">&amp;</text:span> <text:span text:style-name="highlight_nu12">0x300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temp <text:span text:style-name="highlight_sy0">=</text:span> ad0 <text:span text:style-name="highlight_sy0">*</text:span> <text:span text:style-name="highlight_nu0">4</text:span><text:span text:style-name="highlight_sy0">;</text:span><text:line-break/><text:tab/><text:tab/><text:tab/><text:tab/>temp <text:span text:style-name="highlight_sy0">=</text:span> <text:span text:style-name="highlight_br0">(</text:span><text:span text:style-name="highlight_br0">(</text:span><text:span text:style-name="highlight_br0">(</text:span><text:span text:style-name="highlight_nu0">4120</text:span> <text:span text:style-name="highlight_sy0">-</text:span> temp<text:span text:style-name="highlight_br0">)</text:span> <text:span text:style-name="highlight_sy0">*</text:span> <text:span text:style-name="highlight_nu0">10</text:span><text:span text:style-name="highlight_br0">)</text:span> <text:span text:style-name="highlight_sy0">/</text:span> <text:span text:style-name="highlight_nu0">16</text:span><text:span text:style-name="highlight_br0">)</text:span> <text:span text:style-name="highlight_sy0">-</text:span> <text:span text:style-name="highlight_nu0">400</text:span><text:span text:style-name="highlight_sy0">;</text:span><text:line-break/><text:tab/><text:tab/><text:tab/><text:tab/>Word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<text:tab/>Soft_Uart_Write_String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Soft_Uart_Write_String<text:span text:style-name="highlight_br0">(</text:span><text:span text:style-name="highlight_st0">"<text:span text:style-name="highlight_es1">\n</text:span><text:span text:style-name="highlight_es1">\r</text:span>"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address <text:span text:style-name="highlight_sy0">=</text:span> <text:span text:style-name="highlight_nu0">0</text:span><text:span text:style-name="highlight_sy0">;</text:span><text:line-break/><text:tab/><text:tab/><text:tab/>buzzer<text:span text:style-name="highlight_br0">(</text:span><text:span text:style-name="highlight_nu0">3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tartFlag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startFlag <text:span text:style-name="highlight_sy0">=</text:span> <text:span text:style-name="highlight_nu0">0</text:span><text:span text:style-name="highlight_sy0">;</text:span><text:line-break/><text:tab/><text:tab/>buzzer<text:span text:style-name="highlight_br0">(</text:span><text:span text:style-name="highlight_nu0">1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span text:style-name="highlight_co1">//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co1">//</text:span><text:line-break/><text:tab/><text:tab/>temp <text:span text:style-name="highlight_sy0">=</text:span> ad0 <text:span text:style-name="highlight_sy0">*</text:span> <text:span text:style-name="highlight_nu0">4</text:span><text:span text:style-name="highlight_sy0">;</text:span><text:line-break/><text:tab/><text:tab/>temp <text:span text:style-name="highlight_sy0">=</text:span> <text:span text:style-name="highlight_br0">(</text:span><text:span text:style-name="highlight_br0">(</text:span><text:span text:style-name="highlight_br0">(</text:span><text:span text:style-name="highlight_nu0">4120</text:span> <text:span text:style-name="highlight_sy0">-</text:span> temp<text:span text:style-name="highlight_br0">)</text:span> <text:span text:style-name="highlight_sy0">*</text:span> <text:span text:style-name="highlight_nu0">10</text:span><text:span text:style-name="highlight_br0">)</text:span> <text:span text:style-name="highlight_sy0">/</text:span> <text:span text:style-name="highlight_nu0">16</text:span><text:span text:style-name="highlight_br0">)</text:span> <text:span text:style-name="highlight_sy0">-</text:span> <text:span text:style-name="highlight_nu0">400</text:span><text:span text:style-name="highlight_sy0">;</text:span><text:line-break/><text:tab/><text:tab/>WordToStr<text:span text:style-name="highlight_br0">(</text:span>te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Soft_Uart_Write_String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Soft_Uart_Write_String<text:span text:style-name="highlight_br0">(</text:span><text:span text:style-name="highlight_st0">"<text:span text:style-name="highlight_es1">\n</text:span><text:span text:style-name="highlight_es1">\r</text:span>"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rec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Eeprom_Write<text:span text:style-name="highlight_br0">(</text:span>address<text:span text:style-name="highlight_sy0">++,</text:span> <text:span text:style-name="highlight_br0">(</text:span>ad0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Eeprom_Write<text:span text:style-name="highlight_br0">(</text:span>address<text:span text:style-name="highlight_sy0">++,</text:span> <text:span text:style-name="highlight_br0">(</text:span><text:span text:style-name="highlight_br0">(</text:span>ad0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03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address <text:span text:style-name="highlight_sy0">&gt;=</text:span> <text:span text:style-name="highlight_nu0">256</text:span><text:span text:style-name="highlight_br0">)</text:span> <text:span text:style-name="highlight_br0">{</text:span><text:line-break/><text:tab/><text:tab/><text:tab/><text:tab/>recFlag <text:span text:style-name="highlight_sy0">=</text:span> <text:span text:style-name="highlight_nu0">0</text:span><text:span text:style-name="highlight_sy0">;</text:span><text:line-break/><text:tab/><text:tab/><text:tab/><text:tab/>address <text:span text:style-name="highlight_sy0">=</text:span> <text:span text:style-name="highlight_nu0">0</text:span><text:span text:style-name="highlight_sy0">;</text:span><text:line-break/><text:tab/><text:tab/><text:tab/><text:tab/>buzzer<text:span text:style-name="highlight_br0">(</text:span><text:span text:style-name="highlight_nu0">3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PCのハイパータミナルを使って動作確認をしました。
※PCとの接続は、レベル変換が必要となります。
別途作成しました<text:a xlink:type="simple" xlink:href="http://deepsky.jp/wiki/doku.php?id=elechobby:picdic:pic12f683:rs232c%E3%83%AC%E3%83%99%E3%83%AB%E5%A4%89%E6%8F%9B%E3%83%A6%E3%83%8B%E3%83%83%E3%83%88" text:style-name="Internet_20_link" text:visited-style-name="Visited_20_Internet_20_Link">RS232Cレベル変換ユニット</text:a>を利用してPCと接続します。
<draw:frame draw:style-name="media" draw:name="2" text:anchor-type="as-char" draw:z-index="2" svg:width="13.229166666667cm" svg:height="11.777690700104cm"><draw:image xlink:href="Pictures/2366eaa4b20dbae4f4cffb41ccbb89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23::23:35</meta:creation-date>
    <dc:creator>Generated</dc:creator>
    <dc:date>2026-09-14T23::23:35</dc:date>
    <dc:language>en-US</dc:language>
    <meta:editing-cycles>1</meta:editing-cycles>
    <meta:editing-duration>PT0S</meta:editing-duration>
    <dc:title>elechobby:picdic:pic12f683:1</dc:title>
  </office:meta>
</office:document-meta>
</file>