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0a531d739e963a47fa8414e737bca0.png"/>
  <manifest:file-entry manifest:media-type="image/png" manifest:full-path="Pictures/33d73f841964caa37b697705c5954eab.png"/>
  <manifest:file-entry manifest:media-type="image/png" manifest:full-path="Pictures/8c08391163752233e54f4c2a9eb7509a.png"/>
  <manifest:file-entry manifest:media-type="image/png" manifest:full-path="Pictures/04b6740471e1db0a7fa2ed6a504f42fb.png"/>
  <manifest:file-entry manifest:media-type="image/png" manifest:full-path="Pictures/8d982335520a81bd8d1b6ac3a3715bb6.png"/>
  <manifest:file-entry manifest:media-type="image/png" manifest:full-path="Pictures/8811fa9b7151bbbadcbdee31bbe9c421.png"/>
  <manifest:file-entry manifest:media-type="image/png" manifest:full-path="Pictures/814af8115d372d1e16a3b59855761eb6.png"/>
  <manifest:file-entry manifest:media-type="image/png" manifest:full-path="Pictures/f9008ba5572e941157c823ce8658fe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0"/><text:bookmark-start text:name="__RefHeading___dc_dcコンバータ_最適周波数自動設定_1"/><text:bookmark-start text:name="dc_dcコンバータ_最適周波数自動設定"/>DC→DCコンバータ（最適周波数自動設定）<text:bookmark-end text:name="__RefHeading___dc_dcコンバータ_最適周波数自動設定_1"/><text:bookmark-end text:name="dc_dcコンバータ_最適周波数自動設定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直流の5Vを100V前後にコンバートするユニットです。
通常は、固定の周波数（50Hzまたは60Hz）の電圧をトランスの一次側に加えるのですが、今回は周波数を
使用するトランスに最も適した値に設定（自動的に判断）することにより効率よく出力電圧を得ることに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トランスのドライブには、DCモータ用フルブリッジドライバ（TA7291P）を使用しました。
周波数は、約500Hz～40kHzの間を連続的に変化させ、その時のトランスの二次側の電圧を測定します。
そして最も電圧が高くなる周波数を見つけ出し、その周波数で以降は動作させるようにします。</text:p>
      <text:p text:style-name="Text_20_body">トランスのドライブに使用したTA7291Pは、ロジック側電源（7ピン）と出力側電源（8ピン）を別々に設定できま
すが、今回は同一（+5Vのみ）としました。出力側電源は規格上で最大20Vまでいけますので、今回の回路
構成で20Vにすると単純計算では、4倍の出力（440V）を得ることが出来ます。但し、トランスの一次側がこの
ままでは持ちませんが．．．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本来ならFETやTrを組み合わせて、ブリッジドライバを構成すると思うのですが、DCモータ用フルブリッジ
ドライバ（TA7291P）を使用したのでとてもすっきりした回路となりました。
<draw:frame draw:style-name="media" draw:name="0" text:anchor-type="as-char" draw:z-index="0" svg:width="16.933333333333cm" svg:height="10.583333333333cm"><draw:image xlink:href="Pictures/4a0a531d739e963a47fa8414e737bca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Vdelay_us<text:span text:style-name="highlight_br0">(</text:span><text:span text:style-name="highlight_kw4">unsigned</text:span> <text:span text:style-name="highlight_kw4">char</text:span> us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i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us<text:span text:style-name="highlight_sy0">;</text:span> i<text:span text:style-name="highlight_sy0">++</text:span><text:span text:style-name="highlight_br0">)</text:span> <text:span text:style-name="highlight_br0">{</text:span><text:line-break/><text:tab/><text:tab/>Delay_u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tm<text:span text:style-name="highlight_sy0">,</text:span> v<text:span text:style-name="highlight_sy0">;</text:span><text:line-break/><text:tab/><text:span text:style-name="highlight_kw4">unsigned</text:span><text:tab/><text:span text:style-name="highlight_kw4">int</text:span><text:tab/><text:tab/>tmp<text:span text:style-name="highlight_sy0">,</text:span> max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1</text:span><text:span text:style-name="highlight_sy0">;</text:span><text:tab/><text:tab/><text:span text:style-name="highlight_co1">// A/D変換を使用する。</text:span><text:line-break/><text:tab/>TRISIO <text:span text:style-name="highlight_sy0">=</text:span> <text:span text:style-name="highlight_nu6">0b00000001</text:span><text:span text:style-name="highlight_sy0">;</text:span><text:line-break/><text:tab/>GPIO <text:span text:style-name="highlight_sy0">=</text:span> <text:span text:style-name="highlight_nu6">0b00001000</text:span><text:span text:style-name="highlight_sy0">;</text:span><text:line-break/><text:tab/>v <text:span text:style-name="highlight_sy0">=</text:span> <text:span text:style-name="highlight_nu0">0</text:span><text:span text:style-name="highlight_sy0">;</text:span><text:line-break/><text:tab/>max <text:span text:style-name="highlight_sy0">=</text:span> <text:span text:style-name="highlight_nu0">0</text:span><text:span text:style-name="highlight_sy0">;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周波数を変化(約500Hz～40KHz)させながら電圧を測定し、MAX地点を調べる。 </text:span><text:line-break/><text:tab/><text:tab/><text:span text:style-name="highlight_kw1">for</text:span> <text:span text:style-name="highlight_br0">(</text:span>tm <text:span text:style-name="highlight_sy0">=</text:span> <text:span text:style-name="highlight_nu0">200</text:span><text:span text:style-name="highlight_sy0">;</text:span> tm <text:span text:style-name="highlight_sy0">&gt;</text:span> <text:span text:style-name="highlight_nu0">1</text:span><text:span text:style-name="highlight_sy0">;</text:span> tm<text:span text:style-name="highlight_sy0">--</text:span><text:span text:style-name="highlight_br0">)</text:span> <text:span text:style-name="highlight_br0">{</text:span><text:line-break/><text:tab/><text:tab/><text:tab/>tmp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<text:tab/>Vdelay_us<text:span text:style-name="highlight_br0">(</text:span>tm<text:span text:style-name="highlight_br0">)</text:span><text:span text:style-name="highlight_sy0">;</text:span><text:line-break/><text:tab/><text:tab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<text:tab/>Vdelay_us<text:span text:style-name="highlight_br0">(</text:span>tm<text:span text:style-name="highlight_br0">)</text:span><text:span text:style-name="highlight_sy0">;</text:span><text:line-break/><text:tab/><text:tab/><text:tab/><text:tab/>tmp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/</text:span> <text:span text:style-name="highlight_nu0">50</text:span><text:span text:style-name="highlight_sy0">;</text:span><text:line-break/><text:tab/><text:tab/><text:tab/><text:span text:style-name="highlight_kw1">if</text:span> <text:span text:style-name="highlight_br0">(</text:span>max <text:span text:style-name="highlight_sy0">&lt;</text:span> tmp<text:span text:style-name="highlight_br0">)</text:span> <text:span text:style-name="highlight_br0">{</text:span><text:line-break/><text:tab/><text:tab/><text:tab/><text:tab/>max <text:span text:style-name="highlight_sy0">=</text:span> tmp<text:span text:style-name="highlight_sy0">;</text:span><text:line-break/><text:tab/><text:tab/><text:tab/><text:tab/>v <text:span text:style-name="highlight_sy0">=</text:span> tm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 MAX地点の周波数で以降は発振させる。 </text:span><text:line-break/><text:tab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Vdelay_us<text:span text:style-name="highlight_br0">(</text:span>v<text:span text:style-name="highlight_br0">)</text:span><text:span text:style-name="highlight_sy0">;</text:span><text:line-break/><text:tab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Vdelay_us<text:span text:style-name="highlight_br0">(</text:span>v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全体の画像です。
左から、パワートランス、DCモータ用フルブリッジドライバ、PIC12F683、ネオンランプ（100V用）、テスタです。
<draw:frame draw:style-name="media" draw:name="1" text:anchor-type="as-char" draw:z-index="1" svg:width="13.229166666667cm" svg:height="9.921875cm"><draw:image xlink:href="Pictures/33d73f841964caa37b697705c5954eab.png" xlink:type="simple" xlink:show="embed" xlink:actuate="onLoad"/></draw:frame>
最適電圧とその時のネオンランプの点灯の様子です。出力電圧は約110Vです。結構明るいですよ。
<draw:frame draw:style-name="media" draw:name="2" text:anchor-type="as-char" draw:z-index="2" svg:width="13.229166666667cm" svg:height="9.921875cm"><draw:image xlink:href="Pictures/8c08391163752233e54f4c2a9eb7509a.png" xlink:type="simple" xlink:show="embed" xlink:actuate="onLoad"/></draw:frame>
その時の周波数は、約12kHzでした。周波数が高いとコンデンサの容量が小さくて済むので良いですね。
<draw:frame draw:style-name="media" draw:name="3" text:anchor-type="as-char" draw:z-index="3" svg:width="13.229166666667cm" svg:height="9.921875cm"><draw:image xlink:href="Pictures/04b6740471e1db0a7fa2ed6a504f42fb.png" xlink:type="simple" xlink:show="embed" xlink:actuate="onLoad"/></draw:frame>
使用したトランスです。（手持ちの適当な物を使用しました）
<draw:frame draw:style-name="media" draw:name="4" text:anchor-type="as-char" draw:z-index="4" svg:width="13.229166666667cm" svg:height="9.921875cm"><draw:image xlink:href="Pictures/8d982335520a81bd8d1b6ac3a3715bb6.png" xlink:type="simple" xlink:show="embed" xlink:actuate="onLoad"/></draw:frame>
トランスの一次側の波形です。（2V/DIV）
<draw:frame draw:style-name="media" draw:name="5" text:anchor-type="as-char" draw:z-index="5" svg:width="13.229166666667cm" svg:height="9.921875cm"><draw:image xlink:href="Pictures/8811fa9b7151bbbadcbdee31bbe9c421.png" xlink:type="simple" xlink:show="embed" xlink:actuate="onLoad"/></draw:frame>
TA7291PとPICの接続部分です。GNDを合わせてもたったの3本だけです。
<draw:frame draw:style-name="media" draw:name="6" text:anchor-type="as-char" draw:z-index="6" svg:width="13.229166666667cm" svg:height="9.921875cm"><draw:image xlink:href="Pictures/814af8115d372d1e16a3b59855761eb6.png" xlink:type="simple" xlink:show="embed" xlink:actuate="onLoad"/></draw:frame>
整流部分です。
<draw:frame draw:style-name="media" draw:name="7" text:anchor-type="as-char" draw:z-index="7" svg:width="13.229166666667cm" svg:height="9.921875cm"><draw:image xlink:href="Pictures/f9008ba5572e941157c823ce8658feb0.png" xlink:type="simple" xlink:show="embed" xlink:actuate="onLoad"/></draw:frame>
真空管のプリアンプ等のB電圧に使用してみては如何でしょうか？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3:05</meta:creation-date>
    <dc:creator>Generated</dc:creator>
    <dc:date>2026-09-14T06::13:05</dc:date>
    <dc:language>en-US</dc:language>
    <meta:editing-cycles>1</meta:editing-cycles>
    <meta:editing-duration>PT0S</meta:editing-duration>
    <dc:title>elechobby:picdic:pic12f683:10</dc:title>
  </office:meta>
</office:document-meta>
</file>