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3180d10658a665331dd419837bc347.png"/>
  <manifest:file-entry manifest:media-type="image/png" manifest:full-path="Pictures/4812f2b803ff3d6619d5e7ce4e439489.png"/>
  <manifest:file-entry manifest:media-type="image/png" manifest:full-path="Pictures/0c5726d792848506c48d5cce9e913770.png"/>
  <manifest:file-entry manifest:media-type="image/png" manifest:full-path="Pictures/db26bcb175f0fc5931db5115fa906667.png"/>
  <manifest:file-entry manifest:media-type="image/png" manifest:full-path="Pictures/681baf598028f77b5f4439fa20fee7f9.png"/>
  <manifest:file-entry manifest:media-type="image/png" manifest:full-path="Pictures/763c15447bc623d1b3c5e2c0279b58fe.png"/>
  <manifest:file-entry manifest:media-type="image/png" manifest:full-path="Pictures/0bff032e0fef4a2a3b970013729478d0.png"/>
  <manifest:file-entry manifest:media-type="image/png" manifest:full-path="Pictures/e658b77086a993d0d08f31cfb694865a.png"/>
  <manifest:file-entry manifest:media-type="image/png" manifest:full-path="Pictures/56d2c5589004b4270b85f2ebcd352de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6"/><text:bookmark-start text:name="__RefHeading___電子サイコロ_1"/><text:bookmark-start text:name="電子サイコロ"/>電子サイコロ<text:bookmark-end text:name="__RefHeading___電子サイコロ_1"/><text:bookmark-end text:name="電子サイコロ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いろいろなゲームに使われる、サイコロ(ダイス)を、出来るだけ小さくを目標に、8ピンのPICで実現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8ピンのPICでは、I/O数の制約(電源を除くと6個)が大きいので、当初サイコロには向かないのではと考えました。</text:p>
      <text:list text:style-name="List_20_1" text:continue-numbering="false">
        <text:list-item>
          <text:p text:style-name="List_20_1_Content_First"> LEDが6個</text:p>
        </text:list-item>
        <text:list-item>
          <text:p text:style-name="List_20_1_Content"> スタートスイッチが1個</text:p>
        </text:list-item>
        <text:list-item>
          <text:p text:style-name="List_20_1_Content_Last"> ブザーが1個</text:p>
        </text:list-item>
      </text:list>
      <text:p text:style-name="Text_20_body">このように8個のI/Oが必要となり、2個足りません。18ピンのPICなら、何も問題はないのですが。。。</text:p>
      <text:p text:style-name="Text_20_body">そこで、次のように考えてみました。</text:p>
      <text:list text:style-name="List_20_1" text:continue-numbering="false">
        <text:list-item>
          <text:p text:style-name="List_20_1_Content_First"> サイコロの1~6迄の目を重ね合わせてみると、図2のように7個のLEDで表現することができます。</text:p>
        </text:list-item>
        <text:list-item>
          <text:p text:style-name="List_20_1_Content"> そして7個のLEDを4つのグループに分類します。</text:p>
        </text:list-item>
        <text:list-item>
          <text:p text:style-name="List_20_1_Content">   * (A)￫1個</text:p>
        </text:list-item>
        <text:list-item>
          <text:p text:style-name="List_20_1_Content">   * (B)￫2個</text:p>
        </text:list-item>
        <text:list-item>
          <text:p text:style-name="List_20_1_Content">   * (C)￫2個</text:p>
        </text:list-item>
        <text:list-item>
          <text:p text:style-name="List_20_1_Content">   * (D)￫2個</text:p>
        </text:list-item>
        <text:list-item>
          <text:p text:style-name="List_20_1_Content"> サイコロの目とLEDの関係を次のようにします。</text:p>
        </text:list-item>
        <text:list-item>
          <text:p text:style-name="List_20_1_Content"> 1￫(A)</text:p>
        </text:list-item>
        <text:list-item>
          <text:p text:style-name="List_20_1_Content"> 2￫(B)</text:p>
        </text:list-item>
        <text:list-item>
          <text:p text:style-name="List_20_1_Content"> 3￫(A)(B)</text:p>
        </text:list-item>
        <text:list-item>
          <text:p text:style-name="List_20_1_Content"> 4￫(B)(C)</text:p>
        </text:list-item>
        <text:list-item>
          <text:p text:style-name="List_20_1_Content"> 5￫(A)(B)(C)</text:p>
        </text:list-item>
        <text:list-item>
          <text:p text:style-name="List_20_1_Content_Last"> 6￫(B)(C)(D)</text:p>
        </text:list-item>
      </text:list>
      <text:p text:style-name="Text_20_body">このようにすることで、LED部分は、4個のI/Oで足りることになります。</text:p>
      <text:p text:style-name="Text_20_body">※この考え方は、電子マスカットさんの「<text:a xlink:type="simple" xlink:href="https://www.zea.jp/audio/dice/dice_01.htm" text:style-name="Internet_20_link" text:visited-style-name="Visited_20_Internet_20_Link">青い電子サイコロ</text:a>」を参考に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a03180d10658a665331dd419837bc34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&lt;プログラム上の工夫&gt;</text:p>
      <text:list text:style-name="List_20_1" text:continue-numbering="false">
        <text:list-item>
          <text:p text:style-name="List_20_1_Content_First"> mikroCには、乱数に関する関数が用意されています。<text:line-break/>rand関数￫擬似乱数を発生させます。<text:line-break/>srand関数￫rand関数で発生させる擬似乱数の発生系列を変更します。</text:p>
        </text:list-item>
        <text:list-item>
          <text:p text:style-name="List_20_1_Content"> rand関数は、同じ繰返しで擬似乱数を発生させるので、起動し直しても、毎回同じパターンの乱数値に<text:line-break/>なってしまい、利用者に覚えられてしまいます。</text:p>
        </text:list-item>
        <text:list-item>
          <text:p text:style-name="List_20_1_Content"> そこで、起動時に、srand関数で発生系列を変更するようにしました。その時の系列値は、タイマー割り込み<text:line-break/>で常にインクリメントしている変数を用います。系列を変更するタイミングは、利用者がプッシュスイッチを押<text:line-break/>した時としましたので、どの系列になるかは不定です。こうすることによって、起動し直しても系列が異なる<text:line-break/>ので利用者に覚えられることがありません。</text:p>
        </text:list-item>
        <text:list-item>
          <text:p text:style-name="List_20_1_Content"> プッシュスイッチを押して、直ぐに結果が出るのでは面白くありませんので、徐々に速度を落としながら結果<text:line-break/>が出るようにしました。</text:p>
        </text:list-item>
        <text:list-item>
          <text:p text:style-name="List_20_1_Content_Last"> また、LEDの点灯だけでは、寂しいので、PWMによるブザー音も発生させました。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LED_A<text:tab/><text:tab/>GPIO.F0</text:span><text:line-break/><text:span text:style-name="highlight_co2">#define<text:tab/><text:tab/>LED_B<text:tab/><text:tab/>GPIO.F1</text:span><text:line-break/><text:span text:style-name="highlight_co2">#define<text:tab/><text:tab/>LED_C<text:tab/><text:tab/>GPIO.F4</text:span><text:line-break/><text:span text:style-name="highlight_co2">#define<text:tab/><text:tab/>LED_D<text:tab/><text:tab/>GPIO.F5</text:span><text:line-break/> <text:line-break/><text:span text:style-name="highlight_co2">#define<text:tab/><text:tab/>SW<text:tab/><text:tab/><text:tab/>GPIO.F3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<text:tab/>seed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seed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ceChange<text:span text:style-name="highlight_br0">(</text:span><text:span text:style-name="highlight_br0">)</text:span><text:line-break/><text:span text:style-name="highlight_br0">{</text:span><text:line-break/><text:tab/><text:span text:style-name="highlight_kw4">int</text:span><text:tab/><text:tab/>tmp<text:span text:style-name="highlight_sy0">;</text:span><text:line-break/><text:tab/><text:span text:style-name="highlight_co1">//</text:span><text:line-break/><text:tab/>tmp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tmp <text:span text:style-name="highlight_sy0">=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/</text:span> <text:span text:style-name="highlight_nu16">32768.0</text:span><text:span text:style-name="highlight_br0">)</text:span> <text:span text:style-name="highlight_sy0">*</text:span> <text:span text:style-name="highlight_nu16">6.0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tmp <text:span text:style-name="highlight_sy0">+</text:span> <text:span text:style-name="highlight_nu0">1</text:span><text:span text:style-name="highlight_br0">)</text:span> <text:span text:style-name="highlight_br0">{</text:span><text:line-break/><text:tab/><text:span text:style-name="highlight_kw1">case</text:span> <text:span text:style-name="highlight_nu0">1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FF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N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1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を使用しない。 </text:span><text:line-break/><text:tab/>TRISIO <text:span text:style-name="highlight_sy0">=</text:span> <text:span text:style-name="highlight_nu6">0b00001000</text:span><text:span text:style-name="highlight_sy0">;</text:span><text:line-break/><text:tab/><text:span text:style-name="highlight_co1">//TIMER0の設定 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0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2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ED_A <text:span text:style-name="highlight_sy0">=</text:span> OFF<text:span text:style-name="highlight_sy0">;</text:span><text:line-break/><text:tab/>LED_B <text:span text:style-name="highlight_sy0">=</text:span> OFF<text:span text:style-name="highlight_sy0">;</text:span><text:line-break/><text:tab/>LED_C <text:span text:style-name="highlight_sy0">=</text:span> OFF<text:span text:style-name="highlight_sy0">;</text:span><text:line-break/><text:tab/>LED_D <text:span text:style-name="highlight_sy0">=</text:span> OFF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スイッチが押されるまで、LEDの点滅を繰り返す。 </text:span><text:line-break/><text:tab/><text:span text:style-name="highlight_kw1">while</text:span> <text:span text:style-name="highlight_br0">(</text:span>SW <text:span text:style-name="highlight_sy0">==</text:span> OFF<text:span text:style-name="highlight_br0">)</text:span> <text:span text:style-name="highlight_br0">{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N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_A <text:span text:style-name="highlight_sy0">=</text:span> OFF<text:span text:style-name="highlight_sy0">;</text:span><text:line-break/><text:tab/><text:tab/>LED_B <text:span text:style-name="highlight_sy0">=</text:span> OFF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スイッチが離されるのを待つ。 </text:span><text:line-break/><text:tab/><text:span text:style-name="highlight_kw1">while</text:span> <text:span text:style-name="highlight_br0">(</text:span>SW <text:span text:style-name="highlight_sy0">==</text:span> ON<text:span text:style-name="highlight_br0">)</text:span> <text:span text:style-name="highlight_br0">{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ブザー音を鳴らす。 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乱数の種をセットする。 </text:span><text:line-break/><text:tab/><text:a xlink:type="simple" xlink:href="http://www.opengroup.org/onlinepubs/009695399/functions/srand.html" text:style-name="Internet_20_link" text:visited-style-name="Visited_20_Internet_20_Link"><text:span text:style-name="highlight_kw3">srand</text:span></text:a><text:span text:style-name="highlight_br0">(</text:span>seed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まで待つ。 </text:span><text:line-break/><text:tab/><text:tab/><text:span text:style-name="highlight_kw1">if</text:span> <text:span text:style-name="highlight_br0">(</text:span>SW <text:span text:style-name="highlight_sy0">==</text:span> OFF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サイコロの目を切り替える。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diceChange<text:span text:style-name="highlight_br0">(</text:span><text:span text:style-name="highlight_br0">)</text:span><text:span text:style-name="highlight_sy0">;</text:span><text:line-break/><text:tab/><text:tab/><text:tab/><text:span text:style-name="highlight_co1">//ブザー音を鳴らす。 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<text:span text:style-name="highlight_co1">//可変型スリープ </text:span><text:line-break/><text:tab/><text:tab/><text:tab/>Vdelay_ms<text:span text:style-name="highlight_br0">(</text:span><text:span text:style-name="highlight_nu0">50</text:span> <text:span text:style-name="highlight_sy0">+</text:span> <text:span text:style-name="highlight_br0">(</text:span>cnt <text:span text:style-name="highlight_sy0">*</text:span> <text:span text:style-name="highlight_nu0">10</text:span>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確認したので、LEDをサイコロの目のように並べていません。
基板等に組み込むときには、並べてください。
向かって左から、(A)(B)(B)(C)(C)(D)(D)の順になります。
右上の大きい丸状のものは、圧電スピーカです。
右下のプッシュスイッチは、スタート用のものです。
<draw:frame draw:style-name="media" draw:name="1" text:anchor-type="as-char" draw:z-index="1" svg:width="13.229166666667cm" svg:height="9.921875cm"><draw:image xlink:href="Pictures/4812f2b803ff3d6619d5e7ce4e439489.png" xlink:type="simple" xlink:show="embed" xlink:actuate="onLoad"/></draw:frame></text:p>
      <text:p text:style-name="Text_20_body">起動時には、全LEDが点滅しますので、この間にプッシュスイッチを押してください。
そうすることにより擬似乱数の発生系列が変更されます。
<draw:frame draw:style-name="media" draw:name="2" text:anchor-type="as-char" draw:z-index="2" svg:width="13.229166666667cm" svg:height="9.921875cm"><draw:image xlink:href="Pictures/0c5726d792848506c48d5cce9e913770.png" xlink:type="simple" xlink:show="embed" xlink:actuate="onLoad"/></draw:frame></text:p>
      <text:p text:style-name="Text_20_body">サイコロの目が1～6の時の、LEDの点灯パターンです。
<draw:frame draw:style-name="media" draw:name="3" text:anchor-type="as-char" draw:z-index="3" svg:width="9.525cm" style:rel-width="100%" svg:height="7.14375cm" style:rel-height="scale"><draw:image xlink:href="Pictures/db26bcb175f0fc5931db5115fa906667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681baf598028f77b5f4439fa20fee7f9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763c15447bc623d1b3c5e2c0279b58f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0bff032e0fef4a2a3b970013729478d0.png" xlink:type="simple" xlink:show="embed" xlink:actuate="onLoad"/></draw:frame>
<draw:frame draw:style-name="media" draw:name="7" text:anchor-type="as-char" draw:z-index="7" svg:width="9.525cm" style:rel-width="100%" svg:height="7.14375cm" style:rel-height="scale"><draw:image xlink:href="Pictures/e658b77086a993d0d08f31cfb694865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56d2c5589004b4270b85f2ebcd352de6.png" xlink:type="simple" xlink:show="embed" xlink:actuate="onLoad"/></draw:frame></text:p>
      <text:p text:style-name="Text_20_body">如何ですか?
これを2セット用意するとゲームの幅が広がるかもしれませんね。<draw:frame draw:style-name="media" draw:name="9" text:anchor-type="as-char" draw:z-index="9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18:44</meta:creation-date>
    <dc:creator>Generated</dc:creator>
    <dc:date>2026-09-14T02::18:44</dc:date>
    <dc:language>en-US</dc:language>
    <meta:editing-cycles>1</meta:editing-cycles>
    <meta:editing-duration>PT0S</meta:editing-duration>
    <dc:title>elechobby:picdic:pic12f683:16</dc:title>
  </office:meta>
</office:document-meta>
</file>