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9131c3a8890ceb8e738925e0fbf560.png"/>
  <manifest:file-entry manifest:media-type="image/png" manifest:full-path="Pictures/39565dc17a60556be45cd4928b709d46.png"/>
  <manifest:file-entry manifest:media-type="image/png" manifest:full-path="Pictures/3c2b0b1f18084c61751e896f0fccc752.png"/>
  <manifest:file-entry manifest:media-type="image/png" manifest:full-path="Pictures/6c4be958faedcb02945fb0090740142d.png"/>
  <manifest:file-entry manifest:media-type="image/png" manifest:full-path="Pictures/2f27d605659511de7ac0052302080e52.png"/>
  <manifest:file-entry manifest:media-type="image/png" manifest:full-path="Pictures/4a125ea45759f2f99d13579d198765b0.png"/>
  <manifest:file-entry manifest:media-type="image/png" manifest:full-path="Pictures/d9bddaa750333762d38d916f41a80d51.png"/>
  <manifest:file-entry manifest:media-type="image/png" manifest:full-path="Pictures/3063c6748d15a7e251d6ad6b2efd4a51.png"/>
  <manifest:file-entry manifest:media-type="image/png" manifest:full-path="Pictures/8825762b48e6bf6efef1c3df4abff2bf.png"/>
  <manifest:file-entry manifest:media-type="image/png" manifest:full-path="Pictures/85c38deb6f70c6e81177271fdb518e9f.png"/>
  <manifest:file-entry manifest:media-type="image/png" manifest:full-path="Pictures/5b7bbf751bee39ed25ac7542e4eee86c.png"/>
  <manifest:file-entry manifest:media-type="image/png" manifest:full-path="Pictures/efddb35fda44ec4991b08e01185bf58a.png"/>
  <manifest:file-entry manifest:media-type="image/png" manifest:full-path="Pictures/57051785d3cd28f1995b5cac369111c3.png"/>
  <manifest:file-entry manifest:media-type="image/png" manifest:full-path="Pictures/7b6d5c3a917038c5a28a32a095c5b218.png"/>
  <manifest:file-entry manifest:media-type="image/png" manifest:full-path="Pictures/9a9c2af2124a26880e5ee48d1e5bcd93.png"/>
  <manifest:file-entry manifest:media-type="image/png" manifest:full-path="Pictures/6245efe4275332fe54e1fbbd1a71c40f.png"/>
  <manifest:file-entry manifest:media-type="image/png" manifest:full-path="Pictures/b88f72c4b4ecbac6bf28d9466d1643f7.png"/>
  <manifest:file-entry manifest:media-type="image/png" manifest:full-path="Pictures/4aeb8b3fd3b6199151086fca5c862fc0.png"/>
  <manifest:file-entry manifest:media-type="image/png" manifest:full-path="Pictures/f666f6b5bd9a2b795ebc38777e2c0965.png"/>
  <manifest:file-entry manifest:media-type="image/png" manifest:full-path="Pictures/c3be2a05a73453d987a33b97a8cd0cbc.png"/>
  <manifest:file-entry manifest:media-type="image/png" manifest:full-path="Pictures/2dc2a65cb78494f41dd53bd1a2d25f91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0"/><text:bookmark-start text:name="__RefHeading___ミニ電圧低下検出ユニット_1"/><text:bookmark-start text:name="ミニ電圧低下検出ユニット"/>ミニ電圧低下検出ユニット<text:bookmark-end text:name="__RefHeading___ミニ電圧低下検出ユニット_1"/><text:bookmark-end text:name="ミニ電圧低下検出ユニ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電源に商用電源(ACアダプタ、トランスなど)を利用している場合は特に気にしなくても良いのですが、電池や
バッテリーを利用している場合には、電圧の低下が気になります。</text:p>
      <text:p text:style-name="Text_20_body">そこで事前に、設定した電圧(閾値)よりも、電圧が下がると、ブザーやリレー、LEDなどで通知するユニットを
製作しました。</text:p>
      <text:p text:style-name="Text_20_body">&lt;仕様&gt;</text:p>
      <text:list text:style-name="List_20_1" text:continue-numbering="false">
        <text:list-item>
          <text:p text:style-name="List_20_1_Content_First"> 入力電圧範囲は、0V~27Vとする。</text:p>
        </text:list-item>
        <text:list-item>
          <text:p text:style-name="List_20_1_Content"> 閾値は、スイッチで設定(変更)できる。</text:p>
        </text:list-item>
        <text:list-item>
          <text:p text:style-name="List_20_1_Content"> ヒステリシス特性(閾値+100mV)を持たせ、制御のバタツキを防止する。</text:p>
        </text:list-item>
        <text:list-item>
          <text:p text:style-name="List_20_1_Content"> 電池2本(3V)駆動とする。</text:p>
        </text:list-item>
        <text:list-item>
          <text:p text:style-name="List_20_1_Content_Last"> 出力は、ブザーと電圧の2種類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対象とする、装置の電源とは別に、本ユニットの電源は電池(2本:3V)で動作させる。</text:p>
      <text:p text:style-name="Text_20_body">&lt;入力電圧の測定&gt;</text:p>
      <text:list text:style-name="Numbering_20_1" text:continue-numbering="false">
        <text:list-item>
          <text:p text:style-name="Numbering_20_1_Content_First"> 抵抗で分圧し、0V~約27Vまでを入力電圧範囲とする。(分解能は約27mV)</text:p>
        </text:list-item>
        <text:list-item>
          <text:p text:style-name="Numbering_20_1_Content"> A/D変換用の基準電圧は、2.5Vとする。</text:p>
        </text:list-item>
        <text:list-item>
          <text:p text:style-name="Numbering_20_1_Content"> PIC内臓のA/D変換モジュールで、電圧をデジタルデータに変換する。</text:p>
        </text:list-item>
        <text:list-item>
          <text:p text:style-name="Numbering_20_1_Content_Last"> デジタルデータを分解能で換算し、入力電圧(V)も求める。</text:p>
        </text:list-item>
      </text:list>
      <text:p text:style-name="Text_20_body">&lt;閾値の設定&gt;</text:p>
      <text:list text:style-name="Numbering_20_1" text:continue-numbering="false">
        <text:list-item>
          <text:p text:style-name="Numbering_20_1_Content_First"> 入力電圧(V)を測定する。</text:p>
        </text:list-item>
        <text:list-item>
          <text:p text:style-name="Numbering_20_1_Content"> 設定スイッチが押下されると、入力電圧(V)を閾値(V1)として設定する。</text:p>
        </text:list-item>
        <text:list-item>
          <text:p text:style-name="Numbering_20_1_Content_Last"> この閾値は、PICのEEPROMに記憶し、電源投入後に記憶した値を使用する。</text:p>
        </text:list-item>
      </text:list>
      <text:p text:style-name="Text_20_body">&lt;閾値との比較(1)&gt;</text:p>
      <text:list text:style-name="Numbering_20_1" text:continue-numbering="false">
        <text:list-item>
          <text:p text:style-name="Numbering_20_1_Content_First"> 入力電圧(V)を測定する。</text:p>
        </text:list-item>
        <text:list-item>
          <text:p text:style-name="Numbering_20_1_Content_Last"> 閾値(V1)と比較し、V&lt;V1であれば、出力信号をONにする。<text:line-break/>※出力信号によって、LEDの点灯、リレーの駆動、PICへの入力などが考えられる。</text:p>
        </text:list-item>
      </text:list>
      <text:p text:style-name="Text_20_body">&lt;閾値との比較(2)&gt;</text:p>
      <text:list text:style-name="Numbering_20_1" text:continue-numbering="false">
        <text:list-item>
          <text:p text:style-name="Numbering_20_1_Content_First"> 入力電圧(V)を測定する。</text:p>
        </text:list-item>
        <text:list-item>
          <text:p text:style-name="Numbering_20_1_Content_Last"> (閾値(V1)+100mV)と比較し、V&gt;(V1+100mV)であれば、出力信号をOFFにする。<text:line-break/>※このようにヒステリシス特性を持たせることによって、制御のバタツキを防止する。</text:p>
        </text:list-item>
      </text:list>
      <text:p text:style-name="Text_20_body"><draw:frame draw:style-name="media" draw:name="0" text:anchor-type="as-char" draw:z-index="0" svg:width="13.229166666667cm" svg:height="9.1778543783261cm"><draw:image xlink:href="Pictures/7f9131c3a8890ceb8e738925e0fbf560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4.552083333333cm"><draw:image xlink:href="Pictures/39565dc17a60556be45cd4928b709d4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電圧低下検出ユニット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GPIO.F3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double</text:span><text:tab/><text:tab/><text:tab/><text:tab/>ad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threshold<text:span text:style-name="highlight_sy0">;</text:span><text:line-break/><text:tab/><text:span text:style-name="highlight_kw4">static</text:span><text:tab/><text:span text:style-name="highlight_kw4">short</text:span><text:tab/><text:tab/><text:tab/><text:tab/>cnt<text:span text:style-name="highlight_sy0">,</text:span> mode<text:span text:style-name="highlight_sy0">;</text:span><text:line-break/><text:tab/><text:span text:style-name="highlight_co1">//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010000</text:span><text:span text:style-name="highlight_sy0">;</text:span><text:tab/><text:span text:style-name="highlight_co1">// クロックは2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00001</text:span><text:span text:style-name="highlight_sy0">;</text:span><text:tab/><text:span text:style-name="highlight_co1">// Ａ／Ｄ変換を使用する。 </text:span><text:line-break/><text:tab/>ADCON0.<text:span text:style-name="highlight_me1">VCFG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GPIO.<text:span text:style-name="highlight_me1">F4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2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　保存されている閾値の取り込み </text:span><text:line-break/><text:tab/>threshold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tab/>threshold <text:span text:style-name="highlight_sy0">=</text:span> threshold <text:span text:style-name="highlight_sy0">&lt;&lt;</text:span> <text:span text:style-name="highlight_nu0">8</text:span><text:span text:style-name="highlight_sy0">;</text:span><text:line-break/><text:tab/>threshold <text:span text:style-name="highlight_sy0">=</text:span> threshold <text:span text:style-name="highlight_sy0">|</text:span> Eeprom_Read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co1">//</text:span><text:line-break/><text:tab/>mode <text:span text:style-name="highlight_sy0">=</text:span> <text:span text:style-name="highlight_nu0">0</text:span><text:span text:style-name="highlight_sy0">;</text:span><text:line-break/><text:tab/>GPIO.<text:span text:style-name="highlight_me1">F4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Pwm_Start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<text:tab/>Pwm_Stop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電圧を測定する。 </text:span><text:line-break/><text:tab/><text:tab/>ad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<text:span text:style-name="highlight_br0">(</text:span>ad <text:span text:style-name="highlight_sy0">/</text:span> <text:span text:style-name="highlight_nu0">100</text:span><text:span text:style-name="highlight_br0">)</text:span> <text:span text:style-name="highlight_sy0">*</text:span> <text:span text:style-name="highlight_nu0">11</text:span> <text:span text:style-name="highlight_sy0">*</text:span> <text:span text:style-name="highlight_nu16">2.44140625</text:span><text:span text:style-name="highlight_sy0">;</text:span><text:line-break/><text:tab/><text:tab/><text:span text:style-name="highlight_co1">//閾値との比較を行う。 </text:span><text:line-break/><text:tab/><text:tab/><text:span text:style-name="highlight_kw1">switch</text:span> <text:span text:style-name="highlight_br0">(</text:span>mode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<text:span text:style-name="highlight_kw1">if</text:span> <text:span text:style-name="highlight_br0">(</text:span>ad <text:span text:style-name="highlight_sy0">&lt;</text:span> threshold<text:span text:style-name="highlight_br0">)</text:span> <text:span text:style-name="highlight_br0">{</text:span><text:line-break/><text:tab/><text:tab/><text:tab/><text:tab/>mode <text:span text:style-name="highlight_sy0">=</text:span> <text:span text:style-name="highlight_nu0">1</text:span><text:span text:style-name="highlight_sy0">;</text:span><text:line-break/><text:tab/><text:tab/><text:tab/><text:tab/>GPIO.<text:span text:style-name="highlight_me1">F4</text:span> <text:span text:style-name="highlight_sy0">=</text:span> <text:span text:style-name="highlight_nu0">1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<text:span text:style-name="highlight_kw1">if</text:span> <text:span text:style-name="highlight_br0">(</text:span>ad <text:span text:style-name="highlight_sy0">&gt;</text:span> <text:span text:style-name="highlight_br0">(</text:span>threshold <text:span text:style-name="highlight_sy0">+</text:span> <text:span text:style-name="highlight_nu16">100.0</text:span><text:span text:style-name="highlight_br0">)</text:span><text:span text:style-name="highlight_br0">)</text:span> <text:span text:style-name="highlight_br0">{</text:span><text:line-break/><text:tab/><text:tab/><text:tab/><text:tab/>mode <text:span text:style-name="highlight_sy0">=</text:span> <text:span text:style-name="highlight_nu0">0</text:span><text:span text:style-name="highlight_sy0">;</text:span><text:line-break/><text:tab/><text:tab/><text:tab/><text:tab/>GPIO.<text:span text:style-name="highlight_me1">F4</text:span>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電圧が低下したらブザーを鳴らす。 </text:span><text:line-break/><text:tab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tab/><text:tab/><text:tab/>Pwm_Start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<text:tab/><text:tab/>Pwm_Stop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hreshold <text:span text:style-name="highlight_sy0">=</text:span> ad<text:span text:style-name="highlight_sy0">;</text:span><text:line-break/><text:tab/><text:tab/><text:tab/><text:span text:style-name="highlight_co1">//　閾値の保存 </text:span><text:line-break/><text:tab/><text:tab/><text:tab/>Eeprom_Write<text:span text:style-name="highlight_br0">(</text:span><text:span text:style-name="highlight_nu0">0</text:span><text:span text:style-name="highlight_sy0">,</text:span> <text:span text:style-name="highlight_br0">(</text:span>threshold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tab/>Eeprom_Write<text:span text:style-name="highlight_br0">(</text:span><text:span text:style-name="highlight_nu0">1</text:span><text:span text:style-name="highlight_sy0">,</text:span> <text:span text:style-name="highlight_br0">(</text:span><text:span text:style-name="highlight_br0">(</text:span>threshold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より、分圧抵抗、TL431、PIC12F683、2SC1815、LED、圧電スピーカ、電池2本
<draw:frame draw:style-name="media" draw:name="2" text:anchor-type="as-char" draw:z-index="2" svg:width="13.229166666667cm" svg:height="9.921875cm"><draw:image xlink:href="Pictures/3c2b0b1f18084c61751e896f0fccc752.png" xlink:type="simple" xlink:show="embed" xlink:actuate="onLoad"/></draw:frame>
左側上下:閾値を12.0Vに設定する￫LEDは点灯
中央上下:入力電圧が11.9V(閾値よりも下がる)￫LEDは点灯
右側上下:入力電圧が12.1V(閾値よりも上がる)￫LEDは消灯
<draw:frame draw:style-name="media" draw:name="3" text:anchor-type="as-char" draw:z-index="3" svg:width="6.35cm" style:rel-width="100%" svg:height="4.7625cm" style:rel-height="scale"><draw:image xlink:href="Pictures/6c4be958faedcb02945fb0090740142d.png" xlink:type="simple" xlink:show="embed" xlink:actuate="onLoad"/></draw:frame><draw:frame draw:style-name="media" draw:name="4" text:anchor-type="as-char" draw:z-index="4" svg:width="6.35cm" style:rel-width="100%" svg:height="4.7625cm" style:rel-height="scale"><draw:image xlink:href="Pictures/2f27d605659511de7ac0052302080e52.png" xlink:type="simple" xlink:show="embed" xlink:actuate="onLoad"/></draw:frame><draw:frame draw:style-name="media" draw:name="5" text:anchor-type="as-char" draw:z-index="5" svg:width="6.35cm" style:rel-width="100%" svg:height="4.7625cm" style:rel-height="scale"><draw:image xlink:href="Pictures/4a125ea45759f2f99d13579d198765b0.png" xlink:type="simple" xlink:show="embed" xlink:actuate="onLoad"/></draw:frame>
<draw:frame draw:style-name="media" draw:name="6" text:anchor-type="as-char" draw:z-index="6" svg:width="6.35cm" style:rel-width="100%" svg:height="4.7625cm" style:rel-height="scale"><draw:image xlink:href="Pictures/d9bddaa750333762d38d916f41a80d51.png" xlink:type="simple" xlink:show="embed" xlink:actuate="onLoad"/></draw:frame><draw:frame draw:style-name="media" draw:name="7" text:anchor-type="as-char" draw:z-index="7" svg:width="6.35cm" style:rel-width="100%" svg:height="4.7625cm" style:rel-height="scale"><draw:image xlink:href="Pictures/3063c6748d15a7e251d6ad6b2efd4a51.png" xlink:type="simple" xlink:show="embed" xlink:actuate="onLoad"/></draw:frame><draw:frame draw:style-name="media" draw:name="8" text:anchor-type="as-char" draw:z-index="8" svg:width="6.35cm" style:rel-width="100%" svg:height="4.7625cm" style:rel-height="scale"><draw:image xlink:href="Pictures/8825762b48e6bf6efef1c3df4abff2bf.png" xlink:type="simple" xlink:show="embed" xlink:actuate="onLoad"/></draw:frame>
左側上下:閾値を24.0Vに設定する￫LEDは点灯
中央上下:入力電圧が23.9V(閾値よりも下がる)￫LEDは点灯
右側上下:入力電圧が24.1V(閾値よりも上がる)￫LEDは消灯
<draw:frame draw:style-name="media" draw:name="9" text:anchor-type="as-char" draw:z-index="9" svg:width="6.35cm" style:rel-width="100%" svg:height="4.7625cm" style:rel-height="scale"><draw:image xlink:href="Pictures/85c38deb6f70c6e81177271fdb518e9f.png" xlink:type="simple" xlink:show="embed" xlink:actuate="onLoad"/></draw:frame><draw:frame draw:style-name="media" draw:name="10" text:anchor-type="as-char" draw:z-index="10" svg:width="6.35cm" style:rel-width="100%" svg:height="4.7625cm" style:rel-height="scale"><draw:image xlink:href="Pictures/5b7bbf751bee39ed25ac7542e4eee86c.png" xlink:type="simple" xlink:show="embed" xlink:actuate="onLoad"/></draw:frame><draw:frame draw:style-name="media" draw:name="11" text:anchor-type="as-char" draw:z-index="11" svg:width="6.35cm" style:rel-width="100%" svg:height="4.7625cm" style:rel-height="scale"><draw:image xlink:href="Pictures/efddb35fda44ec4991b08e01185bf58a.png" xlink:type="simple" xlink:show="embed" xlink:actuate="onLoad"/></draw:frame>
<draw:frame draw:style-name="media" draw:name="12" text:anchor-type="as-char" draw:z-index="12" svg:width="6.35cm" style:rel-width="100%" svg:height="4.7625cm" style:rel-height="scale"><draw:image xlink:href="Pictures/57051785d3cd28f1995b5cac369111c3.png" xlink:type="simple" xlink:show="embed" xlink:actuate="onLoad"/></draw:frame><draw:frame draw:style-name="media" draw:name="13" text:anchor-type="as-char" draw:z-index="13" svg:width="6.35cm" style:rel-width="100%" svg:height="4.7625cm" style:rel-height="scale"><draw:image xlink:href="Pictures/7b6d5c3a917038c5a28a32a095c5b218.png" xlink:type="simple" xlink:show="embed" xlink:actuate="onLoad"/></draw:frame><draw:frame draw:style-name="media" draw:name="14" text:anchor-type="as-char" draw:z-index="14" svg:width="6.35cm" style:rel-width="100%" svg:height="4.7625cm" style:rel-height="scale"><draw:image xlink:href="Pictures/9a9c2af2124a26880e5ee48d1e5bcd93.png" xlink:type="simple" xlink:show="embed" xlink:actuate="onLoad"/></draw:frame>
左側上下:閾値を1.0Vに設定する￫LEDは点灯
中央上下:入力電圧が0.9V(閾値よりも下がる)￫LEDは点灯
右側上下:入力電圧が1.1V(閾値よりも上がる)￫LEDは消灯
<draw:frame draw:style-name="media" draw:name="15" text:anchor-type="as-char" draw:z-index="15" svg:width="6.35cm" style:rel-width="100%" svg:height="4.7625cm" style:rel-height="scale"><draw:image xlink:href="Pictures/6245efe4275332fe54e1fbbd1a71c40f.png" xlink:type="simple" xlink:show="embed" xlink:actuate="onLoad"/></draw:frame><draw:frame draw:style-name="media" draw:name="16" text:anchor-type="as-char" draw:z-index="16" svg:width="6.35cm" style:rel-width="100%" svg:height="4.7625cm" style:rel-height="scale"><draw:image xlink:href="Pictures/b88f72c4b4ecbac6bf28d9466d1643f7.png" xlink:type="simple" xlink:show="embed" xlink:actuate="onLoad"/></draw:frame><draw:frame draw:style-name="media" draw:name="17" text:anchor-type="as-char" draw:z-index="17" svg:width="6.35cm" style:rel-width="100%" svg:height="4.7625cm" style:rel-height="scale"><draw:image xlink:href="Pictures/4aeb8b3fd3b6199151086fca5c862fc0.png" xlink:type="simple" xlink:show="embed" xlink:actuate="onLoad"/></draw:frame>
<draw:frame draw:style-name="media" draw:name="18" text:anchor-type="as-char" draw:z-index="18" svg:width="6.35cm" style:rel-width="100%" svg:height="4.7625cm" style:rel-height="scale"><draw:image xlink:href="Pictures/f666f6b5bd9a2b795ebc38777e2c0965.png" xlink:type="simple" xlink:show="embed" xlink:actuate="onLoad"/></draw:frame><draw:frame draw:style-name="media" draw:name="19" text:anchor-type="as-char" draw:z-index="19" svg:width="6.35cm" style:rel-width="100%" svg:height="4.7625cm" style:rel-height="scale"><draw:image xlink:href="Pictures/c3be2a05a73453d987a33b97a8cd0cbc.png" xlink:type="simple" xlink:show="embed" xlink:actuate="onLoad"/></draw:frame><draw:frame draw:style-name="media" draw:name="20" text:anchor-type="as-char" draw:z-index="20" svg:width="6.35cm" style:rel-width="100%" svg:height="4.7625cm" style:rel-height="scale"><draw:image xlink:href="Pictures/2dc2a65cb78494f41dd53bd1a2d25f91.png" xlink:type="simple" xlink:show="embed" xlink:actuate="onLoad"/></draw:frame>
如何ですか?
これで電池駆動型の製作物も安心して使えますね{<draw:frame draw:style-name="media" draw:name="21" text:anchor-type="as-char" draw:z-index="21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6:26</meta:creation-date>
    <dc:creator>Generated</dc:creator>
    <dc:date>2026-09-14T07::16:26</dc:date>
    <dc:language>en-US</dc:language>
    <meta:editing-cycles>1</meta:editing-cycles>
    <meta:editing-duration>PT0S</meta:editing-duration>
    <dc:title>elechobby:picdic:pic12f683:20</dc:title>
  </office:meta>
</office:document-meta>
</file>