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4613522b408ad429c0b741fd41da57.png"/>
  <manifest:file-entry manifest:media-type="image/png" manifest:full-path="Pictures/dce91467fd97a1bca81c3aee591ee4d7.png"/>
  <manifest:file-entry manifest:media-type="image/png" manifest:full-path="Pictures/0e9eb459f177f569a6a55231183e04d1.png"/>
  <manifest:file-entry manifest:media-type="image/png" manifest:full-path="Pictures/de4c0b5e0deec5f2de433be0b0035099.png"/>
  <manifest:file-entry manifest:media-type="image/png" manifest:full-path="Pictures/9cec3a4e4a9748acf9724278e93573de.png"/>
  <manifest:file-entry manifest:media-type="image/png" manifest:full-path="Pictures/587c2f6a20e792d3198e2084222ca249.png"/>
  <manifest:file-entry manifest:media-type="image/png" manifest:full-path="Pictures/02f7a2b6c39a01481663c51c0dafc0a4.png"/>
  <manifest:file-entry manifest:media-type="image/png" manifest:full-path="Pictures/eba19eb2bc7fcd21baf4b36cf8102658.png"/>
  <manifest:file-entry manifest:media-type="image/png" manifest:full-path="Pictures/bdcca3c47a7081fc668c9912ccfb1b0a.png"/>
  <manifest:file-entry manifest:media-type="image/png" manifest:full-path="Pictures/6d86e16884d703a6d66f1bc2b01770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8"/><text:bookmark-start text:name="__RefHeading___モーター速度_回転数_制御v2_1"/><text:bookmark-start text:name="モーター速度_回転数_制御v2"/>モーター速度(回転数)制御V2<text:bookmark-end text:name="__RefHeading___モーター速度_回転数_制御v2_1"/><text:bookmark-end text:name="モーター速度_回転数_制御v2"/></text:h>
      <text:h text:style-name="Heading_20_2" text:outline-level="2"><text:bookmark-start text:name="__RefHeading___概要_2"/><text:bookmark-start text:name="概要"/>概要<text:bookmark-end text:name="__RefHeading___概要_2"/><text:bookmark-end text:name="概要"/></text:h>
      <text:p text:style-name="Text_20_body">計測や制御の分野では、モーターを使用し、そのモーターの回転数を一定に保たなければならない場合が時々
発生します。</text:p>
      <text:p text:style-name="Text_20_body">&lt;仕様&gt;</text:p>
      <text:list text:style-name="List_20_1" text:continue-numbering="false">
        <text:list-item>
          <text:p text:style-name="List_20_1_Content_First"> 制御するモーターは、1.5V~3.0VのDCモーターとします。</text:p>
        </text:list-item>
        <text:list-item>
          <text:p text:style-name="List_20_1_Content"> 電源電圧は、12Vとします。</text:p>
        </text:list-item>
        <text:list-item>
          <text:p text:style-name="List_20_1_Content"> モーターの制御方式は、PWM方式(10ビット)を採用します。</text:p>
        </text:list-item>
        <text:list-item>
          <text:p text:style-name="List_20_1_Content"> 回転速度(RPM)は、プログラム固定(1500回転)とします。(必要に応じて変更してください)</text:p>
        </text:list-item>
        <text:list-item>
          <text:p text:style-name="List_20_1_Content"> 回転数を検出し、1500(±50)回転の範囲であれば、ロック状態、それ以外をアンロック状態とします。</text:p>
        </text:list-item>
        <text:list-item>
          <text:p text:style-name="List_20_1_Content_Last"> ロック状態であれば、LEDを点灯、アンロック状態であれば、LEDを消灯します。</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制御の基本的な仕組みについては、モーター速度(回転数)制御を参照してください。
モーターの回転を検出するセンサーには、シャープのフォトインタラプタ(GP1A53HRJ00F)を使用しました。
モーターの軸に検出用の羽を付けるので、1回転では2パルスが発生することになります。</text:p>
      <text:p text:style-name="Text_20_body">&lt;GP1A53HRJ00Fの概要と特長&gt;
フォトダイオードやフォトトランジスタの出力をマイコンに入力するには、これらの受光素子に増幅回路や波形
整形回路などの信号処理回路を付加する必要があるため、回路設計に伴う煩雑さや、実装面積の増加の問
題がありました。
GP1A53HRJ00Fは、マイコンに直結できる受光素子として、フォトダイオードと信号処理回路を1チップ上に
集積したOPIC受光素子(Optical IC)です。</text:p>
      <text:list text:style-name="List_20_1" text:continue-numbering="false">
        <text:list-item>
          <text:p text:style-name="List_20_1_Content_First"> 回路設計が容易</text:p>
        </text:list-item>
        <text:list-item>
          <text:p text:style-name="List_20_1_Content"> マイコンに直結可能</text:p>
        </text:list-item>
        <text:list-item>
          <text:p text:style-name="List_20_1_Content"> 電磁ノイズ、電源ラインのノイズの影響を受けにくい</text:p>
        </text:list-item>
        <text:list-item>
          <text:p text:style-name="List_20_1_Content"> 小型、高信頼性</text:p>
        </text:list-item>
        <text:list-item>
          <text:p text:style-name="List_20_1_Content_Last"> 高機能、高性能化の実現</text:p>
        </text:list-item>
      </text:list>
      <text:p text:style-name="Text_20_body">&lt;GP1A53HRJ00Fの概観&gt;
<draw:frame draw:style-name="media" draw:name="0" text:anchor-type="as-char" draw:z-index="0" svg:width="6.746875cm" style:rel-width="100%" svg:height="6.1383333333333cm" style:rel-height="scale"><draw:image xlink:href="Pictures/a04613522b408ad429c0b741fd41da57.png" xlink:type="simple" xlink:show="embed" xlink:actuate="onLoad"/></draw:frame></text:p>
      <text:p text:style-name="Text_20_body">&lt;GP1A53HRJ00Fのブロックダイアグラム&gt;
<draw:frame draw:style-name="media" draw:name="1" text:anchor-type="as-char" draw:z-index="1" svg:width="15.822083333333cm" svg:height="7.9375cm"><draw:image xlink:href="Pictures/dce91467fd97a1bca81c3aee591ee4d7.png" xlink:type="simple" xlink:show="embed" xlink:actuate="onLoad"/></draw:frame></text:p>
      <text:p text:style-name="Text_20_body">&lt;回転数を求める方法&gt;
パルスの幅を測定し、そこから回転数を求めます。
検出用の羽の枚数が2枚の場合には、次式で回転数を求めることが出来ます。</text:p>
      <text:list text:style-name="List_20_1" text:continue-numbering="false">
        <text:list-item>
          <text:p text:style-name="List_20_1_Content_First"> 1秒間の回転数=1秒÷(パルスの幅×羽の枚数)</text:p>
        </text:list-item>
        <text:list-item>
          <text:p text:style-name="List_20_1_Content_Last"> 回転数(RPM)=1秒間の回転数×60</text:p>
        </text:list-item>
      </text:list>
      <text:p text:style-name="Text_20_body"><draw:frame draw:style-name="media" draw:name="2" text:anchor-type="as-char" draw:z-index="2" svg:width="13.229166666667cm" svg:height="8.2682291666667cm"><draw:image xlink:href="Pictures/0e9eb459f177f569a6a55231183e04d1.png" xlink:type="simple" xlink:show="embed" xlink:actuate="onLoad"/></draw:frame></text:p>
      <text:p text:style-name="Text_20_body">&lt;処理の流れ&gt;</text:p>
      <text:list text:style-name="Numbering_20_1" text:continue-numbering="false">
        <text:list-item>
          <text:p text:style-name="Numbering_20_1_Content_First"> 信号のHigh(1)レベルを検出します。</text:p>
        </text:list-item>
        <text:list-item>
          <text:p text:style-name="Numbering_20_1_Content_Last"> 信号の立ち下がりを検出します。検出できたら、タイマーを開始します。<text:line-break/>内部クロック8MHz、TIMER1(1:1のプリスケール値)を使用します。<text:line-break/>従って、1カウントは、0.5usecになります。<text:line-break/>0.5usec=(1÷8MHz)×4<text:line-break/>TIMER1は16ビットなので、最大33msecまでのカウントが可能です。</text:p>
        </text:list-item>
      </text:list>
      <text:p text:style-name="Text_20_body">33msec≒65536×0.5usec</text:p>
      <text:list text:style-name="Numbering_20_1" text:continue-numbering="false">
        <text:list-item>
          <text:p text:style-name="Numbering_20_1_Content_First"> 信号の立ち上がりを検出します。</text:p>
        </text:list-item>
        <text:list-item>
          <text:p text:style-name="Numbering_20_1_Content"> 信号の立ち上がりを検出します。検出できたら、タイマーを停止します。(カウント値)</text:p>
        </text:list-item>
        <text:list-item>
          <text:p text:style-name="Numbering_20_1_Content"> 回転数(RPM)を求めます。<text:line-break/>回転数=(1秒÷(カウント値×0.5usec×2枚羽))×60秒</text:p>
        </text:list-item>
        <text:list-item>
          <text:p text:style-name="Numbering_20_1_Content"> 回転数が、目標設定値(1500回転)の±50回転の範囲であれば、ロック状態とみなしLEDを点灯、<text:line-break/>そうでなければLEDを消灯します。</text:p>
        </text:list-item>
        <text:list-item>
          <text:p text:style-name="Numbering_20_1_Content"> 回転数が、1450(1500-50)以下であれば、PWMのデューティ比をプラスし、速度を上げます。</text:p>
        </text:list-item>
        <text:list-item>
          <text:p text:style-name="Numbering_20_1_Content"> 回転数が、1550(1500+50)以上であれば、PWMのデューティ比をマイナスし、速度を下げます。</text:p>
        </text:list-item>
        <text:list-item>
          <text:p text:style-name="Numbering_20_1_Content_Last"> 1.に戻り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9.05cm" style:rel-width="100%" svg:height="15.875cm" style:rel-height="scale"><draw:image xlink:href="Pictures/de4c0b5e0deec5f2de433be0b0035099.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使用したモータは、両軸ノーマルモーターです。(1.5V~3.0VのDCモーターであれば同様に使用できます)
<draw:frame draw:style-name="media" draw:name="4" text:anchor-type="as-char" draw:z-index="4" svg:width="13.229166666667cm" svg:height="9.921875cm"><draw:image xlink:href="Pictures/9cec3a4e4a9748acf9724278e93573de.png" xlink:type="simple" xlink:show="embed" xlink:actuate="onLoad"/></draw:frame>
回転数を検出するために、モーターの軸に銅板を半田付けしています。
<draw:frame draw:style-name="media" draw:name="5" text:anchor-type="as-char" draw:z-index="5" svg:width="9.525cm" style:rel-width="100%" svg:height="7.14375cm" style:rel-height="scale"><draw:image xlink:href="Pictures/587c2f6a20e792d3198e2084222ca249.png" xlink:type="simple" xlink:show="embed" xlink:actuate="onLoad"/></draw:frame><draw:frame draw:style-name="media" draw:name="6" text:anchor-type="as-char" draw:z-index="6" svg:width="9.525cm" style:rel-width="100%" svg:height="7.14375cm" style:rel-height="scale"><draw:image xlink:href="Pictures/02f7a2b6c39a01481663c51c0dafc0a4.png" xlink:type="simple" xlink:show="embed" xlink:actuate="onLoad"/></draw:frame>
左側=アンロック状態です。
右側=ロック状態です。(LED点灯)
<draw:frame draw:style-name="media" draw:name="7" text:anchor-type="as-char" draw:z-index="7" svg:width="9.525cm" style:rel-width="100%" svg:height="7.14375cm" style:rel-height="scale"><draw:image xlink:href="Pictures/eba19eb2bc7fcd21baf4b36cf8102658.png" xlink:type="simple" xlink:show="embed" xlink:actuate="onLoad"/></draw:frame><draw:frame draw:style-name="media" draw:name="8" text:anchor-type="as-char" draw:z-index="8" svg:width="9.525cm" style:rel-width="100%" svg:height="7.14375cm" style:rel-height="scale"><draw:image xlink:href="Pictures/bdcca3c47a7081fc668c9912ccfb1b0a.png" xlink:type="simple" xlink:show="embed" xlink:actuate="onLoad"/></draw:frame>
ロックしたときの全体の消費電流は、約50mAでした。
<draw:frame draw:style-name="media" draw:name="9" text:anchor-type="as-char" draw:z-index="9" svg:width="13.229166666667cm" svg:height="9.921875cm"><draw:image xlink:href="Pictures/6d86e16884d703a6d66f1bc2b0177024.png" xlink:type="simple" xlink:show="embed" xlink:actuate="onLoad"/></draw:frame>
如何でしょうか?
使用するモーターや電源電圧、検出用の羽の枚数、必要とする回転数などに応じて、少しプログラムを修正する
必要がありますが、モータ制御の基本的なことを理解するには役立ったのではないでしょうか?</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9:05</meta:creation-date>
    <dc:creator>Generated</dc:creator>
    <dc:date>2026-09-14T07::19:05</dc:date>
    <dc:language>en-US</dc:language>
    <meta:editing-cycles>1</meta:editing-cycles>
    <meta:editing-duration>PT0S</meta:editing-duration>
    <dc:title>elechobby:picdic:pic12f683:28</dc:title>
  </office:meta>
</office:document-meta>
</file>