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0bbf0c428ca04811100f9970b0f660.png"/>
  <manifest:file-entry manifest:media-type="image/png" manifest:full-path="Pictures/13e5946b2085c490d185fe6733402ce2.png"/>
  <manifest:file-entry manifest:media-type="image/png" manifest:full-path="Pictures/ddef26e90c64429b63b6ef6b2a6f1862.png"/>
  <manifest:file-entry manifest:media-type="image/png" manifest:full-path="Pictures/1017a23f34324f8fdca9a9f6b0e3f799.png"/>
  <manifest:file-entry manifest:media-type="image/png" manifest:full-path="Pictures/f7c52267d86b6d49c6d623ca0139ce00.png"/>
  <manifest:file-entry manifest:media-type="image/png" manifest:full-path="Pictures/3e52cbec80b79f1fd27fa6454ea5fab6.png"/>
  <manifest:file-entry manifest:media-type="image/png" manifest:full-path="Pictures/9913892592509a4067f804afd5999d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0"/><text:bookmark-start text:name="__RefHeading___温度データロガーv4_1"/><text:bookmark-start text:name="温度データロガーv4"/>温度データロガーV4<text:bookmark-end text:name="__RefHeading___温度データロガーv4_1"/><text:bookmark-end text:name="温度データロガーv4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データの測定では、用途によっては、長時間(数日間~1ヶ月)の記録をとる場合があります。
そこで今回は、出来るだけ、コンパクト、大容量、低消費電力を目指して、温度データロガーを製作してみました。</text:p>
      <text:p text:style-name="Text_20_body">&lt;仕様&gt;</text:p>
      <text:list text:style-name="List_20_1" text:continue-numbering="false">
        <text:list-item>
          <text:p text:style-name="List_20_1_Content_First"> 記録容量￫約45日分(65536件)、EEPROM(24LC1025)</text:p>
        </text:list-item>
        <text:list-item>
          <text:p text:style-name="List_20_1_Content"> 電源￫単三電池2本~3本</text:p>
        </text:list-item>
        <text:list-item>
          <text:p text:style-name="List_20_1_Content"> 消費電流￫約5mA</text:p>
        </text:list-item>
        <text:list-item>
          <text:p text:style-name="List_20_1_Content"> 測定周期￫1分</text:p>
        </text:list-item>
        <text:list-item>
          <text:p text:style-name="List_20_1_Content"> 温度センサ￫LM61CIZ</text:p>
        </text:list-item>
        <text:list-item>
          <text:p text:style-name="List_20_1_Content"> 測定範囲￫-30℃~+100℃</text:p>
        </text:list-item>
        <text:list-item>
          <text:p text:style-name="List_20_1_Content"> 温度係数￫+10mV/℃</text:p>
        </text:list-item>
        <text:list-item>
          <text:p text:style-name="List_20_1_Content"> 測定精度￫2.44mV(0.41℃)、小数点第一位まで(例“12.3“)</text:p>
        </text:list-item>
        <text:list-item>
          <text:p text:style-name="List_20_1_Content_Last"> データ送信￫RS232C(9600bps)でパソコンに送信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動作モード&gt;
動作モードには、書き込みモードと読み出しモードがあります。</text:p>
      <text:list text:style-name="List_20_1" text:continue-numbering="false">
        <text:list-item>
          <text:p text:style-name="List_20_1_Content_First"> 書き込みモード￫スイッチ(SW1)をOFFの状態で、電源を入れます。</text:p>
        </text:list-item>
        <text:list-item>
          <text:p text:style-name="List_20_1_Content_Last"> 読み出しモード￫スイッチ(SW1)をONの状態で、電源を入れます。</text:p>
        </text:list-item>
      </text:list>
      <text:p text:style-name="Text_20_body">&lt;サンプリング時間(1分)&gt;
PIC12F683が内蔵している、CCPモジュールをコンペアモードで使用し、0.1秒の割り込みを発生させ、それを更に600回カウントすることにより、正確な1分のサンプリング時間を得ます。</text:p>
      <text:p text:style-name="Text_20_body">&lt;温度データの測定と記録&gt;</text:p>
      <text:list text:style-name="List_20_1" text:continue-numbering="false">
        <text:list-item>
          <text:p text:style-name="List_20_1_Content_First"> スイッチ(SW1)をクリックすることにより開始します。</text:p>
        </text:list-item>
        <text:list-item>
          <text:p text:style-name="List_20_1_Content"> 温度センサ(LM61CIZ)の出力を、A/D変換で取り込みます。</text:p>
        </text:list-item>
        <text:list-item>
          <text:p text:style-name="List_20_1_Content"> A/D変換の基準電圧には、シャントレギュレータ(NJM431L)を使用し、2.5Vを得ます。</text:p>
        </text:list-item>
        <text:list-item>
          <text:p text:style-name="List_20_1_Content"> 5msec周期で、50回測定し、その平均値を求めます。</text:p>
        </text:list-item>
        <text:list-item>
          <text:p text:style-name="List_20_1_Content"> 求めた値を、EEPROM(24LC1025)に逐次記録していきます。</text:p>
        </text:list-item>
        <text:list-item>
          <text:p text:style-name="List_20_1_Content_Last"> 記録を途中で停止する場合には、電源をOFFにします。</text:p>
        </text:list-item>
      </text:list>
      <text:p text:style-name="Text_20_body">&lt;温度データのパソコンへの転送&gt;</text:p>
      <text:list text:style-name="List_20_1" text:continue-numbering="false">
        <text:list-item>
          <text:p text:style-name="List_20_1_Content_First"> スイッチ(SW1)をクリックすることにより開始します。</text:p>
        </text:list-item>
        <text:list-item>
          <text:p text:style-name="List_20_1_Content"> 24LC1025に記録されたデータを、順次読み出します。</text:p>
        </text:list-item>
        <text:list-item>
          <text:p text:style-name="List_20_1_Content"> 読み出した値は、電圧値なので、温度値に換算します。(小数点第一位まで)</text:p>
        </text:list-item>
        <text:list-item>
          <text:p text:style-name="List_20_1_Content"> 換算した値を、RS232C経由でパソコンに転送します。(速度は、9600bps)</text:p>
        </text:list-item>
        <text:list-item>
          <text:p text:style-name="List_20_1_Content_Last"> 転送を途中で停止する場合には、電源をOFFにします。</text:p>
        </text:list-item>
      </text:list>
      <text:p text:style-name="Text_20_body">&lt;パソコン上の操作&gt;
Windows付属の通信ソフト(ハイパーターミナル)で、データを受信し、ファイルに保存します。
保存したデータを、表計算ソフト(Excel)に取り込んで、グラフ表示させ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9.84375cm" style:rel-height="scale"><draw:image xlink:href="Pictures/540bbf0c428ca04811100f9970b0f66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＜簡易温度データロガーＶ４＞ <text:line-break/>　※1分周期のサンプリングで、約45日間の測定が可能です。 <text:line-break/>　　　・eepromの容量が、131072バイト<text:line-break/>　　　・データ1件のサイズは、2バイト<text:line-break/>　　　・サンプリング周期が1分<text:line-break/>　　　・これより、次式で求めます。 <text:line-break/>　　　　　45日≒（131072バイト÷2バイト）÷ 60分÷24時間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<text:tab/><text:tab/><text:tab/><text:tab/>GPIO.F3</text:span><text:line-break/><text:span text:style-name="highlight_co2">#define<text:tab/><text:tab/>SW2<text:tab/><text:tab/><text:tab/><text:tab/><text:tab/><text:tab/>GPIO.F2</text:span><text:line-break/> <text:line-break/><text:span text:style-name="highlight_co2">#define<text:tab/><text:tab/>LED<text:tab/><text:tab/><text:tab/><text:tab/><text:tab/><text:tab/>GPIO.F2</text:span><text:line-break/> <text:line-break/><text:span text:style-name="highlight_co2">#define<text:tab/><text:tab/>ON<text:tab/><text:tab/><text:tab/><text:tab/><text:tab/><text:tab/>0</text:span><text:line-break/><text:span text:style-name="highlight_co2">#define<text:tab/><text:tab/>OFF<text:tab/><text:tab/><text:tab/><text:tab/><text:tab/><text:tab/>1</text:span><text:line-break/> <text:line-break/><text:span text:style-name="highlight_co2">#define<text:tab/><text:tab/>ACK<text:tab/><text:tab/><text:tab/><text:tab/><text:tab/><text:tab/>1</text:span><text:line-break/><text:span text:style-name="highlight_co2">#define<text:tab/><text:tab/>NO_ACK<text:tab/><text:tab/><text:tab/><text:tab/><text:tab/>0</text:span><text:line-break/> <text:line-break/><text:span text:style-name="highlight_co2">#define<text:tab/><text:tab/>WRITE_CYCLE_TIME<text:tab/><text:tab/>5</text:span><text:line-break/> <text:line-break/><text:span text:style-name="highlight_co2">#define<text:tab/><text:tab/>DATA_SIZE_MAX<text:tab/><text:tab/><text:tab/>0x20000</text:span><text:line-break/> <text:line-break/><text:span text:style-name="highlight_co2">#define<text:tab/><text:tab/>SAMPLING_TIME<text:tab/><text:tab/><text:tab/>60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elay<text:span text:style-name="highlight_br0">(</text:span><text:span text:style-name="highlight_br0">)</text:span><text:line-break/><text:span text:style-name="highlight_br0">{</text:span><text:line-break/><text:tab/>Delay_ms<text:span text:style-name="highlight_br0">(</text:span>WRITE_CYCLE_TI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 <text:line-break/><text:span text:style-name="highlight_kw4">void</text:span><text:tab/>EEPROM_24LC1025_Page_Write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tab/><text:tab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Delay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Read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1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9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len <text:span text:style-name="highlight_sy0">-</text:span> <text:span text:style-name="highlight_nu0">1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buf<text:span text:style-name="highlight_br0">[</text:span>cnt<text:span text:style-name="highlight_br0">]</text:span> <text:span text:style-name="highlight_sy0">=</text:span> Soft_I2C_Read<text:span text:style-name="highlight_br0">(</text:span>ACK<text:span text:style-name="highlight_br0">)</text:span><text:span text:style-name="highlight_sy0">;</text:span><text:line-break/><text:tab/><text:span text:style-name="highlight_br0">}</text:span><text:line-break/><text:tab/>buf<text:span text:style-name="highlight_br0">[</text:span>cnt<text:span text:style-name="highlight_br0">]</text:span> <text:span text:style-name="highlight_sy0">=</text:span> Soft_I2C_Read<text:span text:style-name="highlight_br0">(</text:span>NO_ACK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Delay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int</text:span><text:tab/><text:tab/>counter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co1">//0.1sec cycle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counter <text:span text:style-name="highlight_sy0">&gt;</text:span> <text:span text:style-name="highlight_nu0">0</text:span><text:span text:style-name="highlight_br0">)</text:span><text:line-break/><text:tab/><text:tab/>counter<text:span text:style-name="highlight_sy0">--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oft_Uart_Write_Str<text:span text:style-name="highlight_br0">(</text:span><text:span text:style-name="highlight_kw4">unsigned</text:span> <text:span text:style-name="highlight_kw4">short</text:span> <text:span text:style-name="highlight_sy0">*</text:span>data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data <text:span text:style-name="highlight_sy0">!=</text:span> <text:span text:style-name="highlight_nu12">0x00</text:span><text:span text:style-name="highlight_br0">)</text:span> <text:span text:style-name="highlight_br0">{</text:span><text:line-break/><text:tab/><text:tab/>Soft_Uart_Write<text:span text:style-name="highlight_br0">(</text:span><text:span text:style-name="highlight_sy0">*</text:span>data<text:span text:style-name="highlight_br0">)</text:span><text:span text:style-name="highlight_sy0">;</text:span><text:line-break/><text:tab/><text:tab/>data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,</text:span> mode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dr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thermo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00000</text:span><text:span text:style-name="highlight_sy0">;</text:span><text:line-break/><text:tab/>CMCON0 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11</text:span><text:span text:style-name="highlight_sy0">;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TRISIO <text:span text:style-name="highlight_sy0">=</text:span> <text:span text:style-name="highlight_nu6">0b00001111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D4</text:span><text:span text:style-name="highlight_sy0">;</text:span><text:tab/><text:span text:style-name="highlight_co1">// 0.1sec...10hz...クロックが4Mhzの時</text:span><text:line-break/><text:tab/>CCPR1H <text:span text:style-name="highlight_sy0">=</text:span> <text:span text:style-name="highlight_nu12">0x30</text:span><text:span text:style-name="highlight_sy0">;</text:span><text:tab/><text:span text:style-name="highlight_co1">// 0.1sec...(1÷4000000)*4*8*12500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動作モードを決定する。 </text:span><text:line-break/><text:tab/>LED <text:span text:style-name="highlight_sy0">=</text:span> OFF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mode <text:span text:style-name="highlight_sy0">=</text:span> <text:span text:style-name="highlight_nu0">1</text:span><text:span text:style-name="highlight_sy0">;</text:span><text:line-break/><text:tab/><text:tab/><text:span text:style-name="highlight_kw1">while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Delay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co1">//</text:span><text:line-break/><text:tab/>Soft_Uart_Init<text:span text:style-name="highlight_br0">(</text:span>GPIO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tab/><text:span text:style-name="highlight_co1">//書き込み</text:span><text:line-break/><text:tab/><text:tab/><text:tab/>INTCON.<text:span text:style-name="highlight_me1">PEIE</text:span> <text:span text:style-name="highlight_sy0">=</text:span> <text:span text:style-name="highlight_nu0">1</text:span><text:span text:style-name="highlight_sy0">;</text:span><text:line-break/><text:tab/><text:tab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tab/><text:tab/><text:span text:style-name="highlight_co1">//</text:span><text:line-break/><text:tab/><text:tab/><text:tab/>SwitchONcheck<text:span text:style-name="highlight_br0">(</text:span><text:span text:style-name="highlight_br0">)</text:span><text:span text:style-name="highlight_sy0">;</text:span><text:line-break/><text:tab/><text:tab/><text:tab/>addr <text:span text:style-name="highlight_sy0">=</text:span> <text:span text:style-name="highlight_nu0">0</text:span><text:span text:style-name="highlight_sy0">;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counter <text:span text:style-name="highlight_sy0">=</text:span> SAMPLING_TIME<text:span text:style-name="highlight_sy0">;</text:span><text:tab/><text:span text:style-name="highlight_co1">//サンプリング時間を設定する。 </text:span><text:line-break/><text:tab/><text:tab/><text:tab/><text:tab/><text:span text:style-name="highlight_co1">//</text:span><text:line-break/><text:tab/><text:tab/><text:tab/><text:tab/>ad <text:span text:style-name="highlight_sy0">=</text:span> <text:span text:style-name="highlight_nu0">0</text:span><text:span text:style-name="highlight_sy0">;</text:span><text:line-break/><text:tab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<text:tab/>Delay<text:span text:style-name="highlight_br0">(</text:span><text:span text:style-name="highlight_br0">)</text:span><text:span text:style-name="highlight_sy0">;</text:span><text:line-break/><text:tab/><text:tab/><text:tab/><text:tab/><text:span text:style-name="highlight_br0">}</text:span><text:line-break/><text:tab/><text:tab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<text:tab/><text:tab/>buf<text:span text:style-name="highlight_br0">[</text:span><text:span text:style-name="highlight_nu0">0</text:span><text:span text:style-name="highlight_br0">]</text:span> <text:span text:style-name="highlight_sy0">=</text:span> ad <text:span text:style-name="highlight_sy0">&amp;</text:span> <text:span text:style-name="highlight_nu12">0xFF</text:span><text:span text:style-name="highlight_sy0">;</text:span><text:line-break/><text:tab/><text:tab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ad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sy0">;</text:span><text:line-break/><text:tab/><text:tab/><text:tab/><text:tab/>EEPROM_24LC1025_Page_Write<text:span text:style-name="highlight_br0">(</text:span>addr<text:span text:style-name="highlight_sy0">,</text:span> buf<text:span text:style-name="highlight_sy0">,</text:span> <text:span text:style-name="highlight_nu0">2</text:span><text:span text:style-name="highlight_br0">)</text:span><text:span text:style-name="highlight_sy0">;</text:span><text:line-break/><text:tab/><text:tab/><text:tab/><text:tab/>addr <text:span text:style-name="highlight_sy0">+=</text:span> <text:span text:style-name="highlight_nu0">2</text:span><text:span text:style-name="highlight_sy0">;</text:span><text:line-break/><text:tab/><text:tab/><text:tab/><text:tab/><text:span text:style-name="highlight_kw1">if</text:span> <text:span text:style-name="highlight_br0">(</text:span>addr <text:span text:style-name="highlight_sy0">&gt;=</text:span>DATA_SIZE_MAX<text:span text:style-name="highlight_br0">)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co1">//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tab/><text:span text:style-name="highlight_co1">//</text:span><text:line-break/><text:tab/><text:tab/><text:tab/><text:tab/><text:span text:style-name="highlight_kw1">while</text:span> <text:span text:style-name="highlight_br0">(</text:span>counter <text:span text:style-name="highlight_sy0">!=</text:span> <text:span text:style-name="highlight_nu0">0</text:span><text:span text:style-name="highlight_br0">)</text:span><text:line-break/><text:tab/><text:tab/><text:tab/><text:tab/><text:tab/><text:span text:style-name="highlight_sy0">;</text:span><text:line-break/><text:tab/><text:tab/><text:tab/><text:span text:style-name="highlight_br0">}</text:span><text:line-break/><text:tab/><text:tab/><text:span text:style-name="highlight_br0">}</text:span> <text:span text:style-name="highlight_kw1">else</text:span> <text:span text:style-name="highlight_br0">{</text:span><text:tab/><text:tab/><text:span text:style-name="highlight_co1">//読み出し </text:span><text:line-break/><text:tab/><text:tab/><text:tab/>INTCON.<text:span text:style-name="highlight_me1">PEIE</text:span> <text:span text:style-name="highlight_sy0">=</text:span> <text:span text:style-name="highlight_nu0">0</text:span><text:span text:style-name="highlight_sy0">;</text:span><text:line-break/><text:tab/><text:tab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SwitchONcheck<text:span text:style-name="highlight_br0">(</text:span><text:span text:style-name="highlight_br0">)</text:span><text:span text:style-name="highlight_sy0">;</text:span><text:line-break/><text:tab/><text:tab/><text:tab/>addr <text:span text:style-name="highlight_sy0">=</text:span> <text:span text:style-name="highlight_nu0">0</text:span><text:span text:style-name="highlight_sy0">;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EEPROM_24LC1025_Page_Read<text:span text:style-name="highlight_br0">(</text:span>addr<text:span text:style-name="highlight_sy0">,</text:span> buf<text:span text:style-name="highlight_sy0">,</text:span> <text:span text:style-name="highlight_nu0">2</text:span><text:span text:style-name="highlight_br0">)</text:span><text:span text:style-name="highlight_sy0">;</text:span><text:line-break/><text:tab/><text:tab/><text:tab/><text:tab/>ad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&lt;&lt;</text:span> <text:span text:style-name="highlight_nu0">8</text:span><text:span text:style-name="highlight_br0">)</text:span> <text:span text:style-name="highlight_sy0">+</text:span> buf<text:span text:style-name="highlight_br0">[</text:span><text:span text:style-name="highlight_nu0">0</text:span><text:span text:style-name="highlight_br0">]</text:span><text:span text:style-name="highlight_sy0">;</text:span><text:line-break/><text:tab/><text:tab/><text:tab/><text:tab/>thermo <text:span text:style-name="highlight_sy0">=</text:span> 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sy0">;</text:span><text:line-break/><text:tab/><text:tab/><text:tab/><text:tab/>thermo <text:span text:style-name="highlight_sy0">=</text:span> <text:span text:style-name="highlight_br0">(</text:span><text:span text:style-name="highlight_br0">(</text:span>thermo <text:span text:style-name="highlight_sy0">-</text:span> <text:span text:style-name="highlight_nu16">300.0</text:span><text:span text:style-name="highlight_br0">)</text:span> <text:span text:style-name="highlight_sy0">/</text:span> <text:span text:style-name="highlight_nu16">10.0</text:span><text:span text:style-name="highlight_br0">)</text:span> <text:span text:style-name="highlight_sy0">-</text:span> <text:span text:style-name="highlight_nu16">30.0</text:span><text:span text:style-name="highlight_sy0">;</text:span><text:line-break/><text:tab/><text:tab/><text:tab/><text:tab/>WordToStr<text:span text:style-name="highlight_br0">(</text:span>thermo <text:span text:style-name="highlight_sy0">*</text:span> <text:span text:style-name="highlight_nu16">10.0</text:span><text:span text:style-name="highlight_sy0">,</text:span> buf<text:span text:style-name="highlight_br0">)</text:span><text:span text:style-name="highlight_sy0">;</text:span><text:line-break/><text:tab/><text:tab/><text:tab/><text:tab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<text:tab/>Soft_Uart_Write_Str<text:span text:style-name="highlight_br0">(</text:span>buf<text:span text:style-name="highlight_br0">)</text:span><text:span text:style-name="highlight_sy0">;</text:span><text:line-break/><text:tab/><text:tab/><text:tab/><text:tab/>Soft_Uart_Write_Str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tab/><text:tab/>addr <text:span text:style-name="highlight_sy0">+=</text:span> <text:span text:style-name="highlight_nu0">2</text:span><text:span text:style-name="highlight_sy0">;</text:span><text:line-break/><text:tab/><text:tab/><text:tab/><text:tab/><text:span text:style-name="highlight_kw1">if</text:span> <text:span text:style-name="highlight_br0">(</text:span>addr <text:span text:style-name="highlight_sy0">&gt;=</text:span> DATA_SIZE_MAX<text:span text:style-name="highlight_br0">)</text:span><text:line-break/><text:tab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に実装して、温度を記録してみました。記録した場所は作業部屋です。
部品が少ないので、蛇の目基板に実装すれば、かなりコンパクトに仕上がると思います。
<draw:frame draw:style-name="media" draw:name="1" text:anchor-type="as-char" draw:z-index="1" svg:width="13.229166666667cm" svg:height="9.921875cm"><draw:image xlink:href="Pictures/13e5946b2085c490d185fe6733402ce2.png" xlink:type="simple" xlink:show="embed" xlink:actuate="onLoad"/></draw:frame></text:p>
      <text:p text:style-name="Text_20_body">記録した温度データを、RS232C経由で、パソコンに転送します。
<draw:frame draw:style-name="media" draw:name="2" text:anchor-type="as-char" draw:z-index="2" svg:width="13.229166666667cm" svg:height="9.921875cm"><draw:image xlink:href="Pictures/ddef26e90c64429b63b6ef6b2a6f1862.png" xlink:type="simple" xlink:show="embed" xlink:actuate="onLoad"/></draw:frame></text:p>
      <text:p text:style-name="Text_20_body">パソコン付属の通信ソフト(ハイパーターミナル)を使用して、データを吸い上げ、ファイルに保存します。
<draw:frame draw:style-name="media" draw:name="3" text:anchor-type="as-char" draw:z-index="3" svg:width="9.445625cm" style:rel-width="100%" svg:height="15.663333333333cm" style:rel-height="scale"><draw:image xlink:href="Pictures/1017a23f34324f8fdca9a9f6b0e3f799.png" xlink:type="simple" xlink:show="embed" xlink:actuate="onLoad"/></draw:frame></text:p>
      <text:p text:style-name="Text_20_body">保存したデータを、表計算ソフト(Excel)に取り込んで、グラフ表示させて見ました。
記録経過後200分~650分にかけて、温度が徐々に下がっているのは、作業部屋で作業を終えて、ストーブや電気を消して母屋に引き上げたためです。(夜中の1時~8時30分)
<draw:frame draw:style-name="media" draw:name="4" text:anchor-type="as-char" draw:z-index="4" svg:width="18.706041666667cm" style:rel-width="100%" svg:height="11.033125cm" style:rel-height="scale"><draw:image xlink:href="Pictures/f7c52267d86b6d49c6d623ca0139ce00.png" xlink:type="simple" xlink:show="embed" xlink:actuate="onLoad"/></draw:frame></text:p>
      <text:p text:style-name="Text_20_body">消費電流が、約5mAなので、使用する電池によって、連続記録時間が左右されます。
ニッケル水素電池(1.2V 1000mAh×3本)の場合、約8日((1000mAh÷5mA)÷24時間)になります。
<draw:frame draw:style-name="media" draw:name="5" text:anchor-type="as-char" draw:z-index="5" svg:width="7.8845833333333cm" style:rel-width="100%" svg:height="6.0854166666667cm" style:rel-height="scale"><draw:image xlink:href="Pictures/3e52cbec80b79f1fd27fa6454ea5fab6.png" xlink:type="simple" xlink:show="embed" xlink:actuate="onLoad"/></draw:frame></text:p>
      <text:p text:style-name="Text_20_body">リチウム電池(CR20323V210mAh1本)の場合、約1日半((210mAh÷5mA)÷24時間)になります。
<draw:frame draw:style-name="media" draw:name="6" text:anchor-type="as-char" draw:z-index="6" svg:width="4.0745833333333cm" style:rel-width="100%" svg:height="6.9585416666667cm" style:rel-height="scale"><draw:image xlink:href="Pictures/9913892592509a4067f804afd5999d7a.png" xlink:type="simple" xlink:show="embed" xlink:actuate="onLoad"/></draw:frame></text:p>
      <text:p text:style-name="Text_20_body">45日連続して記録する場合には、5500mAh以上の電池が必要になり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0::06:51</meta:creation-date>
    <dc:creator>Generated</dc:creator>
    <dc:date>2026-09-14T00::06:51</dc:date>
    <dc:language>en-US</dc:language>
    <meta:editing-cycles>1</meta:editing-cycles>
    <meta:editing-duration>PT0S</meta:editing-duration>
    <dc:title>elechobby:picdic:pic12f683:30</dc:title>
  </office:meta>
</office:document-meta>
</file>