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9cae2b26ec65d4551b8cb2511be1ad.png"/>
  <manifest:file-entry manifest:media-type="image/png" manifest:full-path="Pictures/ff4be32a6af11fb15805bf13f38bcb9c.png"/>
  <manifest:file-entry manifest:media-type="image/png" manifest:full-path="Pictures/3bfb44bd2fca5d551783c0f252f5f03f.png"/>
  <manifest:file-entry manifest:media-type="image/png" manifest:full-path="Pictures/355a481097610a8eeb7672bcaeacce0e.png"/>
  <manifest:file-entry manifest:media-type="image/png" manifest:full-path="Pictures/639d22900f9668ae000952eeaa8a026d.png"/>
  <manifest:file-entry manifest:media-type="image/png" manifest:full-path="Pictures/dd3be9c9e60560f50faec83232f504b1.png"/>
  <manifest:file-entry manifest:media-type="image/png" manifest:full-path="Pictures/dd046f43776bd1cd680551ef728f182c.png"/>
  <manifest:file-entry manifest:media-type="image/png" manifest:full-path="Pictures/325210f3d2c0652e31d03926d6e88213.png"/>
  <manifest:file-entry manifest:media-type="image/png" manifest:full-path="Pictures/9a2710347fc3b5aa3534e6e68070a678.png"/>
  <manifest:file-entry manifest:media-type="image/png" manifest:full-path="Pictures/4c512dea2548cd0ccd95ca14a3aeaf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lechobby:picdic:pic12f683:32"/><text:bookmark-start text:name="__RefHeading___簡易メロディボックス_明るさ検知_1"/><text:bookmark-start text:name="簡易メロディボックス_明るさ検知"/>簡易メロディボックス(明るさ検知)<text:bookmark-end text:name="__RefHeading___簡易メロディボックス_明るさ検知_1"/><text:bookmark-end text:name="簡易メロディボックス_明るさ検知"/></text:h>
      <text:p text:style-name="Text_20_body">12曲も収められたメロディオルゴールIC「UM3482」が手に入りましたので、早速簡単なメロディボックスを
製作してみました。</text:p>
      <text:p text:style-name="Text_20_body">単純に演奏させるだけなら、UM3482に少しの部品(抵抗、コンデンサ、スピーカなど)を付ければ済みます。
しかし、それだけでは面白くありませんので、PICとCDS(Cadmium Sulfide)を使って、周りの明るさの変化によ
って曲を鳴らせてみました。</text:p>
      <text:p text:style-name="Text_20_body">&lt;仕様&gt;</text:p>
      <text:list text:style-name="List_20_1" text:continue-numbering="false">
        <text:list-item>
          <text:p text:style-name="List_20_1_Content_First"> 起動直後の周りの明るさを閾値とします。</text:p>
        </text:list-item>
        <text:list-item>
          <text:p text:style-name="List_20_1_Content"> 閾値より明るくなるか暗くなるかによってメロディを1曲鳴らせます。</text:p>
        </text:list-item>
        <text:list-item>
          <text:p text:style-name="List_20_1_Content"> メロディ(曲)は、12種類を順次切り替えていきます。</text:p>
        </text:list-item>
        <text:list-item>
          <text:p text:style-name="List_20_1_Content_Last"> 乾電池2本で動作可能とします。</text:p>
        </text:list-item>
      </text:list>
      <text:p text:style-name="Text_20_body">&lt;UM3482の曲目&gt;
<draw:frame draw:style-name="media" draw:name="0" text:anchor-type="as-char" draw:z-index="0" svg:width="5.2916666666667cm" style:rel-width="100%" svg:height="5.8552761341223cm" style:rel-height="scale"><draw:image xlink:href="Pictures/ef9cae2b26ec65d4551b8cb2511be1ad.png" xlink:type="simple" xlink:show="embed" xlink:actuate="onLoad"/></draw:frame></text:p>
      <text:p text:style-name="Text_20_body">&lt;UM3482のピン配置&gt;
<draw:frame draw:style-name="media" draw:name="1" text:anchor-type="as-char" draw:z-index="1" svg:width="14.181666666667cm" svg:height="14.472708333333cm"><draw:image xlink:href="Pictures/ff4be32a6af11fb15805bf13f38bcb9c.png" xlink:type="simple" xlink:show="embed" xlink:actuate="onLoad"/></draw:frame></text:p>
      <text:h text:style-name="Heading_20_2" text:outline-level="2"><text:bookmark-start text:name="__RefHeading___動作原理_2"/><text:bookmark-start text:name="動作原理"/>動作原理<text:bookmark-end text:name="__RefHeading___動作原理_2"/><text:bookmark-end text:name="動作原理"/></text:h>
      <text:p text:style-name="Text_20_body">&lt;明るさの電圧変換&gt;</text:p>
      <text:list text:style-name="List_20_1" text:continue-numbering="false">
        <text:list-item>
          <text:p text:style-name="List_20_1_Content_First"> CDSの抵抗値は、暗いと高くなり、明るいと低くなります。</text:p>
        </text:list-item>
        <text:list-item>
          <text:p text:style-name="List_20_1_Content"> この特性を利用して、明るさ(照度)を電圧に変換します。</text:p>
        </text:list-item>
        <text:list-item>
          <text:p text:style-name="List_20_1_Content_Last"> 回路図のようにCDSと抵抗を接続すると、出力電圧は“明るいと高く“なり、“暗いと低く”なります。</text:p>
        </text:list-item>
      </text:list>
      <text:p text:style-name="Text_20_body">&lt;明るさの判断&gt;</text:p>
      <text:list text:style-name="List_20_1" text:continue-numbering="false">
        <text:list-item>
          <text:p text:style-name="List_20_1_Content_First"> 起動直後の明るさを測定し、閾値(V2)とします。</text:p>
        </text:list-item>
        <text:list-item>
          <text:p text:style-name="List_20_1_Content"> 閾値(V2)にはヒステリシス(hysteresis)特性を持たせます。</text:p>
        </text:list-item>
        <text:list-item>
          <text:p text:style-name="List_20_1_Content"> 上限閾値(V3)以上になると“明るい“と判断します。</text:p>
        </text:list-item>
        <text:list-item>
          <text:p text:style-name="List_20_1_Content"> 一旦“明るい”と判断したら、下限閾値(V1)以上であれば“明るい“と判断します。</text:p>
        </text:list-item>
        <text:list-item>
          <text:p text:style-name="List_20_1_Content"> 下限閾値(V1)以下になると“暗い”と判断します。</text:p>
        </text:list-item>
        <text:list-item>
          <text:p text:style-name="List_20_1_Content_Last"> 一旦“暗い“と判断したら、上限閾値(V3)以下であれば“暗い”と判断します。</text:p>
        </text:list-item>
      </text:list>
      <text:p text:style-name="Text_20_body"><draw:frame draw:style-name="media" draw:name="2" text:anchor-type="as-char" draw:z-index="2" svg:width="16.933333333333cm" svg:height="10.583333333333cm"><draw:image xlink:href="Pictures/3bfb44bd2fca5d551783c0f252f5f03f.png" xlink:type="simple" xlink:show="embed" xlink:actuate="onLoad"/></draw:frame></text:p>
      <text:p text:style-name="Text_20_body">&lt;UM3482の制御&gt;</text:p>
      <text:list text:style-name="List_20_1" text:continue-numbering="false">
        <text:list-item>
          <text:p text:style-name="List_20_1_Content_First"> 動作モード(7)を使用します。</text:p>
        </text:list-item>
        <text:list-item>
          <text:p text:style-name="List_20_1_Content"> SL信号を、“￪“(lowからhigh)にすると、次の曲が1度だけ演奏され停止します。</text:p>
        </text:list-item>
        <text:list-item>
          <text:p text:style-name="List_20_1_Content_Last"> 明るさが、変化(“明るい￫暗い”、“暗い￫明るい“)した時のみ、SL信号を、“￪”にします。</text:p>
        </text:list-item>
      </text:list>
      <text:p text:style-name="Text_20_body">UM3482の動作モード
<draw:frame draw:style-name="media" draw:name="3" text:anchor-type="as-char" draw:z-index="3" svg:width="17.197916666667cm" style:rel-width="100%" svg:height="6.3235416666667cm" style:rel-height="scale"><draw:image xlink:href="Pictures/355a481097610a8eeb7672bcaeacce0e.png" xlink:type="simple" xlink:show="embed" xlink:actuate="onLoad"/></draw:frame></text:p>
      <text:h text:style-name="Heading_20_2" text:outline-level="2"><text:bookmark-start text:name="__RefHeading___回路図_3"/><text:bookmark-start text:name="回路図"/>回路図<text:bookmark-end text:name="__RefHeading___回路図_3"/><text:bookmark-end text:name="回路図"/></text:h>
      <text:p text:style-name="Text_20_body"><draw:frame draw:style-name="media" draw:name="4" text:anchor-type="as-char" draw:z-index="4" svg:width="19.05cm" style:rel-width="100%" svg:height="10.583333333333cm" style:rel-height="scale"><draw:image xlink:href="Pictures/639d22900f9668ae000952eeaa8a026d.png" xlink:type="simple" xlink:show="embed" xlink:actuate="onLoad"/></draw:frame></text:p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メロディボックス（12曲）＞ <text:line-break/>*/</text:span><text:line-break/><text:span text:style-name="highlight_co1">//********************************************************************** </text:span><text:line-break/> <text:line-break/><text:span text:style-name="highlight_co2">#define<text:s text:c="4"/>UM3482<text:s text:c="8"/>GPIO.F1</text:span><text:line-break/><text:span text:style-name="highlight_co2">#define<text:s text:c="4"/>LED1<text:s text:c="10"/>GPIO.F4</text:span><text:line-break/><text:span text:style-name="highlight_co2">#define<text:s text:c="4"/>LED2<text:s text:c="10"/>GPIO.F5</text:span><text:line-break/> <text:line-break/><text:span text:style-name="highlight_co2">#define<text:s text:c="4"/>ON<text:s text:c="12"/>1</text:span><text:line-break/><text:span text:style-name="highlight_co2">#define<text:s text:c="4"/>OFF<text:s text:c="11"/>0</text:span><text:line-break/> <text:line-break/><text:span text:style-name="highlight_co1">//********************************************************************** </text:span><text:line-break/> <text:line-break/><text:span text:style-name="highlight_kw4">int</text:span><text:s text:c="5"/>measurement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8"/>ad<text:span text:style-name="highlight_sy0">;</text:span><text:line-break/><text:s text:c="8"/><text:span text:style-name="highlight_kw4">short</text:span><text:s text:c="8"/>cnt<text:span text:style-name="highlight_sy0">;</text:span><text:line-break/><text:s text:c="8"/><text:span text:style-name="highlight_co1">//</text:span><text:line-break/><text:s text:c="8"/>ad <text:span text:style-name="highlight_sy0">=</text:span> OFF<text:span text:style-name="highlight_sy0">;</text:span><text:line-break/><text:s text:c="8"/><text:span text:style-name="highlight_kw1">for</text:span> <text:span text:style-name="highlight_br0">(</text:span>cnt <text:span text:style-name="highlight_sy0">=</text:span> OFF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ad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ad <text:span text:style-name="highlight_sy0">/</text:span> <text:span text:style-name="highlight_nu0">10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5"/>threshold<text:span text:style-name="highlight_sy0">;</text:span><text:line-break/><text:s text:c="8"/><text:span text:style-name="highlight_kw4">short</text:span><text:s text:c="3"/>flag<text:span text:style-name="highlight_sy0">,</text:span> cnt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0000000</text:span><text:span text:style-name="highlight_sy0">;</text:span><text:s text:c="8"/><text:span text:style-name="highlight_co1">//32kHz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1</text:span><text:span text:style-name="highlight_sy0">;</text:span><text:line-break/><text:s text:c="8"/>TRISIO <text:span text:style-name="highlight_sy0">=</text:span> <text:span text:style-name="highlight_nu6">0b00001001</text:span><text:span text:style-name="highlight_sy0">;</text:span><text:line-break/><text:s text:c="8"/><text:span text:style-name="highlight_co1">//</text:span><text:line-break/><text:s text:c="8"/>flag <text:span text:style-name="highlight_sy0">=</text:span> OFF<text:span text:style-name="highlight_sy0">;</text:span><text:line-break/><text:s text:c="8"/>UM3482 <text:span text:style-name="highlight_sy0">=</text:span> OFF<text:span text:style-name="highlight_sy0">;</text:span><text:line-break/><text:s text:c="8"/>LED1 <text:span text:style-name="highlight_sy0">=</text:span> OFF<text:span text:style-name="highlight_sy0">;</text:span><text:line-break/><text:s text:c="8"/>LED2 <text:span text:style-name="highlight_sy0">=</text:span> OFF<text:span text:style-name="highlight_sy0">;</text:span><text:line-break/><text:s text:c="8"/><text:span text:style-name="highlight_co1">//起動直後の明るさを基準値として取り込む。 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threshold <text:span text:style-name="highlight_sy0">=</text:span> measurement<text:span text:style-name="highlight_br0">(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OFF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ED1 <text:span text:style-name="highlight_sy0">=</text:span> ON<text:span text:style-name="highlight_sy0">;</text:span><text:line-break/><text:s text:c="16"/>LED2 <text:span text:style-name="highlight_sy0">=</text:span> ON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1 <text:span text:style-name="highlight_sy0">=</text:span> OFF<text:span text:style-name="highlight_sy0">;</text:span><text:line-break/><text:s text:c="16"/>LED2 <text:span text:style-name="highlight_sy0">=</text:span> OFF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flag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co1">//基準値に比べて明るくなったかをチェックする。 </text:span><text:line-break/><text:s text:c="16"/><text:span text:style-name="highlight_kw1">if</text:span> <text:span text:style-name="highlight_br0">(</text:span>measurement<text:span text:style-name="highlight_br0">(</text:span><text:span text:style-name="highlight_br0">)</text:span> <text:span text:style-name="highlight_sy0">&gt;</text:span> <text:span text:style-name="highlight_br0">(</text:span>threshold <text:span text:style-name="highlight_sy0">+</text:span> <text:span text:style-name="highlight_nu0">50</text:span><text:span text:style-name="highlight_br0">)</text:span><text:span text:style-name="highlight_br0">)</text:span> <text:span text:style-name="highlight_br0">{</text:span><text:line-break/><text:s text:c="24"/>UM3482 <text:span text:style-name="highlight_sy0">=</text:span> ON<text:span text:style-name="highlight_sy0">;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UM3482 <text:span text:style-name="highlight_sy0">=</text:span> OFF<text:span text:style-name="highlight_sy0">;</text:span><text:line-break/><text:s text:c="24"/>flag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co1">//基準値に比べて暗くなったかをチェックする。 </text:span><text:line-break/><text:s text:c="16"/><text:span text:style-name="highlight_kw1">if</text:span> <text:span text:style-name="highlight_br0">(</text:span>measurement<text:span text:style-name="highlight_br0">(</text:span><text:span text:style-name="highlight_br0">)</text:span> <text:span text:style-name="highlight_sy0">&lt;</text:span> <text:span text:style-name="highlight_br0">(</text:span>threshold <text:span text:style-name="highlight_sy0">-</text:span> <text:span text:style-name="highlight_nu0">50</text:span><text:span text:style-name="highlight_br0">)</text:span><text:span text:style-name="highlight_br0">)</text:span> <text:span text:style-name="highlight_br0">{</text:span><text:line-break/><text:s text:c="24"/>UM3482 <text:span text:style-name="highlight_sy0">=</text:span> ON<text:span text:style-name="highlight_sy0">;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UM3482 <text:span text:style-name="highlight_sy0">=</text:span> OFF<text:span text:style-name="highlight_sy0">;</text:span><text:line-break/><text:s text:c="24"/>flag <text:span text:style-name="highlight_sy0">=</text:span> <text:span text:style-name="highlight_nu0">2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LED1 <text:span text:style-name="highlight_sy0">=</text:span> ON<text:span text:style-name="highlight_sy0">;</text:span><text:line-break/><text:s text:c="16"/>LED2 <text:span text:style-name="highlight_sy0">=</text:span> ON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1 <text:span text:style-name="highlight_sy0">=</text:span> OFF<text:span text:style-name="highlight_sy0">;</text:span><text:line-break/><text:s text:c="16"/>LED2 <text:span text:style-name="highlight_sy0">=</text:span> OFF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基準値に比べて明るくなったかをチェックする。 </text:span><text:line-break/><text:s text:c="16"/><text:span text:style-name="highlight_kw1">if</text:span> <text:span text:style-name="highlight_br0">(</text:span><text:span text:style-name="highlight_br0">(</text:span>measurement<text:span text:style-name="highlight_br0">(</text:span><text:span text:style-name="highlight_br0">)</text:span> <text:span text:style-name="highlight_sy0">&gt;</text:span> <text:span text:style-name="highlight_br0">(</text:span>threshold <text:span text:style-name="highlight_sy0">+</text:span> <text:span text:style-name="highlight_nu0">50</text:span><text:span text:style-name="highlight_br0">)</text:span><text:span text:style-name="highlight_br0">)</text:span> <text:span text:style-name="highlight_sy0">&amp;&amp;</text:span> <text:span text:style-name="highlight_br0">(</text:span>flag <text:span text:style-name="highlight_sy0">==</text:span> <text:span text:style-name="highlight_nu0">2</text:span><text:span text:style-name="highlight_br0">)</text:span><text:span text:style-name="highlight_br0">)</text:span> <text:span text:style-name="highlight_br0">{</text:span><text:line-break/><text:s text:c="24"/>UM3482 <text:span text:style-name="highlight_sy0">=</text:span> ON<text:span text:style-name="highlight_sy0">;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UM3482 <text:span text:style-name="highlight_sy0">=</text:span> OFF<text:span text:style-name="highlight_sy0">;</text:span><text:line-break/><text:s text:c="24"/>flag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co1">//基準値に比べて暗くなったかをチェックする。 </text:span><text:line-break/><text:s text:c="16"/><text:span text:style-name="highlight_kw1">if</text:span> <text:span text:style-name="highlight_br0">(</text:span><text:span text:style-name="highlight_br0">(</text:span>measurement<text:span text:style-name="highlight_br0">(</text:span><text:span text:style-name="highlight_br0">)</text:span> <text:span text:style-name="highlight_sy0">&lt;</text:span> <text:span text:style-name="highlight_br0">(</text:span>threshold <text:span text:style-name="highlight_sy0">-</text:span> <text:span text:style-name="highlight_nu0">50</text:span><text:span text:style-name="highlight_br0">)</text:span><text:span text:style-name="highlight_br0">)</text:span> <text:span text:style-name="highlight_sy0">&amp;&amp;</text:span> <text:span text:style-name="highlight_br0">(</text:span>flag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24"/>UM3482 <text:span text:style-name="highlight_sy0">=</text:span> ON<text:span text:style-name="highlight_sy0">;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UM3482 <text:span text:style-name="highlight_sy0">=</text:span> OFF<text:span text:style-name="highlight_sy0">;</text:span><text:line-break/><text:s text:c="24"/>flag <text:span text:style-name="highlight_sy0">=</text:span> <text:span text:style-name="highlight_nu0">2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flag <text:span text:style-name="highlight_sy0">==</text:span> <text:span text:style-name="highlight_nu0">1</text:span><text:span text:style-name="highlight_br0">)</text:span> <text:span text:style-name="highlight_br0">{</text:span><text:line-break/><text:tab/><text:s text:c="16"/>LED1 <text:span text:style-name="highlight_sy0">=</text:span> ON<text:span text:style-name="highlight_sy0">;</text:span><text:line-break/><text:s text:c="8"/><text:tab/><text:s text:c="8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tab/>LED1 <text:span text:style-name="highlight_sy0">=</text:span> OFF<text:span text:style-name="highlight_sy0">;</text:span><text:line-break/><text:s text:c="16"/><text:tab/>Delay_ms<text:span text:style-name="highlight_br0">(</text:span><text:span text:style-name="highlight_nu0">100</text:span><text:span text:style-name="highlight_br0">)</text:span><text:span text:style-name="highlight_sy0">;</text:span><text:line-break/><text:s text:c="15"/><text:tab/><text:span text:style-name="highlight_br0">}</text:span> <text:span text:style-name="highlight_kw1">else</text:span> <text:span text:style-name="highlight_br0">{</text:span><text:line-break/><text:tab/><text:s text:c="16"/>LED2 <text:span text:style-name="highlight_sy0">=</text:span> ON<text:span text:style-name="highlight_sy0">;</text:span><text:line-break/><text:s text:c="8"/><text:tab/><text:s text:c="8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tab/>LED2 <text:span text:style-name="highlight_sy0">=</text:span> OFF<text:span text:style-name="highlight_sy0">;</text:span><text:line-break/><text:s text:c="16"/><text:tab/>Delay_ms<text:span text:style-name="highlight_br0">(</text:span><text:span text:style-name="highlight_nu0">100</text:span><text:span text:style-name="highlight_br0">)</text:span><text:span text:style-name="highlight_sy0">;</text:span><text:line-break/><text:s text:c="15"/><text:tab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<draw:frame draw:style-name="media" draw:name="5" text:anchor-type="as-char" draw:z-index="5" svg:width="13.229166666667cm" svg:height="9.921875cm"><draw:image xlink:href="Pictures/dd3be9c9e60560f50faec83232f504b1.png" xlink:type="simple" xlink:show="embed" xlink:actuate="onLoad"/></draw:frame>
左側:CDS部分です。
右側:起動直後は、明るさは閾値内なので、LED1とLED2は点滅します。
<draw:frame draw:style-name="media" draw:name="6" text:anchor-type="as-char" draw:z-index="6" svg:width="9.525cm" style:rel-width="100%" svg:height="7.14375cm" style:rel-height="scale"><draw:image xlink:href="Pictures/dd046f43776bd1cd680551ef728f182c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325210f3d2c0652e31d03926d6e88213.png" xlink:type="simple" xlink:show="embed" xlink:actuate="onLoad"/></draw:frame></text:p>
      <text:p text:style-name="Text_20_body">左側:明るくなるとLED1が点滅します。
右側:暗くなるとLED2が点滅します。
<draw:frame draw:style-name="media" draw:name="8" text:anchor-type="as-char" draw:z-index="8" svg:width="9.525cm" style:rel-width="100%" svg:height="7.14375cm" style:rel-height="scale"><draw:image xlink:href="Pictures/9a2710347fc3b5aa3534e6e68070a678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4c512dea2548cd0ccd95ca14a3aeaf2f.png" xlink:type="simple" xlink:show="embed" xlink:actuate="onLoad"/></draw:frame></text:p>
      <text:p text:style-name="Text_20_body">如何ですか?
用途としては、部屋の照度が明るくなり過ぎたり、暗くなり過ぎた時に、オルゴールがなるので、次のような効果
が期待できます。</text:p>
      <text:list text:style-name="List_20_1" text:continue-numbering="false">
        <text:list-item>
          <text:p text:style-name="List_20_1_Content_First"> 明るくなり過ぎが分かるので、電気代を節約することが出来ます。</text:p>
        </text:list-item>
        <text:list-item>
          <text:p text:style-name="List_20_1_Content_Last"> 暗くなり過ぎが分かるので、視力低下を防ぐことが出来ます。</text:p>
        </text:list-item>
      </text:list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50:21</meta:creation-date>
    <dc:creator>Generated</dc:creator>
    <dc:date>2026-09-14T07::50:21</dc:date>
    <dc:language>en-US</dc:language>
    <meta:editing-cycles>1</meta:editing-cycles>
    <meta:editing-duration>PT0S</meta:editing-duration>
    <dc:title>elechobby:picdic:pic12f683:32</dc:title>
  </office:meta>
</office:document-meta>
</file>