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df6f716d5f1c07be1c6228d51f425b.png"/>
  <manifest:file-entry manifest:media-type="image/png" manifest:full-path="Pictures/f22613dc85bbd750d6ae31e92100044d.png"/>
  <manifest:file-entry manifest:media-type="image/png" manifest:full-path="Pictures/cf483468a340e45f6b5cd3ce257dbd7d.png"/>
  <manifest:file-entry manifest:media-type="image/png" manifest:full-path="Pictures/3a3c31654ff3232d617ee056f0bba5d8.png"/>
  <manifest:file-entry manifest:media-type="image/png" manifest:full-path="Pictures/a03fd1d44f013db6da85ff1a22c355f9.png"/>
  <manifest:file-entry manifest:media-type="image/png" manifest:full-path="Pictures/3ef79c2bf6233fdf17afa31a15f354e1.png"/>
  <manifest:file-entry manifest:media-type="image/png" manifest:full-path="Pictures/e9533c78243e7c7a399633379caca668.png"/>
  <manifest:file-entry manifest:media-type="image/png" manifest:full-path="Pictures/05b3c21bdab7c3ac487be43af9d2c462.png"/>
  <manifest:file-entry manifest:media-type="image/png" manifest:full-path="Pictures/58730482e1a7282a213bcc01a21be30f.png"/>
  <manifest:file-entry manifest:media-type="image/png" manifest:full-path="Pictures/92b3da88e8ed34d1b1744f54b0038a7b.png"/>
  <manifest:file-entry manifest:media-type="image/png" manifest:full-path="Pictures/3e1241c48729c1204bc31491bbf151c5.png"/>
  <manifest:file-entry manifest:media-type="image/png" manifest:full-path="Pictures/1d76a1d17690365e7f87f2a3f3daa0cb.png"/>
  <manifest:file-entry manifest:media-type="image/png" manifest:full-path="Pictures/b4114effe344e94441a341e1224ec190.png"/>
  <manifest:file-entry manifest:media-type="image/png" manifest:full-path="Pictures/1c405e176d9bde25beacfa9deba8784d.png"/>
  <manifest:file-entry manifest:media-type="image/png" manifest:full-path="Pictures/b220b12f7419d72e87f280da688f3139.png"/>
  <manifest:file-entry manifest:media-type="image/png" manifest:full-path="Pictures/6a92cb200dfab23c3f0eff45886837fe.png"/>
  <manifest:file-entry manifest:media-type="image/png" manifest:full-path="Pictures/b829b169c4d967be3b5ae9b36ae1d0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3"/><text:bookmark-start text:name="__RefHeading___拡張ポート制御ライブラリ_8ビット出力_1"/><text:bookmark-start text:name="拡張ポート制御ライブラリ_8ビット出力"/>拡張ポート制御ライブラリ(8ビット出力)<text:bookmark-end text:name="__RefHeading___拡張ポート制御ライブラリ_8ビット出力_1"/><text:bookmark-end text:name="拡張ポート制御ライブラリ_8ビット出力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ピン数の少ないPIC(PIC12F683、PIC16F88など)では、製作するものによっては、もう少しピン数を増やしたい場合が多々あります。</text:p>
      <text:p text:style-name="Text_20_body">そこで、今回は、シリアル￫パラレル変換ICを利用して、ピン数を増やすことが可能な、“拡張ポート“を製作してみました。</text:p>
      <text:p text:style-name="Text_20_body">&lt;仕様&gt;</text:p>
      <text:list text:style-name="List_20_1" text:continue-numbering="false">
        <text:list-item>
          <text:p text:style-name="List_20_1_Content_First"> 出力専用のポートを、8ポート提供します。</text:p>
        </text:list-item>
        <text:list-item>
          <text:p text:style-name="List_20_1_Content"> 制御信号は、3線式とします。</text:p>
        </text:list-item>
        <text:list-item>
          <text:p text:style-name="List_20_1_Content_Last"> 拡張ポートを制御するための制御ライブラリを提供します。</text:p>
        </text:list-item>
      </text:list>
      <text:p text:style-name="Text_20_body">&lt;PIC12F683に拡張ポートを接続した場合のポート数&gt;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PIC12F683単体  </text:p>
          </table:table-cell>
          <table:table-cell office:value-type="string" table:style-name="tableheader">
            <text:p text:style-name="Table_20_Heading"> PIC12F683+拡張ポート  </text:p>
          </table:table-cell>
        </table:table-row>
        <table:table-row>
          <table:table-cell office:value-type="string" table:style-name="tableheader">
            <text:p text:style-name="Table_20_Heading"> 入出力ポート  </text:p>
          </table:table-cell>
          <table:table-cell office:value-type="string" table:style-name="tablecell">
            <text:p text:style-name="tablealignleft"> 5本           </text:p>
          </table:table-cell>
          <table:table-cell office:value-type="string" table:style-name="tablecell">
            <text:p text:style-name="tablealignleft"> 2本               </text:p>
          </table:table-cell>
        </table:table-row>
        <table:table-row>
          <table:table-cell office:value-type="string" table:style-name="tableheader">
            <text:p text:style-name="Table_20_Heading"> 入力ポート   </text:p>
          </table:table-cell>
          <table:table-cell office:value-type="string" table:style-name="tablecell">
            <text:p text:style-name="tablealignleft"> 1本           </text:p>
          </table:table-cell>
          <table:table-cell office:value-type="string" table:style-name="tablecell">
            <text:p text:style-name="tablealignleft"> 1本               </text:p>
          </table:table-cell>
        </table:table-row>
        <table:table-row>
          <table:table-cell office:value-type="string" table:style-name="tableheader">
            <text:p text:style-name="Table_20_Heading"> 出力ポート   </text:p>
          </table:table-cell>
          <table:table-cell office:value-type="string" table:style-name="tablecell">
            <text:p text:style-name="tablealignleft"> -            </text:p>
          </table:table-cell>
          <table:table-cell office:value-type="string" table:style-name="tablecell">
            <text:p text:style-name="tablealignleft"> 8本               </text:p>
          </table:table-cell>
        </table:table-row>
        <table:table-row>
          <table:table-cell office:value-type="string" table:style-name="tableheader">
            <text:p text:style-name="Table_20_Heading"> 合計      </text:p>
          </table:table-cell>
          <table:table-cell office:value-type="string" table:style-name="tablecell">
            <text:p text:style-name="tablealignleft"> 6本           </text:p>
          </table:table-cell>
          <table:table-cell office:value-type="string" table:style-name="tablecell">
            <text:p text:style-name="tablealignleft"> 11本              </text:p>
          </table:table-cell>
        </table:table-row>
      </table:table>
      <text:p text:style-name="Text_20_body">&lt;PIC16F88に拡張ポートを接続した場合のポート数&gt;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PIC16F88単体  </text:p>
          </table:table-cell>
          <table:table-cell office:value-type="string" table:style-name="tableheader">
            <text:p text:style-name="Table_20_Heading"> PIC16F88+拡張ポート  </text:p>
          </table:table-cell>
        </table:table-row>
        <table:table-row>
          <table:table-cell office:value-type="string" table:style-name="tableheader">
            <text:p text:style-name="Table_20_Heading"> 入出力ポート  </text:p>
          </table:table-cell>
          <table:table-cell office:value-type="string" table:style-name="tablecell">
            <text:p text:style-name="tablealignleft"> 15本         </text:p>
          </table:table-cell>
          <table:table-cell office:value-type="string" table:style-name="tablecell">
            <text:p text:style-name="tablealignleft"> 12本             </text:p>
          </table:table-cell>
        </table:table-row>
        <table:table-row>
          <table:table-cell office:value-type="string" table:style-name="tableheader">
            <text:p text:style-name="Table_20_Heading"> 入力ポート   </text:p>
          </table:table-cell>
          <table:table-cell office:value-type="string" table:style-name="tablecell">
            <text:p text:style-name="tablealignleft"> 1本          </text:p>
          </table:table-cell>
          <table:table-cell office:value-type="string" table:style-name="tablecell">
            <text:p text:style-name="tablealignleft"> 1本              </text:p>
          </table:table-cell>
        </table:table-row>
        <table:table-row>
          <table:table-cell office:value-type="string" table:style-name="tableheader">
            <text:p text:style-name="Table_20_Heading"> 出力ポート   </text:p>
          </table:table-cell>
          <table:table-cell office:value-type="string" table:style-name="tablecell">
            <text:p text:style-name="tablealignleft"> -           </text:p>
          </table:table-cell>
          <table:table-cell office:value-type="string" table:style-name="tablecell">
            <text:p text:style-name="tablealignleft"> 8本              </text:p>
          </table:table-cell>
        </table:table-row>
        <table:table-row>
          <table:table-cell office:value-type="string" table:style-name="tableheader">
            <text:p text:style-name="Table_20_Heading"> 合計      </text:p>
          </table:table-cell>
          <table:table-cell office:value-type="string" table:style-name="tablecell">
            <text:p text:style-name="tablealignleft"> 16本         </text:p>
          </table:table-cell>
          <table:table-cell office:value-type="string" table:style-name="tablecell">
            <text:p text:style-name="tablealignleft"> 21本             </text:p>
          </table:table-cell>
        </table:table-row>
      </table:table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シリアル￫パラレル変換ICには、新日本無線(JRC)の“NJU3711”を使用します。
NJU3711を制御するためには、次の4本の信号が必要ですが、CLR端子を“H(Vdd)“に固定接続すること
により、3本の制御信号で制御可能とします。</text:p>
      <text:list text:style-name="List_20_1" text:continue-numbering="false">
        <text:list-item>
          <text:p text:style-name="List_20_1_Content_First"> シリアルデータ入力端子(DATA)</text:p>
        </text:list-item>
        <text:list-item>
          <text:p text:style-name="List_20_1_Content"> クロック信号入力端子(CLK)</text:p>
        </text:list-item>
        <text:list-item>
          <text:p text:style-name="List_20_1_Content"> ストローブ信号入力端子(STB)</text:p>
        </text:list-item>
        <text:list-item>
          <text:p text:style-name="List_20_1_Content_Last"> クリアー信号入力端子(CLR)</text:p>
        </text:list-item>
      </text:list>
      <text:p text:style-name="Text_20_body">&lt;拡張ポート制御ライブラリで提供する関数&gt;</text:p>
      <text:list text:style-name="List_20_1" text:continue-numbering="false">
        <text:list-item>
          <text:p text:style-name="List_20_1_Content_First"> ex_port_init();<text:line-break/>NJU3711を初期化します。<text:line-break/>PICの使用ポート(STB、CLK、DAT)を指定します。</text:p>
        </text:list-item>
        <text:list-item>
          <text:p text:style-name="List_20_1_Content"> ex_port_out(char output_data);<text:line-break/>8ビットのデータ(output_data)を出力します。</text:p>
          <text:list text:style-name="List_20_1">
            <text:list-item>
              <text:p text:style-name="List_20_1_Content"> ビット“0”￫P1</text:p>
            </text:list-item>
            <text:list-item>
              <text:p text:style-name="List_20_1_Content"> ビット“1“￫P2</text:p>
            </text:list-item>
            <text:list-item>
              <text:p text:style-name="List_20_1_Content"> ビット“2”￫P3</text:p>
            </text:list-item>
            <text:list-item>
              <text:p text:style-name="List_20_1_Content"> ビット“3“￫P4</text:p>
            </text:list-item>
            <text:list-item>
              <text:p text:style-name="List_20_1_Content"> ビット“4”￫P5</text:p>
            </text:list-item>
            <text:list-item>
              <text:p text:style-name="List_20_1_Content"> ビット“5“￫P6</text:p>
            </text:list-item>
            <text:list-item>
              <text:p text:style-name="List_20_1_Content"> ビット“6”￫P7</text:p>
            </text:list-item>
            <text:list-item>
              <text:p text:style-name="List_20_1_Content"> ビット“7“￫P8</text:p>
            </text:list-item>
          </text:list>
        </text:list-item>
        <text:list-item>
          <text:p text:style-name="List_20_1_Content_Last"> ex_port_out_bit(char pin, char sts);<text:line-break/>指定したビット(pin(0~7))を、“0”または“1“の状態(sts)に設定します。</text:p>
        </text:list-item>
      </text:list>
      <text:p text:style-name="Text_20_body">&lt;動作確認用のプログラムの処理&gt;</text:p>
      <text:list text:style-name="List_20_1" text:continue-numbering="false">
        <text:list-item>
          <text:p text:style-name="List_20_1_Content_First"> 拡張ポートを初期化します。</text:p>
        </text:list-item>
        <text:list-item>
          <text:p text:style-name="List_20_1_Content"> オープニングデモを行います。</text:p>
          <text:list text:style-name="List_20_1">
            <text:list-item>
              <text:p text:style-name="List_20_1_Content"> 拡張ポートに接続したLEDを、点滅(全部点灯、全部消灯)させます。</text:p>
            </text:list-item>
            <text:list-item>
              <text:p text:style-name="List_20_1_Content"> 拡張ポートに接続したLEDを、順次点灯させます。</text:p>
            </text:list-item>
            <text:list-item>
              <text:p text:style-name="List_20_1_Content"> 拡張ポートに接続したLEDを、順次消灯させます。</text:p>
            </text:list-item>
          </text:list>
        </text:list-item>
        <text:list-item>
          <text:p text:style-name="List_20_1_Content_Last"> アナログデータ(CH1)を取り込み、値に応じて、拡張ポートに接続したLEDを点灯させます。</text:p>
        </text:list-item>
      </text:list>
      <text:p text:style-name="Text_20_body">&lt;NJU3711の概観&gt;
<draw:frame draw:style-name="media" draw:name="0" text:anchor-type="as-char" draw:z-index="0" svg:width="5.2916666666667cm" style:rel-width="100%" svg:height="3.96875cm" style:rel-height="scale"><draw:image xlink:href="Pictures/10df6f716d5f1c07be1c6228d51f425b.png" xlink:type="simple" xlink:show="embed" xlink:actuate="onLoad"/></draw:frame></text:p>
      <text:p text:style-name="Text_20_body">&lt;NJU3711の特長&gt;</text:p>
      <text:list text:style-name="List_20_1" text:continue-numbering="false">
        <text:list-item>
          <text:p text:style-name="List_20_1_Content_First"> 8ビットシリアル入力パラレル出力</text:p>
        </text:list-item>
        <text:list-item>
          <text:p text:style-name="List_20_1_Content"> ヒステリシス入力(typ.0.5V)</text:p>
        </text:list-item>
        <text:list-item>
          <text:p text:style-name="List_20_1_Content"> 動作電源電圧(5V±10%)</text:p>
        </text:list-item>
        <text:list-item>
          <text:p text:style-name="List_20_1_Content"> 動作周波数(5MHz 以上)</text:p>
        </text:list-item>
        <text:list-item>
          <text:p text:style-name="List_20_1_Content"> 出力電流(25mA)</text:p>
        </text:list-item>
        <text:list-item>
          <text:p text:style-name="List_20_1_Content"> C-MOS構造</text:p>
        </text:list-item>
        <text:list-item>
          <text:p text:style-name="List_20_1_Content_Last"> 外形(DIP14/DMP14/SSOP14)</text:p>
        </text:list-item>
      </text:list>
      <text:p text:style-name="Text_20_body">&lt;NJU3711のピン配置&gt;
<draw:frame draw:style-name="media" draw:name="1" text:anchor-type="as-char" draw:z-index="1" svg:width="5.2916666666667cm" style:rel-width="100%" svg:height="3.4232819905213cm" style:rel-height="scale"><draw:image xlink:href="Pictures/f22613dc85bbd750d6ae31e92100044d.png" xlink:type="simple" xlink:show="embed" xlink:actuate="onLoad"/></draw:frame></text:p>
      <text:p text:style-name="Text_20_body">&lt;NJU3711のブロックダイアグラム&gt;
<draw:frame draw:style-name="media" draw:name="2" text:anchor-type="as-char" draw:z-index="2" svg:width="5.2916666666667cm" style:rel-width="100%" svg:height="3.923132183908cm" style:rel-height="scale"><draw:image xlink:href="Pictures/cf483468a340e45f6b5cd3ce257dbd7d.png" xlink:type="simple" xlink:show="embed" xlink:actuate="onLoad"/></draw:frame></text:p>
      <text:p text:style-name="Text_20_body">&lt;NJU3711の端子説明&gt;
<draw:frame draw:style-name="media" draw:name="3" text:anchor-type="as-char" draw:z-index="3" svg:width="13.229166666667cm" svg:height="6.0673681664248cm"><draw:image xlink:href="Pictures/3a3c31654ff3232d617ee056f0bba5d8.png" xlink:type="simple" xlink:show="embed" xlink:actuate="onLoad"/></draw:frame></text:p>
      <text:p text:style-name="Text_20_body">&lt;NJU3711の制御信号&gt;
<draw:frame draw:style-name="media" draw:name="4" text:anchor-type="as-char" draw:z-index="4" svg:width="13.229166666667cm" svg:height="3.6012731481481cm"><draw:image xlink:href="Pictures/a03fd1d44f013db6da85ff1a22c355f9.png" xlink:type="simple" xlink:show="embed" xlink:actuate="onLoad"/></draw:frame></text:p>
      <text:p text:style-name="Text_20_body">&lt;NJU3711のタイムチャート&gt;
<draw:frame draw:style-name="media" draw:name="5" text:anchor-type="as-char" draw:z-index="5" svg:width="13.229166666667cm" svg:height="6.3492418815664cm"><draw:image xlink:href="Pictures/3ef79c2bf6233fdf17afa31a15f354e1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ext:p text:style-name="Text_20_body">動作確認用のプログラム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拡張ポート（出力専用）制御ライブラリ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インクルード■■■</text:span><text:line-break/><text:span text:style-name="highlight_co2">#include "ex_port_lib_nju3711.h"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NJU3711</text:span><text:line-break/>sbit<text:s text:c="4"/>STB<text:s text:c="4"/>at<text:s text:c="4"/>GP5_bit<text:span text:style-name="highlight_sy0">;</text:span><text:line-break/>sbit<text:s text:c="4"/>CLK<text:s text:c="4"/>at<text:s text:c="4"/>GP4_bit<text:span text:style-name="highlight_sy0">;</text:span><text:line-break/>sbit<text:s text:c="4"/>DAT<text:s text:c="4"/>at<text:s text:c="4"/>GP2_bit<text:span text:style-name="highlight_sy0">;</text:span><text:line-break/>sbit<text:s text:c="4"/>STB_Direction<text:s text:c="4"/>at<text:s text:c="4"/>TRISIO5_bit<text:span text:style-name="highlight_sy0">;</text:span><text:line-break/>sbit<text:s text:c="4"/>CLK_Direction<text:s text:c="4"/>at<text:s text:c="4"/>TRISIO4_bit<text:span text:style-name="highlight_sy0">;</text:span><text:line-break/>sbit<text:s text:c="4"/>DAT_Direction<text:s text:c="4"/>at<text:s text:c="4"/>TRISIO2_bit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001011</text:span><text:span text:style-name="highlight_sy0">;</text:span><text:line-break/><text:s text:c="8"/><text:span text:style-name="highlight_co1">//</text:span><text:line-break/><text:s text:c="8"/>ex_port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switch</text:span> <text:span text:style-name="highlight_br0">(</text:span>Adc_Read<text:span text:style-name="highlight_br0">(</text:span><text:span text:style-name="highlight_nu0">0</text:span><text:span text:style-name="highlight_br0">)</text:span> <text:span text:style-name="highlight_sy0">/</text:span> <text:span text:style-name="highlight_nu0">114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ex_port_out<text:span text:style-name="highlight_br0">(</text:span><text:span text:style-name="highlight_nu6">0b11111111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ex_port_out<text:span text:style-name="highlight_br0">(</text:span><text:span text:style-name="highlight_nu6">0b1111111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ex_port_out<text:span text:style-name="highlight_br0">(</text:span><text:span text:style-name="highlight_nu6">0b111111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ex_port_out<text:span text:style-name="highlight_br0">(</text:span><text:span text:style-name="highlight_nu6">0b11111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ex_port_out<text:span text:style-name="highlight_br0">(</text:span><text:span text:style-name="highlight_nu6">0b1111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ex_port_out<text:span text:style-name="highlight_br0">(</text:span><text:span text:style-name="highlight_nu6">0b111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ex_port_out<text:span text:style-name="highlight_br0">(</text:span><text:span text:style-name="highlight_nu6">0b110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ex_port_out<text:span text:style-name="highlight_br0">(</text:span><text:span text:style-name="highlight_nu6">0b100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ex_port_out<text:span text:style-name="highlight_br0">(</text:span><text:span text:style-name="highlight_nu6">0b000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23"/><text:span text:style-name="highlight_br0">}</text:span><text:line-break/><text:s text:c="23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オープニングデモ関数■■■ </text:span><text:line-break/><text:span text:style-name="highlight_kw4">void</text:span><text:s text:c="4"/>opening_demonstratio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x_port_out<text:span text:style-name="highlight_br0">(</text:span><text:span text:style-name="highlight_nu12">0x00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ex_port_out<text:span text:style-name="highlight_br0">(</text:span>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x_port_out_bit<text:span text:style-name="highlight_br0">(</text:span>cnt<text:span text:style-name="highlight_sy0">,</text:span> <text:span text:style-name="highlight_nu0">0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x_port_out_bit<text:span text:style-name="highlight_br0">(</text:span>cnt<text:span text:style-name="highlight_sy0">,</text:span> <text:span text:style-name="highlight_nu0">1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拡張ポート制御ライブラリ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拡張ポート（出力専用）制御ライブラリ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 </text:span><text:line-break/><text:span text:style-name="highlight_co1">//■■■インクルード■■■</text:span><text:line-break/><text:span text:style-name="highlight_co2">#include "ex_port_lib_nju3711.h"</text:span><text:line-break/><text:span text:style-name="highlight_co1">//********************************************************************** </text:span><text:line-break/><text:span text:style-name="highlight_co1">//■■■拡張ポート初期化関数■■■</text:span><text:line-break/><text:span text:style-name="highlight_kw4">char</text:span><text:s text:c="4"/>output_data_register<text:span text:style-name="highlight_sy0">;</text:span><text:line-break/><text:span text:style-name="highlight_kw4">void</text:span><text:s text:c="4"/>ex_port_init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STB_Direction <text:span text:style-name="highlight_sy0">=</text:span> <text:span text:style-name="highlight_nu0">0</text:span><text:span text:style-name="highlight_sy0">;</text:span><text:line-break/><text:s text:c="8"/>CLK_Direction <text:span text:style-name="highlight_sy0">=</text:span> <text:span text:style-name="highlight_nu0">0</text:span><text:span text:style-name="highlight_sy0">;</text:span><text:line-break/><text:s text:c="8"/>DAT_Directio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STB <text:span text:style-name="highlight_sy0">=</text:span> <text:span text:style-name="highlight_nu0">1</text:span><text:span text:style-name="highlight_sy0">;</text:span><text:line-break/><text:s text:c="8"/>DAT <text:span text:style-name="highlight_sy0">=</text:span> <text:span text:style-name="highlight_nu0">0</text:span><text:span text:style-name="highlight_sy0">;</text:span><text:line-break/><text:s text:c="8"/>CLK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 text:c="8"/>output_data_register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出力関数■■■</text:span><text:line-break/><text:span text:style-name="highlight_kw4">void</text:span><text:s text:c="4"/>ex_port_out<text:span text:style-name="highlight_br0">(</text:span><text:span text:style-name="highlight_kw4">char</text:span> output_data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utput_data_register <text:span text:style-name="highlight_sy0">=</text:span> output_data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output_data <text:span text:style-name="highlight_sy0">&amp;</text:span> <text:span text:style-name="highlight_nu6">0b1000000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AT <text:span text:style-name="highlight_sy0">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DA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16"/>output_data <text:span text:style-name="highlight_sy0">=</text:span> output_data <text:span text:style-name="highlight_sy0">&lt;&lt;</text:span> <text:span text:style-name="highlight_nu0">1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ビット出力関数■■■</text:span><text:line-break/><text:span text:style-name="highlight_kw4">void</text:span><text:s text:c="4"/>ex_port_out_bit<text:span text:style-name="highlight_br0">(</text:span><text:span text:style-name="highlight_kw4">char</text:span> pin<text:span text:style-name="highlight_sy0">,</text:span> <text:span text:style-name="highlight_kw4">char</text:span> sts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pin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output_data_register.<text:span text:style-name="highlight_me1">B0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output_data_register.<text:span text:style-name="highlight_me1">B1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output_data_register.<text:span text:style-name="highlight_me1">B2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output_data_register.<text:span text:style-name="highlight_me1">B3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4</text:span><text:span text:style-name="highlight_sy0">:</text:span><text:line-break/><text:s text:c="16"/>output_data_register.<text:span text:style-name="highlight_me1">B4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5</text:span><text:span text:style-name="highlight_sy0">:</text:span><text:line-break/><text:s text:c="16"/>output_data_register.<text:span text:style-name="highlight_me1">B5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6</text:span><text:span text:style-name="highlight_sy0">:</text:span><text:line-break/><text:s text:c="16"/>output_data_register.<text:span text:style-name="highlight_me1">B6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6"/>output_data_register.<text:span text:style-name="highlight_me1">B7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ex_port_out<text:span text:style-name="highlight_br0">(</text:span>output_data_registe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6" text:anchor-type="as-char" draw:z-index="6" svg:width="9.525cm" style:rel-width="100%" svg:height="7.14375cm" style:rel-height="scale"><draw:image xlink:href="Pictures/e9533c78243e7c7a399633379caca66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05b3c21bdab7c3ac487be43af9d2c462.png" xlink:type="simple" xlink:show="embed" xlink:actuate="onLoad"/></draw:frame></text:p>
      <text:p text:style-name="Text_20_body">オープニングデモの様子です。
<draw:frame draw:style-name="media" draw:name="8" text:anchor-type="as-char" draw:z-index="8" svg:width="6.35cm" style:rel-width="100%" svg:height="4.7625cm" style:rel-height="scale"><draw:image xlink:href="Pictures/58730482e1a7282a213bcc01a21be30f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92b3da88e8ed34d1b1744f54b0038a7b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3e1241c48729c1204bc31491bbf151c5.png" xlink:type="simple" xlink:show="embed" xlink:actuate="onLoad"/></draw:frame>
<draw:frame draw:style-name="media" draw:name="11" text:anchor-type="as-char" draw:z-index="11" svg:width="6.35cm" style:rel-width="100%" svg:height="4.7625cm" style:rel-height="scale"><draw:image xlink:href="Pictures/1d76a1d17690365e7f87f2a3f3daa0cb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b4114effe344e94441a341e1224ec190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1c405e176d9bde25beacfa9deba8784d.png" xlink:type="simple" xlink:show="embed" xlink:actuate="onLoad"/></draw:frame>
<draw:frame draw:style-name="media" draw:name="14" text:anchor-type="as-char" draw:z-index="14" svg:width="6.35cm" style:rel-width="100%" svg:height="4.7625cm" style:rel-height="scale"><draw:image xlink:href="Pictures/b220b12f7419d72e87f280da688f3139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6a92cb200dfab23c3f0eff45886837fe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b829b169c4d967be3b5ae9b36ae1d02b.png" xlink:type="simple" xlink:show="embed" xlink:actuate="onLoad"/></draw:frame></text:p>
      <text:p text:style-name="Text_20_body">オープニングデモが終了すると、アナログ信号のレベルメータになります。</text:p>
      <text:p text:style-name="Text_20_body">※拡張ポート制御ライブラリの動作確認には、PIC12F683を使用しましたが、他のPICでも同様に動作し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6::35:13</meta:creation-date>
    <dc:creator>Generated</dc:creator>
    <dc:date>2026-09-14T16::35:13</dc:date>
    <dc:language>en-US</dc:language>
    <meta:editing-cycles>1</meta:editing-cycles>
    <meta:editing-duration>PT0S</meta:editing-duration>
    <dc:title>elechobby:picdic:pic12f683:33</dc:title>
  </office:meta>
</office:document-meta>
</file>