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43f951e866a3b8aa66d10035e6a03c8.png"/>
  <manifest:file-entry manifest:media-type="image/png" manifest:full-path="Pictures/d3fad79edaf868868e8f783c80ab0de5.png"/>
  <manifest:file-entry manifest:media-type="image/png" manifest:full-path="Pictures/3a4bd3b7db4eb19ae9e0e56e4c7c2515.png"/>
  <manifest:file-entry manifest:media-type="image/png" manifest:full-path="Pictures/884e3ca8b1b6ad7f3edcc84d49baf3ce.png"/>
  <manifest:file-entry manifest:media-type="image/png" manifest:full-path="Pictures/9e276810578cff0afdf675fce67ea333.png"/>
  <manifest:file-entry manifest:media-type="image/png" manifest:full-path="Pictures/6c26b53465de2798526018a3a0e5dd2c.png"/>
  <manifest:file-entry manifest:media-type="image/png" manifest:full-path="Pictures/164a61fec3d6b8531df4e83c3d753b67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8"/><text:bookmark-start text:name="__RefHeading___簡易近接スイッチ_赤外線方式_1"/><text:bookmark-start text:name="簡易近接スイッチ_赤外線方式"/>簡易近接スイッチ(赤外線方式)<text:bookmark-end text:name="__RefHeading___簡易近接スイッチ_赤外線方式_1"/><text:bookmark-end text:name="簡易近接スイッチ_赤外線方式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最近の公衆トイレには、自動水洗方式が多く採用されています。
利用者が用を足して離れると、自動で水洗してくれます。
どのような仕組みなのか詳しくは分かりませんが、利用者の検出には、おそらく赤外線による近接スイッチ方式
を使用しているものと考えられます。</text:p>
      <text:p text:style-name="Text_20_body">そこで今回は、同様の機能(近接スイッチ)を実現してみました。
センサーには、安価で入手可能な、シャープ測距モジュール「GP2Y0A21YK」を使用しました。</text:p>
      <text:p text:style-name="Text_20_body">&lt;GP2Y0A21YKの概観&gt;
<draw:frame draw:style-name="media" draw:name="0" text:anchor-type="as-char" draw:z-index="0" svg:width="9.525cm" style:rel-width="100%" svg:height="7.14375cm" style:rel-height="scale"><draw:image xlink:href="Pictures/843f951e866a3b8aa66d10035e6a03c8.png" xlink:type="simple" xlink:show="embed" xlink:actuate="onLoad"/></draw:frame></text:p>
      <text:p text:style-name="Text_20_body">&lt;簡易近接スイッチ(赤外線方式)の仕様&gt;</text:p>
      <text:list text:style-name="List_20_1" text:continue-numbering="false">
        <text:list-item>
          <text:p text:style-name="List_20_1_Content_First"> スイッチの感応距離を自由に設定可能とします。(10cm~80cm)</text:p>
        </text:list-item>
        <text:list-item>
          <text:p text:style-name="List_20_1_Content_Last"> 設定した感応距離以下になると、LEDが点滅し、ブザーが鳴り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測距モジュール「GP2Y0A21YK」の出力電圧を常時監視し、設定された電圧以上になると、LEDおよび圧電
スピーカを制御し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距離の測定
「GP2Y0A21YK」は、対象物までの距離に比例(非線形)した電圧を出力するので、この電圧を利用します。</text:p>
      <text:p text:style-name="Text_20_body">&lt;GP2Y0A21YKの特長&gt;</text:p>
      <text:list text:style-name="List_20_1" text:continue-numbering="false">
        <text:list-item>
          <text:p text:style-name="List_20_1_Content_First"> 測定距離=10~80cm</text:p>
        </text:list-item>
        <text:list-item>
          <text:p text:style-name="List_20_1_Content"> 出力=アナログ電圧出力</text:p>
        </text:list-item>
        <text:list-item>
          <text:p text:style-name="List_20_1_Content"> 電源=4.5V~5.5V</text:p>
        </text:list-item>
        <text:list-item>
          <text:p text:style-name="List_20_1_Content_Last"> 消費電流=30~40mA</text:p>
        </text:list-item>
      </text:list>
      <text:p text:style-name="Text_20_body">&lt;GP2Y0A21YKのブロックダイアグラム&gt;
<draw:frame draw:style-name="media" draw:name="1" text:anchor-type="as-char" draw:z-index="1" svg:width="13.229166666667cm" svg:height="8.2761666666667cm"><draw:image xlink:href="Pictures/d3fad79edaf868868e8f783c80ab0de5.png" xlink:type="simple" xlink:show="embed" xlink:actuate="onLoad"/></draw:frame></text:p>
      <text:p text:style-name="Text_20_body">&lt;GP2Y0A21YKの特性&gt;
<draw:frame draw:style-name="media" draw:name="2" text:anchor-type="as-char" draw:z-index="2" svg:width="10.583333333333cm" svg:height="10.36774691358cm"><draw:image xlink:href="Pictures/3a4bd3b7db4eb19ae9e0e56e4c7c2515.png" xlink:type="simple" xlink:show="embed" xlink:actuate="onLoad"/></draw:frame></text:p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距離の測定
「GP2Y0A21YK」の出力電圧を、A/D変換で50回取り込み、その平均値を求め、距離電圧とします。</text:p>
      <text:p text:style-name="Text_20_body">◎感応距離の設定電圧(リミット)
スイッチ(SW)が押下されると、その時の距離電圧をEEPROMに記録し、感応距離の設定電圧とします。
感応距離の場所に、対象物を置いてから、スイッチを押下してください。
EEPROMに記録されるので、次回起動時からは設定が不要となります。</text:p>
      <text:p text:style-name="Text_20_body">◎制御出力
距離電圧が、設定電圧を上回ると、LEDを点滅させ、ブザーを鳴らせます。</text:p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3" text:anchor-type="as-char" draw:z-index="3" svg:width="19.05cm" style:rel-width="100%" svg:height="10.583333333333cm" style:rel-height="scale"><draw:image xlink:href="Pictures/884e3ca8b1b6ad7f3edcc84d49baf3ce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近接センサー＞ <text:line-break/>*/</text:span><text:line-break/><text:span text:style-name="highlight_co1">//********************************************************************** </text:span><text:line-break/><text:span text:style-name="highlight_co2">#define BYTE<text:s text:c="4"/>unsigned<text:s text:c="2"/>short</text:span><text:line-break/><text:span text:style-name="highlight_co2">#define WORD<text:s text:c="4"/>unsigned<text:s text:c="2"/>int</text:span><text:line-break/><text:span text:style-name="highlight_co2">#define DWORD<text:s text:c="3"/>unsigned<text:s text:c="2"/>long</text:span><text:line-break/><text:span text:style-name="highlight_co2">#define ON<text:s text:c="6"/>1</text:span><text:line-break/><text:span text:style-name="highlight_co2">#define OFF<text:s text:c="5"/>0</text:span><text:line-break/>sbit<text:s text:c="4"/>LED<text:s text:c="5"/>at<text:s text:c="2"/>GPIO.<text:span text:style-name="highlight_me1">B4</text:span><text:span text:style-name="highlight_sy0">;</text:span><text:line-break/>sbit<text:s text:c="4"/>SW<text:s text:c="6"/>at<text:s text:c="2"/>GPIO.<text:span text:style-name="highlight_me1">B3</text:span><text:span text:style-name="highlight_sy0">;</text:span><text:line-break/><text:span text:style-name="highlight_co1">//********************************************************************** </text:span><text:line-break/>WORD<text:s text:c="4"/>measurement<text:span text:style-name="highlight_br0">(</text:span><text:span text:style-name="highlight_br0">)</text:span><text:line-break/><text:span text:style-name="highlight_br0">{</text:span><text:line-break/><text:s text:c="8"/>BYTE<text:s text:c="4"/>cnt<text:span text:style-name="highlight_sy0">;</text:span><text:line-break/><text:s text:c="8"/>WORD<text:s text:c="4"/>ad<text:span text:style-name="highlight_sy0">;</text:span><text:line-break/><text:s text:c="8"/><text:span text:style-name="highlight_co1">//</text:span><text:line-break/><text:s text:c="8"/>ad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ad <text:span text:style-name="highlight_sy0">+=</text:span> ADC_Get_Sample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<text:span text:style-name="highlight_br0">(</text:span>ad <text:span text:style-name="highlight_sy0">/</text:span> <text:span text:style-name="highlight_nu0">5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tab/>WORD<text:s text:c="4"/>ad<text:span text:style-name="highlight_sy0">,</text:span> limit<text:span text:style-name="highlight_sy0">;</text:span><text:line-break/><text:tab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1</text:span><text:span text:style-name="highlight_sy0">;</text:span><text:line-break/><text:s text:c="8"/>TRISIO <text:span text:style-name="highlight_sy0">=</text:span> <text:span text:style-name="highlight_nu6">0b00101001</text:span><text:span text:style-name="highlight_sy0">;</text:span><text:line-break/><text:s text:c="8"/><text:span text:style-name="highlight_co1">//</text:span><text:line-break/><text:s text:c="8"/>PWM1_Init<text:span text:style-name="highlight_br0">(</text:span><text:span text:style-name="highlight_nu0">1000</text:span><text:span text:style-name="highlight_br0">)</text:span><text:span text:style-name="highlight_sy0">;</text:span><text:line-break/><text:s text:c="8"/>PWM1_Set_Duty<text:span text:style-name="highlight_br0">(</text:span>PR2 <text:span text:style-name="highlight_sy0">/</text:span> <text:span text:style-name="highlight_nu0">2</text:span><text:span text:style-name="highlight_br0">)</text:span><text:span text:style-name="highlight_sy0">;</text:span><text:line-break/><text:s text:c="8"/>PWM1_Stop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ADC_Ini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LED <text:span text:style-name="highlight_sy0">=</text:span> OFF<text:span text:style-name="highlight_sy0">;</text:span><text:line-break/><text:s text:c="8"/>limit <text:span text:style-name="highlight_sy0">=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limit <text:span text:style-name="highlight_sy0">&lt;&lt;=</text:span> <text:span text:style-name="highlight_nu0">8</text:span><text:span text:style-name="highlight_sy0">;</text:span><text:line-break/><text:s text:c="8"/>limit <text:span text:style-name="highlight_sy0">|=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8"/><text:tab/>ad <text:span text:style-name="highlight_sy0">=</text:span> measurement<text:span text:style-name="highlight_br0">(</text:span><text:span text:style-name="highlight_br0">)</text:span><text:span text:style-name="highlight_sy0">;</text:span><text:line-break/><text:s text:c="8"/><text:tab/><text:span text:style-name="highlight_kw1">if</text:span> <text:span text:style-name="highlight_br0">(</text:span>limit <text:span text:style-name="highlight_sy0">&lt;</text:span> ad<text:span text:style-name="highlight_br0">)</text:span> <text:span text:style-name="highlight_br0">{</text:span><text:line-break/><text:s text:c="8"/><text:tab/><text:tab/>LED <text:span text:style-name="highlight_sy0">=</text:span> ON<text:span text:style-name="highlight_sy0">;</text:span><text:line-break/><text:s text:c="8"/><text:tab/><text:tab/>PWM1_Start<text:span text:style-name="highlight_br0">(</text:span><text:span text:style-name="highlight_br0">)</text:span><text:span text:style-name="highlight_sy0">;</text:span><text:line-break/><text:s text:c="8"/><text:tab/><text:s text:c="8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tab/><text:tab/>LED <text:span text:style-name="highlight_sy0">=</text:span> OFF<text:span text:style-name="highlight_sy0">;</text:span><text:line-break/><text:s text:c="8"/><text:tab/><text:tab/>PWM1_Stop<text:span text:style-name="highlight_br0">(</text:span><text:span text:style-name="highlight_br0">)</text:span><text:span text:style-name="highlight_sy0">;</text:span><text:line-break/><text:s text:c="8"/><text:tab/><text:s text:c="8"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br0">}</text:span><text:s text:c="8"/><text:tab/><text:line-break/><text:s text:c="8"/><text:tab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s text:c="8"/><text:tab/><text:tab/>limit <text:span text:style-name="highlight_sy0">=</text:span> ad<text:span text:style-name="highlight_sy0">;</text:span><text:line-break/><text:s text:c="8"/><text:tab/><text:tab/>EEPROM_Write<text:span text:style-name="highlight_br0">(</text:span><text:span text:style-name="highlight_nu0">0</text:span><text:span text:style-name="highlight_sy0">,</text:span> <text:span text:style-name="highlight_br0">(</text:span>limit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8"/><text:tab/><text:tab/>EEPROM_Write<text:span text:style-name="highlight_br0">(</text:span><text:span text:style-name="highlight_nu0">1</text:span><text:span text:style-name="highlight_sy0">,</text:span> limit <text:span text:style-name="highlight_sy0">&amp;</text:span> <text:span text:style-name="highlight_nu12">0xFF</text:span><text:span text:style-name="highlight_br0">)</text:span><text:span text:style-name="highlight_sy0">;</text:span><text:line-break/><text:s text:c="8"/><text:tab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「GP2Y0A21YK」には、リード線を半田付けして、ブレッドボードに接続しています。
<draw:frame draw:style-name="media" draw:name="4" text:anchor-type="as-char" draw:z-index="4" svg:width="13.229166666667cm" svg:height="9.921875cm"><draw:image xlink:href="Pictures/9e276810578cff0afdf675fce67ea333.png" xlink:type="simple" xlink:show="embed" xlink:actuate="onLoad"/></draw:frame>
左側:距離電圧が、設定電圧以下の時は、LEDおよびブザーの制御はしません。
右側:距離電圧が、設定電圧を超えると、LEDが点滅し、ブザーが鳴ります。
<draw:frame draw:style-name="media" draw:name="5" text:anchor-type="as-char" draw:z-index="5" svg:width="9.525cm" style:rel-width="100%" svg:height="7.14375cm" style:rel-height="scale"><draw:image xlink:href="Pictures/6c26b53465de2798526018a3a0e5dd2c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164a61fec3d6b8531df4e83c3d753b67.png" xlink:type="simple" xlink:show="embed" xlink:actuate="onLoad"/></draw:frame>
如何でしょうか?
本スイッチは「ホームセキュリティ対策」にも、多いに役立ちそうですね <draw:frame draw:style-name="media" draw:name="7" text:anchor-type="as-char" draw:z-index="7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19:46</meta:creation-date>
    <dc:creator>Generated</dc:creator>
    <dc:date>2026-09-14T08::19:46</dc:date>
    <dc:language>en-US</dc:language>
    <meta:editing-cycles>1</meta:editing-cycles>
    <meta:editing-duration>PT0S</meta:editing-duration>
    <dc:title>elechobby:picdic:pic12f683:38</dc:title>
  </office:meta>
</office:document-meta>
</file>