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29dc1f4057e14897087960bee812f3.png"/>
  <manifest:file-entry manifest:media-type="image/png" manifest:full-path="Pictures/4158a0cd2d82633b11832ebbf40d08ce.png"/>
  <manifest:file-entry manifest:media-type="image/png" manifest:full-path="Pictures/697083473c335312fcc7c32761be3b65.png"/>
  <manifest:file-entry manifest:media-type="image/png" manifest:full-path="Pictures/5f41c0eb1377a8b1fc7cdd4d82db6764.png"/>
  <manifest:file-entry manifest:media-type="image/png" manifest:full-path="Pictures/ebbb63284bd8db70d4dad0ab39a898d8.png"/>
  <manifest:file-entry manifest:media-type="image/png" manifest:full-path="Pictures/4452cc23f7f896240afdfce2c6b39129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9"/><text:bookmark-start text:name="__RefHeading___fpgaモドキ_pic_c言語_1"/><text:bookmark-start text:name="fpgaモドキ_pic_c言語"/>FPGAモドキ(PIC+C言語)<text:bookmark-end text:name="__RefHeading___fpgaモドキ_pic_c言語_1"/><text:bookmark-end text:name="fpgaモドキ_pic_c言語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FPGA(Field-Programmable Gate Array)は、現場(Field)で、書き換え可能(programmable)な、LSI(論理
ゲート(Gate)が、格子(Array)状に並んでいるセミカスタムLSI)と言われる物で、製品出荷後でも再設計が可能
なため、製品の機能追加や修正をスムーズに行うことができます。
<draw:frame draw:style-name="media" draw:name="0" text:anchor-type="as-char" draw:z-index="0" svg:width="7.9904166666667cm" style:rel-width="100%" svg:height="4.6566666666667cm" style:rel-height="scale"><draw:image xlink:href="Pictures/7f29dc1f4057e14897087960bee812f3.png" xlink:type="simple" xlink:show="embed" xlink:actuate="onLoad"/></draw:frame></text:p>
      <text:p text:style-name="Text_20_body">最近のFPGAの開発ツールでは、FPGAに実装する論理処理を、ANSI準拠のC言語で記述可能とすることによ
り、ソフトウェア・エンジニアでできるアルゴリズム的な方法でFPGA 設計が行えるようになっています。</text:p>
      <text:p text:style-name="Text_20_body">今回は、FPGAの雰囲気を味わうために、PICとC言語を使って、簡単なロジック回路(簡易シミュレーション)を実
現してみました。</text:p>
      <text:p text:style-name="Text_20_body">&lt;仕様&gt;</text:p>
      <text:list text:style-name="List_20_1" text:continue-numbering="false">
        <text:list-item>
          <text:p text:style-name="List_20_1_Content_First"> PIC12F682上に、NOT回路2個と、D-FlipFlop回路1個を実装する。</text:p>
        </text:list-item>
        <text:list-item>
          <text:p text:style-name="List_20_1_Content"> NOT回路2個と外付けの抵抗およびコンデンサによる発振回路</text:p>
        </text:list-item>
        <text:list-item>
          <text:p text:style-name="List_20_1_Content_Last"> D-FlipFlop回路による1/2分周回路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NOT回路2個とD-FlipFlop回路1個をPIC上に実装し、それらを組み合わせることにより、発振回路と分周回路を
実現しました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NOT回路2個による発振回路</text:p>
      <text:list text:style-name="List_20_1" text:continue-numbering="false">
        <text:list-item>
          <text:p text:style-name="LastListParagraph_List_20_1_Content_First"> PIC12F683内部で、NOT回路2個を論理処理を行い、外付けの抵抗とコンデンサを接続し発振させます。</text:p>
        </text:list-item>
      </text:list>
      <text:p text:style-name="Text_20_body">◎D-FlipFlop回路1個による分周回路</text:p>
      <text:list text:style-name="List_20_1" text:continue-numbering="false">
        <text:list-item>
          <text:p text:style-name="LastListParagraph_List_20_1_Content_First"> PIC12F683内部で、D-FlipFlop回路1個を論理処理を行い、発振回路の出力を1/2に分周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NOT回路2個</text:p>
      <text:list text:style-name="List_20_1" text:continue-numbering="false">
        <text:list-item>
          <text:p text:style-name="LastListParagraph_List_20_1_Content_First"> 入力ピンと出力ピンを設定し、入力ピンの状態(“1“or“0”)を反転させた結果を出力ピンに出力します。</text:p>
        </text:list-item>
      </text:list>
      <text:p text:style-name="Text_20_body">◎D-FlipFlop回路1個による分周回路</text:p>
      <text:list text:style-name="List_20_1" text:continue-numbering="false">
        <text:list-item>
          <text:p text:style-name="LastListParagraph_List_20_1_Content_First"> 入力ピンと出力ピンを設定し、入力ピンの状態が“0“￫“1”に立ち上がった時に、出力ピンを反転させ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1" text:anchor-type="as-char" draw:z-index="1" svg:width="19.05cm" style:rel-width="100%" svg:height="15.875cm" style:rel-height="scale"><draw:image xlink:href="Pictures/4158a0cd2d82633b11832ebbf40d08ce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【PIC＋C言語によるFPGAモドキ】 <text:line-break/>*/</text:span><text:line-break/><text:span text:style-name="highlight_co1">//********************************************************************** </text:span><text:line-break/><text:span text:style-name="highlight_co2">#define INPUT1<text:s text:c="4"/>GPIO.B5</text:span><text:line-break/><text:span text:style-name="highlight_co2">#define INPUT2<text:s text:c="4"/>GPIO.B4</text:span><text:line-break/><text:span text:style-name="highlight_co2">#define INPUT3<text:s text:c="4"/>GPIO.B3</text:span><text:line-break/><text:span text:style-name="highlight_co2">#define OUTPUT1<text:s text:c="3"/>GPIO.B0</text:span><text:line-break/><text:span text:style-name="highlight_co2">#define OUTPUT2<text:s text:c="3"/>GPIO.B1</text:span><text:line-break/><text:span text:style-name="highlight_co2">#define OUTPUT3<text:s text:c="3"/>GPIO.B2</text:span><text:line-break/><text:span text:style-name="highlight_co1">//**********************************************************************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NOT1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NOT2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_FLIP_FLOP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init<text:span text:style-name="highlight_br0">(</text:span><text:span text:style-name="highlight_br0">)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NOT1<text:span text:style-name="highlight_br0">(</text:span><text:span text:style-name="highlight_br0">)</text:span><text:span text:style-name="highlight_sy0">;</text:span><text:line-break/><text:s text:c="16"/>NOT2<text:span text:style-name="highlight_br0">(</text:span><text:span text:style-name="highlight_br0">)</text:span><text:span text:style-name="highlight_sy0">;</text:span><text:line-break/><text:s text:c="16"/>D_FLIP_FLOP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NOT1<text:span text:style-name="highlight_br0">(</text:span><text:span text:style-name="highlight_br0">)</text:span><text:line-break/><text:span text:style-name="highlight_br0">{</text:span><text:line-break/><text:s text:c="8"/>OUTPUT1 <text:span text:style-name="highlight_sy0">=</text:span> ~INPUT1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NOT2<text:span text:style-name="highlight_br0">(</text:span><text:span text:style-name="highlight_br0">)</text:span><text:line-break/><text:span text:style-name="highlight_br0">{</text:span><text:line-break/><text:s text:c="8"/>OUTPUT2 <text:span text:style-name="highlight_sy0">=</text:span> ~INPUT2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char</text:span><text:s text:c="4"/>INPUT3_OLD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D_FLIP_FLOP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<text:span text:style-name="highlight_br0">(</text:span>INPUT3_OLD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INPUT3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16"/>OUTPUT3 <text:span text:style-name="highlight_sy0">=</text:span> ~OUTPUT3<text:span text:style-name="highlight_sy0">;</text:span><text:line-break/><text:s text:c="8"/><text:span text:style-name="highlight_br0">}</text:span><text:line-break/><text:s text:c="8"/>INPUT3_OLD <text:span text:style-name="highlight_sy0">=</text:span> INPUT3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init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1110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IO <text:span text:style-name="highlight_sy0">=</text:span> <text:span text:style-name="highlight_nu6">0b0011100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697083473c335312fcc7c32761be3b65.png" xlink:type="simple" xlink:show="embed" xlink:actuate="onLoad"/></draw:frame>
左側:外付けコンデンサが、0.01uFの時の各波形です。(上側=OUTPUT-1、下側=OUTPUT-2)
右側:外付けコンデンサが、0.001uFの時の各波形です。
<draw:frame draw:style-name="media" draw:name="3" text:anchor-type="as-char" draw:z-index="3" svg:width="9.525cm" style:rel-width="100%" svg:height="7.14375cm" style:rel-height="scale"><draw:image xlink:href="Pictures/5f41c0eb1377a8b1fc7cdd4d82db6764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ebbb63284bd8db70d4dad0ab39a898d8.png" xlink:type="simple" xlink:show="embed" xlink:actuate="onLoad"/></draw:frame>
左側:外付けコンデンサが、0.1uFの時の各波形です。
<draw:frame draw:style-name="media" draw:name="5" text:anchor-type="as-char" draw:z-index="5" svg:width="9.525cm" style:rel-width="100%" svg:height="7.14375cm" style:rel-height="scale"><draw:image xlink:href="Pictures/4452cc23f7f896240afdfce2c6b39129.png" xlink:type="simple" xlink:show="embed" xlink:actuate="onLoad"/></draw:frame>
如何ですか?</text:p>
      <text:p text:style-name="Text_20_body">PICとFPGAを組み合わせることにより、更に高度な回路を容易に構築することが出来ますね!<draw:frame draw:style-name="media" draw:name="6" text:anchor-type="as-char" draw:z-index="6" svg:width="" svg:rel-width="100%" svg:height="0cm"><draw:image xlink:href="Pictures/cb908b0fa886f04bb60ce270e7b76ba7.svg" xlink:type="simple" xlink:show="embed" xlink:actuate="onLoad"/></draw:frame>!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13:01</meta:creation-date>
    <dc:creator>Generated</dc:creator>
    <dc:date>2026-09-14T06::13:01</dc:date>
    <dc:language>en-US</dc:language>
    <meta:editing-cycles>1</meta:editing-cycles>
    <meta:editing-duration>PT0S</meta:editing-duration>
    <dc:title>elechobby:picdic:pic12f683:39</dc:title>
  </office:meta>
</office:document-meta>
</file>