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b7c9f10e5eabfa35519bae5d176234.png"/>
  <manifest:file-entry manifest:media-type="image/png" manifest:full-path="Pictures/41cf0fcd222796ccb18d14c222491caf.png"/>
  <manifest:file-entry manifest:media-type="image/png" manifest:full-path="Pictures/935e1f398b3e581449bf6c5fc17f1267.png"/>
  <manifest:file-entry manifest:media-type="image/png" manifest:full-path="Pictures/e7d243da0354aee5f0a6a9f5ecf0074d.png"/>
  <manifest:file-entry manifest:media-type="image/png" manifest:full-path="Pictures/d974fbaa51f3484a323d87e745150b94.png"/>
  <manifest:file-entry manifest:media-type="image/png" manifest:full-path="Pictures/c1898989b597f949e8ea00a84330a6ef.png"/>
  <manifest:file-entry manifest:media-type="image/png" manifest:full-path="Pictures/f63633a046974cc21dcbb57b66a8cdcb.png"/>
  <manifest:file-entry manifest:media-type="image/png" manifest:full-path="Pictures/853e668d1e688181e5f48ef3c4265cc2.png"/>
  <manifest:file-entry manifest:media-type="image/png" manifest:full-path="Pictures/ee69ba756427e00f9b87848ea18d5d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41"/><text:bookmark-start text:name="__RefHeading___簡易ストロボフラッシャー_キセノン管_1"/><text:bookmark-start text:name="簡易ストロボフラッシャー_キセノン管"/>簡易ストロボフラッシャー(キセノン管)<text:bookmark-end text:name="__RefHeading___簡易ストロボフラッシャー_キセノン管_1"/><text:bookmark-end text:name="簡易ストロボフラッシャー_キセノン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田畑の農作物が、夜間に害獣(猪、鹿、アライグマ、タヌキ、きつね等)に荒らされて困っています。
そこでカメラのストロボフラッシュ光(キセノン管による強烈な閃光)で威嚇する装置を製作してみました。</text:p>
      <text:p text:style-name="Text_20_body">&lt;仕様&gt;</text:p>
      <text:list text:style-name="List_20_1" text:continue-numbering="false">
        <text:list-item>
          <text:p text:style-name="List_20_1_Content_First"> 安価(500円前後)な使い捨てカメラ「写るんです」のストロボ機構を使用します。</text:p>
        </text:list-item>
        <text:list-item>
          <text:p text:style-name="List_20_1_Content"> 「写るんです」の改造は、必要最小限とします。(リード線2本のみを半田付け)</text:p>
        </text:list-item>
        <text:list-item>
          <text:p text:style-name="List_20_1_Content"> 夜間のみ動作させます。(起動時の照度&gt;現時点の照度)</text:p>
        </text:list-item>
        <text:list-item>
          <text:p text:style-name="List_20_1_Content_Last"> 閃光の間隔は、10秒~20秒の間をランダムに変化させます。</text:p>
        </text:list-item>
      </text:list>
      <text:p text:style-name="Text_20_body"><draw:frame draw:style-name="media" draw:name="0" text:anchor-type="as-char" draw:z-index="0" svg:width="6.6145833333333cm" style:rel-width="100%" svg:height="4.9609375cm" style:rel-height="scale"><draw:image xlink:href="Pictures/03b7c9f10e5eabfa35519bae5d176234.png" xlink:type="simple" xlink:show="embed" xlink:actuate="onLoad"/></draw:frame><draw:frame draw:style-name="media" draw:name="1" text:anchor-type="as-char" draw:z-index="1" svg:width="6.6145833333333cm" style:rel-width="100%" svg:height="4.9609375cm" style:rel-height="scale"><draw:image xlink:href="Pictures/41cf0fcd222796ccb18d14c222491caf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周囲が暗くなると「写るんです」のシャッタースイッチをオン(10秒~20秒間隔)にし、ストロボをフラッシュ(閃光)
させ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ストロボ機構￫※「写るんです」の回路をそのまま利用します。</text:p>
      <text:list text:style-name="List_20_1" text:continue-numbering="false">
        <text:list-item>
          <text:p text:style-name="List_20_1_Content_First"> 高電圧発生部は、トランジスタとトランス(T1)によるブロッキング発振回路です。</text:p>
        </text:list-item>
        <text:list-item>
          <text:p text:style-name="List_20_1_Content"> シャッタースイッチ(SW2)を、SCRでオンにします。<text:line-break/>※手持ちのNEC社製のSCR(P2M)を使用しました。SCRは、サイリスタ (Thyristor)とも呼ばれています。<text:line-break/>※秋月電子で販売している「高感度小型サイリスタMCR22-8」でも代用可能です。(8個200円)</text:p>
        </text:list-item>
        <text:list-item>
          <text:p text:style-name="List_20_1_Content"> トリガトランス(T2)経由で、高電圧パルスをキセノン管を囲む反射板に与えます。</text:p>
        </text:list-item>
        <text:list-item>
          <text:p text:style-name="List_20_1_Content_Last"> キセノン管は励起され放電(発光)を開始します。</text:p>
        </text:list-item>
      </text:list>
      <text:p text:style-name="Text_20_body">◎照度の検出</text:p>
      <text:list text:style-name="List_20_1" text:continue-numbering="false">
        <text:list-item>
          <text:p text:style-name="List_20_1_Content_First"> CDSと抵抗を利用した簡易回路です。</text:p>
        </text:list-item>
        <text:list-item>
          <text:p text:style-name="List_20_1_Content"> 周囲が明るくなると電圧が上昇します。</text:p>
        </text:list-item>
        <text:list-item>
          <text:p text:style-name="List_20_1_Content_Last"> 周囲が暗くなると電圧が下降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メイン関数(main)</text:p>
      <text:list text:style-name="List_20_1" text:continue-numbering="false">
        <text:list-item>
          <text:p text:style-name="List_20_1_Content_First"> 起動時の照度を測定し、基準照度(Lux1)とします。</text:p>
        </text:list-item>
        <text:list-item>
          <text:p text:style-name="List_20_1_Content"> 照度(Lux2)を測定します。</text:p>
        </text:list-item>
        <text:list-item>
          <text:p text:style-name="List_20_1_Content"> 基準照度(Lux1)と照度(Lux2)を比較し、照度(Lux2)が小さい場合、周囲が暗くなったと判断します。</text:p>
        </text:list-item>
        <text:list-item>
          <text:p text:style-name="List_20_1_Content"> ストロボをフラッシュさせます。(SCRのゲートに10msec間、電圧を印加します)</text:p>
        </text:list-item>
        <text:list-item>
          <text:p text:style-name="List_20_1_Content_Last"> 10秒~20秒のランダムディレイします。</text:p>
        </text:list-item>
      </text:list>
      <text:p text:style-name="Text_20_body">◎照度測定関数(measurement)</text:p>
      <text:list text:style-name="List_20_1" text:continue-numbering="false">
        <text:list-item>
          <text:p text:style-name="LastListParagraph_List_20_1_Content_First"> 照度を100回測定し、その平均値を求めます。</text:p>
        </text:list-item>
      </text:list>
      <text:p text:style-name="Text_20_body">◎ランダムディレイ関数(random_delay)</text:p>
      <text:list text:style-name="List_20_1" text:continue-numbering="false">
        <text:list-item>
          <text:p text:style-name="LastListParagraph_List_20_1_Content_First"> 乱数を使用して、10秒~20秒のディレイ(遅延)を行い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2" text:anchor-type="as-char" draw:z-index="2" svg:width="19.05cm" style:rel-width="100%" svg:height="15.875cm" style:rel-height="scale"><draw:image xlink:href="Pictures/935e1f398b3e581449bf6c5fc17f1267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s text:c="8"/>【簡易フラッシャー】 <text:line-break/>*/</text:span><text:line-break/><text:span text:style-name="highlight_co1">//********************************************************************** </text:span><text:line-break/><text:span text:style-name="highlight_co2">#define BYTE<text:s text:c="4"/>unsigned<text:s text:c="2"/>short</text:span><text:line-break/><text:span text:style-name="highlight_co2">#define WORD<text:s text:c="4"/>unsigned<text:s text:c="2"/>int</text:span><text:line-break/><text:span text:style-name="highlight_co2">#define DWORD<text:s text:c="3"/>unsigned<text:s text:c="2"/>long</text:span><text:line-break/><text:span text:style-name="highlight_co1">//</text:span><text:line-break/><text:span text:style-name="highlight_co2">#define FLASH<text:s text:c="3"/>GPIO.B5</text:span><text:line-break/><text:span text:style-name="highlight_co2">#define ON<text:s text:c="6"/>1</text:span><text:line-break/><text:span text:style-name="highlight_co2">#define OFF<text:s text:c="5"/>0</text:span><text:line-break/><text:span text:style-name="highlight_co1">//**********************************************************************</text:span><text:line-break/><text:span text:style-name="highlight_kw2">extern</text:span><text:s text:c="8"/><text:span text:style-name="highlight_kw4">void</text:span><text:s text:c="6"/>main<text:span text:style-name="highlight_br0">(</text:span><text:span text:style-name="highlight_br0">)</text:span><text:span text:style-name="highlight_sy0">;</text:span><text:line-break/><text:span text:style-name="highlight_kw2">extern</text:span><text:s text:c="8"/><text:span text:style-name="highlight_kw4">int</text:span><text:s text:c="7"/>measurement<text:span text:style-name="highlight_br0">(</text:span><text:span text:style-name="highlight_br0">)</text:span><text:span text:style-name="highlight_sy0">;</text:span><text:line-break/><text:span text:style-name="highlight_kw2">extern</text:span><text:s text:c="8"/><text:span text:style-name="highlight_kw4">void</text:span><text:s text:c="6"/>random_delay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ad<text:span text:style-name="highlight_sy0">,</text:span> threshold<text:span text:style-name="highlight_sy0">;</text:span><text:line-break/><text:s text:c="8"/><text:span text:style-name="highlight_co1">//<text:s text:c="16"/></text:span><text:line-break/><text:s text:c="8"/>OSCCON <text:span text:style-name="highlight_sy0">=</text:span> <text:span text:style-name="highlight_nu6">0b0100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10</text:span><text:span text:style-name="highlight_sy0">;</text:span><text:line-break/><text:s text:c="8"/>TRISIO <text:span text:style-name="highlight_sy0">=</text:span> <text:span text:style-name="highlight_nu6">0b00001010</text:span><text:span text:style-name="highlight_sy0">;</text:span><text:line-break/><text:s text:c="8"/>FLASH <text:span text:style-name="highlight_sy0">=</text:span> OFF<text:span text:style-name="highlight_sy0">;</text:span><text:line-break/><text:s text:c="8"/><text:span text:style-name="highlight_co1">//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threshold <text:span text:style-name="highlight_sy0">=</text:span> measuremen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ad <text:span text:style-name="highlight_sy0">=</text:span> measurement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threshold <text:span text:style-name="highlight_sy0">&gt;</text:span> ad<text:span text:style-name="highlight_br0">)</text:span> <text:span text:style-name="highlight_br0">{</text:span><text:line-break/><text:s text:c="24"/>FLASH <text:span text:style-name="highlight_sy0">=</text:span> ON<text:span text:style-name="highlight_sy0">;</text:span><text:line-break/><text:s text:c="24"/>Delay_ms<text:span text:style-name="highlight_br0">(</text:span><text:span text:style-name="highlight_nu0">10</text:span><text:span text:style-name="highlight_br0">)</text:span><text:span text:style-name="highlight_sy0">;</text:span><text:line-break/><text:s text:c="24"/>FLASH <text:span text:style-name="highlight_sy0">=</text:span> OFF<text:span text:style-name="highlight_sy0">;</text:span><text:line-break/><text:s text:c="24"/><text:span text:style-name="highlight_co1">//</text:span><text:line-break/><text:s text:c="24"/>random_delay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照度測定関数■■■</text:span><text:line-break/><text:span text:style-name="highlight_kw4">int</text:span><text:s text:c="5"/>measurement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ad<text:span text:style-name="highlight_sy0">;</text:span><text:line-break/><text:s text:c="8"/><text:span text:style-name="highlight_kw4">int</text:span><text:s text:c="5"/>cnt<text:span text:style-name="highlight_sy0">;</text:span><text:line-break/><text:s text:c="8"/><text:span text:style-name="highlight_co1">//</text:span><text:line-break/><text:s text:c="8"/>ad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ad <text:span text:style-name="highlight_sy0">+=</text:span> ADC_Get_Sample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ad <text:span text:style-name="highlight_sy0">/=</text:span> <text:span text:style-name="highlight_nu0">1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ランダムディレイ関数■■■</text:span><text:line-break/><text:span text:style-name="highlight_kw4">void</text:span><text:s text:c="4"/>random_delay<text:span text:style-name="highlight_br0">(</text:span><text:span text:style-name="highlight_br0">)</text:span><text:line-break/><text:span text:style-name="highlight_br0">{</text:span><text:line-break/><text:s text:c="8"/><text:span text:style-name="highlight_kw4">int</text:span><text:s text:c="5"/>rd<text:span text:style-name="highlight_sy0">;</text:span><text:line-break/><text:s text:c="8"/><text:span text:style-name="highlight_co1">//</text:span><text:line-break/><text:s text:c="8"/>rd <text:span text:style-name="highlight_sy0">=</text:span> <text:a xlink:type="simple" xlink:href="http://www.opengroup.org/onlinepubs/009695399/functions/rand.html" text:style-name="Internet_20_link" text:visited-style-name="Visited_20_Internet_20_Link"><text:span text:style-name="highlight_kw3">rand</text:span></text:a><text:span text:style-name="highlight_br0">(</text:span><text:span text:style-name="highlight_br0">)</text:span> <text:span text:style-name="highlight_sy0">/</text:span> <text:span text:style-name="highlight_nu0">2979</text:span><text:span text:style-name="highlight_sy0">;</text:span><text:s text:c="5"/><text:span text:style-name="highlight_co1">//0.....10</text:span><text:line-break/><text:s text:c="8"/>rd <text:span text:style-name="highlight_sy0">+=</text:span> <text:span text:style-name="highlight_nu0">10</text:span><text:span text:style-name="highlight_sy0">;</text:span><text:line-break/><text:s text:c="8"/>Vdelay_ms<text:span text:style-name="highlight_br0">(</text:span>rd <text:span text:style-name="highlight_sy0">*</text:span> <text:span text:style-name="highlight_nu0">1000</text:span><text:span text:style-name="highlight_br0">)</text:span><text:span text:style-name="highlight_sy0">;</text:span><text:s text:c="3"/><text:span text:style-name="highlight_co1">//10sec.....20sec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「写るんです」を丁寧に分解します。
<draw:frame draw:style-name="media" draw:name="3" text:anchor-type="as-char" draw:z-index="3" svg:width="9.525cm" style:rel-width="100%" svg:height="7.14375cm" style:rel-height="scale"><draw:image xlink:href="Pictures/e7d243da0354aee5f0a6a9f5ecf0074d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d974fbaa51f3484a323d87e745150b94.png" xlink:type="simple" xlink:show="embed" xlink:actuate="onLoad"/></draw:frame>
シャッタースイッチの箇所からリード線を引き出します。
<draw:frame draw:style-name="media" draw:name="5" text:anchor-type="as-char" draw:z-index="5" svg:width="9.525cm" style:rel-width="100%" svg:height="7.14375cm" style:rel-height="scale"><draw:image xlink:href="Pictures/c1898989b597f949e8ea00a84330a6ef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f63633a046974cc21dcbb57b66a8cdcb.png" xlink:type="simple" xlink:show="embed" xlink:actuate="onLoad"/></draw:frame>
引き出したリード線をPIC12F683でON/OFF制御しているSCRに接続します。
<draw:frame draw:style-name="media" draw:name="7" text:anchor-type="as-char" draw:z-index="7" svg:width="9.525cm" style:rel-width="100%" svg:height="7.14375cm" style:rel-height="scale"><draw:image xlink:href="Pictures/853e668d1e688181e5f48ef3c4265cc2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ee69ba756427e00f9b87848ea18d5d04.png" xlink:type="simple" xlink:show="embed" xlink:actuate="onLoad"/></draw:frame>
如何ですか?
「写るんです」を含めても、全体で千円以下で作成できるので、設置箇所(田畑)の多い方でも費用を低く抑え
て、農作物を害獣の被害から守ることが出来るのではないでしょうか!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1:15</meta:creation-date>
    <dc:creator>Generated</dc:creator>
    <dc:date>2026-09-14T08::21:15</dc:date>
    <dc:language>en-US</dc:language>
    <meta:editing-cycles>1</meta:editing-cycles>
    <meta:editing-duration>PT0S</meta:editing-duration>
    <dc:title>elechobby:picdic:pic12f683:41</dc:title>
  </office:meta>
</office:document-meta>
</file>