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e8a76ae53ef5f928c4239d4e7a44d2.png"/>
  <manifest:file-entry manifest:media-type="image/png" manifest:full-path="Pictures/fc2c1bcfd06d6b9d64ac72ecc7362538.png"/>
  <manifest:file-entry manifest:media-type="image/png" manifest:full-path="Pictures/5d5fe5bd260d61d6753537b85999d68e.png"/>
  <manifest:file-entry manifest:media-type="image/png" manifest:full-path="Pictures/c2ec7805fa703e0646fe4257530b5c5d.png"/>
  <manifest:file-entry manifest:media-type="image/png" manifest:full-path="Pictures/085832a3138057fc2ecab70ebf5bc5a0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43"/><text:bookmark-start text:name="__RefHeading___タッチ式電鍵_1"/><text:bookmark-start text:name="タッチ式電鍵"/>タッチ式電鍵<text:bookmark-end text:name="__RefHeading___タッチ式電鍵_1"/><text:bookmark-end text:name="タッチ式電鍵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マチュア無線では音声による交信の他に、電鍵を使ったモールス符号(トン・ツー)で交信を行う、モールス
通信(CW)があります。</text:p>
      <text:p text:style-name="Text_20_body">モールス通信を行う際には、無線機+電鍵を使用します。
電鍵には、ストレートキー(縦振り電鍵)、エレキー、バグキー等いろいろなタイプのものが販売されています。
しかしこれらは何らかの機械的な部分が存在するため、接点不良を発生する可能性があります。</text:p>
      <text:p text:style-name="Text_20_body"><draw:frame draw:style-name="media" draw:name="0" text:anchor-type="as-char" draw:z-index="0" svg:width="8.4666666666667cm" style:rel-width="100%" svg:height="5.6091666666667cm" style:rel-height="scale"><draw:image xlink:href="Pictures/60e8a76ae53ef5f928c4239d4e7a44d2.png" xlink:type="simple" xlink:show="embed" xlink:actuate="onLoad"/></draw:frame>
ストレートキー(例)</text:p>
      <text:p text:style-name="Text_20_body">今回は、一切、機械的部分の無い、人の指で軽く触れるだけで操作可能な「タッチ式電鍵」を製作してみました。</text:p>
      <text:p text:style-name="Text_20_body">&lt;仕様&gt;</text:p>
      <text:list text:style-name="List_20_1" text:continue-numbering="false">
        <text:list-item>
          <text:p text:style-name="List_20_1_Content_First"> 操作は、金属部分(1円玉位の大きさ)に指で触れるだけとします。</text:p>
        </text:list-item>
        <text:list-item>
          <text:p text:style-name="List_20_1_Content"> 金属部分に指で触れるとLEDが点灯し、圧電スピーカからブザー音(約1kHz)が出ます。</text:p>
        </text:list-item>
        <text:list-item>
          <text:p text:style-name="List_20_1_Content"> 無線機のCW端子の制御は、トランジスタ(オープンコレクタ)を使用します。</text:p>
        </text:list-item>
        <text:list-item>
          <text:p text:style-name="List_20_1_Content"> 電源は、電池2本(3V)で動作可能とします。</text:p>
        </text:list-item>
        <text:list-item>
          <text:p text:style-name="List_20_1_Content_Last"> ブザー音が出るのでモールス練習機として使用すること出来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静電容量の変化により、タッチの有無を判別し、無線機のCW端子のオン・オフ制御を行い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静電容量検出</text:p>
      <text:list text:style-name="List_20_1" text:continue-numbering="false">
        <text:list-item>
          <text:p text:style-name="List_20_1_Content_First"> センサー部分は、1円玉位の大きさの金属(銅板など)を使用します。</text:p>
        </text:list-item>
        <text:list-item>
          <text:p text:style-name="List_20_1_Content_Last"> 詳細については、簡易静電容量スイッチを参照してください。</text:p>
        </text:list-item>
      </text:list>
      <text:p text:style-name="Text_20_body">◎CW端子制御</text:p>
      <text:list text:style-name="List_20_1" text:continue-numbering="false">
        <text:list-item>
          <text:p text:style-name="LastListParagraph_List_20_1_Content_First"> 無線機のCW端子をオン・オフさせるためにトランジスタ(オープンコレクタ)を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処理(main)</text:p>
      <text:list text:style-name="List_20_1" text:continue-numbering="false">
        <text:list-item>
          <text:p text:style-name="List_20_1_Content_First"> PWMを初期化します。</text:p>
        </text:list-item>
        <text:list-item>
          <text:p text:style-name="List_20_1_Content"> コンパレータ参照電圧をオンにします。</text:p>
        </text:list-item>
        <text:list-item>
          <text:p text:style-name="List_20_1_Content"> LEDを3回点滅させます。</text:p>
        </text:list-item>
        <text:list-item>
          <text:p text:style-name="List_20_1_Content"> 静電容量を100回測定し平均値を求め、これを基準値(tm1)とします。</text:p>
        </text:list-item>
        <text:list-item>
          <text:p text:style-name="List_20_1_Content"> LEDを3回点滅させます。</text:p>
        </text:list-item>
        <text:list-item>
          <text:p text:style-name="List_20_1_Content"> 静電容量を測定します。(tm2)</text:p>
        </text:list-item>
        <text:list-item>
          <text:p text:style-name="List_20_1_Content"> tm1とtm2を比較し、20%以上変動していればタッチされたとみなします。</text:p>
        </text:list-item>
        <text:list-item>
          <text:p text:style-name="List_20_1_Content_Last"> タッチされていれば、LEDを点灯し、圧電スピーカからブザー音を出し、出力トランジスタ(CW用)をオンします。</text:p>
        </text:list-item>
      </text:list>
      <text:p text:style-name="Text_20_body">◎静電容量測定処理(measurement)</text:p>
      <text:list text:style-name="List_20_1" text:continue-numbering="false">
        <text:list-item>
          <text:p text:style-name="LastListParagraph_List_20_1_Content_First"> 詳細については、簡易静電容量スイッチを参照してください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5.875cm" style:rel-height="scale"><draw:image xlink:href="Pictures/fc2c1bcfd06d6b9d64ac72ecc7362538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タッチ式電鍵（静電容量方式）＞ <text:line-break/>*/</text:span><text:line-break/><text:span text:style-name="highlight_co1">//********************************************************************** </text:span><text:line-break/><text:span text:style-name="highlight_co1">//■■■マクロ定義■■■ </text:span><text:line-break/><text:span text:style-name="highlight_co2">#define BYTE<text:s text:c="4"/>unsigned<text:s text:c="2"/>char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</text:span><text:line-break/><text:span text:style-name="highlight_co2">#define KEY<text:s text:c="5"/>GPIO.B5</text:span><text:line-break/><text:span text:style-name="highlight_co2">#define LED<text:s text:c="5"/>GPIO.B4</text:span><text:line-break/><text:span text:style-name="highlight_co2">#define SW<text:s text:c="6"/>GPIO.B3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PWM1_Change_DutyEx<text:span text:style-name="highlight_br0">(</text:span>WORD duty_ratio<text:span text:style-name="highlight_br0">)</text:span><text:span text:style-name="highlight_sy0">;</text:span><text:line-break/><text:span text:style-name="highlight_kw2">extern</text:span><text:s text:c="2"/>WORD<text:s text:c="4"/>measurement<text:span text:style-name="highlight_br0">(</text:span><text:span text:style-name="highlight_br0">)</text:span><text:span text:style-name="highlight_sy0">;</text:span><text:line-break/><text:span text:style-name="highlight_kw2">extern</text:span><text:s text:c="2"/>WORD<text:s text:c="4"/>average<text:span text:style-name="highlight_br0">(</text:span>BYTE cnt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tm1<text:span text:style-name="highlight_sy0">,</text:span> tm2<text:span text:style-name="highlight_sy0">;</text:span><text:line-break/><text:s text:c="8"/>BYTE<text:s text:c="4"/>cnt<text:span text:style-name="highlight_sy0">,</text:span> on_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 クロックは8Mhz </text:span><text:line-break/><text:s text:c="8"/>CMCON0 <text:span text:style-name="highlight_sy0">=</text:span> <text:span text:style-name="highlight_nu6">0b00000100</text:span><text:span text:style-name="highlight_sy0">;</text:span><text:s text:c="8"/><text:span text:style-name="highlight_co1">// コンパレータを使用する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 Ａ／Ｄ変換は使用しない。 </text:span><text:line-break/><text:s text:c="8"/>TRISIO <text:span text:style-name="highlight_sy0">=</text:span> <text:span text:style-name="highlight_nu6">0b00001010</text:span><text:span text:style-name="highlight_sy0">;</text:span><text:line-break/><text:s text:c="8"/>GPIO<text:s text:c="3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KEY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PWM1_Init<text:span text:style-name="highlight_br0">(</text:span><text:span text:style-name="highlight_nu0">1000</text:span><text:span text:style-name="highlight_br0">)</text:span><text:span text:style-name="highlight_sy0">;</text:span><text:line-break/><text:s text:c="8"/>PWM1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VRCON.<text:span text:style-name="highlight_me1">VREN</text:span> <text:span text:style-name="highlight_sy0">=</text:span> <text:span text:style-name="highlight_nu0">1</text:span><text:span text:style-name="highlight_sy0">;</text:span><text:line-break/><text:s text:c="8"/>VRCON.<text:span text:style-name="highlight_me1">VRR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tm1 <text:span text:style-name="highlight_sy0">=</text:span> Average<text:span text:style-name="highlight_br0">(</text:span><text:span text:style-name="highlight_nu0">100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on_cnt <text:span text:style-name="highlight_sy0">=</text:span> <text:span text:style-name="highlight_nu0">0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tm2 <text:span text:style-name="highlight_sy0">=</text:span> average<text:span text:style-name="highlight_br0">(</text:span><text:span text:style-name="highlight_nu0">5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tm1 <text:span text:style-name="highlight_sy0">-</text:span> tm2<text:span text:style-name="highlight_br0">)</text:span> <text:span text:style-name="highlight_sy0">&gt;</text:span> <text:span text:style-name="highlight_br0">(</text:span>tm1 <text:span text:style-name="highlight_sy0">/</text:span> <text:span text:style-name="highlight_nu0">5</text:span><text:span text:style-name="highlight_br0">)</text:span><text:span text:style-name="highlight_br0">)</text:span> <text:span text:style-name="highlight_br0">{</text:span><text:line-break/><text:s text:c="32"/>on_cnt<text:span text:style-name="highlight_sy0">++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1">if</text:span> <text:span text:style-name="highlight_br0">(</text:span>on_cnt <text:span text:style-name="highlight_sy0">&gt;</text:span> <text:span text:style-name="highlight_nu0">5</text:span><text:span text:style-name="highlight_br0">)</text:span> <text:span text:style-name="highlight_br0">{</text:span><text:line-break/><text:s text:c="24"/>LED <text:span text:style-name="highlight_sy0">=</text:span> <text:span text:style-name="highlight_nu0">1</text:span><text:span text:style-name="highlight_sy0">;</text:span><text:line-break/><text:s text:c="24"/>KEY <text:span text:style-name="highlight_sy0">=</text:span> <text:span text:style-name="highlight_nu0">1</text:span><text:span text:style-name="highlight_sy0">;</text:span><text:line-break/><text:s text:c="24"/>PWM1_Start<text:span text:style-name="highlight_br0">(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LED <text:span text:style-name="highlight_sy0">=</text:span> <text:span text:style-name="highlight_nu0">0</text:span><text:span text:style-name="highlight_sy0">;</text:span><text:line-break/><text:s text:c="24"/>KEY <text:span text:style-name="highlight_sy0">=</text:span> <text:span text:style-name="highlight_nu0">0</text:span><text:span text:style-name="highlight_sy0">;</text:span><text:line-break/><text:s text:c="24"/>PWM1_Stop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WORD<text:s text:c="4"/>measurement<text:span text:style-name="highlight_br0">(</text:span><text:span text:style-name="highlight_br0">)</text:span><text:line-break/><text:span text:style-name="highlight_br0">{</text:span><text:line-break/><text:s text:c="8"/>WORD<text:s text:c="4"/>tm<text:span text:style-name="highlight_sy0">;</text:span><text:line-break/><text:s text:c="8"/><text:span text:style-name="highlight_co1">//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VRCON.<text:span text:style-name="highlight_me1">VR3</text:span> <text:span text:style-name="highlight_sy0">=</text:span> <text:span text:style-name="highlight_nu0">0</text:span><text:span text:style-name="highlight_sy0">;</text:span><text:line-break/><text:s text:c="8"/>VRCON.<text:span text:style-name="highlight_me1">VR2</text:span> <text:span text:style-name="highlight_sy0">=</text:span> <text:span text:style-name="highlight_nu0">0</text:span><text:span text:style-name="highlight_sy0">;</text:span><text:line-break/><text:s text:c="8"/>VRCON.<text:span text:style-name="highlight_me1">VR1</text:span> <text:span text:style-name="highlight_sy0">=</text:span> <text:span text:style-name="highlight_nu0">0</text:span><text:span text:style-name="highlight_sy0">;</text:span><text:line-break/><text:s text:c="8"/>VRCON.<text:span text:style-name="highlight_me1">VR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GPIO.<text:span text:style-name="highlight_me1">B0</text:span> <text:span text:style-name="highlight_sy0">=</text:span> <text:span text:style-name="highlight_nu0">1</text:span><text:span text:style-name="highlight_sy0">;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 text:c="8"/>GPIO.<text:span text:style-name="highlight_me1">B0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CMCON0.<text:span text:style-name="highlight_me1">COUT</text:span>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co1">//</text:span><text:line-break/><text:s text:c="8"/>VRCON.<text:span text:style-name="highlight_me1">VR3</text:span> <text:span text:style-name="highlight_sy0">=</text:span> <text:span text:style-name="highlight_nu0">1</text:span><text:span text:style-name="highlight_sy0">;</text:span><text:line-break/><text:s text:c="8"/>VRCON.<text:span text:style-name="highlight_me1">VR2</text:span> <text:span text:style-name="highlight_sy0">=</text:span> <text:span text:style-name="highlight_nu0">1</text:span><text:span text:style-name="highlight_sy0">;</text:span><text:line-break/><text:s text:c="8"/>VRCON.<text:span text:style-name="highlight_me1">VR1</text:span> <text:span text:style-name="highlight_sy0">=</text:span> <text:span text:style-name="highlight_nu0">1</text:span><text:span text:style-name="highlight_sy0">;</text:span><text:line-break/><text:s text:c="8"/>VRCON.<text:span text:style-name="highlight_me1">VR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kw1">while</text:span> <text:span text:style-name="highlight_br0">(</text:span>CMCON0.<text:span text:style-name="highlight_me1">COUT</text:span>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tm <text:span text:style-name="highlight_sy0">=</text:span> TMR1H <text:span text:style-name="highlight_sy0">&lt;&lt;</text:span> <text:span text:style-name="highlight_nu0">8</text:span><text:span text:style-name="highlight_sy0">;</text:span><text:line-break/><text:s text:c="8"/>tm <text:span text:style-name="highlight_sy0">|=</text:span> TMR1L<text:span text:style-name="highlight_sy0">;</text:span><text:line-break/><text:s text:c="8"/><text:span text:style-name="highlight_co1">//</text:span><text:line-break/><text:s text:c="8"/><text:span text:style-name="highlight_kw1">return</text:span><text:span text:style-name="highlight_br0">(</text:span>tm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WORD<text:s text:c="4"/>average<text:span text:style-name="highlight_br0">(</text:span>BYTE cnt<text:span text:style-name="highlight_br0">)</text:span><text:line-break/><text:span text:style-name="highlight_br0">{</text:span><text:line-break/><text:s text:c="8"/>DWORD<text:s text:c="3"/>tm<text:span text:style-name="highlight_sy0">;</text:span><text:line-break/><text:s text:c="8"/>BYTE<text:s text:c="4"/>i<text:span text:style-name="highlight_sy0">;</text:span><text:line-break/><text:s text:c="8"/><text:span text:style-name="highlight_co1">//</text:span><text:line-break/><text:s text:c="8"/>tm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cnt<text:span text:style-name="highlight_sy0">;</text:span> i<text:span text:style-name="highlight_sy0">++</text:span><text:span text:style-name="highlight_br0">)</text:span> <text:span text:style-name="highlight_br0">{</text:span><text:line-break/><text:s text:c="16"/>tm <text:span text:style-name="highlight_sy0">+=</text:span> measurement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tm <text:span text:style-name="highlight_sy0">/</text:span> cnt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PWM1_Change_DutyEx<text:span text:style-name="highlight_br0">(</text:span>WORD duty_ratio<text:span text:style-name="highlight_br0">)</text:span><text:line-break/><text:span text:style-name="highlight_br0">{</text:span><text:line-break/><text:s text:c="8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8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8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5d5fe5bd260d61d6753537b85999d68e.png" xlink:type="simple" xlink:show="embed" xlink:actuate="onLoad"/></draw:frame>
タッチセンサーには数cmの針金を使用しています。
実際に電鍵として使用する際には、1円玉位の大きさの銅板などが良いと思います。
左側:タッチしていない状態です。
右側:タッチした状態です。
<draw:frame draw:style-name="media" draw:name="3" text:anchor-type="as-char" draw:z-index="3" svg:width="9.525cm" style:rel-width="100%" svg:height="7.14375cm" style:rel-height="scale"><draw:image xlink:href="Pictures/c2ec7805fa703e0646fe4257530b5c5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085832a3138057fc2ecab70ebf5bc5a0.png" xlink:type="simple" xlink:show="embed" xlink:actuate="onLoad"/></draw:frame>
如何ですか?
これを2セット使うことにより、「タッチ式エレキー」を容易に製作することが出来そうですね。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42</meta:creation-date>
    <dc:creator>Generated</dc:creator>
    <dc:date>2026-09-14T07::12:42</dc:date>
    <dc:language>en-US</dc:language>
    <meta:editing-cycles>1</meta:editing-cycles>
    <meta:editing-duration>PT0S</meta:editing-duration>
    <dc:title>elechobby:picdic:pic12f683:43</dc:title>
  </office:meta>
</office:document-meta>
</file>