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b7476334cbf0d4e0f533488f782b85.png"/>
  <manifest:file-entry manifest:media-type="image/png" manifest:full-path="Pictures/367f38043cb777f27d1ba6df6d7a2336.png"/>
  <manifest:file-entry manifest:media-type="image/png" manifest:full-path="Pictures/1a81e3cf6b008c48394ddb48dfe5e72d.png"/>
  <manifest:file-entry manifest:media-type="image/png" manifest:full-path="Pictures/73816a489e48a7867a64d148bfd6fb93.png"/>
  <manifest:file-entry manifest:media-type="image/png" manifest:full-path="Pictures/78b4fa9155165057f63256ab52e7449e.png"/>
  <manifest:file-entry manifest:media-type="image/png" manifest:full-path="Pictures/3f2530c1a832b05ae48083b71de44af9.png"/>
  <manifest:file-entry manifest:media-type="image/png" manifest:full-path="Pictures/24af899d0f47715216c960b42c371a1f.png"/>
  <manifest:file-entry manifest:media-type="image/png" manifest:full-path="Pictures/5eb3f1a84440653cd7cb690c0a193d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5"/><text:bookmark-start text:name="__RefHeading___簡易信号発生ユニット_pwm_1"/><text:bookmark-start text:name="簡易信号発生ユニット_pwm"/>簡易信号発生ユニット(PWM)<text:bookmark-end text:name="__RefHeading___簡易信号発生ユニット_pwm_1"/><text:bookmark-end text:name="簡易信号発生ユニット_pwm"/></text:h>
      <text:h text:style-name="Heading_20_2" text:outline-level="2"><text:bookmark-start text:name="__RefHeading___概要_2"/><text:bookmark-start text:name="概要"/>概要<text:bookmark-end text:name="__RefHeading___概要_2"/><text:bookmark-end text:name="概要"/></text:h>
      <text:p text:style-name="Text_20_body">前回の簡易信号発生ユニットでは、サイン波とノコギリ波を取り上げましたが、今回はPWM波の発生ユニット
を作成しました。
モーターの制御やランプの制御には欠かせませんのでユニット化しておくことにしました。
ちょっとした実験をするときに側にあれば何かと便利なのでは考え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内臓のPWMモジュールでは、次の図のようにPeriodで期間（周期、周波数）を設定します。
そしてDutyCycleでデューティ比を設定します。
今回のユニットでは、次の3つの項目を設定することが出来ます。</text:p>
      <text:list text:style-name="List_20_1" text:continue-numbering="false">
        <text:list-item>
          <text:p text:style-name="List_20_1_Content_First"> プッシュスイッチ(SW1)で、クロック周波数(1Mhz、2Mhz、4Mhz、8Mhz)の設定</text:p>
        </text:list-item>
        <text:list-item>
          <text:p text:style-name="List_20_1_Content"> プッシュスイッチ(SW2)で、TMR2のprescaler値（1/1、1/4、1/8）の設定</text:p>
        </text:list-item>
        <text:list-item>
          <text:p text:style-name="List_20_1_Content_Last"> ボリューム(VR1)で、デューティを設定</text:p>
        </text:list-item>
      </text:list>
      <text:p text:style-name="Text_20_body">【周波数】</text:p>
      <text:list text:style-name="List_20_1" text:continue-numbering="false">
        <text:list-item>
          <text:p text:style-name="List_20_1_Content_First"> 7.8Khz、1.95Khz、488Hz＜クロック8Mhz、プリスケーラ1/1,1/4,1/8＞</text:p>
        </text:list-item>
        <text:list-item>
          <text:p text:style-name="List_20_1_Content"> 3.9Khz、975Hz、244Hz＜クロック4Mhz、プリスケーラ1/1,1/4,1/8＞</text:p>
        </text:list-item>
        <text:list-item>
          <text:p text:style-name="List_20_1_Content"> 1.95Khz、488Hz、122Hz ＜クロック2Mhz、プリスケーラ1/1,1/4,1/8＞</text:p>
        </text:list-item>
        <text:list-item>
          <text:p text:style-name="List_20_1_Content_Last"> 975Hz、244Hz、61Hz＜クロック1Mhz、プリスケーラ1/1,1/4,1/8＞<text:line-break/>※つまり、61Hz,122Hz,244Hz,488Hz,975Hz,1.95Khz,3.9Khz,7.8Khzの8種類が設定可能です。</text:p>
        </text:list-item>
      </text:list>
      <text:p text:style-name="Text_20_body">【デューティ比】</text:p>
      <text:list text:style-name="List_20_1" text:continue-numbering="false">
        <text:list-item>
          <text:p text:style-name="LastListParagraph_List_20_1_Content_First"> 1024段階</text:p>
        </text:list-item>
      </text:list>
      <text:p text:style-name="Text_20_body"><draw:frame draw:style-name="media" draw:name="0" text:anchor-type="as-char" draw:z-index="0" svg:width="10.054166666667cm" svg:height="6.0325cm"><draw:image xlink:href="Pictures/afb7476334cbf0d4e0f533488f782b85.png" xlink:type="simple" xlink:show="embed" xlink:actuate="onLoad"/></draw:frame>
<draw:frame draw:style-name="media" draw:name="1" text:anchor-type="as-char" draw:z-index="1" svg:width="10.054166666667cm" svg:height="10.583333333333cm"><draw:image xlink:href="Pictures/367f38043cb777f27d1ba6df6d7a2336.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583333333333cm"><draw:image xlink:href="Pictures/1a81e3cf6b008c48394ddb48dfe5e72d.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text:tab/>swPrescaler<text:tab/><text:tab/>GPIO.F1</text:span><text:line-break/><text:span text:style-name="highlight_co2">#define<text:tab/><text:tab/>swClock<text:tab/><text:tab/><text:tab/>GPIO.F4</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GPIO.<text:span text:style-name="highlight_me1">F5</text:span> <text:span text:style-name="highlight_sy0">=</text:span> ~GPIO.<text:span text:style-name="highlight_me1">F5</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char</text:span><text:tab/>clockData<text:span text:style-name="highlight_sy0">;</text:span><text:line-break/> <text:line-break/><text:span text:style-name="highlight_kw4">void</text:span><text:tab/>clockSet<text:span text:style-name="highlight_br0">(</text:span><text:span text:style-name="highlight_br0">)</text:span><text:line-break/><text:span text:style-name="highlight_br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Clock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1</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switch</text:span> <text:span text:style-name="highlight_br0">(</text:span>clockData<text:span text:style-name="highlight_br0">)</text:span> <text:span text:style-name="highlight_br0">{</text:span><text:line-break/><text:tab/><text:tab/><text:span text:style-name="highlight_kw1">case</text:span> <text:span text:style-name="highlight_nu0">1</text:span><text:span text:style-name="highlight_sy0">:</text:span><text:tab/><text:tab/><text:span text:style-name="highlight_co1">// 1Mhz</text:span><text:line-break/><text:tab/><text:tab/><text:tab/>clockData <text:span text:style-name="highlight_sy0">=</text:span> <text:span text:style-name="highlight_nu0">2</text:span><text:span text:style-name="highlight_sy0">;</text:span><text:line-break/><text:tab/><text:tab/><text:tab/>OSCCON.<text:span text:style-name="highlight_me1">F4</text:span> <text:span text:style-name="highlight_sy0">=</text:span> <text:span text:style-name="highlight_nu0">1</text:span><text:span text:style-name="highlight_sy0">;</text:span><text:line-break/><text:tab/><text:tab/><text:tab/>OSCCON.<text:span text:style-name="highlight_me1">F5</text:span> <text:span text:style-name="highlight_sy0">=</text:span> <text:span text:style-name="highlight_nu0">0</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tab/><text:tab/><text:span text:style-name="highlight_co1">// 2Mhz</text:span><text:line-break/><text:tab/><text:tab/><text:tab/>clockData <text:span text:style-name="highlight_sy0">=</text:span> <text:span text:style-name="highlight_nu0">4</text:span><text:span text:style-name="highlight_sy0">;</text:span><text:line-break/><text:tab/><text:tab/><text:tab/>OSCCON.<text:span text:style-name="highlight_me1">F4</text:span> <text:span text:style-name="highlight_sy0">=</text:span> <text:span text:style-name="highlight_nu0">0</text:span><text:span text:style-name="highlight_sy0">;</text:span><text:line-break/><text:tab/><text:tab/><text:tab/>OSCCON.<text:span text:style-name="highlight_me1">F5</text:span> <text:span text:style-name="highlight_sy0">=</text:span> <text:span text:style-name="highlight_nu0">1</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tab/><text:tab/><text:span text:style-name="highlight_co1">// 4Mhz</text:span><text:line-break/><text:tab/><text:tab/><text:tab/>clockData <text:span text:style-name="highlight_sy0">=</text:span> <text:span text:style-name="highlight_nu0">8</text:span><text:span text:style-name="highlight_sy0">;</text:span><text:line-break/><text:tab/><text:tab/><text:tab/>OSCCON.<text:span text:style-name="highlight_me1">F4</text:span> <text:span text:style-name="highlight_sy0">=</text:span> <text:span text:style-name="highlight_nu0">1</text:span><text:span text:style-name="highlight_sy0">;</text:span><text:line-break/><text:tab/><text:tab/><text:tab/>OSCCON.<text:span text:style-name="highlight_me1">F5</text:span> <text:span text:style-name="highlight_sy0">=</text:span> <text:span text:style-name="highlight_nu0">1</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8</text:span><text:span text:style-name="highlight_sy0">:</text:span><text:tab/><text:tab/><text:span text:style-name="highlight_co1">// 8Mhz</text:span><text:line-break/><text:tab/><text:tab/><text:tab/>clockData <text:span text:style-name="highlight_sy0">=</text:span> <text:span text:style-name="highlight_nu0">1</text:span><text:span text:style-name="highlight_sy0">;</text:span><text:line-break/><text:tab/><text:tab/><text:tab/>OSCCON.<text:span text:style-name="highlight_me1">F4</text:span> <text:span text:style-name="highlight_sy0">=</text:span> <text:span text:style-name="highlight_nu0">0</text:span><text:span text:style-name="highlight_sy0">;</text:span><text:line-break/><text:tab/><text:tab/><text:tab/>OSCCON.<text:span text:style-name="highlight_me1">F5</text:span> <text:span text:style-name="highlight_sy0">=</text:span> <text:span text:style-name="highlight_nu0">0</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char</text:span><text:tab/>prescalerData<text:span text:style-name="highlight_sy0">;</text:span><text:line-break/> <text:line-break/><text:span text:style-name="highlight_kw4">void</text:span><text:tab/>prescalerSet<text:span text:style-name="highlight_br0">(</text:span><text:span text:style-name="highlight_br0">)</text:span><text:line-break/><text:span text:style-name="highlight_br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Prescaler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1</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switch</text:span> <text:span text:style-name="highlight_br0">(</text:span>prescalerData<text:span text:style-name="highlight_br0">)</text:span> <text:span text:style-name="highlight_br0">{</text:span><text:line-break/><text:tab/><text:tab/><text:span text:style-name="highlight_kw1">case</text:span> <text:span text:style-name="highlight_nu0">1</text:span><text:span text:style-name="highlight_sy0">:</text:span><text:tab/><text:tab/><text:span text:style-name="highlight_co1">// 1/1</text:span><text:line-break/><text:tab/><text:tab/><text:tab/>prescalerData <text:span text:style-name="highlight_sy0">=</text:span> <text:span text:style-name="highlight_nu0">4</text:span><text:span text:style-name="highlight_sy0">;</text:span><text:line-break/><text:tab/><text:tab/><text:tab/>T2CON.<text:span text:style-name="highlight_me1">F0</text:span> <text:span text:style-name="highlight_sy0">=</text:span> <text:span text:style-name="highlight_nu0">1</text:span><text:span text:style-name="highlight_sy0">;</text:span><text:line-break/><text:tab/><text:tab/><text:tab/>T2CON.<text:span text:style-name="highlight_me1">F1</text:span> <text:span text:style-name="highlight_sy0">=</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tab/><text:tab/><text:span text:style-name="highlight_co1">// 1/4</text:span><text:line-break/><text:tab/><text:tab/><text:tab/>prescalerData <text:span text:style-name="highlight_sy0">=</text:span> <text:span text:style-name="highlight_nu0">16</text:span><text:span text:style-name="highlight_sy0">;</text:span><text:line-break/><text:tab/><text:tab/><text:tab/>T2CON.<text:span text:style-name="highlight_me1">F0</text:span> <text:span text:style-name="highlight_sy0">=</text:span> <text:span text:style-name="highlight_nu0">1</text:span><text:span text:style-name="highlight_sy0">;</text:span><text:line-break/><text:tab/><text:tab/><text:tab/>T2CON.<text:span text:style-name="highlight_me1">F1</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6</text:span><text:span text:style-name="highlight_sy0">:</text:span><text:tab/><text:span text:style-name="highlight_co1">// 1/16</text:span><text:line-break/><text:tab/><text:tab/><text:tab/>prescalerData <text:span text:style-name="highlight_sy0">=</text:span> <text:span text:style-name="highlight_nu0">1</text:span><text:span text:style-name="highlight_sy0">;</text:span><text:line-break/><text:tab/><text:tab/><text:tab/>T2CON.<text:span text:style-name="highlight_me1">F0</text:span> <text:span text:style-name="highlight_sy0">=</text:span> <text:span text:style-name="highlight_nu0">0</text:span><text:span text:style-name="highlight_sy0">;</text:span><text:line-break/><text:tab/><text:tab/><text:tab/>T2CON.<text:span text:style-name="highlight_me1">F1</text:span> <text:span text:style-name="highlight_sy0">=</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0<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N0を使用する。 </text:span><text:line-break/><text:tab/>TRISIO <text:span text:style-name="highlight_sy0">=</text:span> <text:span text:style-name="highlight_nu6">0b00011011</text:span><text:span text:style-name="highlight_sy0">;</text:span><text:line-break/><text:tab/>GPIO <text:span text:style-name="highlight_sy0">=</text:span> <text:span text:style-name="highlight_nu6">0b00000000</text:span><text:span text:style-name="highlight_sy0">;</text:span><text:line-break/><text:tab/>OPTION_REG <text:span text:style-name="highlight_sy0">=</text:span> <text:span text:style-name="highlight_nu6">0b00000000</text:span><text:span text:style-name="highlight_sy0">;</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 <text:span text:style-name="highlight_sy0">=</text:span> <text:span text:style-name="highlight_nu6">0b00000001</text:span><text:span text:style-name="highlight_sy0">;</text:span><text:line-break/><text:tab/>INTCON <text:span text:style-name="highlight_sy0">=</text:span> <text:span text:style-name="highlight_nu6">0b01000000</text:span><text:span text:style-name="highlight_sy0">;</text:span><text:line-break/><text:tab/>T2CON.<text:span text:style-name="highlight_me1">F0</text:span> <text:span text:style-name="highlight_sy0">=</text:span> <text:span text:style-name="highlight_nu0">0</text:span><text:span text:style-name="highlight_sy0">;</text:span><text:line-break/><text:tab/>T2CON.<text:span text:style-name="highlight_me1">F1</text:span> <text:span text:style-name="highlight_sy0">=</text:span> <text:span text:style-name="highlight_nu0">0</text:span><text:span text:style-name="highlight_sy0">;</text:span><text:line-break/><text:tab/><text:span text:style-name="highlight_co1">//</text:span><text:line-break/><text:tab/>Pwm_Init<text:span text:style-name="highlight_br0">(</text:span><text:span text:style-name="highlight_nu0">1000</text:span><text:span text:style-name="highlight_br0">)</text:span><text:span text:style-name="highlight_sy0">;</text:span><text:line-break/><text:tab/>PR2 <text:span text:style-name="highlight_sy0">=</text:span> <text:span text:style-name="highlight_nu12">0xFF</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WPU.<text:span text:style-name="highlight_me1">F1</text:span> <text:span text:style-name="highlight_sy0">=</text:span> <text:span text:style-name="highlight_nu0">1</text:span><text:span text:style-name="highlight_sy0">;</text:span><text:line-break/><text:tab/>WPU.<text:span text:style-name="highlight_me1">F4</text:span> <text:span text:style-name="highlight_sy0">=</text:span> <text:span text:style-name="highlight_nu0">1</text:span><text:span text:style-name="highlight_sy0">;</text:span><text:line-break/><text:tab/><text:span text:style-name="highlight_co1">//</text:span><text:line-break/><text:tab/>clockData <text:span text:style-name="highlight_sy0">=</text:span> <text:span text:style-name="highlight_nu0">8</text:span><text:span text:style-name="highlight_sy0">;</text:span><text:line-break/><text:tab/>prescalerData <text:span text:style-name="highlight_sy0">=</text:span> <text:span text:style-name="highlight_nu0">1</text:span><text:span text:style-name="highlight_sy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Clock <text:span text:style-name="highlight_sy0">==</text:span> <text:span text:style-name="highlight_nu0">0</text:span><text:span text:style-name="highlight_br0">)</text:span> <text:span text:style-name="highlight_br0">{</text:span><text:line-break/><text:tab/><text:tab/><text:tab/>clockSet<text:span text:style-name="highlight_br0">(</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swPrescaler <text:span text:style-name="highlight_sy0">==</text:span> <text:span text:style-name="highlight_nu0">0</text:span><text:span text:style-name="highlight_br0">)</text:span> <text:span text:style-name="highlight_br0">{</text:span><text:line-break/><text:tab/><text:tab/><text:tab/>prescalerSet<text:span text:style-name="highlight_br0">(</text:span><text:span text:style-name="highlight_br0">)</text:span><text:span text:style-name="highlight_sy0">;</text:span><text:line-break/><text:tab/><text:tab/><text:span text:style-name="highlight_br0">}</text:span><text:line-break/><text:tab/><text:tab/>ad0 <text:span text:style-name="highlight_sy0">=</text:span> Adc_Read<text:span text:style-name="highlight_br0">(</text:span><text:span text:style-name="highlight_nu0">0</text:span><text:span text:style-name="highlight_br0">)</text:span><text:span text:style-name="highlight_sy0">;</text:span><text:line-break/><text:tab/><text:tab/>Pwm_Change_DutyEx<text:span text:style-name="highlight_br0">(</text:span>ad0<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3" text:anchor-type="as-char" draw:z-index="3" svg:width="13.229166666667cm" svg:height="9.921875cm"><draw:image xlink:href="Pictures/73816a489e48a7867a64d148bfd6fb93.png" xlink:type="simple" xlink:show="embed" xlink:actuate="onLoad"/></draw:frame>
デューティ（小）
<draw:frame draw:style-name="media" draw:name="4" text:anchor-type="as-char" draw:z-index="4" svg:width="13.229166666667cm" svg:height="9.921875cm"><draw:image xlink:href="Pictures/78b4fa9155165057f63256ab52e7449e.png" xlink:type="simple" xlink:show="embed" xlink:actuate="onLoad"/></draw:frame>
デューティ（中）
<draw:frame draw:style-name="media" draw:name="5" text:anchor-type="as-char" draw:z-index="5" svg:width="13.229166666667cm" svg:height="9.921875cm"><draw:image xlink:href="Pictures/3f2530c1a832b05ae48083b71de44af9.png" xlink:type="simple" xlink:show="embed" xlink:actuate="onLoad"/></draw:frame>
デューティ（大）
<draw:frame draw:style-name="media" draw:name="6" text:anchor-type="as-char" draw:z-index="6" svg:width="13.229166666667cm" svg:height="9.921875cm"><draw:image xlink:href="Pictures/24af899d0f47715216c960b42c371a1f.png" xlink:type="simple" xlink:show="embed" xlink:actuate="onLoad"/></draw:frame>
最大周波数は約7.8Khzでした。
<draw:frame draw:style-name="media" draw:name="7" text:anchor-type="as-char" draw:z-index="7" svg:width="13.229166666667cm" svg:height="9.921875cm"><draw:image xlink:href="Pictures/5eb3f1a84440653cd7cb690c0a193d8e.pn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4::59:55</meta:creation-date>
    <dc:creator>Generated</dc:creator>
    <dc:date>2026-09-14T04::59:55</dc:date>
    <dc:language>en-US</dc:language>
    <meta:editing-cycles>1</meta:editing-cycles>
    <meta:editing-duration>PT0S</meta:editing-duration>
    <dc:title>elechobby:picdic:pic12f683:5</dc:title>
  </office:meta>
</office:document-meta>
</file>