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3bff531bd683d4dbc16704bd56ba78.png"/>
  <manifest:file-entry manifest:media-type="image/png" manifest:full-path="Pictures/b3aa894bbb80851b2d59ebc1cd6fc3b1.png"/>
  <manifest:file-entry manifest:media-type="image/png" manifest:full-path="Pictures/374966e4e81f6d6310fe7f87b2ded26c.png"/>
  <manifest:file-entry manifest:media-type="image/png" manifest:full-path="Pictures/21b4a159fd66bd32b9e755b74c005331.png"/>
  <manifest:file-entry manifest:media-type="image/png" manifest:full-path="Pictures/096ec5e27243125a0f03abac01cbf094.png"/>
  <manifest:file-entry manifest:media-type="image/png" manifest:full-path="Pictures/1d7cea537206a59b64791465126300a1.png"/>
  <manifest:file-entry manifest:media-type="image/png" manifest:full-path="Pictures/42992ffa16892728caf43e23d8dafa52.png"/>
  <manifest:file-entry manifest:media-type="image/png" manifest:full-path="Pictures/c8e7e23218dac56b72b6eb1fb4fa5322.png"/>
  <manifest:file-entry manifest:media-type="image/png" manifest:full-path="Pictures/959c4067cfab85fd84c112f9a2735991.png"/>
  <manifest:file-entry manifest:media-type="image/png" manifest:full-path="Pictures/36f8d68d6af64943de1fa742dcdbd2c2.png"/>
  <manifest:file-entry manifest:media-type="image/png" manifest:full-path="Pictures/95cfe28daba31179ae41b34b7ebbedf5.png"/>
  <manifest:file-entry manifest:media-type="image/png" manifest:full-path="Pictures/9393e23a2abff731eaeafb7bda8db3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6"/><text:bookmark-start text:name="__RefHeading___電子ボリューム_1"/><text:bookmark-start text:name="電子ボリューム"/>電子ボリューム<text:bookmark-end text:name="__RefHeading___電子ボリューム_1"/><text:bookmark-end text:name="電子ボリューム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SANYOの2チャネル用電子ボリューム（LC75366）をPICで制御してみました。
千石電商で250円で販売していました。
LC75366は、ボリューム、 バランス、ラウドネスの各機能をシリアルデータ入力によりコントロールできる
電子ボリュームです。&lt;0dB ～-68dB(2dB ステップ)、36 ポジション＞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により、10dB、2dBのステップを制御（プッシュSWによりUP/DOWN）します。
L10dBのボリュームは、約80k、L2dBのボリュームは、約20kです。
<draw:frame draw:style-name="media" draw:name="0" text:anchor-type="as-char" draw:z-index="0" svg:width="12.435416666667cm" svg:height="13.387916666667cm"><draw:image xlink:href="Pictures/0e3bff531bd683d4dbc16704bd56ba78.png" xlink:type="simple" xlink:show="embed" xlink:actuate="onLoad"/></draw:frame>
これは下図のような回路に概ね等しい事になります。</text:p>
      <text:list text:style-name="List_20_1" text:continue-numbering="false">
        <text:list-item>
          <text:p text:style-name="List_20_1_Content_First"> 【A】は、L10dBOUTとL2dBINを直接に接続した場合です。</text:p>
        </text:list-item>
        <text:list-item>
          <text:p text:style-name="List_20_1_Content_Last"> 【B】は、L10dBOUTとL2dBINの間にバッファーを挿入した場合です。（本来はこれがお勧めです）</text:p>
        </text:list-item>
      </text:list>
      <text:p text:style-name="Text_20_body"><draw:frame draw:style-name="media" draw:name="1" text:anchor-type="as-char" draw:z-index="1" svg:width="16.933333333333cm" svg:height="10.583333333333cm"><draw:image xlink:href="Pictures/b3aa894bbb80851b2d59ebc1cd6fc3b1.png" xlink:type="simple" xlink:show="embed" xlink:actuate="onLoad"/></draw:frame>
PICから制御する時のタイミングチャートです。3本（CE、DI、CL）でアドレス、データの20ビットをシリアルに
送信します。（B0、B1、B2．．．D11の順に送信）
<draw:frame draw:style-name="media" draw:name="2" text:anchor-type="as-char" draw:z-index="2" svg:width="16.933333333333cm" svg:height="3.4395833333333cm"><draw:image xlink:href="Pictures/374966e4e81f6d6310fe7f87b2ded26c.png" xlink:type="simple" xlink:show="embed" xlink:actuate="onLoad"/></draw:frame>
このICは、同一バス上に2個接続できます。その個々の認識はアドレスコードにより行います。
ラウドネスのON/OFFも出来ますが、今回はOFFとして使用しました。
Rch、Lchは同時に制御することも、個別に制御することも出来ます。これにより左右のバランスを調整する
ことが出来ます。
<draw:frame draw:style-name="media" draw:name="3" text:anchor-type="as-char" draw:z-index="3" svg:width="13.229166666667cm" svg:height="9.1984049479167cm"><draw:image xlink:href="Pictures/21b4a159fd66bd32b9e755b74c005331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4" text:anchor-type="as-char" draw:z-index="4" svg:width="16.933333333333cm" svg:height="10.583333333333cm"><draw:image xlink:href="Pictures/096ec5e27243125a0f03abac01cbf09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CE<text:tab/><text:tab/><text:tab/>GPIO.F0</text:span><text:line-break/><text:span text:style-name="highlight_co2">#define<text:tab/><text:tab/>DI<text:tab/><text:tab/><text:tab/>GPIO.F1</text:span><text:line-break/><text:span text:style-name="highlight_co2">#define<text:tab/><text:tab/>CL<text:tab/><text:tab/><text:tab/>GPIO.F2</text:span><text:line-break/> <text:line-break/><text:span text:style-name="highlight_co2">#define<text:tab/><text:tab/>swUp<text:tab/><text:tab/>GPIO.F3</text:span><text:line-break/><text:span text:style-name="highlight_co2">#define<text:tab/><text:tab/>swDown<text:tab/><text:tab/>GPIO.F4</text:span><text:line-break/> <text:line-break/><text:span text:style-name="highlight_co2">#define<text:tab/><text:tab/>LED<text:tab/><text:tab/><text:tab/>GPIO.F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LED <text:span text:style-name="highlight_sy0">=</text:span> ~LED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ataOutput<text:span text:style-name="highlight_br0">(</text:span><text:span text:style-name="highlight_kw4">unsigned</text:span> <text:span text:style-name="highlight_kw4">char</text:span> di<text:span text:style-name="highlight_br0">)</text:span><text:line-break/><text:span text:style-name="highlight_br0">{</text:span><text:line-break/><text:tab/><text:span text:style-name="highlight_kw1">if</text:span> <text:span text:style-name="highlight_br0">(</text:span>di <text:span text:style-name="highlight_sy0">==</text:span> <text:span text:style-name="highlight_nu0">1</text:span><text:span text:style-name="highlight_br0">)</text:span><text:line-break/><text:tab/><text:span text:style-name="highlight_br0">{</text:span><text:line-break/><text:tab/><text:tab/>DI <text:span text:style-name="highlight_sy0">=</text:span> <text:span text:style-name="highlight_nu0">1</text:span><text:span text:style-name="highlight_sy0">;</text:span><text:line-break/><text:tab/><text:tab/>CL <text:span text:style-name="highlight_sy0">=</text:span> <text:span text:style-name="highlight_nu0">1</text:span><text:span text:style-name="highlight_sy0">;</text:span><text:line-break/><text:tab/><text:tab/>asm<text:tab/>nop<text:span text:style-name="highlight_sy0">;</text:span><text:line-break/><text:tab/><text:tab/>asm<text:tab/>nop<text:span text:style-name="highlight_sy0">;</text:span><text:line-break/><text:tab/><text:tab/>CL <text:span text:style-name="highlight_sy0">=</text:span> <text:span text:style-name="highlight_nu0">0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DI <text:span text:style-name="highlight_sy0">=</text:span> <text:span text:style-name="highlight_nu0">0</text:span><text:span text:style-name="highlight_sy0">;</text:span><text:line-break/><text:tab/><text:tab/>CL <text:span text:style-name="highlight_sy0">=</text:span> <text:span text:style-name="highlight_nu0">1</text:span><text:span text:style-name="highlight_sy0">;</text:span><text:line-break/><text:tab/><text:tab/>asm<text:tab/>nop<text:span text:style-name="highlight_sy0">;</text:span><text:line-break/><text:tab/><text:tab/>asm<text:tab/>nop<text:span text:style-name="highlight_sy0">;</text:span><text:line-break/><text:tab/><text:tab/>CL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kw4">void</text:span><text:tab/>volumeDataSet<text:span text:style-name="highlight_br0">(</text:span><text:span text:style-name="highlight_kw4">unsigned</text:span> <text:span text:style-name="highlight_kw4">char</text:span> vd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i<text:span text:style-name="highlight_sy0">;</text:span><text:line-break/><text:tab/>CE <text:span text:style-name="highlight_sy0">=</text:span> <text:span text:style-name="highlight_nu0">0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1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co1">//</text:span><text:line-break/><text:tab/>CE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<text:span text:style-name="highlight_nu0">8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<text:span text:style-name="highlight_br0">(</text:span>vd <text:span text:style-name="highlight_sy0">&gt;&gt;</text:span> i<text:span text:style-name="highlight_br0">)</text:span> <text:span text:style-name="highlight_sy0">&amp;</text:span> <text:span text:style-name="highlight_nu12">0x01</text:span><text:span text:style-name="highlight_br0">)</text:span> <text:span text:style-name="highlight_sy0">==</text:span> <text:span text:style-name="highlight_nu0">1</text:span><text:span text:style-name="highlight_br0">)</text:span><text:line-break/><text:tab/><text:tab/><text:tab/>dataOutput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kw1">else</text:span><text:line-break/><text:tab/><text:tab/><text:tab/>dataOutput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dataOutput<text:span text:style-name="highlight_br0">(</text:span><text:span text:style-name="highlight_nu0">1</text:span><text:span text:style-name="highlight_br0">)</text:span><text:span text:style-name="highlight_sy0">;</text:span><text:line-break/><text:tab/>dataOutput<text:span text:style-name="highlight_br0">(</text:span><text:span text:style-name="highlight_nu0">1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CE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ad0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volumeCn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volumeData<text:span text:style-name="highlight_br0">[</text:span><text:span text:style-name="highlight_nu0">36</text:span><text:span text:style-name="highlight_br0">]</text:span> <text:span text:style-name="highlight_sy0">=</text:span> <text:span text:style-name="highlight_br0">{</text:span><text:line-break/><text:tab/><text:tab/><text:span text:style-name="highlight_nu6">0b00000000</text:span><text:span text:style-name="highlight_sy0">,</text:span><text:line-break/> <text:line-break/><text:tab/><text:tab/><text:span text:style-name="highlight_nu6">0b00010001</text:span><text:span text:style-name="highlight_sy0">,</text:span><text:tab/><text:tab/><text:span text:style-name="highlight_co1">// -68db</text:span><text:line-break/><text:tab/><text:tab/><text:span text:style-name="highlight_nu6">0b00100001</text:span><text:span text:style-name="highlight_sy0">,</text:span><text:tab/><text:tab/><text:span text:style-name="highlight_co1">// -66db</text:span><text:line-break/><text:tab/><text:tab/><text:span text:style-name="highlight_nu6">0b00110001</text:span><text:span text:style-name="highlight_sy0">,</text:span><text:tab/><text:tab/><text:span text:style-name="highlight_co1">// -64db</text:span><text:line-break/><text:tab/><text:tab/><text:span text:style-name="highlight_nu6">0b01000001</text:span><text:span text:style-name="highlight_sy0">,</text:span><text:tab/><text:tab/><text:span text:style-name="highlight_co1">// -62db</text:span><text:line-break/><text:tab/><text:tab/><text:span text:style-name="highlight_nu6">0b01010001</text:span><text:span text:style-name="highlight_sy0">,</text:span><text:tab/><text:tab/><text:span text:style-name="highlight_co1">// -60db</text:span><text:line-break/> <text:line-break/><text:tab/><text:tab/><text:span text:style-name="highlight_nu6">0b00010010</text:span><text:span text:style-name="highlight_sy0">,</text:span><text:tab/><text:tab/><text:span text:style-name="highlight_co1">// -58db</text:span><text:line-break/><text:tab/><text:tab/><text:span text:style-name="highlight_nu6">0b00100010</text:span><text:span text:style-name="highlight_sy0">,</text:span><text:tab/><text:tab/><text:span text:style-name="highlight_co1">// -56db</text:span><text:line-break/><text:tab/><text:tab/><text:span text:style-name="highlight_nu6">0b00110010</text:span><text:span text:style-name="highlight_sy0">,</text:span><text:tab/><text:tab/><text:span text:style-name="highlight_co1">// -54db</text:span><text:line-break/><text:tab/><text:tab/><text:span text:style-name="highlight_nu6">0b01000010</text:span><text:span text:style-name="highlight_sy0">,</text:span><text:tab/><text:tab/><text:span text:style-name="highlight_co1">// -52db</text:span><text:line-break/><text:tab/><text:tab/><text:span text:style-name="highlight_nu6">0b01010010</text:span><text:span text:style-name="highlight_sy0">,</text:span><text:tab/><text:tab/><text:span text:style-name="highlight_co1">// -50db</text:span><text:line-break/> <text:line-break/><text:tab/><text:tab/><text:span text:style-name="highlight_nu6">0b00010011</text:span><text:span text:style-name="highlight_sy0">,</text:span><text:tab/><text:tab/><text:span text:style-name="highlight_co1">// -48db</text:span><text:line-break/><text:tab/><text:tab/><text:span text:style-name="highlight_nu6">0b00100011</text:span><text:span text:style-name="highlight_sy0">,</text:span><text:tab/><text:tab/><text:span text:style-name="highlight_co1">// -46db</text:span><text:line-break/><text:tab/><text:tab/><text:span text:style-name="highlight_nu6">0b00110011</text:span><text:span text:style-name="highlight_sy0">,</text:span><text:tab/><text:tab/><text:span text:style-name="highlight_co1">// -44db</text:span><text:line-break/><text:tab/><text:tab/><text:span text:style-name="highlight_nu6">0b01000011</text:span><text:span text:style-name="highlight_sy0">,</text:span><text:tab/><text:tab/><text:span text:style-name="highlight_co1">// -42db</text:span><text:line-break/><text:tab/><text:tab/><text:span text:style-name="highlight_nu6">0b01010011</text:span><text:span text:style-name="highlight_sy0">,</text:span><text:tab/><text:tab/><text:span text:style-name="highlight_co1">// -40db</text:span><text:line-break/> <text:line-break/><text:tab/><text:tab/><text:span text:style-name="highlight_nu6">0b00010100</text:span><text:span text:style-name="highlight_sy0">,</text:span><text:tab/><text:tab/><text:span text:style-name="highlight_co1">// -38db</text:span><text:line-break/><text:tab/><text:tab/><text:span text:style-name="highlight_nu6">0b00100100</text:span><text:span text:style-name="highlight_sy0">,</text:span><text:tab/><text:tab/><text:span text:style-name="highlight_co1">// -36db</text:span><text:line-break/><text:tab/><text:tab/><text:span text:style-name="highlight_nu6">0b00110100</text:span><text:span text:style-name="highlight_sy0">,</text:span><text:tab/><text:tab/><text:span text:style-name="highlight_co1">// -34db</text:span><text:line-break/><text:tab/><text:tab/><text:span text:style-name="highlight_nu6">0b01000100</text:span><text:span text:style-name="highlight_sy0">,</text:span><text:tab/><text:tab/><text:span text:style-name="highlight_co1">// -32db</text:span><text:line-break/><text:tab/><text:tab/><text:span text:style-name="highlight_nu6">0b01010100</text:span><text:span text:style-name="highlight_sy0">,</text:span><text:tab/><text:tab/><text:span text:style-name="highlight_co1">// -30db</text:span><text:line-break/> <text:line-break/><text:tab/><text:tab/><text:span text:style-name="highlight_nu6">0b00010101</text:span><text:span text:style-name="highlight_sy0">,</text:span><text:tab/><text:tab/><text:span text:style-name="highlight_co1">// -28db</text:span><text:line-break/><text:tab/><text:tab/><text:span text:style-name="highlight_nu6">0b00100101</text:span><text:span text:style-name="highlight_sy0">,</text:span><text:tab/><text:tab/><text:span text:style-name="highlight_co1">// -26db</text:span><text:line-break/><text:tab/><text:tab/><text:span text:style-name="highlight_nu6">0b00110101</text:span><text:span text:style-name="highlight_sy0">,</text:span><text:tab/><text:tab/><text:span text:style-name="highlight_co1">// -24db</text:span><text:line-break/><text:tab/><text:tab/><text:span text:style-name="highlight_nu6">0b01000101</text:span><text:span text:style-name="highlight_sy0">,</text:span><text:tab/><text:tab/><text:span text:style-name="highlight_co1">// -22db</text:span><text:line-break/><text:tab/><text:tab/><text:span text:style-name="highlight_nu6">0b01010101</text:span><text:span text:style-name="highlight_sy0">,</text:span><text:tab/><text:tab/><text:span text:style-name="highlight_co1">// -20db</text:span><text:line-break/> <text:line-break/><text:tab/><text:tab/><text:span text:style-name="highlight_nu6">0b00010110</text:span><text:span text:style-name="highlight_sy0">,</text:span><text:tab/><text:tab/><text:span text:style-name="highlight_co1">// -18db</text:span><text:line-break/><text:tab/><text:tab/><text:span text:style-name="highlight_nu6">0b00100110</text:span><text:span text:style-name="highlight_sy0">,</text:span><text:tab/><text:tab/><text:span text:style-name="highlight_co1">// -16db</text:span><text:line-break/><text:tab/><text:tab/><text:span text:style-name="highlight_nu6">0b00110110</text:span><text:span text:style-name="highlight_sy0">,</text:span><text:tab/><text:tab/><text:span text:style-name="highlight_co1">// -14db</text:span><text:line-break/><text:tab/><text:tab/><text:span text:style-name="highlight_nu6">0b01000110</text:span><text:span text:style-name="highlight_sy0">,</text:span><text:tab/><text:tab/><text:span text:style-name="highlight_co1">// -12db</text:span><text:line-break/><text:tab/><text:tab/><text:span text:style-name="highlight_nu6">0b01010110</text:span><text:span text:style-name="highlight_sy0">,</text:span><text:tab/><text:tab/><text:span text:style-name="highlight_co1">// -10db</text:span><text:line-break/> <text:line-break/><text:tab/><text:tab/><text:span text:style-name="highlight_nu6">0b00010111</text:span><text:span text:style-name="highlight_sy0">,</text:span><text:tab/><text:tab/><text:span text:style-name="highlight_co1">// -08db</text:span><text:line-break/><text:tab/><text:tab/><text:span text:style-name="highlight_nu6">0b00100111</text:span><text:span text:style-name="highlight_sy0">,</text:span><text:tab/><text:tab/><text:span text:style-name="highlight_co1">// -06db</text:span><text:line-break/><text:tab/><text:tab/><text:span text:style-name="highlight_nu6">0b00110111</text:span><text:span text:style-name="highlight_sy0">,</text:span><text:tab/><text:tab/><text:span text:style-name="highlight_co1">// -04db</text:span><text:line-break/><text:tab/><text:tab/><text:span text:style-name="highlight_nu6">0b01000111</text:span><text:span text:style-name="highlight_sy0">,</text:span><text:tab/><text:tab/><text:span text:style-name="highlight_co1">// -02db</text:span><text:line-break/><text:tab/><text:tab/><text:span text:style-name="highlight_nu6">0b01010111</text:span><text:span text:style-name="highlight_sy0">,</text:span><text:tab/><text:tab/><text:span text:style-name="highlight_co1">// -00db</text:span><text:line-break/><text:tab/><text:span text:style-name="highlight_br0">}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/Dを使用しない。 </text:span><text:line-break/><text:tab/>TRISIO <text:span text:style-name="highlight_sy0">=</text:span> <text:span text:style-name="highlight_nu6">0b00011000</text:span><text:span text:style-name="highlight_sy0">;</text:span><text:line-break/><text:tab/>GPIO <text:span text:style-name="highlight_sy0">=</text:span> <text:span text:style-name="highlight_nu6">0b00000000</text:span><text:span text:style-name="highlight_sy0">;</text:span><text:line-break/><text:tab/>OPTION_REG <text:span text:style-name="highlight_sy0">=</text:span> <text:span text:style-name="highlight_nu6">0b00000000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000001</text:span><text:span text:style-name="highlight_sy0">;</text:span><text:line-break/><text:tab/>INTCON <text:span text:style-name="highlight_sy0">=</text:span> <text:span text:style-name="highlight_nu6">0b01000000</text:span><text:span text:style-name="highlight_sy0">;</text:span><text:line-break/><text:tab/>T2CON.<text:span text:style-name="highlight_me1">F0</text:span> <text:span text:style-name="highlight_sy0">=</text:span> <text:span text:style-name="highlight_nu0">0</text:span><text:span text:style-name="highlight_sy0">;</text:span><text:line-break/><text:tab/>T2CON.<text:span text:style-name="highlight_me1">F1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WPU.<text:span text:style-name="highlight_me1">F3</text:span> <text:span text:style-name="highlight_sy0">=</text:span> <text:span text:style-name="highlight_nu0">1</text:span><text:span text:style-name="highlight_sy0">;</text:span><text:line-break/><text:tab/>WPU.<text:span text:style-name="highlight_me1">F4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volumeCnt <text:span text:style-name="highlight_sy0">=</text:span> <text:span text:style-name="highlight_nu0">25</text:span><text:span text:style-name="highlight_sy0">;</text:span><text:tab/><text:tab/><text:span text:style-name="highlight_co1">// -20db</text:span><text:line-break/><text:tab/>volumeDataSet<text:span text:style-name="highlight_br0">(</text:span>volumeData<text:span text:style-name="highlight_br0">[</text:span>volumeCnt<text:span text:style-name="highlight_br0">]</text:span><text:span text:style-name="highlight_br0">)</text:span><text:span text:style-name="highlight_sy0">;</text:span><text:line-break/><text:tab/><text:span text:style-name="highlight_co1">//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Down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Down <text:span text:style-name="highlight_sy0">==</text:span> <text:span text:style-name="highlight_nu0">0</text:span><text:span text:style-name="highlight_br0">)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volumeCnt <text:span text:style-name="highlight_sy0">&gt;</text:span> <text:span text:style-name="highlight_nu0">0</text:span><text:span text:style-name="highlight_br0">)</text:span><text:line-break/><text:tab/><text:tab/><text:tab/><text:tab/>volumeCnt<text:span text:style-name="highlight_sy0">--;</text:span><text:line-break/><text:tab/><text:tab/><text:tab/>volumeDataSet<text:span text:style-name="highlight_br0">(</text:span>volumeData<text:span text:style-name="highlight_br0">[</text:span>volumeCnt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Up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Up <text:span text:style-name="highlight_sy0">==</text:span> <text:span text:style-name="highlight_nu0">0</text:span><text:span text:style-name="highlight_br0">)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volumeCnt <text:span text:style-name="highlight_sy0">&lt;</text:span> <text:span text:style-name="highlight_nu0">35</text:span><text:span text:style-name="highlight_br0">)</text:span><text:line-break/><text:tab/><text:tab/><text:tab/><text:tab/>volumeCnt<text:span text:style-name="highlight_sy0">++;</text:span><text:line-break/><text:tab/><text:tab/><text:tab/>volumeDataSet<text:span text:style-name="highlight_br0">(</text:span>volumeData<text:span text:style-name="highlight_br0">[</text:span>volumeCnt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ようにブレッドボードで動作確認です。
見えにくいですが、緑色のSWがDOWN、黄色のSWがUPです。
<draw:frame draw:style-name="media" draw:name="5" text:anchor-type="as-char" draw:z-index="5" svg:width="13.229166666667cm" svg:height="9.921875cm"><draw:image xlink:href="Pictures/1d7cea537206a59b64791465126300a1.png" xlink:type="simple" xlink:show="embed" xlink:actuate="onLoad"/></draw:frame>
0dB<draw:frame draw:style-name="media" draw:name="6" text:anchor-type="as-char" draw:z-index="6" svg:width="8.4666666666667cm" style:rel-width="100%" svg:height="6.35cm" style:rel-height="scale"><draw:image xlink:href="Pictures/42992ffa16892728caf43e23d8dafa52.png" xlink:type="simple" xlink:show="embed" xlink:actuate="onLoad"/></draw:frame> -2dB<draw:frame draw:style-name="media" draw:name="7" text:anchor-type="as-char" draw:z-index="7" svg:width="8.4666666666667cm" style:rel-width="100%" svg:height="6.35cm" style:rel-height="scale"><draw:image xlink:href="Pictures/c8e7e23218dac56b72b6eb1fb4fa5322.png" xlink:type="simple" xlink:show="embed" xlink:actuate="onLoad"/></draw:frame>
-4dB<draw:frame draw:style-name="media" draw:name="8" text:anchor-type="as-char" draw:z-index="8" svg:width="8.4666666666667cm" style:rel-width="100%" svg:height="6.35cm" style:rel-height="scale"><draw:image xlink:href="Pictures/959c4067cfab85fd84c112f9a2735991.png" xlink:type="simple" xlink:show="embed" xlink:actuate="onLoad"/></draw:frame> -6dB<draw:frame draw:style-name="media" draw:name="9" text:anchor-type="as-char" draw:z-index="9" svg:width="8.4666666666667cm" style:rel-width="100%" svg:height="6.35cm" style:rel-height="scale"><draw:image xlink:href="Pictures/36f8d68d6af64943de1fa742dcdbd2c2.png" xlink:type="simple" xlink:show="embed" xlink:actuate="onLoad"/></draw:frame>
-8dB<draw:frame draw:style-name="media" draw:name="10" text:anchor-type="as-char" draw:z-index="10" svg:width="8.4666666666667cm" style:rel-width="100%" svg:height="6.35cm" style:rel-height="scale"><draw:image xlink:href="Pictures/95cfe28daba31179ae41b34b7ebbedf5.png" xlink:type="simple" xlink:show="embed" xlink:actuate="onLoad"/></draw:frame> -10dB<draw:frame draw:style-name="media" draw:name="11" text:anchor-type="as-char" draw:z-index="11" svg:width="8.4666666666667cm" style:rel-width="100%" svg:height="6.35cm" style:rel-height="scale"><draw:image xlink:href="Pictures/9393e23a2abff731eaeafb7bda8db39e.png" xlink:type="simple" xlink:show="embed" xlink:actuate="onLoad"/></draw:frame>
-10dBで極端に低下しているのはバッファーを省略したからです。
つまり、10dBのボリュームに2dBのボリューム（20kΩの負荷）が影響を与えてしまうためです。</text:p>
      <text:p text:style-name="Text_20_body">外付け部品も少なく、価格も安いのでちょっとしたラジオ、アンプのボリュームには適当かと思い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6::09:49</meta:creation-date>
    <dc:creator>Generated</dc:creator>
    <dc:date>2026-09-14T06::09:49</dc:date>
    <dc:language>en-US</dc:language>
    <meta:editing-cycles>1</meta:editing-cycles>
    <meta:editing-duration>PT0S</meta:editing-duration>
    <dc:title>elechobby:picdic:pic12f683:6</dc:title>
  </office:meta>
</office:document-meta>
</file>