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0332b0eb2d242f84d95481cf7cb9a3.png"/>
  <manifest:file-entry manifest:media-type="image/png" manifest:full-path="Pictures/7cfb140874e3fe86527b088574d58dea.png"/>
  <manifest:file-entry manifest:media-type="image/png" manifest:full-path="Pictures/58aa57587074ea5ba1071e3d28fc5737.png"/>
  <manifest:file-entry manifest:media-type="image/png" manifest:full-path="Pictures/cbdccac9da785489048613d1f91ad35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7"/><text:bookmark-start text:name="__RefHeading___人体_焦電型赤外線_検出ユニット_1"/><text:bookmark-start text:name="人体_焦電型赤外線_検出ユニット"/>人体(焦電型赤外線)検出ユニット<text:bookmark-end text:name="__RefHeading___人体_焦電型赤外線_検出ユニット_1"/><text:bookmark-end text:name="人体_焦電型赤外線_検出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焦電型赤外線センサP4488(P2288と同等品)が秋月電子で100円で販売していましたので
これを利用した人体検出ユニットを作成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一般的には、次のようなオペアンプを利用した回路をよく見かけます。
秋月電子通商キット取扱説明書回路図集より抜粋しました。
オペアンプで40倍、40倍の1600倍に増幅し、基準電圧とコンペアし、リレーを一定時間駆動する。
<draw:frame draw:style-name="media" draw:name="0" text:anchor-type="as-char" draw:z-index="0" svg:width="13.943541666667cm" svg:height="7.5935416666667cm"><draw:image xlink:href="Pictures/d30332b0eb2d242f84d95481cf7cb9a3.png" xlink:type="simple" xlink:show="embed" xlink:actuate="onLoad"/></draw:frame>
このように結構複雑ですよね。これを何とかシンプルに出来ないものかと考えてみ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低電圧オーディオ用パワーアンプLM386を2個使用して20倍、20倍の400倍に増幅しています。
この増幅された信号をPICでA/D変換で取り込みソフトウェアで処理しています。
もう少し感度がほしい場合にはLM386の増幅率を30倍、40倍に上げれば良いと思います。
その方法はとても簡単です。
1ピンと8ピンの間を抵抗とコンデンサーで接続するだけで20倍から200倍の倍率を設定する事が出来ます。
例えば、1.2kΩ＋10uFのコンデンサで約50倍の増幅率になります。
如何ですか、とてもシンプルでしょ？
<draw:frame draw:style-name="media" draw:name="1" text:anchor-type="as-char" draw:z-index="1" svg:width="" svg:rel-width="100%" svg:height="0cm"><draw:image xlink:href="Pictures/7cfb140874e3fe86527b088574d58de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プログラムでの処理は、とても簡単です。
約0.5秒間＜10msec間隔で50回＞で信号を取り込み、100mV以上信号が変化すると人体を検出したとみな
し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<text:tab/>＜人体センサー＞<text:tab/>2007.5.4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min<text:span text:style-name="highlight_sy0">,</text:span> max<text:span text:style-name="highlight_sy0">,</text:span> ad0<text:span text:style-name="highlight_sy0">,</text:span> temp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00000</text:span><text:span text:style-name="highlight_sy0">;</text:span><text:tab/><text:span text:style-name="highlight_co1">// クロックは1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1</text:span><text:span text:style-name="highlight_sy0">;</text:span><text:tab/><text:tab/><text:span text:style-name="highlight_co1">// AN0を使用する。 </text:span><text:line-break/><text:tab/>TRISIO <text:span text:style-name="highlight_sy0">=</text:span> <text:span text:style-name="highlight_nu6">0b00001011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10000000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000001</text:span><text:span text:style-name="highlight_sy0">;</text:span><text:line-break/><text:tab/>INTCON <text:span text:style-name="highlight_sy0">=</text:span> <text:span text:style-name="highlight_nu6">0b010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Delay_ms<text:span text:style-name="highlight_br0">(</text:span><text:span text:style-name="highlight_nu0">20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min <text:span text:style-name="highlight_sy0">=</text:span> <text:span text:style-name="highlight_nu0">1024</text:span><text:span text:style-name="highlight_sy0">;</text:span><text:line-break/><text:tab/><text:tab/>max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tab/><text:span text:style-name="highlight_co1">// 約0.5秒間＜10msec間隔で50回＞取り込む。</text:span><text:line-break/><text:tab/><text:tab/><text:tab/>te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min <text:span text:style-name="highlight_sy0">&gt;</text:span> temp<text:span text:style-name="highlight_br0">)</text:span><text:line-break/><text:tab/><text:tab/><text:tab/><text:tab/>min <text:span text:style-name="highlight_sy0">=</text:span> temp<text:span text:style-name="highlight_sy0">;</text:span><text:line-break/><text:tab/><text:tab/><text:tab/><text:span text:style-name="highlight_kw1">if</text:span> <text:span text:style-name="highlight_br0">(</text:span>max <text:span text:style-name="highlight_sy0">&lt;</text:span> temp<text:span text:style-name="highlight_br0">)</text:span><text:line-break/><text:tab/><text:tab/><text:tab/><text:tab/>max <text:span text:style-name="highlight_sy0">=</text:span> temp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ad0 <text:span text:style-name="highlight_sy0">=</text:span> max <text:span text:style-name="highlight_sy0">-</text:span> min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ad0 <text:span text:style-name="highlight_sy0">&gt;</text:span> <text:span text:style-name="highlight_nu0">20</text:span><text:span text:style-name="highlight_br0">)</text:span> <text:span text:style-name="highlight_br0">{</text:span><text:tab/><text:tab/><text:span text:style-name="highlight_co1">// 100mV以上信号が変化すると人体を検出したとみなす。 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を確認しました。
ICは、左から、LM386、LM386、PIC12F683です。
如何ですか？とても簡単ですよね。
<draw:frame draw:style-name="media" draw:name="2" text:anchor-type="as-char" draw:z-index="2" svg:width="13.229166666667cm" svg:height="9.921875cm"><draw:image xlink:href="Pictures/58aa57587074ea5ba1071e3d28fc5737.png" xlink:type="simple" xlink:show="embed" xlink:actuate="onLoad"/></draw:frame>
左端が、焦電型赤外線センサP4488で、超高感度焦電センサー用レンズを被せた所です。
右端が、圧電スピーカです。人体を検出すると一定時間ブザーが鳴ります。
<draw:frame draw:style-name="media" draw:name="3" text:anchor-type="as-char" draw:z-index="3" svg:width="13.229166666667cm" svg:height="9.921875cm"><draw:image xlink:href="Pictures/cbdccac9da785489048613d1f91ad358.png" xlink:type="simple" xlink:show="embed" xlink:actuate="onLoad"/></draw:frame>
こんな簡単な回路でも、数メートル離れている人体を検出し、ブザーを鳴らせる事が出来ます。
プログラムを少し改造すればいろいろな用途に使えそうですね 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8:47</meta:creation-date>
    <dc:creator>Generated</dc:creator>
    <dc:date>2026-09-14T07::18:47</dc:date>
    <dc:language>en-US</dc:language>
    <meta:editing-cycles>1</meta:editing-cycles>
    <meta:editing-duration>PT0S</meta:editing-duration>
    <dc:title>elechobby:picdic:pic12f683:7</dc:title>
  </office:meta>
</office:document-meta>
</file>