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f7acedf6d22dd63d5f7d5a66b41bfe0.png"/>
  <manifest:file-entry manifest:media-type="image/png" manifest:full-path="Pictures/bed6a8d33f4ac59d6de676766e0f6ca5.png"/>
  <manifest:file-entry manifest:media-type="image/png" manifest:full-path="Pictures/222eafd47d00e3e9915a301a61f7d404.png"/>
  <manifest:file-entry manifest:media-type="image/png" manifest:full-path="Pictures/9df0a7745e83332b1676b42d0319b870.png"/>
  <manifest:file-entry manifest:media-type="image/png" manifest:full-path="Pictures/502bebf1b188f8d9b6081460a67e016f.png"/>
  <manifest:file-entry manifest:media-type="image/png" manifest:full-path="Pictures/2b5ba202fbf2a139b925b74547e47d56.png"/>
  <manifest:file-entry manifest:media-type="image/png" manifest:full-path="Pictures/ab4c7f359032980ce892eecfd5889a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8"/><text:bookmark-start text:name="__RefHeading___簡易信号発生ユニット_pwm_2_1"/><text:bookmark-start text:name="簡易信号発生ユニット_pwm_2"/>簡易信号発生ユニット(PWM)2<text:bookmark-end text:name="__RefHeading___簡易信号発生ユニット_pwm_2_1"/><text:bookmark-end text:name="簡易信号発生ユニット_pwm_2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近々にAMのワイヤレスマイクを作成しようと思っています。
その発振部に、コイルとバリコンでは、安定性に欠けるので何か方法は無いものかと思案しておりました。
水晶を使う手もあるのですが、必要な周波数分購入しなければなりません。
その応用でVXO（Variable-crystal oscillator（可変周波型水晶発振器））はどうかと思いましたが、可変範囲が
狭すぎます。
あれこれ思案した末、PICが内蔵しているCCPモジュール（Compare/Capture/PWM）のPWMモードが使用で
きるのではと考え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PICのPWMモードでは、周期とデューティ(duty)が設定できます。
<draw:frame draw:style-name="media" draw:name="0" text:anchor-type="as-char" draw:z-index="0" svg:width="9.7102083333333cm" style:rel-width="100%" svg:height="9.0752083333333cm" style:rel-height="scale"><draw:image xlink:href="Pictures/8f7acedf6d22dd63d5f7d5a66b41bfe0.png" xlink:type="simple" xlink:show="embed" xlink:actuate="onLoad"/></draw:frame>
先ず、周期が最高どこまで設定可能かを計算してみます。</text:p>
      <text:list text:style-name="List_20_1" text:continue-numbering="false">
        <text:list-item>
          <text:p text:style-name="LastListParagraph_List_20_1_Content_First"> 周期＝(PR2+1)×4Tosc×（TMR2のプリスケール値）</text:p>
        </text:list-item>
      </text:list>
      <text:p text:style-name="Text_20_body">クロックが20Mhzの場合には、</text:p>
      <text:list text:style-name="List_20_1" text:continue-numbering="false">
        <text:list-item>
          <text:p text:style-name="LastListParagraph_List_20_1_Content_First"> 1667kHz≒(2+1)×4（0.00000005）×１</text:p>
        </text:list-item>
      </text:list>
      <text:p text:style-name="Text_20_body">この時に、PR2の値を2にしたのは、本ユニットの出力は正弦波としますので、デューティは周期の半分と
なるためです。
PR2を変化させていくと、次のような周波数を得ることが出来ます。</text:p>
      <text:list text:style-name="List_20_1" text:continue-numbering="false">
        <text:list-item>
          <text:p text:style-name="List_20_1_Content_First"> 2： 1667Khz</text:p>
        </text:list-item>
        <text:list-item>
          <text:p text:style-name="List_20_1_Content"> 3： 1250Khz</text:p>
        </text:list-item>
        <text:list-item>
          <text:p text:style-name="List_20_1_Content"> 4： 1000Khz</text:p>
        </text:list-item>
        <text:list-item>
          <text:p text:style-name="List_20_1_Content"> 5： 833Khz</text:p>
        </text:list-item>
        <text:list-item>
          <text:p text:style-name="List_20_1_Content"> 6： 714Khz</text:p>
        </text:list-item>
        <text:list-item>
          <text:p text:style-name="List_20_1_Content"> 7： 625Khz</text:p>
        </text:list-item>
        <text:list-item>
          <text:p text:style-name="List_20_1_Content"> 8： 555Khz</text:p>
        </text:list-item>
        <text:list-item>
          <text:p text:style-name="List_20_1_Content_Last"> 9： 500Khz</text:p>
        </text:list-item>
      </text:list>
      <text:p text:style-name="Text_20_body">これだけの周波数が設定できれば、AMラジオの範囲内としては、十分かなと思います。
但、PICの出力は、当然のことですが、出力が方形波となってしまいます。
そこで、この後に2段の同調回路を設けて正弦波に変換することにしました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SW1,2,3で、上記の8種類の周波数を切り替えます。
<draw:frame draw:style-name="media" draw:name="1" text:anchor-type="as-char" draw:z-index="1" svg:width="16.933333333333cm" svg:height="10.583333333333cm"><draw:image xlink:href="Pictures/bed6a8d33f4ac59d6de676766e0f6ca5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2">#define<text:tab/><text:tab/>sw0<text:tab/><text:tab/>GPIO.F0</text:span><text:line-break/><text:span text:style-name="highlight_co2">#define<text:tab/><text:tab/>sw1<text:tab/><text:tab/>GPIO.F1</text:span><text:line-break/><text:span text:style-name="highlight_co2">#define<text:tab/><text:tab/>sw2<text:tab/><text:tab/>GPIO.F4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temp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は1Mhz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は使用しない。 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AN0を使用する。 </text:span><text:line-break/><text:tab/>TRISIO <text:span text:style-name="highlight_sy0">=</text:span> <text:span text:style-name="highlight_nu6">0b00011011</text:span><text:span text:style-name="highlight_sy0">;</text:span><text:tab/><text:span text:style-name="highlight_co1">// ポート設定 </text:span><text:line-break/><text:tab/>WPU.<text:span text:style-name="highlight_me1">F0</text:span> <text:span text:style-name="highlight_sy0">=</text:span> <text:span text:style-name="highlight_nu0">1</text:span><text:span text:style-name="highlight_sy0">;</text:span><text:tab/><text:tab/><text:tab/><text:tab/><text:span text:style-name="highlight_co1">// プルアップ </text:span><text:line-break/><text:tab/>WPU.<text:span text:style-name="highlight_me1">F1</text:span> <text:span text:style-name="highlight_sy0">=</text:span> <text:span text:style-name="highlight_nu0">1</text:span><text:span text:style-name="highlight_sy0">;</text:span><text:tab/><text:tab/><text:tab/><text:tab/><text:span text:style-name="highlight_co1">// プルアップ</text:span><text:line-break/><text:tab/>WPU.<text:span text:style-name="highlight_me1">F4</text:span> <text:span text:style-name="highlight_sy0">=</text:span> <text:span text:style-name="highlight_nu0">1</text:span><text:span text:style-name="highlight_sy0">;</text:span><text:tab/><text:tab/><text:tab/><text:tab/><text:span text:style-name="highlight_co1">// プルアップ</text:span><text:line-break/><text:tab/>OPTION_REG <text:span text:style-name="highlight_sy0">=</text:span> <text:span text:style-name="highlight_nu6">0b00000000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1000000</text:span><text:span text:style-name="highlight_br0">)</text:span><text:span text:style-name="highlight_sy0">;</text:span><text:tab/><text:span text:style-name="highlight_co1">// 1Mhz</text:span><text:line-break/><text:tab/>PR2 <text:span text:style-name="highlight_sy0">=</text:span> <text:span text:style-name="highlight_nu0">2</text:span><text:span text:style-name="highlight_sy0">;</text:span><text:line-break/><text:span text:style-name="highlight_coMULTI">/*<text:line-break/><text:s text:c="2"/>1666Khz 2<text:line-break/><text:s text:c="2"/>1250Khz 3<text:line-break/><text:s text:c="2"/>1000Khz 4<text:line-break/><text:s text:c="3"/>833Khz 5<text:line-break/><text:s text:c="3"/>714Khz 6<text:line-break/><text:s text:c="3"/>625Khz 7<text:line-break/><text:s text:c="3"/>555Khz 8<text:line-break/><text:s text:c="3"/>500Khz 9<text:line-break/>*/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art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temp <text:span text:style-name="highlight_sy0">=</text:span> GPIO <text:span text:style-name="highlight_sy0">&amp;</text:span> <text:span text:style-name="highlight_nu6">0b00010011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temp <text:span text:style-name="highlight_sy0">!=</text:span> <text:span text:style-name="highlight_br0">(</text:span>GPIO <text:span text:style-name="highlight_sy0">&amp;</text:span> <text:span text:style-name="highlight_nu6">0b00010011</text:span><text:span text:style-name="highlight_br0">)</text:span><text:span text:style-name="highlight_br0">)</text:span> <text:span text:style-name="highlight_br0">{</text:span><text:line-break/><text:tab/><text:tab/><text:tab/>temp <text:span text:style-name="highlight_sy0">=</text:span> GPIO <text:span text:style-name="highlight_sy0">&amp;</text:span> <text:span text:style-name="highlight_nu6">0b00010011</text:span><text:span text:style-name="highlight_sy0">;</text:span><text:line-break/><text:tab/><text:tab/><text:tab/><text:span text:style-name="highlight_kw1">switch</text:span> <text:span text:style-name="highlight_br0">(</text:span>temp<text:span text:style-name="highlight_br0">)</text:span> <text:span text:style-name="highlight_br0">{</text:span><text:line-break/><text:tab/><text:tab/><text:tab/><text:span text:style-name="highlight_kw1">case</text:span> <text:span text:style-name="highlight_nu6">0b00000000</text:span><text:span text:style-name="highlight_sy0">:</text:span><text:line-break/><text:tab/><text:tab/><text:tab/><text:tab/>PR2 <text:span text:style-name="highlight_sy0">=</text:span> <text:span text:style-name="highlight_nu0">9</text:span><text:span text:style-name="highlight_sy0">;</text:span><text:tab/><text:span text:style-name="highlight_co1">// 500Khz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6">0b00000001</text:span><text:span text:style-name="highlight_sy0">:</text:span><text:line-break/><text:tab/><text:tab/><text:tab/><text:tab/>PR2 <text:span text:style-name="highlight_sy0">=</text:span> <text:span text:style-name="highlight_nu0">8</text:span><text:span text:style-name="highlight_sy0">;</text:span><text:tab/><text:span text:style-name="highlight_co1">// 555Khz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6">0b00000010</text:span><text:span text:style-name="highlight_sy0">:</text:span><text:line-break/><text:tab/><text:tab/><text:tab/><text:tab/>PR2 <text:span text:style-name="highlight_sy0">=</text:span> <text:span text:style-name="highlight_nu0">7</text:span><text:span text:style-name="highlight_sy0">;</text:span><text:tab/><text:span text:style-name="highlight_co1">// 625Khz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6">0b00000011</text:span><text:span text:style-name="highlight_sy0">:</text:span><text:line-break/><text:tab/><text:tab/><text:tab/><text:tab/>PR2 <text:span text:style-name="highlight_sy0">=</text:span> <text:span text:style-name="highlight_nu0">6</text:span><text:span text:style-name="highlight_sy0">;</text:span><text:tab/><text:span text:style-name="highlight_co1">// 714Khz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6">0b00010000</text:span><text:span text:style-name="highlight_sy0">:</text:span><text:line-break/><text:tab/><text:tab/><text:tab/><text:tab/>PR2 <text:span text:style-name="highlight_sy0">=</text:span> <text:span text:style-name="highlight_nu0">5</text:span><text:span text:style-name="highlight_sy0">;</text:span><text:tab/><text:span text:style-name="highlight_co1">// 833Khz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6">0b00010001</text:span><text:span text:style-name="highlight_sy0">:</text:span><text:line-break/><text:tab/><text:tab/><text:tab/><text:tab/>PR2 <text:span text:style-name="highlight_sy0">=</text:span> <text:span text:style-name="highlight_nu0">4</text:span><text:span text:style-name="highlight_sy0">;</text:span><text:tab/><text:span text:style-name="highlight_co1">// 10000Khz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6">0b00010010</text:span><text:span text:style-name="highlight_sy0">:</text:span><text:line-break/><text:tab/><text:tab/><text:tab/><text:tab/>PR2 <text:span text:style-name="highlight_sy0">=</text:span> <text:span text:style-name="highlight_nu0">3</text:span><text:span text:style-name="highlight_sy0">;</text:span><text:tab/><text:span text:style-name="highlight_co1">// 1250Khz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6">0b00010011</text:span><text:span text:style-name="highlight_sy0">:</text:span><text:line-break/><text:tab/><text:tab/><text:tab/><text:tab/>PR2 <text:span text:style-name="highlight_sy0">=</text:span> <text:span text:style-name="highlight_nu0">2</text:span><text:span text:style-name="highlight_sy0">;</text:span><text:tab/><text:span text:style-name="highlight_co1">// 1666Khz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tab/><text:line-break/><text:tab/><text:tab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水晶は手持ちの、20.0000Mhzのクロックモジュールを使用、周波数の切り替えは、3個のディップSWで、
同調は2個のOSCコイルと2連バリコンで行いました。
<draw:frame draw:style-name="media" draw:name="2" text:anchor-type="as-char" draw:z-index="2" svg:width="13.229166666667cm" svg:height="9.921875cm"><draw:image xlink:href="Pictures/222eafd47d00e3e9915a301a61f7d404.png" xlink:type="simple" xlink:show="embed" xlink:actuate="onLoad"/></draw:frame>
<draw:frame draw:style-name="media" draw:name="3" text:anchor-type="as-char" draw:z-index="3" svg:width="13.229166666667cm" svg:height="9.921875cm"><draw:image xlink:href="Pictures/9df0a7745e83332b1676b42d0319b870.png" xlink:type="simple" xlink:show="embed" xlink:actuate="onLoad"/></draw:frame>
<draw:frame draw:style-name="media" draw:name="4" text:anchor-type="as-char" draw:z-index="4" svg:width="13.229166666667cm" svg:height="9.921875cm"><draw:image xlink:href="Pictures/502bebf1b188f8d9b6081460a67e016f.png" xlink:type="simple" xlink:show="embed" xlink:actuate="onLoad"/></draw:frame></text:p>
      <text:p text:style-name="Text_20_body">上段が(A)PICの出力波形です。
下段が(B)2段の同調回路を通った後の波形です。
若干、方形波の立下りに歪が発生します。
<draw:frame draw:style-name="media" draw:name="5" text:anchor-type="as-char" draw:z-index="5" svg:width="13.229166666667cm" svg:height="9.921875cm"><draw:image xlink:href="Pictures/2b5ba202fbf2a139b925b74547e47d56.png" xlink:type="simple" xlink:show="embed" xlink:actuate="onLoad"/></draw:frame></text:p>
      <text:p text:style-name="Text_20_body">流石にクロックモジュールの精度が高いので周波数は結構安定しています。＜1Mhz設定時＞
<draw:frame draw:style-name="media" draw:name="6" text:anchor-type="as-char" draw:z-index="6" svg:width="13.229166666667cm" svg:height="9.921875cm"><draw:image xlink:href="Pictures/ab4c7f359032980ce892eecfd5889abf.png" xlink:type="simple" xlink:show="embed" xlink:actuate="onLoad"/></draw:frame></text:p>
      <text:p text:style-name="Text_20_body">安定した周波数をAMラジオの範囲で8段階に設定できるのでとても便利です。
これをベースにして、AMワイヤレスマイクを作成しようと考えています。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6::10:01</meta:creation-date>
    <dc:creator>Generated</dc:creator>
    <dc:date>2026-09-14T06::10:01</dc:date>
    <dc:language>en-US</dc:language>
    <meta:editing-cycles>1</meta:editing-cycles>
    <meta:editing-duration>PT0S</meta:editing-duration>
    <dc:title>elechobby:picdic:pic12f683:8</dc:title>
  </office:meta>
</office:document-meta>
</file>