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95bee3cd1052082f163e4f5a9b02b4.png"/>
  <manifest:file-entry manifest:media-type="image/png" manifest:full-path="Pictures/045030b24ce168d4ccf80cb82c23cdd0.png"/>
  <manifest:file-entry manifest:media-type="image/png" manifest:full-path="Pictures/d50f482733ecf1c2cc79736d1492a5ed.png"/>
  <manifest:file-entry manifest:media-type="image/png" manifest:full-path="Pictures/24f491410943681169e8189f39b3c842.png"/>
  <manifest:file-entry manifest:media-type="image/png" manifest:full-path="Pictures/4eca9abf6dc9b64b14e702d2de6ee34b.png"/>
  <manifest:file-entry manifest:media-type="image/png" manifest:full-path="Pictures/117d35ac0f32cff2a72dbabcbac965f8.png"/>
  <manifest:file-entry manifest:media-type="image/png" manifest:full-path="Pictures/de1083759744c2710728476109673ca7.png"/>
  <manifest:file-entry manifest:media-type="image/png" manifest:full-path="Pictures/c0ab8456204562cd4a7c1825b81117e3.png"/>
  <manifest:file-entry manifest:media-type="image/png" manifest:full-path="Pictures/f2acbba290e2db1171b850a839f24411.png"/>
  <manifest:file-entry manifest:media-type="image/png" manifest:full-path="Pictures/f50fbd8faf7102e39b2813f8fd4a2bbb.png"/>
  <manifest:file-entry manifest:media-type="image/png" manifest:full-path="Pictures/8e215bae8261bcf910e07a95a748709f.png"/>
  <manifest:file-entry manifest:media-type="image/png" manifest:full-path="Pictures/0586b92cc41964277f6c593fd34e0d51.png"/>
  <manifest:file-entry manifest:media-type="image/png" manifest:full-path="Pictures/d016e1198469a832d0fe5a44707b4c2d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04"/><text:bookmark-start text:name="__RefHeading___ステレオレベルメータv3_片チャンネル80ドット_1"/><text:bookmark-start text:name="ステレオレベルメータv3_片チャンネル80ドット"/>ステレオレベルメータV3(片チャンネル80ドット)<text:bookmark-end text:name="__RefHeading___ステレオレベルメータv3_片チャンネル80ドット_1"/><text:bookmark-end text:name="ステレオレベルメータv3_片チャンネル80ドッ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も、LED10ドット表示の簡易レベルメータ、LCD16ドット表示のステレオレベルメータ(LCD)等を製作しました。
今回は、更に分解能を80ドットまで上げてみました。</text:p>
      <text:p text:style-name="Text_20_body">&lt;仕様&gt;</text:p>
      <text:list text:style-name="List_20_1" text:continue-numbering="false">
        <text:list-item>
          <text:p text:style-name="List_20_1_Content_First"> ステレオ対応(Lチャネル、Rチャネル)</text:p>
        </text:list-item>
        <text:list-item>
          <text:p text:style-name="List_20_1_Content"> 分解能は、80ドット</text:p>
        </text:list-item>
        <text:list-item>
          <text:p text:style-name="List_20_1_Content"> 表示周期は、約0.1秒(1秒間に10回)</text:p>
        </text:list-item>
        <text:list-item>
          <text:p text:style-name="List_20_1_Content_Last"> 周波数帯域は、約10Hz~100kHz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通常、よく使われLCDは、16文字×2行、1文字の構造は、5ドット×8ドットなので、工夫すれば、片チャンネル80ドットのレベルメータが出来ます。</text:p>
      <text:p text:style-name="Text_20_body">その工夫とは、CGRAMを使用し、1文字で、5段階を表示させるようにすることにより、5段階×16文字で80ドットを表示させることです。</text:p>
      <text:p text:style-name="Text_20_body">※CGRAMの詳細な使い方については、CGRAM活用(キャラクタ表示LCD)を参照してください。
<draw:frame draw:style-name="media" draw:name="0" text:anchor-type="as-char" draw:z-index="0" svg:width="13.229166666667cm" svg:height="11.942997685185cm"><draw:image xlink:href="Pictures/c195bee3cd1052082f163e4f5a9b02b4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4.552083333333cm"><draw:image xlink:href="Pictures/045030b24ce168d4ccf80cb82c23cdd0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　『ステレオレベルメータＶ３（８０ドット）』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PORTB.F0</text:span><text:line-break/><text:span text:style-name="highlight_co2">#define<text:tab/><text:tab/>ON<text:tab/><text:tab/>1</text:span><text:line-break/><text:span text:style-name="highlight_co2">#define<text:tab/><text:tab/>OFF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const</text:span> <text:span text:style-name="highlight_kw4">char</text:span> character1<text:span text:style-name="highlight_br0">[</text:span><text:span text:style-name="highlight_br0">]</text:span> <text:span text:style-name="highlight_sy0">=</text:span> <text:span text:style-name="highlight_br0">{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br0">}</text:span><text:span text:style-name="highlight_sy0">;</text:span><text:line-break/><text:span text:style-name="highlight_kw4">const</text:span> <text:span text:style-name="highlight_kw4">char</text:span> character2<text:span text:style-name="highlight_br0">[</text:span><text:span text:style-name="highlight_br0">]</text:span> <text:span text:style-name="highlight_sy0">=</text:span> <text:span text:style-name="highlight_br0">{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br0">}</text:span><text:span text:style-name="highlight_sy0">;</text:span><text:line-break/><text:span text:style-name="highlight_kw4">const</text:span> <text:span text:style-name="highlight_kw4">char</text:span> character3<text:span text:style-name="highlight_br0">[</text:span><text:span text:style-name="highlight_br0">]</text:span> <text:span text:style-name="highlight_sy0">=</text:span> <text:span text:style-name="highlight_br0">{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br0">}</text:span><text:span text:style-name="highlight_sy0">;</text:span><text:line-break/><text:span text:style-name="highlight_kw4">const</text:span> <text:span text:style-name="highlight_kw4">char</text:span> character4<text:span text:style-name="highlight_br0">[</text:span><text:span text:style-name="highlight_br0">]</text:span> <text:span text:style-name="highlight_sy0">=</text:span> <text:span text:style-name="highlight_br0">{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br0">}</text:span><text:span text:style-name="highlight_sy0">;</text:span><text:line-break/><text:span text:style-name="highlight_kw4">const</text:span> <text:span text:style-name="highlight_kw4">char</text:span> character5<text:span text:style-name="highlight_br0">[</text:span><text:span text:style-name="highlight_br0">]</text:span> <text:span text:style-name="highlight_sy0">=</text:span> <text:span text:style-name="highlight_br0">{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br0">}</text:span><text:span text:style-name="highlight_sy0">;</text:span><text:line-break/> <text:line-break/><text:span text:style-name="highlight_kw4">void</text:span> RegistCustomChar<text:span text:style-name="highlight_br0">(</text:span><text:span text:style-name="highlight_br0">)</text:span><text:line-break/><text:span text:style-name="highlight_br0">{</text:span><text:line-break/><text:tab/><text:span text:style-name="highlight_kw4">char</text:span> i<text:span text:style-name="highlight_sy0">;</text:span><text:line-break/><text:tab/><text:span text:style-name="highlight_co1">//</text:span><text:line-break/><text:tab/>LCD_Cmd<text:span text:style-name="highlight_br0">(</text:span><text:span text:style-name="highlight_nu0">64</text:span>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hr_Cp<text:span text:style-name="highlight_br0">(</text:span>character1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hr_Cp<text:span text:style-name="highlight_br0">(</text:span>character2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hr_Cp<text:span text:style-name="highlight_br0">(</text:span>character3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hr_Cp<text:span text:style-name="highlight_br0">(</text:span>character4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hr_Cp<text:span text:style-name="highlight_br0">(</text:span>character5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LCD_Cmd<text:span text:style-name="highlight_br0">(</text:span>LCD_RETURN_HOME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BarDisp<text:span text:style-name="highlight_br0">(</text:span><text:span text:style-name="highlight_kw4">char</text:span> index<text:span text:style-name="highlight_sy0">,</text:span> <text:span text:style-name="highlight_kw4">unsigned</text:span> <text:span text:style-name="highlight_kw4">int</text:span> dat<text:span text:style-name="highlight_br0">)</text:span><text:line-break/><text:span text:style-name="highlight_br0">{</text:span><text:line-break/><text:tab/><text:span text:style-name="highlight_kw4">short</text:span><text:tab/>i<text:span text:style-name="highlight_sy0">,</text:span> j<text:span text:style-name="highlight_sy0">,</text:span> k<text:span text:style-name="highlight_sy0">,</text:span> cnt<text:span text:style-name="highlight_sy0">;</text:span><text:line-break/><text:tab/><text:span text:style-name="highlight_co1">//</text:span><text:line-break/><text:tab/>i <text:span text:style-name="highlight_sy0">=</text:span> <text:span text:style-name="highlight_br0">(</text:span>dat <text:span text:style-name="highlight_sy0">*</text:span> <text:span text:style-name="highlight_nu0">10</text:span><text:span text:style-name="highlight_br0">)</text:span> <text:span text:style-name="highlight_sy0">/</text:span> <text:span text:style-name="highlight_nu0">128</text:span><text:span text:style-name="highlight_sy0">;</text:span><text:line-break/><text:tab/>j <text:span text:style-name="highlight_sy0">=</text:span> i <text:span text:style-name="highlight_sy0">/</text:span> <text:span text:style-name="highlight_nu0">5</text:span><text:span text:style-name="highlight_sy0">;</text:span><text:line-break/><text:tab/>k <text:span text:style-name="highlight_sy0">=</text:span> i <text:span text:style-name="highlight_sy0">-</text:span> <text:span text:style-name="highlight_br0">(</text:span>j <text:span text:style-name="highlight_sy0">*</text:span> <text:span text:style-name="highlight_nu0">5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index <text:span text:style-name="highlight_sy0">==</text:span> <text:span text:style-name="highlight_nu0">1</text:span><text:span text:style-name="highlight_br0">)</text:span><text:line-break/><text:tab/><text:tab/>Lcd_Cmd<text:span text:style-name="highlight_br0">(</text:span>LCD_FIRST_ROW<text:span text:style-name="highlight_br0">)</text:span><text:span text:style-name="highlight_sy0">;</text:span><text:line-break/><text:tab/><text:span text:style-name="highlight_kw1">else</text:span><text:line-break/><text:tab/><text:tab/>Lcd_Cmd<text:span text:style-name="highlight_br0">(</text:span>LCD_SECOND_ROW<text:span text:style-name="highlight_br0">)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=</text:span> j<text:span text:style-name="highlight_sy0">;</text:span> cnt<text:span text:style-name="highlight_sy0">++</text:span><text:span text:style-name="highlight_br0">)</text:span> <text:span text:style-name="highlight_br0">{</text:span><text:line-break/><text:tab/><text:tab/>Lcd_Chr_Cp<text:span text:style-name="highlight_br0">(</text:span><text:span text:style-name="highlight_nu0">4</text:span><text:span text:style-name="highlight_br0">)</text:span><text:span text:style-name="highlight_sy0">;</text:span><text:line-break/><text:tab/><text:span text:style-name="highlight_br0">}</text:span><text:line-break/><text:tab/>Lcd_Chr_Cp<text:span text:style-name="highlight_br0">(</text:span>k<text:span text:style-name="highlight_br0">)</text:span><text:span text:style-name="highlight_sy0">;</text:span><text:line-break/><text:tab/><text:span text:style-name="highlight_kw1">for</text:span> <text:span text:style-name="highlight_br0">(</text:span>cnt<text:span text:style-name="highlight_sy0">++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hr_Cp<text:span text:style-name="highlight_br0">(</text:span><text:span text:style-name="highlight_st0">' '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int</text:span><text:tab/><text:tab/>adR<text:span text:style-name="highlight_sy0">,</text:span> adL<text:span text:style-name="highlight_sy0">;</text:span><text:line-break/> <text:line-break/><text:span text:style-name="highlight_kw4">void</text:span><text:tab/>measurement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maxR<text:span text:style-name="highlight_sy0">,</text:span> minR<text:span text:style-name="highlight_sy0">,</text:span> maxL<text:span text:style-name="highlight_sy0">,</text:span> minL<text:span text:style-name="highlight_sy0">;</text:span><text:line-break/><text:tab/><text:span text:style-name="highlight_kw4">unsigned</text:span><text:tab/><text:span text:style-name="highlight_kw4">int</text:span><text:tab/><text:tab/>cnt<text:span text:style-name="highlight_sy0">;</text:span><text:line-break/><text:tab/><text:span text:style-name="highlight_co1">//</text:span><text:line-break/><text:tab/>maxR <text:span text:style-name="highlight_sy0">=</text:span> <text:span text:style-name="highlight_nu0">0</text:span><text:span text:style-name="highlight_sy0">;</text:span><text:line-break/><text:tab/>minR <text:span text:style-name="highlight_sy0">=</text:span> <text:span text:style-name="highlight_nu0">1024</text:span><text:span text:style-name="highlight_sy0">;</text:span><text:line-break/><text:tab/>maxL <text:span text:style-name="highlight_sy0">=</text:span> <text:span text:style-name="highlight_nu0">0</text:span><text:span text:style-name="highlight_sy0">;</text:span><text:line-break/><text:tab/>minL <text:span text:style-name="highlight_sy0">=</text:span> <text:span text:style-name="highlight_nu0">1024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R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adL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maxR <text:span text:style-name="highlight_sy0">=</text:span> maxR <text:span text:style-name="highlight_sy0">&lt;</text:span> adR <text:span text:style-name="highlight_sy0">?</text:span> adR <text:span text:style-name="highlight_sy0">:</text:span> maxR<text:span text:style-name="highlight_sy0">;</text:span><text:line-break/><text:tab/><text:tab/>minR <text:span text:style-name="highlight_sy0">=</text:span> minR <text:span text:style-name="highlight_sy0">&gt;</text:span> adR <text:span text:style-name="highlight_sy0">?</text:span> adR <text:span text:style-name="highlight_sy0">:</text:span> minR<text:span text:style-name="highlight_sy0">;</text:span><text:line-break/><text:tab/><text:tab/>maxL <text:span text:style-name="highlight_sy0">=</text:span> maxL <text:span text:style-name="highlight_sy0">&lt;</text:span> adL <text:span text:style-name="highlight_sy0">?</text:span> adL <text:span text:style-name="highlight_sy0">:</text:span> maxL<text:span text:style-name="highlight_sy0">;</text:span><text:line-break/><text:tab/><text:tab/>minL <text:span text:style-name="highlight_sy0">=</text:span> minL <text:span text:style-name="highlight_sy0">&gt;</text:span> adL <text:span text:style-name="highlight_sy0">?</text:span> adL <text:span text:style-name="highlight_sy0">:</text:span> minL<text:span text:style-name="highlight_sy0">;</text:span><text:line-break/><text:tab/><text:span text:style-name="highlight_br0">}</text:span><text:line-break/><text:tab/>adR <text:span text:style-name="highlight_sy0">=</text:span> maxR <text:span text:style-name="highlight_sy0">-</text:span> minR<text:span text:style-name="highlight_sy0">;</text:span><text:line-break/><text:tab/>adL <text:span text:style-name="highlight_sy0">=</text:span> maxL <text:span text:style-name="highlight_sy0">-</text:span> minL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char</text:span><text:tab/>buf<text:span text:style-name="highlight_br0">[</text:span><text:span text:style-name="highlight_nu0">6</text:span><text:span text:style-name="highlight_br0">]</text:span>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 </text:span><text:line-break/><text:tab/>ANSEL<text:s text:c="2"/><text:span text:style-name="highlight_sy0">=</text:span> <text:span text:style-name="highlight_nu6">0b00000011</text:span><text:span text:style-name="highlight_sy0">;</text:span><text:tab/><text:tab/><text:span text:style-name="highlight_co1">// Ａ／Ｄ変換を使用する。</text:span><text:line-break/><text:tab/>TRISA<text:s text:c="2"/><text:span text:style-name="highlight_sy0">=</text:span> <text:span text:style-name="highlight_nu6">0b11111111</text:span><text:span text:style-name="highlight_sy0">;</text:span><text:line-break/><text:tab/>TRISB<text:s text:c="2"/><text:span text:style-name="highlight_sy0">=</text:span> <text:span text:style-name="highlight_nu6">0b00000000</text:span><text:span text:style-name="highlight_sy0">;</text:span><text:line-break/><text:tab/><text:span text:style-name="highlight_co1">//ＬＣＤの初期化 </text:span><text:line-break/><text:tab/>Lcd_Config<text:span text:style-name="highlight_br0">(</text:span><text:span text:style-name="highlight_sy0">&amp;</text:span>PORTB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2</text:span>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nu0">5</text:span><text:span text:style-name="highlight_sy0">,</text:span> <text:span text:style-name="highlight_nu0">4</text:span><text:span text:style-name="highlight_br0">)</text:span><text:span text:style-name="highlight_sy0">;</text:span><text:line-break/><text:tab/>RegistCustomChar<text:span text:style-name="highlight_br0">(</text:span><text:span text:style-name="highlight_br0">)</text:span><text:span text:style-name="highlight_sy0">;</text:span><text:line-break/><text:tab/>Lcd_Cmd<text:span text:style-name="highlight_br0">(</text:span>LCD_CURSOR_OFF<text:span text:style-name="highlight_br0">)</text:span><text:span text:style-name="highlight_sy0">;</text:span><text:line-break/><text:tab/>Lcd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measurement<text:span text:style-name="highlight_br0">(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<text:span text:style-name="highlight_co1">//</text:span><text:line-break/><text:tab/><text:tab/>BarDisp<text:span text:style-name="highlight_br0">(</text:span><text:span text:style-name="highlight_nu0">1</text:span><text:span text:style-name="highlight_sy0">,</text:span> adR<text:span text:style-name="highlight_br0">)</text:span><text:span text:style-name="highlight_sy0">;</text:span><text:line-break/><text:tab/><text:tab/>BarDisp<text:span text:style-name="highlight_br0">(</text:span><text:span text:style-name="highlight_nu0">2</text:span><text:span text:style-name="highlight_sy0">,</text:span> adL<text:span text:style-name="highlight_br0">)</text:span><text:span text:style-name="highlight_sy0">;</text:span><text:line-break/><text:tab/><text:span text:style-name="highlight_br0">}</text:span><text:line-break/><text:span text:style-name="highlight_br0">}</text:span><text:span text:style-name="highlight_co1">//~!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d50f482733ecf1c2cc79736d1492a5ed.png" xlink:type="simple" xlink:show="embed" xlink:actuate="onLoad"/></draw:frame></text:p>
      <text:p text:style-name="Text_20_body">左側から、LM386、LM386、PIC16F88、LCDです。
<draw:frame draw:style-name="media" draw:name="3" text:anchor-type="as-char" draw:z-index="3" svg:width="13.229166666667cm" svg:height="9.921875cm"><draw:image xlink:href="Pictures/24f491410943681169e8189f39b3c842.png" xlink:type="simple" xlink:show="embed" xlink:actuate="onLoad"/></draw:frame></text:p>
      <text:p text:style-name="Text_20_body">左側:10Hz、右側:100Hz
<draw:frame draw:style-name="media" draw:name="4" text:anchor-type="as-char" draw:z-index="4" svg:width="9.525cm" style:rel-width="100%" svg:height="7.14375cm" style:rel-height="scale"><draw:image xlink:href="Pictures/4eca9abf6dc9b64b14e702d2de6ee34b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117d35ac0f32cff2a72dbabcbac965f8.png" xlink:type="simple" xlink:show="embed" xlink:actuate="onLoad"/></draw:frame></text:p>
      <text:p text:style-name="Text_20_body">左側:1kHz、右側:10kHz
<draw:frame draw:style-name="media" draw:name="6" text:anchor-type="as-char" draw:z-index="6" svg:width="9.525cm" style:rel-width="100%" svg:height="7.14375cm" style:rel-height="scale"><draw:image xlink:href="Pictures/de1083759744c2710728476109673ca7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c0ab8456204562cd4a7c1825b81117e3.png" xlink:type="simple" xlink:show="embed" xlink:actuate="onLoad"/></draw:frame></text:p>
      <text:p text:style-name="Text_20_body">左側:100kHz、右側:200kHz￫この辺までなら、実用上問題なさそうですね。
<draw:frame draw:style-name="media" draw:name="8" text:anchor-type="as-char" draw:z-index="8" svg:width="9.525cm" style:rel-width="100%" svg:height="7.14375cm" style:rel-height="scale"><draw:image xlink:href="Pictures/f2acbba290e2db1171b850a839f24411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f50fbd8faf7102e39b2813f8fd4a2bbb.png" xlink:type="simple" xlink:show="embed" xlink:actuate="onLoad"/></draw:frame></text:p>
      <text:p text:style-name="Text_20_body">左側:300kHz、右側:400kHz￫この辺になると、レベルがかなり低下してしまいます。
<draw:frame draw:style-name="media" draw:name="10" text:anchor-type="as-char" draw:z-index="10" svg:width="9.525cm" style:rel-width="100%" svg:height="7.14375cm" style:rel-height="scale"><draw:image xlink:href="Pictures/8e215bae8261bcf910e07a95a748709f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0586b92cc41964277f6c593fd34e0d51.png" xlink:type="simple" xlink:show="embed" xlink:actuate="onLoad"/></draw:frame></text:p>
      <text:p text:style-name="Text_20_body">入力にMDプレーヤを接続してみました。
<draw:frame draw:style-name="media" draw:name="12" text:anchor-type="as-char" draw:z-index="12" svg:width="19.05cm" style:rel-width="100%" svg:height="14.2875cm" style:rel-height="scale"><draw:image xlink:href="Pictures/d016e1198469a832d0fe5a44707b4c2d.png" xlink:type="simple" xlink:show="embed" xlink:actuate="onLoad"/></draw:frame></text:p>
      <text:p text:style-name="Text_20_body">如何ですか?
80ドットなので、かなり滑らかに変化します。中々宜しいようで。。。<draw:frame draw:style-name="media" draw:name="13" text:anchor-type="as-char" draw:z-index="13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4::44:28</meta:creation-date>
    <dc:creator>Generated</dc:creator>
    <dc:date>2026-09-14T14::44:28</dc:date>
    <dc:language>en-US</dc:language>
    <meta:editing-cycles>1</meta:editing-cycles>
    <meta:editing-duration>PT0S</meta:editing-duration>
    <dc:title>elechobby:picdic:pic16f88:104</dc:title>
  </office:meta>
</office:document-meta>
</file>