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64901b95a7a0e908fa74795b33710.png"/>
  <manifest:file-entry manifest:media-type="image/png" manifest:full-path="Pictures/be3c698d08f1973353647d7f0cb7e8bb.png"/>
  <manifest:file-entry manifest:media-type="image/png" manifest:full-path="Pictures/b11f83d23cec5e6752071fcc6f41a5c0.png"/>
  <manifest:file-entry manifest:media-type="image/png" manifest:full-path="Pictures/2a4167853ce25a1dba313da96122aa10.png"/>
  <manifest:file-entry manifest:media-type="image/png" manifest:full-path="Pictures/e113f6b1306b4ea35309610a145f6bdb.png"/>
  <manifest:file-entry manifest:media-type="image/png" manifest:full-path="Pictures/8321d4443ebb6c99cbeef43a355083b6.png"/>
  <manifest:file-entry manifest:media-type="image/png" manifest:full-path="Pictures/9b0c804118d8e0e8fe075315936028af.png"/>
  <manifest:file-entry manifest:media-type="image/png" manifest:full-path="Pictures/87a0df6123194c77fcadffd026cc27dc.png"/>
  <manifest:file-entry manifest:media-type="image/png" manifest:full-path="Pictures/8db81a983efe97c285fc5736b232e873.png"/>
  <manifest:file-entry manifest:media-type="image/png" manifest:full-path="Pictures/c1a15bbacd3a4d92347b317025f74ce7.png"/>
  <manifest:file-entry manifest:media-type="image/png" manifest:full-path="Pictures/1dd7c5146e7cf2eef7afdcbf36abcfff.png"/>
  <manifest:file-entry manifest:media-type="image/png" manifest:full-path="Pictures/e40aea39cdeaee25cb70392a0c5861a4.png"/>
  <manifest:file-entry manifest:media-type="image/png" manifest:full-path="Pictures/6cb62a287088b9f3d257761bf5dd66a6.png"/>
  <manifest:file-entry manifest:media-type="image/png" manifest:full-path="Pictures/090904a2074a55b9e2e0b0184e3604e2.png"/>
  <manifest:file-entry manifest:media-type="image/png" manifest:full-path="Pictures/b53fa32f577b7f98c4ad7cf2fd7125a8.png"/>
  <manifest:file-entry manifest:media-type="image/png" manifest:full-path="Pictures/becd2c8bdbb22a1d0a8234d0a31235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1"/><text:bookmark-start text:name="__RefHeading___ミニ電圧_電流計_7セグ表示_1"/><text:bookmark-start text:name="ミニ電圧_電流計_7セグ表示"/>ミニ電圧&amp;電流計(7セグ表示)<text:bookmark-end text:name="__RefHeading___ミニ電圧_電流計_7セグ表示_1"/><text:bookmark-end text:name="ミニ電圧_電流計_7セグ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電圧計&amp;電流計アダプタ(LCD表示)を製作しました。
今回は、測定結果の表示を、7セグ4桁(ダイナミック点灯)にした、とてもコンパクトな電圧&amp;電流計を製作します。
&lt;仕様&gt;</text:p>
      <text:list text:style-name="List_20_1" text:continue-numbering="false">
        <text:list-item>
          <text:p text:style-name="List_20_1_Content_First"> 電圧測定:最大27.5Vとする。(分解能26.9mV=27.5V÷1024)</text:p>
        </text:list-item>
        <text:list-item>
          <text:p text:style-name="List_20_1_Content_Last"> 電流測定:最大2.5Aとする。(分解能2.4mA=2.5A÷1024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ダイナミック点灯の基本的な原理は、ミニ周波数カウンタ(kHz表示)を参照してください。</text:p>
      <text:p text:style-name="Text_20_body">&lt;電圧の測定&gt;</text:p>
      <text:list text:style-name="List_20_1" text:continue-numbering="false">
        <text:list-item>
          <text:p text:style-name="LastListParagraph_List_20_1_Content_First"> 抵抗R3とR4で、1/11に分圧した電圧(Vo)を測定する。<text:line-break/>V=Vo×11倍</text:p>
        </text:list-item>
      </text:list>
      <text:p text:style-name="Text_20_body">&lt;電流の測定&gt;</text:p>
      <text:list text:style-name="List_20_1" text:continue-numbering="false">
        <text:list-item>
          <text:p text:style-name="List_20_1_Content_First"> R1の両端電圧(Vo)より電流を測定する。<text:line-break/>I=Vo÷1Ω</text:p>
        </text:list-item>
        <text:list-item>
          <text:p text:style-name="List_20_1_Content_Last"> 1Ωのワット数は、出来るだけ大きな値のものにして下さい。</text:p>
        </text:list-item>
      </text:list>
      <text:p text:style-name="Text_20_body">&lt;電源電圧&gt;</text:p>
      <text:list text:style-name="List_20_1" text:continue-numbering="false">
        <text:list-item>
          <text:p text:style-name="List_20_1_Content_First"> PIC16F88の電源電圧は、規格では、2.0V~5.5Vになっています。但し、使用するクロック周波数によって、最低動作電圧は異なります。(下図参照)</text:p>
        </text:list-item>
        <text:list-item>
          <text:p text:style-name="List_20_1_Content_Last"> 10MHz以下の動作電圧<text:line-break/>計算式は、<text:line-break/>FMAX = (12MHz/V) × (VDDAPPMIN - 2.5V) + 4MHz<text:line-break/>で求めることが出来ます。</text:p>
        </text:list-item>
      </text:list>
      <text:p text:style-name="Text_20_body">クロック周波数が、8MHzの場合には、約2.83Vとなり、単三電池2本でも動作させることが出来ます。<text:line-break/>8MHz=12MHz × (<text:span text:style-name="Strong_20_Emphasis">2.83V</text:span> - 2.5V) + 4MHz<text:line-break/><draw:frame draw:style-name="media" draw:name="0" text:anchor-type="as-char" draw:z-index="0" svg:width="11.377083333333cm" svg:height="14.816666666667cm"><draw:image xlink:href="Pictures/01064901b95a7a0e908fa74795b33710.png" xlink:type="simple" xlink:show="embed" xlink:actuate="onLoad"/></draw:frame></text:p>
      <text:list text:style-name="List_20_1" text:continue-numbering="false">
        <text:list-item>
          <text:p text:style-name="LastListParagraph_List_20_1_Content_First"> 16MHz、20MHzの動作電圧<text:line-break/><draw:frame draw:style-name="media" draw:name="1" text:anchor-type="as-char" draw:z-index="1" svg:width="13.229166666667cm" svg:height="9.7148817802503cm"><draw:image xlink:href="Pictures/be3c698d08f1973353647d7f0cb7e8bb.png" xlink:type="simple" xlink:show="embed" xlink:actuate="onLoad"/></draw:frame>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電源が、単三電池(約3.0V)の場合、R5~R12は約330Ω前後にしてください。
電源が、5.0Vの場合、R5~R12は約1kΩ前後にしてください。
<draw:frame draw:style-name="media" draw:name="2" text:anchor-type="as-char" draw:z-index="2" svg:width="19.05cm" style:rel-width="100%" svg:height="15.875cm" style:rel-height="scale"><draw:image xlink:href="Pictures/b11f83d23cec5e6752071fcc6f41a5c0.png" xlink:type="simple" xlink:show="embed" xlink:actuate="onLoad"/></draw:frame></text:p>
      <text:p text:style-name="Text_20_body">&lt;各セグメントとポートBとの対応&gt;
<draw:frame draw:style-name="media" draw:name="3" text:anchor-type="as-char" draw:z-index="3" svg:width="7.9375cm" style:rel-width="100%" svg:height="4.9609375cm" style:rel-height="scale"><draw:image xlink:href="Pictures/2a4167853ce25a1dba313da96122aa1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電圧＆電流計（７セグ表示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DATA0<text:tab/><text:tab/>0b00100001</text:span><text:line-break/><text:span text:style-name="highlight_co2">#define<text:tab/><text:tab/>DATA1<text:tab/><text:tab/>0b11100111</text:span><text:line-break/><text:span text:style-name="highlight_co2">#define<text:tab/><text:tab/>DATA2<text:tab/><text:tab/>0b00110100</text:span><text:line-break/><text:span text:style-name="highlight_co2">#define<text:tab/><text:tab/>DATA3<text:tab/><text:tab/>0b10100100</text:span><text:line-break/><text:span text:style-name="highlight_co2">#define<text:tab/><text:tab/>DATA4<text:tab/><text:tab/>0b11100010</text:span><text:line-break/><text:span text:style-name="highlight_co2">#define<text:tab/><text:tab/>DATA5<text:tab/><text:tab/>0b10101000</text:span><text:line-break/><text:span text:style-name="highlight_co2">#define<text:tab/><text:tab/>DATA6<text:tab/><text:tab/>0b00101000</text:span><text:line-break/><text:span text:style-name="highlight_co2">#define<text:tab/><text:tab/>DATA7<text:tab/><text:tab/>0b11100001</text:span><text:line-break/><text:span text:style-name="highlight_co2">#define<text:tab/><text:tab/>DATA8<text:tab/><text:tab/>0b00100000</text:span><text:line-break/><text:span text:style-name="highlight_co2">#define<text:tab/><text:tab/>DATA9<text:tab/><text:tab/>0b10100000</text:span><text:line-break/><text:span text:style-name="highlight_co2">#define<text:tab/><text:tab/>DATA_SPACE<text:tab/>0b11111111</text:span><text:line-break/> <text:line-break/><text:span text:style-name="highlight_co2">#define<text:tab/><text:tab/>SPACE<text:tab/><text:tab/>10</text:span><text:line-break/> <text:line-break/><text:span text:style-name="highlight_co2">#define<text:tab/><text:tab/>NON_SEG<text:tab/><text:tab/>0b00000000</text:span><text:line-break/><text:span text:style-name="highlight_co2">#define<text:tab/><text:tab/>SEG1<text:tab/><text:tab/>PORTA.F6</text:span><text:line-break/><text:span text:style-name="highlight_co2">#define<text:tab/><text:tab/>SEG2<text:tab/><text:tab/>PORTA.F7</text:span><text:line-break/><text:span text:style-name="highlight_co2">#define<text:tab/><text:tab/>SEG3<text:tab/><text:tab/>PORTA.F0</text:span><text:line-break/><text:span text:style-name="highlight_co2">#define<text:tab/><text:tab/>SEG4<text:tab/><text:tab/>PORTA.F1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SW<text:tab/>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seg_flg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ot<text:span text:style-name="highlight_sy0">;</text:span><text:line-break/><text:span text:style-name="highlight_kw4">short</text:span><text:tab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７ＳＥＧ（４桁）点灯処理 </text:span><text:line-break/><text:tab/><text:tab/><text:span text:style-name="highlight_kw1">switch</text:span> <text:span text:style-name="highlight_br0">(</text:span>seg_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eg_flg <text:span text:style-name="highlight_sy0">=</text:span> <text:span text:style-name="highlight_nu0">1</text:span><text:span text:style-name="highlight_sy0">;</text:span><text:line-break/><text:tab/><text:tab/><text:tab/>SEG4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&amp;</text:span> <text:span text:style-name="highlight_nu6">0b11011111</text:span> <text:span text:style-name="highlight_sy0">:</text:span> tbl<text:span text:style-name="highlight_br0">[</text:span>data1<text:span text:style-name="highlight_br0">]</text:span><text:span text:style-name="highlight_sy0">;</text:span><text:line-break/><text:tab/><text:tab/><text:tab/>SEG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eg_flg <text:span text:style-name="highlight_sy0">=</text:span> <text:span text:style-name="highlight_nu0">2</text:span><text:span text:style-name="highlight_sy0">;</text:span><text:line-break/><text:tab/><text:tab/><text:tab/>SEG1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tab/><text:tab/><text:tab/>SEG2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eg_flg <text:span text:style-name="highlight_sy0">=</text:span> <text:span text:style-name="highlight_nu0">3</text:span><text:span text:style-name="highlight_sy0">;</text:span><text:line-break/><text:tab/><text:tab/><text:tab/>SEG2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tab/><text:tab/><text:tab/>SEG3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eg_flg <text:span text:style-name="highlight_sy0">=</text:span> <text:span text:style-name="highlight_nu0">0</text:span><text:span text:style-name="highlight_sy0">;</text:span><text:line-break/><text:tab/><text:tab/><text:tab/>SEG3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4</text:span><text:span text:style-name="highlight_br0">)</text:span> <text:span text:style-name="highlight_sy0">?</text:span> tbl<text:span text:style-name="highlight_br0">[</text:span>data4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4<text:span text:style-name="highlight_br0">]</text:span><text:span text:style-name="highlight_sy0">;</text:span><text:line-break/><text:tab/><text:tab/><text:tab/>SEG4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da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dat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at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double</text:span><text:tab/>dat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10100</text:span><text:span text:style-name="highlight_sy0">;</text:span><text:tab/><text:tab/><text:span text:style-name="highlight_co1">// Ａ／Ｄ変換を使用する。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E2</text:span><text:span text:style-name="highlight_sy0">;</text:span><text:tab/><text:span text:style-name="highlight_co1">// 5msec...(1÷8000000)*4*8*1250</text:span><text:line-break/><text:tab/>CCPR1H <text:span text:style-name="highlight_sy0">=</text:span> <text:span text:style-name="highlight_nu12">0x04</text:span><text:span text:style-name="highlight_sy0">;</text:span><text:tab/><text:span text:style-name="highlight_co1">// </text:span><text:line-break/><text:tab/><text:span text:style-name="highlight_co1">//</text:span><text:line-break/><text:tab/>SEG1 <text:span text:style-name="highlight_sy0">=</text:span> OFF<text:span text:style-name="highlight_sy0">;</text:span><text:line-break/><text:tab/>SEG2 <text:span text:style-name="highlight_sy0">=</text:span> OFF<text:span text:style-name="highlight_sy0">;</text:span><text:line-break/><text:tab/>SEG3 <text:span text:style-name="highlight_sy0">=</text:span> OFF<text:span text:style-name="highlight_sy0">;</text:span><text:line-break/><text:tab/>SEG4 <text:span text:style-name="highlight_sy0">=</text:span> OFF<text:span text:style-name="highlight_sy0">;</text:span><text:line-break/><text:tab/>seg_flg <text:span text:style-name="highlight_sy0">=</text:span> <text:span text:style-name="highlight_nu0">0</text:span><text:span text:style-name="highlight_sy0">;</text:span><text:line-break/><text:tab/>data1 <text:span text:style-name="highlight_sy0">=</text:span> SPACE<text:span text:style-name="highlight_sy0">;</text:span><text:line-break/><text:tab/>data2 <text:span text:style-name="highlight_sy0">=</text:span> SPACE<text:span text:style-name="highlight_sy0">;</text:span><text:line-break/><text:tab/>data3 <text:span text:style-name="highlight_sy0">=</text:span> SPACE<text:span text:style-name="highlight_sy0">;</text:span><text:line-break/><text:tab/>data4 <text:span text:style-name="highlight_sy0">=</text:span> SPACE<text:span text:style-name="highlight_sy0">;</text:span><text:line-break/><text:tab/>dot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tab/>dat <text:span text:style-name="highlight_sy0">=</text:span> <text:span text:style-name="highlight_br0">(</text:span>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4140625</text:span><text:span text:style-name="highlight_br0">)</text:span> <text:span text:style-name="highlight_sy0">*</text:span> <text:span text:style-name="highlight_nu16">11.0</text:span><text:span text:style-name="highlight_sy0">;</text:span><text:line-break/><text:tab/><text:tab/><text:tab/>WordToStr<text:span text:style-name="highlight_br0">(</text:span>dat<text:span text:style-name="highlight_sy0">,</text:span> buf<text:span text:style-name="highlight_br0">)</text:span><text:span text:style-name="highlight_sy0">;</text:span><text:line-break/><text:tab/><text:tab/><text:tab/>dot <text:span text:style-name="highlight_sy0">=</text:span> <text:span text:style-name="highlight_nu0">2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0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dat <text:span text:style-name="highlight_sy0">=</text:span> measurement<text:span text:style-name="highlight_br0">(</text:span><text:span text:style-name="highlight_nu0">4</text:span><text:span text:style-name="highlight_br0">)</text:span><text:span text:style-name="highlight_sy0">;</text:span><text:line-break/><text:tab/><text:tab/><text:tab/>dat <text:span text:style-name="highlight_sy0">=</text:span> <text:span text:style-name="highlight_br0">(</text:span>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1.0</text:span><text:span text:style-name="highlight_sy0">;</text:span> <text:line-break/><text:tab/><text:tab/><text:tab/>WordToStr<text:span text:style-name="highlight_br0">(</text:span>dat<text:span text:style-name="highlight_sy0">,</text:span> buf<text:span text:style-name="highlight_br0">)</text:span><text:span text:style-name="highlight_sy0">;</text:span><text:line-break/><text:tab/><text:tab/><text:tab/>dot <text:span text:style-name="highlight_sy0">=</text:span> <text:span text:style-name="highlight_nu0">1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をしました。
電源は、単三電池2本です。
<draw:frame draw:style-name="media" draw:name="4" text:anchor-type="as-char" draw:z-index="4" svg:width="13.229166666667cm" svg:height="9.921875cm"><draw:image xlink:href="Pictures/e113f6b1306b4ea35309610a145f6bdb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8321d4443ebb6c99cbeef43a355083b6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b0c804118d8e0e8fe075315936028af.png" xlink:type="simple" xlink:show="embed" xlink:actuate="onLoad"/></draw:frame></text:p>
      <text:p text:style-name="Text_20_body">負荷:22Ω
検出抵抗:1Ω
<draw:frame draw:style-name="media" draw:name="7" text:anchor-type="as-char" draw:z-index="7" svg:width="13.229166666667cm" svg:height="9.921875cm"><draw:image xlink:href="Pictures/87a0df6123194c77fcadffd026cc27dc.png" xlink:type="simple" xlink:show="embed" xlink:actuate="onLoad"/></draw:frame></text:p>
      <text:p text:style-name="Text_20_body">左側:1.0V入力
右側:41mA(計算上は、43mA)
<draw:frame draw:style-name="media" draw:name="8" text:anchor-type="as-char" draw:z-index="8" svg:width="9.525cm" style:rel-width="100%" svg:height="7.14375cm" style:rel-height="scale"><draw:image xlink:href="Pictures/8db81a983efe97c285fc5736b232e873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1a15bbacd3a4d92347b317025f74ce7.png" xlink:type="simple" xlink:show="embed" xlink:actuate="onLoad"/></draw:frame></text:p>
      <text:p text:style-name="Text_20_body">左側:3.0V入力
右側:126mA(計算上は、130mA)
<draw:frame draw:style-name="media" draw:name="10" text:anchor-type="as-char" draw:z-index="10" svg:width="9.525cm" style:rel-width="100%" svg:height="7.14375cm" style:rel-height="scale"><draw:image xlink:href="Pictures/1dd7c5146e7cf2eef7afdcbf36abcfff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e40aea39cdeaee25cb70392a0c5861a4.png" xlink:type="simple" xlink:show="embed" xlink:actuate="onLoad"/></draw:frame></text:p>
      <text:p text:style-name="Text_20_body">左側:5.0V入力
右側:212mA(計算上は、217mA)
<draw:frame draw:style-name="media" draw:name="12" text:anchor-type="as-char" draw:z-index="12" svg:width="9.525cm" style:rel-width="100%" svg:height="7.14375cm" style:rel-height="scale"><draw:image xlink:href="Pictures/6cb62a287088b9f3d257761bf5dd66a6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090904a2074a55b9e2e0b0184e3604e2.png" xlink:type="simple" xlink:show="embed" xlink:actuate="onLoad"/></draw:frame></text:p>
      <text:p text:style-name="Text_20_body">左側:10.0V入力
右側:428mA(計算上は、435mA)
<draw:frame draw:style-name="media" draw:name="14" text:anchor-type="as-char" draw:z-index="14" svg:width="9.525cm" style:rel-width="100%" svg:height="7.14375cm" style:rel-height="scale"><draw:image xlink:href="Pictures/b53fa32f577b7f98c4ad7cf2fd7125a8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becd2c8bdbb22a1d0a8234d0a31235d3.png" xlink:type="simple" xlink:show="embed" xlink:actuate="onLoad"/></draw:frame></text:p>
      <text:p text:style-name="Text_20_body">如何ですか?
単三電池2本+7セグ(4桁)なので、かなりコンパクトに仕上がるのではと思っています。</text:p>
      <text:p text:style-name="Text_20_body">電圧と電流の表示は、精度(分解能)を考慮すると、
電圧表示:100mV単位
電流表示:10mA単位
にするほうが望ましいですね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17:07</meta:creation-date>
    <dc:creator>Generated</dc:creator>
    <dc:date>2026-09-14T01::17:07</dc:date>
    <dc:language>en-US</dc:language>
    <meta:editing-cycles>1</meta:editing-cycles>
    <meta:editing-duration>PT0S</meta:editing-duration>
    <dc:title>elechobby:picdic:pic16f88:111</dc:title>
  </office:meta>
</office:document-meta>
</file>