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8228d4303ce6352346fc0b4fcef927.png"/>
  <manifest:file-entry manifest:media-type="image/png" manifest:full-path="Pictures/8c4f37ce8311d93291817369d823e2ff.png"/>
  <manifest:file-entry manifest:media-type="image/png" manifest:full-path="Pictures/f595ee7488f04a3d251b1e7f932d6e69.png"/>
  <manifest:file-entry manifest:media-type="image/png" manifest:full-path="Pictures/b0138b2a8371262f68dcf7547544a849.png"/>
  <manifest:file-entry manifest:media-type="image/png" manifest:full-path="Pictures/6835b231829ffe2209c1a817089d9803.png"/>
  <manifest:file-entry manifest:media-type="image/png" manifest:full-path="Pictures/e3b9dca457157f0a29734c02c3fbf3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2"/><text:bookmark-start text:name="__RefHeading___ミニ温度計_7セグ表示_1"/><text:bookmark-start text:name="ミニ温度計_7セグ表示"/>ミニ温度計(7セグ表示)<text:bookmark-end text:name="__RefHeading___ミニ温度計_7セグ表示_1"/><text:bookmark-end text:name="ミニ温度計_7セグ表示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迄に、温度に関する物を、多数製作してきました。</text:p>
      <text:list text:style-name="List_20_1" text:continue-numbering="false">
        <text:list-item>
          <text:p text:style-name="List_20_1_Content_First"> 温度データロガー…「S8100B」、-40℃~+100℃、シリアルデータ出力</text:p>
        </text:list-item>
        <text:list-item>
          <text:p text:style-name="List_20_1_Content"> 温度データロガーV2…「LM60」、-25℃~+99℃、EEPROM出力</text:p>
        </text:list-item>
        <text:list-item>
          <text:p text:style-name="List_20_1_Content"> 温度データロガーV3…「LM60」、-25℃~+99℃、EEPROM出力</text:p>
        </text:list-item>
        <text:list-item>
          <text:p text:style-name="List_20_1_Content_Last"> 温度計(温度制御機能付き)…「LM35DZ」、0℃~+100℃、リレー出力、LCD表示</text:p>
        </text:list-item>
      </text:list>
      <text:p text:style-name="Text_20_body">今回は、出来るだけコンパクトを目指して、製作してみました。</text:p>
      <text:list text:style-name="List_20_1" text:continue-numbering="false">
        <text:list-item>
          <text:p text:style-name="List_20_1_Content_First"> 温度センサー:LM61CIZ</text:p>
        </text:list-item>
        <text:list-item>
          <text:p text:style-name="List_20_1_Content"> 測定範囲:-30℃~+100℃</text:p>
        </text:list-item>
        <text:list-item>
          <text:p text:style-name="List_20_1_Content"> 温度係数:+10mV/℃</text:p>
        </text:list-item>
        <text:list-item>
          <text:p text:style-name="List_20_1_Content"> 結果表示:7セグ(3桁)、小数点第一位まで表示(例“12.3“)</text:p>
        </text:list-item>
        <text:list-item>
          <text:p text:style-name="List_20_1_Content"> 測定精度:2.44mV(0.41℃)</text:p>
        </text:list-item>
        <text:list-item>
          <text:p text:style-name="List_20_1_Content_Last"> 電源:単三電池2本(3V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ダイナミック点灯の基本的な原理は、ミニ周波数カウンタ(kHz表示)を参照してください。
電源電圧の設定については、ミニ電圧&amp;電流計(7セグ表示)を参照してください。</text:p>
      <text:p text:style-name="Text_20_body">&lt;温度の測定&gt;</text:p>
      <text:list text:style-name="Numbering_20_1" text:continue-numbering="false">
        <text:list-item>
          <text:p text:style-name="Numbering_20_1_Content_First"> 温度センサーの出力電圧を、A/D変換で1000回測定し、平均電圧(V1)を求める。</text:p>
        </text:list-item>
        <text:list-item>
          <text:p text:style-name="Numbering_20_1_Content"> 電圧(V1)データを、温度データに変換する。<text:line-break/>温度=((V1 - 300mV) ÷ 10mV) - 30℃</text:p>
        </text:list-item>
        <text:list-item>
          <text:p text:style-name="Numbering_20_1_Content"> 温度データが、マイナスであれば、LEDを点灯させる。</text:p>
        </text:list-item>
        <text:list-item>
          <text:p text:style-name="Numbering_20_1_Content"> 温度データを、7セグ(3桁)に表示する。</text:p>
        </text:list-item>
        <text:list-item>
          <text:p text:style-name="Numbering_20_1_Content_Last"> 1.へ戻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8b8228d4303ce6352346fc0b4fcef927.png" xlink:type="simple" xlink:show="embed" xlink:actuate="onLoad"/></draw:frame>
<draw:frame draw:style-name="media" draw:name="1" text:anchor-type="as-char" draw:z-index="1" svg:width="" svg:rel-width="100%" svg:height="0cm"><draw:image xlink:href="Pictures/8c4f37ce8311d93291817369d823e2ff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ポート       </text:p>
          </table:table-cell>
          <table:table-cell office:value-type="string" table:style-name="tableheader">
            <text:p text:style-name="Table_20_Heading"> 7SEG  </text:p>
          </table:table-cell>
        </table:table-row>
        <table:table-row>
          <table:table-cell office:value-type="string" table:style-name="tablecell">
            <text:p text:style-name="tablealignleft"> PORTB(0)  </text:p>
          </table:table-cell>
          <table:table-cell office:value-type="string" table:style-name="tablecell">
            <text:p text:style-name="tablealignleft"> E     </text:p>
          </table:table-cell>
        </table:table-row>
        <table:table-row>
          <table:table-cell office:value-type="string" table:style-name="tablecell">
            <text:p text:style-name="tablealignleft"> PORTB(1)  </text:p>
          </table:table-cell>
          <table:table-cell office:value-type="string" table:style-name="tablecell">
            <text:p text:style-name="tablealignleft"> D     </text:p>
          </table:table-cell>
        </table:table-row>
        <table:table-row>
          <table:table-cell office:value-type="string" table:style-name="tablecell">
            <text:p text:style-name="tablealignleft"> PORTB(2)  </text:p>
          </table:table-cell>
          <table:table-cell office:value-type="string" table:style-name="tablecell">
            <text:p text:style-name="tablealignleft"> dp    </text:p>
          </table:table-cell>
        </table:table-row>
        <table:table-row>
          <table:table-cell office:value-type="string" table:style-name="tablecell">
            <text:p text:style-name="tablealignleft"> PORTB(3)  </text:p>
          </table:table-cell>
          <table:table-cell office:value-type="string" table:style-name="tablecell">
            <text:p text:style-name="tablealignleft"> C     </text:p>
          </table:table-cell>
        </table:table-row>
        <table:table-row>
          <table:table-cell office:value-type="string" table:style-name="tablecell">
            <text:p text:style-name="tablealignleft"> PORTB(4)  </text:p>
          </table:table-cell>
          <table:table-cell office:value-type="string" table:style-name="tablecell">
            <text:p text:style-name="tablealignleft"> B     </text:p>
          </table:table-cell>
        </table:table-row>
        <table:table-row>
          <table:table-cell office:value-type="string" table:style-name="tablecell">
            <text:p text:style-name="tablealignleft"> PORTB(5)  </text:p>
          </table:table-cell>
          <table:table-cell office:value-type="string" table:style-name="tablecell">
            <text:p text:style-name="tablealignleft"> F     </text:p>
          </table:table-cell>
        </table:table-row>
        <table:table-row>
          <table:table-cell office:value-type="string" table:style-name="tablecell">
            <text:p text:style-name="tablealignleft"> PORTB(6)  </text:p>
          </table:table-cell>
          <table:table-cell office:value-type="string" table:style-name="tablecell">
            <text:p text:style-name="tablealignleft"> A     </text:p>
          </table:table-cell>
        </table:table-row>
        <table:table-row>
          <table:table-cell office:value-type="string" table:style-name="tablecell">
            <text:p text:style-name="tablealignleft"> PORTB(7)  </text:p>
          </table:table-cell>
          <table:table-cell office:value-type="string" table:style-name="tablecell">
            <text:p text:style-name="tablealignleft"> G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ポート       </text:p>
          </table:table-cell>
          <table:table-cell office:value-type="string" table:style-name="tableheader">
            <text:p text:style-name="Table_20_Heading"> DIG(SEG)  </text:p>
          </table:table-cell>
        </table:table-row>
        <table:table-row>
          <table:table-cell office:value-type="string" table:style-name="tablecell">
            <text:p text:style-name="tablealignleft"> PORTA(0)  </text:p>
          </table:table-cell>
          <table:table-cell office:value-type="string" table:style-name="tablecell">
            <text:p text:style-name="tablealignleft"> DIG1      </text:p>
          </table:table-cell>
        </table:table-row>
        <table:table-row>
          <table:table-cell office:value-type="string" table:style-name="tablecell">
            <text:p text:style-name="tablealignleft"> PORTA(7)  </text:p>
          </table:table-cell>
          <table:table-cell office:value-type="string" table:style-name="tablecell">
            <text:p text:style-name="tablealignleft"> DIG2      </text:p>
          </table:table-cell>
        </table:table-row>
        <table:table-row>
          <table:table-cell office:value-type="string" table:style-name="tablecell">
            <text:p text:style-name="tablealignleft"> PORTA(6)  </text:p>
          </table:table-cell>
          <table:table-cell office:value-type="string" table:style-name="tablecell">
            <text:p text:style-name="tablealignleft"> DIG3      </text:p>
          </table:table-cell>
        </table:table-row>
      </table:table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ミニ温度計（７セグ表示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DATA0<text:tab/><text:tab/>0b01111011</text:span><text:line-break/><text:span text:style-name="highlight_co2">#define<text:tab/><text:tab/>DATA1<text:tab/><text:tab/>0b00011000</text:span><text:line-break/><text:span text:style-name="highlight_co2">#define<text:tab/><text:tab/>DATA2<text:tab/><text:tab/>0b11010011</text:span><text:line-break/><text:span text:style-name="highlight_co2">#define<text:tab/><text:tab/>DATA3<text:tab/><text:tab/>0b11011010</text:span><text:line-break/><text:span text:style-name="highlight_co2">#define<text:tab/><text:tab/>DATA4<text:tab/><text:tab/>0b10111000</text:span><text:line-break/><text:span text:style-name="highlight_co2">#define<text:tab/><text:tab/>DATA5<text:tab/><text:tab/>0b11101010</text:span><text:line-break/><text:span text:style-name="highlight_co2">#define<text:tab/><text:tab/>DATA6<text:tab/><text:tab/>0b11101011</text:span><text:line-break/><text:span text:style-name="highlight_co2">#define<text:tab/><text:tab/>DATA7<text:tab/><text:tab/>0b01111000</text:span><text:line-break/><text:span text:style-name="highlight_co2">#define<text:tab/><text:tab/>DATA8<text:tab/><text:tab/>0b11111011</text:span><text:line-break/><text:span text:style-name="highlight_co2">#define<text:tab/><text:tab/>DATA9<text:tab/><text:tab/>0b11111010</text:span><text:line-break/><text:span text:style-name="highlight_co2">#define<text:tab/><text:tab/>DATA_SPACE<text:tab/>0b00000000</text:span><text:line-break/> <text:line-break/><text:span text:style-name="highlight_co2">#define<text:tab/><text:tab/>SPACE<text:tab/><text:tab/>10</text:span><text:line-break/> <text:line-break/><text:span text:style-name="highlight_co2">#define<text:tab/><text:tab/>NON_SEG<text:tab/><text:tab/>0b00000000</text:span><text:line-break/><text:span text:style-name="highlight_co2">#define<text:tab/><text:tab/>SEG1<text:tab/><text:tab/>PORTA.F0</text:span><text:line-break/><text:span text:style-name="highlight_co2">#define<text:tab/><text:tab/>SEG2<text:tab/><text:tab/>PORTA.F7</text:span><text:line-break/><text:span text:style-name="highlight_co2">#define<text:tab/><text:tab/>SEG3<text:tab/><text:tab/>PORTA.F6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2">#define<text:tab/><text:tab/>LED<text:tab/><text:tab/><text:tab/>PORTA.F1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seg_flg<text:span text:style-name="highlight_sy0">,</text:span> data1<text:span text:style-name="highlight_sy0">,</text:span> data2<text:span text:style-name="highlight_sy0">,</text:span> data3<text:span text:style-name="highlight_sy0">,</text:span> dot<text:span text:style-name="highlight_sy0">;</text:span><text:line-break/><text:span text:style-name="highlight_kw4">short</text:span><text:tab/>tbl<text:span text:style-name="highlight_br0">[</text:span><text:span text:style-name="highlight_nu0">11</text:span><text:span text:style-name="highlight_br0">]</text:span> <text:span text:style-name="highlight_sy0">=</text:span> <text:span text:style-name="highlight_br0">{</text:span>DATA0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ATA5<text:span text:style-name="highlight_sy0">,</text:span> DATA6<text:span text:style-name="highlight_sy0">,</text:span> DATA7<text:span text:style-name="highlight_sy0">,</text:span> DATA8<text:span text:style-name="highlight_sy0">,</text:span> DATA9<text:span text:style-name="highlight_sy0">,</text:span> DATA_SPACE<text:span text:style-name="highlight_br0">}</text:span>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７ＳＥＧ（３桁）点灯処理 </text:span><text:line-break/><text:tab/><text:tab/><text:span text:style-name="highlight_kw1">switch</text:span> <text:span text:style-name="highlight_br0">(</text:span>seg_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seg_flg <text:span text:style-name="highlight_sy0">=</text:span> <text:span text:style-name="highlight_nu0">1</text:span><text:span text:style-name="highlight_sy0">;</text:span><text:line-break/><text:tab/><text:tab/><text:tab/>SEG3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1</text:span><text:span text:style-name="highlight_br0">)</text:span> <text:span text:style-name="highlight_sy0">?</text:span> tbl<text:span text:style-name="highlight_br0">[</text:span>data1<text:span text:style-name="highlight_br0">]</text:span> <text:span text:style-name="highlight_sy0">|</text:span> <text:span text:style-name="highlight_nu6">0b00000100</text:span> <text:span text:style-name="highlight_sy0">:</text:span> tbl<text:span text:style-name="highlight_br0">[</text:span>data1<text:span text:style-name="highlight_br0">]</text:span><text:span text:style-name="highlight_sy0">;</text:span><text:line-break/><text:tab/><text:tab/><text:tab/>SEG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seg_flg <text:span text:style-name="highlight_sy0">=</text:span> <text:span text:style-name="highlight_nu0">2</text:span><text:span text:style-name="highlight_sy0">;</text:span><text:line-break/><text:tab/><text:tab/><text:tab/>SEG1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2</text:span><text:span text:style-name="highlight_br0">)</text:span> <text:span text:style-name="highlight_sy0">?</text:span> tbl<text:span text:style-name="highlight_br0">[</text:span>data2<text:span text:style-name="highlight_br0">]</text:span> <text:span text:style-name="highlight_sy0">|</text:span> <text:span text:style-name="highlight_nu6">0b00000100</text:span> <text:span text:style-name="highlight_sy0">:</text:span><text:s text:c="2"/>tbl<text:span text:style-name="highlight_br0">[</text:span>data2<text:span text:style-name="highlight_br0">]</text:span><text:span text:style-name="highlight_sy0">;</text:span><text:line-break/><text:tab/><text:tab/><text:tab/>SEG2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seg_flg <text:span text:style-name="highlight_sy0">=</text:span> <text:span text:style-name="highlight_nu0">0</text:span><text:span text:style-name="highlight_sy0">;</text:span><text:line-break/><text:tab/><text:tab/><text:tab/>SEG2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3</text:span><text:span text:style-name="highlight_br0">)</text:span> <text:span text:style-name="highlight_sy0">?</text:span> tbl<text:span text:style-name="highlight_br0">[</text:span>data3<text:span text:style-name="highlight_br0">]</text:span> <text:span text:style-name="highlight_sy0">|</text:span> <text:span text:style-name="highlight_nu6">0b00000100</text:span> <text:span text:style-name="highlight_sy0">:</text:span><text:s text:c="2"/>tbl<text:span text:style-name="highlight_br0">[</text:span>data3<text:span text:style-name="highlight_br0">]</text:span><text:span text:style-name="highlight_sy0">;</text:span><text:line-break/><text:tab/><text:tab/><text:tab/>SEG3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da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co1">//</text:span><text:line-break/><text:tab/>dat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dat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<text:tab/><text:span text:style-name="highlight_kw4">static</text:span><text:tab/><text:span text:style-name="highlight_kw4">double</text:span><text:tab/>dat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11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00000</text:span><text:span text:style-name="highlight_sy0">;</text:span><text:tab/><text:span text:style-name="highlight_co1">// クロックを4Mhzに設定する。 </text:span><text:line-break/><text:tab/>ANSEL <text:span text:style-name="highlight_sy0">=</text:span> <text:span text:style-name="highlight_nu6">0b00000100</text:span><text:span text:style-name="highlight_sy0">;</text:span><text:tab/><text:tab/><text:span text:style-name="highlight_co1">// Ａ／Ｄ変換を使用する。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71</text:span><text:span text:style-name="highlight_sy0">;</text:span><text:tab/><text:span text:style-name="highlight_co1">// 5msec...(1÷4000000)*4*8*625</text:span><text:line-break/><text:tab/>CCPR1H <text:span text:style-name="highlight_sy0">=</text:span> <text:span text:style-name="highlight_nu12">0x02</text:span><text:span text:style-name="highlight_sy0">;</text:span><text:tab/><text:span text:style-name="highlight_co1">// </text:span><text:line-break/><text:tab/><text:span text:style-name="highlight_co1">//</text:span><text:line-break/><text:tab/>SEG1 <text:span text:style-name="highlight_sy0">=</text:span> OFF<text:span text:style-name="highlight_sy0">;</text:span><text:line-break/><text:tab/>SEG2 <text:span text:style-name="highlight_sy0">=</text:span> OFF<text:span text:style-name="highlight_sy0">;</text:span><text:line-break/><text:tab/>SEG3 <text:span text:style-name="highlight_sy0">=</text:span> OFF<text:span text:style-name="highlight_sy0">;</text:span><text:line-break/><text:tab/>seg_flg <text:span text:style-name="highlight_sy0">=</text:span> <text:span text:style-name="highlight_nu0">0</text:span><text:span text:style-name="highlight_sy0">;</text:span><text:line-break/><text:tab/>data1 <text:span text:style-name="highlight_sy0">=</text:span> SPACE<text:span text:style-name="highlight_sy0">;</text:span><text:line-break/><text:tab/>data2 <text:span text:style-name="highlight_sy0">=</text:span> SPACE<text:span text:style-name="highlight_sy0">;</text:span><text:line-break/><text:tab/>data3 <text:span text:style-name="highlight_sy0">=</text:span> SPACE<text:span text:style-name="highlight_sy0">;</text:span><text:line-break/><text:tab/>dot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dat <text:span text:style-name="highlight_sy0">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dat <text:span text:style-name="highlight_sy0">=</text:span> <text:span text:style-name="highlight_br0">(</text:span>dat <text:span text:style-name="highlight_sy0">/</text:span> <text:span text:style-name="highlight_nu16">1000.0</text:span><text:span text:style-name="highlight_br0">)</text:span> <text:span text:style-name="highlight_sy0">*</text:span> <text:span text:style-name="highlight_nu16">2.4365234375</text:span><text:span text:style-name="highlight_sy0">;</text:span><text:tab/><text:span text:style-name="highlight_co1">//2.495V/1024...TL431</text:span><text:line-break/><text:tab/><text:tab/>dat <text:span text:style-name="highlight_sy0">=</text:span> <text:span text:style-name="highlight_br0">(</text:span><text:span text:style-name="highlight_br0">(</text:span><text:span text:style-name="highlight_br0">(</text:span>dat <text:span text:style-name="highlight_sy0">-</text:span> <text:span text:style-name="highlight_nu16">300.0</text:span><text:span text:style-name="highlight_br0">)</text:span> <text:span text:style-name="highlight_sy0">/</text:span> <text:span text:style-name="highlight_nu16">10.0</text:span><text:span text:style-name="highlight_br0">)</text:span> <text:span text:style-name="highlight_sy0">-</text:span> <text:span text:style-name="highlight_nu16">30.0</text:span><text:span text:style-name="highlight_br0">)</text:span> <text:span text:style-name="highlight_sy0">*</text:span> <text:span text:style-name="highlight_nu16">10.0</text:span><text:span text:style-name="highlight_sy0">;</text:span><text:line-break/><text:tab/><text:tab/>IntToStr<text:span text:style-name="highlight_br0">(</text:span>dat<text:span text:style-name="highlight_sy0">,</text:span> buf<text:span text:style-name="highlight_br0">)</text:span><text:span text:style-name="highlight_sy0">;</text:span><text:line-break/><text:tab/><text:tab/>dot <text:span text:style-name="highlight_sy0">=</text:span> <text:span text:style-name="highlight_nu0">2</text:span><text:span text:style-name="highlight_sy0">;</text:span><text:line-break/><text:tab/><text:tab/><text:span text:style-name="highlight_kw1">if</text:span> <text:span text:style-name="highlight_br0">(</text:span>dat <text:span text:style-name="highlight_sy0">&lt;</text:span> <text:span text:style-name="highlight_nu0">0</text:span><text:span text:style-name="highlight_br0">)</text:span><text:line-break/><text:tab/><text:tab/><text:tab/>LED <text:span text:style-name="highlight_sy0">=</text:span> ON<text:span text:style-name="highlight_sy0">;</text:span><text:line-break/><text:tab/><text:tab/><text:span text:style-name="highlight_kw1">else</text:span><text:line-break/><text:tab/><text:tab/><text:tab/>LED <text:span text:style-name="highlight_sy0">=</text:span> OFF<text:span text:style-name="highlight_sy0">;</text:span><text:line-break/><text:tab/><text:tab/>data1 <text:span text:style-name="highlight_sy0">=</text:span> <text:span text:style-name="highlight_br0">(</text:span>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||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<text:span text:style-name="highlight_br0">)</text:span><text:span text:style-name="highlight_br0">)</text:span> <text:span text:style-name="highlight_sy0">?</text:span> SPACE <text:span text:style-name="highlight_sy0">:</text:span> buf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data2 <text:span text:style-name="highlight_sy0">=</text:span> <text:span text:style-name="highlight_br0">(</text:span>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||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-'</text:span><text:span text:style-name="highlight_br0">)</text:span><text:span text:style-name="highlight_br0">)</text:span> <text:span text:style-name="highlight_sy0">?</text:span> SPACE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data3 <text:span text:style-name="highlight_sy0">=</text:span> <text:span text:style-name="highlight_br0">(</text:span>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||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-'</text:span><text:span text:style-name="highlight_br0">)</text:span><text:span text:style-name="highlight_br0">)</text:span> <text:span text:style-name="highlight_sy0">?</text:span> SPACE <text:span text:style-name="highlight_sy0">:</text:span> buf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f595ee7488f04a3d251b1e7f932d6e69.png" xlink:type="simple" xlink:show="embed" xlink:actuate="onLoad"/></draw:frame></text:p>
      <text:p text:style-name="Text_20_body">左側:A/D変換用の基準電圧(2.5V)を得るための、シャントレギュレータ(JRC431)です。
右側:温度センサー(LM61CIZ)です。
<draw:frame draw:style-name="media" draw:name="3" text:anchor-type="as-char" draw:z-index="3" svg:width="9.525cm" style:rel-width="100%" svg:height="7.14375cm" style:rel-height="scale"><draw:image xlink:href="Pictures/b0138b2a8371262f68dcf7547544a849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6835b231829ffe2209c1a817089d9803.png" xlink:type="simple" xlink:show="embed" xlink:actuate="onLoad"/></draw:frame></text:p>
      <text:p text:style-name="Text_20_body">私の作業小屋の温度を、測定してみました。
<draw:frame draw:style-name="media" draw:name="5" text:anchor-type="as-char" draw:z-index="5" svg:width="13.229166666667cm" svg:height="9.921875cm"><draw:image xlink:href="Pictures/e3b9dca457157f0a29734c02c3fbf328.png" xlink:type="simple" xlink:show="embed" xlink:actuate="onLoad"/></draw:frame></text:p>
      <text:p text:style-name="Text_20_body">如何ですか?
蛇の目基板に実装すれば、かなりコンパクトに仕上がると思い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3::10:52</meta:creation-date>
    <dc:creator>Generated</dc:creator>
    <dc:date>2026-09-14T13::10:52</dc:date>
    <dc:language>en-US</dc:language>
    <meta:editing-cycles>1</meta:editing-cycles>
    <meta:editing-duration>PT0S</meta:editing-duration>
    <dc:title>elechobby:picdic:pic16f88:112</dc:title>
  </office:meta>
</office:document-meta>
</file>