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f94a6ac89ee19c4715b87e0aad57f8.png"/>
  <manifest:file-entry manifest:media-type="image/png" manifest:full-path="Pictures/185ea9c41e2da9f71570f6b324f1568b.png"/>
  <manifest:file-entry manifest:media-type="image/png" manifest:full-path="Pictures/575c20a354eeef79b370ae507e0e1722.png"/>
  <manifest:file-entry manifest:media-type="image/png" manifest:full-path="Pictures/c537e4f4a15c55e6cc23111d75f6ffcb.png"/>
  <manifest:file-entry manifest:media-type="image/png" manifest:full-path="Pictures/b4533f804b8ae1e0b57ccd87a2d87127.png"/>
  <manifest:file-entry manifest:media-type="image/png" manifest:full-path="Pictures/5ab3338f6d2b7f050866ffb4869c05c3.png"/>
  <manifest:file-entry manifest:media-type="image/png" manifest:full-path="Pictures/a214ee1c70c8db7b1292e2430f46505e.png"/>
  <manifest:file-entry manifest:media-type="image/png" manifest:full-path="Pictures/d3486ad4699d780460df8d596c51ef5d.png"/>
  <manifest:file-entry manifest:media-type="image/png" manifest:full-path="Pictures/648890698c1fc081e235fed09ad391bd.png"/>
  <manifest:file-entry manifest:media-type="image/png" manifest:full-path="Pictures/33cb68141080486cf32dd4a95f210bf8.png"/>
  <manifest:file-entry manifest:media-type="image/png" manifest:full-path="Pictures/200bb53ab4558988a7e626b979c00415.png"/>
  <manifest:file-entry manifest:media-type="image/png" manifest:full-path="Pictures/d0f69dd86dca8cca14d7bcddf207d7d8.png"/>
  <manifest:file-entry manifest:media-type="image/png" manifest:full-path="Pictures/40dac9a050db7ba8b80e135b237e81a5.png"/>
  <manifest:file-entry manifest:media-type="image/png" manifest:full-path="Pictures/eb95a7431b185a638330b98e539922ad.png"/>
  <manifest:file-entry manifest:media-type="image/png" manifest:full-path="Pictures/8ed1c588cf98fefdf75e22a51266f06c.png"/>
  <manifest:file-entry manifest:media-type="image/png" manifest:full-path="Pictures/9a49510aa1996328181d33fe8b0d7a40.png"/>
  <manifest:file-entry manifest:media-type="image/png" manifest:full-path="Pictures/8dcbccc2eb50cbbe7103356e185d7b9f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3"/><text:bookmark-start text:name="__RefHeading___超音波距離計v2_1"/><text:bookmark-start text:name="超音波距離計v2"/>超音波距離計V2<text:bookmark-end text:name="__RefHeading___超音波距離計v2_1"/><text:bookmark-end text:name="超音波距離計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超音波人体検出ユニットV1を製作しましたが、今回は、人体に特化せずに、超音波を反射する物体
までの距離を測るユニットを製作しました。</text:p>
      <text:p text:style-name="Text_20_body">&lt;仕様&gt;</text:p>
      <text:list text:style-name="List_20_1" text:continue-numbering="false">
        <text:list-item>
          <text:p text:style-name="List_20_1_Content_First"> 測定距離は、40cm~4mとする。</text:p>
        </text:list-item>
        <text:list-item>
          <text:p text:style-name="List_20_1_Content_Last"> 精度は、cm単位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センサーには、日本セラミック社製の超音波センサ(送信:T40-16、受信:R40-16)を使用します。
【超音波センサの仕様】</text:p>
      <text:list text:style-name="List_20_1" text:continue-numbering="false">
        <text:list-item>
          <text:p text:style-name="List_20_1_Content_First"> 中心周波数:40±7kHz</text:p>
        </text:list-item>
        <text:list-item>
          <text:p text:style-name="List_20_1_Content"> 音圧レベル:115dBmin</text:p>
        </text:list-item>
        <text:list-item>
          <text:p text:style-name="List_20_1_Content"> 感度特性:-64dB/V/μBARmin</text:p>
        </text:list-item>
        <text:list-item>
          <text:p text:style-name="List_20_1_Content"> 周波数帯域:6kHzmin</text:p>
        </text:list-item>
        <text:list-item>
          <text:p text:style-name="List_20_1_Content"> 静電容量:2400pF±25%</text:p>
        </text:list-item>
        <text:list-item>
          <text:p text:style-name="List_20_1_Content_Last"> 外形寸法:16.2φ×12.2mm</text:p>
        </text:list-item>
      </text:list>
      <text:p text:style-name="Text_20_body">【超音波センサの基板への実装例】
<draw:frame draw:style-name="media" draw:name="0" text:anchor-type="as-char" draw:z-index="0" svg:width="13.229166666667cm" svg:height="9.921875cm"><draw:image xlink:href="Pictures/f3f94a6ac89ee19c4715b87e0aad57f8.png" xlink:type="simple" xlink:show="embed" xlink:actuate="onLoad"/></draw:frame></text:p>
      <text:p text:style-name="Text_20_body">【全体の流れ】</text:p>
      <text:list text:style-name="Numbering_20_1" text:continue-numbering="false">
        <text:list-item>
          <text:p text:style-name="Numbering_20_1_Content_First"> タイマーを開始する。</text:p>
        </text:list-item>
        <text:list-item>
          <text:p text:style-name="Numbering_20_1_Content"> PICのPWMモジュールを利用して、40kHzの超音波を約200usec間送信する。</text:p>
        </text:list-item>
        <text:list-item>
          <text:p text:style-name="Numbering_20_1_Content"> 送信時の影響を減らすために、受信部の倍電圧整流回路を約400usec間リセットする。</text:p>
        </text:list-item>
        <text:list-item>
          <text:p text:style-name="Numbering_20_1_Content"> 受信した超音波をLM386(2個)を利用して、約4000倍に増幅する。<text:line-break/>LM386は、20倍から200倍まで、増幅率を設定できます。<text:line-break/>400倍=20倍×20倍<text:line-break/>4000倍=200倍×20倍<text:line-break/>4000倍=200倍×200倍</text:p>
        </text:list-item>
        <text:list-item>
          <text:p text:style-name="Numbering_20_1_Content"> 増幅した信号を、ダイオードを利用して、倍電圧整流する。</text:p>
        </text:list-item>
        <text:list-item>
          <text:p text:style-name="Numbering_20_1_Content"> PICのコンパレータ用の基準電圧モジュールで比較電圧を設定する。</text:p>
        </text:list-item>
        <text:list-item>
          <text:p text:style-name="Numbering_20_1_Content"> 比較電圧と倍電圧整流した電圧を比較する。</text:p>
        </text:list-item>
        <text:list-item>
          <text:p text:style-name="Numbering_20_1_Content"> 比較電圧&lt;倍電圧整流した電圧であれば、割り込みを発せさせる。</text:p>
        </text:list-item>
        <text:list-item>
          <text:p text:style-name="Numbering_20_1_Content"> 割り込み処理の中で、タイマーを停止する。</text:p>
        </text:list-item>
        <text:list-item>
          <text:p text:style-name="Numbering_20_1_Content"> 1.~9.までを、100回繰り返す。</text:p>
        </text:list-item>
        <text:list-item>
          <text:p text:style-name="Numbering_20_1_Content"> 100回分のターマー値より、平均値を求め、反射物体までの距離を計算(cm単位)する。<text:line-break/>タイマー値は、反射物体までの往復の値となるので、1/2にします。(T1)<text:line-break/>次に、タイマーの分解能を求めます。(T2)<text:line-break/>→クロックを8MHz、プリスケーラを1/1にしたので、0.5usec((1÷8000000)×4)となります。<text:line-break/>往復にかかった時間を求めます。(T3)<text:line-break/>→T1×T2<text:line-break/>音速より、反射物体までの距離を求めます。<text:line-break/>→距離=T3×330m</text:p>
        </text:list-item>
        <text:list-item>
          <text:p text:style-name="Numbering_20_1_Content"> 計算した値を、LCDに表示する。</text:p>
        </text:list-item>
        <text:list-item>
          <text:p text:style-name="Numbering_20_1_Content_Last"> 1.へ戻る。</text:p>
        </text:list-item>
      </text:list>
      <text:p text:style-name="Text_20_body">【全体のブロックダイアグラム】
<draw:frame draw:style-name="media" draw:name="1" text:anchor-type="as-char" draw:z-index="1" svg:width="13.229166666667cm" svg:height="9.6262511638734cm"><draw:image xlink:href="Pictures/185ea9c41e2da9f71570f6b324f1568b.png" xlink:type="simple" xlink:show="embed" xlink:actuate="onLoad"/></draw:frame></text:p>
      <text:p text:style-name="Text_20_body">【タイミングチャート】
<draw:frame draw:style-name="media" draw:name="2" text:anchor-type="as-char" draw:z-index="2" svg:width="13.229166666667cm" svg:height="6.891730679702cm"><draw:image xlink:href="Pictures/575c20a354eeef79b370ae507e0e1722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4.552083333333cm"><draw:image xlink:href="Pictures/c537e4f4a15c55e6cc23111d75f6ffc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超音波距離計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A.F7</text:span><text:line-break/><text:span text:style-name="highlight_co2">#define<text:tab/><text:tab/>CLEAR<text:tab/>PORTA.F4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2.<text:span text:style-name="highlight_me1">CM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E2.<text:span text:style-name="highlight_me1">CMIE</text:span> <text:span text:style-name="highlight_sy0">=</text:span> <text:span text:style-name="highlight_nu0">0</text:span><text:span text:style-name="highlight_sy0">;</text:span><text:line-break/><text:tab/><text:tab/>PIR2.<text:span text:style-name="highlight_me1">CM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tab/>CLEAR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dat<text:span text:style-name="highlight_sy0">;</text:span><text:line-break/><text:tab/><text:span text:style-name="highlight_co1">//TIMER1の設定 </text:span><text:line-break/><text:tab/>TMR1H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40kHz送信 </text:span><text:line-break/><text:tab/>CLEAR <text:span text:style-name="highlight_sy0">=</text:span> <text:span text:style-name="highlight_nu0">1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us<text:span text:style-name="highlight_br0">(</text:span><text:span text:style-name="highlight_nu0">200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Delay_us<text:span text:style-name="highlight_br0">(</text:span><text:span text:style-name="highlight_nu0">200</text:span><text:span text:style-name="highlight_br0">)</text:span><text:span text:style-name="highlight_sy0">;</text:span><text:line-break/><text:tab/>CLEAR <text:span text:style-name="highlight_sy0">=</text:span> <text:span text:style-name="highlight_nu0">0</text:span><text:span text:style-name="highlight_sy0">;</text:span><text:line-break/><text:tab/><text:span text:style-name="highlight_co1">//割り込みの設定 </text:span><text:line-break/><text:tab/>PIR2.<text:span text:style-name="highlight_me1">CMIF</text:span> <text:span text:style-name="highlight_sy0">=</text:span> <text:span text:style-name="highlight_nu0">0</text:span><text:span text:style-name="highlight_sy0">;</text:span><text:line-break/><text:tab/>PIE2.<text:span text:style-name="highlight_me1">CM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br0">(</text:span>T1CON.<text:span text:style-name="highlight_me1">TMR1ON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PIR1.<text:span text:style-name="highlight_me1">TMR1IF</text:span> <text:span text:style-name="highlight_sy0">==</text:span> <text:span text:style-name="highlight_nu0">0</text:span><text:span text:style-name="highlight_br0">)</text:span><text:span text:style-name="highlight_br0">)</text:span><text:line-break/><text:tab/><text:tab/><text:span text:style-name="highlight_sy0">;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E2.<text:span text:style-name="highlight_me1">CMIE</text:span> <text:span text:style-name="highlight_sy0">=</text:span> <text:span text:style-name="highlight_nu0">0</text:span><text:span text:style-name="highlight_sy0">;</text:span><text:line-break/><text:tab/><text:tab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dat <text:span text:style-name="highlight_sy0">=</text:span> TMR1H <text:span text:style-name="highlight_sy0">&lt;&lt;</text:span> <text:span text:style-name="highlight_nu0">8</text:span><text:span text:style-name="highlight_sy0">;</text:span><text:line-break/><text:tab/>dat <text:span text:style-name="highlight_sy0">|=</text:span> TMR1L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変数の設定 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kw4">static</text:span><text:tab/><text:span text:style-name="highlight_kw4">double</text:span><text:tab/>dat<text:span text:style-name="highlight_sy0">;</text:span><text:line-break/><text:tab/><text:span text:style-name="highlight_kw4">static</text:span><text:tab/><text:span text:style-name="highlight_kw4">long</text:span><text:tab/>tmp<text:span text:style-name="highlight_sy0">;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ポート関連の設定 </text:span><text:line-break/><text:tab/>TRISA <text:span text:style-name="highlight_sy0">=</text:span> <text:span text:style-name="highlight_nu6">0b0010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TIMER1の設定 </text:span><text:line-break/><text:tab/>T1CON.<text:span text:style-name="highlight_me1">TMR1CS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co1">//LCDの設定 </text:span><text:line-break/><text:tab/>Lcd_Custom_Config<text:span text:style-name="highlight_br0">(</text:span><text:span text:style-name="highlight_sy0">&amp;</text:span>PORTB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sy0">,</text:span> <text:span text:style-name="highlight_sy0">&amp;</text:span>PORTB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PWMの設定（40kHz） </text:span><text:line-break/><text:tab/>Pwm_Init<text:span text:style-name="highlight_br0">(</text:span><text:span text:style-name="highlight_nu0">40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コンパレータ用の基準電圧の設定 </text:span><text:line-break/><text:tab/>CVRCON.<text:span text:style-name="highlight_me1">CVREN</text:span> <text:span text:style-name="highlight_sy0">=</text:span> <text:span text:style-name="highlight_nu0">1</text:span><text:span text:style-name="highlight_sy0">;</text:span><text:line-break/><text:tab/>CVRCON.<text:span text:style-name="highlight_me1">CVR3</text:span> <text:span text:style-name="highlight_sy0">=</text:span> <text:span text:style-name="highlight_nu0">1</text:span><text:span text:style-name="highlight_sy0">;</text:span><text:line-break/><text:tab/>CVRCON.<text:span text:style-name="highlight_me1">CVR2</text:span> <text:span text:style-name="highlight_sy0">=</text:span> <text:span text:style-name="highlight_nu0">0</text:span><text:span text:style-name="highlight_sy0">;</text:span><text:line-break/><text:tab/>CVRCON.<text:span text:style-name="highlight_me1">CVR1</text:span> <text:span text:style-name="highlight_sy0">=</text:span> <text:span text:style-name="highlight_nu0">0</text:span><text:span text:style-name="highlight_sy0">;</text:span><text:line-break/><text:tab/>CVRCON.<text:span text:style-name="highlight_me1">CVR0</text:span> <text:span text:style-name="highlight_sy0">=</text:span> <text:span text:style-name="highlight_nu0">0</text:span><text:span text:style-name="highlight_sy0">;</text:span><text:line-break/><text:tab/>CVRCON.<text:span text:style-name="highlight_me1">CVRR</text:span> <text:span text:style-name="highlight_sy0">=</text:span> <text:span text:style-name="highlight_nu0">1</text:span><text:span text:style-name="highlight_sy0">;</text:span><text:line-break/><text:tab/><text:span text:style-name="highlight_co1">//コンパレータの設定 </text:span><text:line-break/><text:tab/>CMCON.<text:span text:style-name="highlight_me1">CM2</text:span> <text:span text:style-name="highlight_sy0">=</text:span> <text:span text:style-name="highlight_nu0">0</text:span><text:span text:style-name="highlight_sy0">;</text:span><text:line-break/><text:tab/>CMCON.<text:span text:style-name="highlight_me1">CM1</text:span> <text:span text:style-name="highlight_sy0">=</text:span> <text:span text:style-name="highlight_nu0">1</text:span><text:span text:style-name="highlight_sy0">;</text:span><text:line-break/><text:tab/>CMCON.<text:span text:style-name="highlight_me1">CM0</text:span> <text:span text:style-name="highlight_sy0">=</text:span> <text:span text:style-name="highlight_nu0">0</text:span><text:span text:style-name="highlight_sy0">;</text:span><text:line-break/><text:tab/>CMCON.<text:span text:style-name="highlight_me1">CIS</text:span> <text:span text:style-name="highlight_sy0">=</text:span> <text:span text:style-name="highlight_nu0">1</text:span><text:span text:style-name="highlight_sy0">;</text:span><text:line-break/><text:tab/><text:span text:style-name="highlight_co1">// 割り込み関連の設定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測定 </text:span><text:line-break/><text:tab/><text:tab/>dat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tmp <text:span text:style-name="highlight_sy0">=</text:span> measurement<text:span text:style-name="highlight_br0">(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tmp <text:span text:style-name="highlight_sy0">!=</text:span> <text:span text:style-name="highlight_sy0">-</text:span><text:span text:style-name="highlight_nu0">1</text:span><text:span text:style-name="highlight_br0">)</text:span> <text:span text:style-name="highlight_br0">{</text:span><text:line-break/><text:tab/><text:tab/><text:tab/><text:tab/>dat <text:span text:style-name="highlight_sy0">+=</text:span> tmp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cnt<text:span text:style-name="highlight_sy0">--;</text:span><text:line-break/><text:tab/><text:tab/><text:tab/><text:span text:style-name="highlight_br0">}</text:span><text:line-break/><text:tab/><text:tab/><text:span text:style-name="highlight_br0">}</text:span><text:line-break/><text:tab/><text:tab/>dat <text:span text:style-name="highlight_sy0">/=</text:span> <text:span text:style-name="highlight_nu16">100.0</text:span><text:span text:style-name="highlight_sy0">;</text:span><text:line-break/><text:tab/><text:tab/><text:span text:style-name="highlight_co1">//測定値の表示（換算前） </text:span><text:line-break/><text:tab/><text:tab/>WordToStr<text:span text:style-name="highlight_br0">(</text:span>dat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測定値の表示（換算後） </text:span><text:line-break/><text:tab/><text:tab/>dat <text:span text:style-name="highlight_sy0">=</text:span> <text:span text:style-name="highlight_br0">(</text:span>dat <text:span text:style-name="highlight_sy0">/</text:span> <text:span text:style-name="highlight_nu16">2.0</text:span><text:span text:style-name="highlight_br0">)</text:span> <text:span text:style-name="highlight_sy0">*</text:span> <text:span text:style-name="highlight_nu16">0.0000005</text:span> <text:span text:style-name="highlight_sy0">*</text:span> <text:span text:style-name="highlight_nu16">330.0</text:span><text:span text:style-name="highlight_sy0">;</text:span><text:line-break/><text:tab/><text:tab/>WordToStr<text:span text:style-name="highlight_br0">(</text:span>dat <text:span text:style-name="highlight_sy0">*</text:span> <text:span text:style-name="highlight_nu16">100.0</text:span><text:span text:style-name="highlight_sy0">,</text:span> buf<text:span text:style-name="highlight_br0">)</text:span><text:span text:style-name="highlight_sy0">;</text:span><text:tab/><text:span text:style-name="highlight_co1">// m -&gt; cm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cm"</text:span><text:span text:style-name="highlight_br0">)</text:span><text:span text:style-name="highlight_sy0">;</text:span><text:line-break/><text:tab/><text:tab/><text:span text:style-name="highlight_co1">//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b4533f804b8ae1e0b57ccd87a2d87127.png" xlink:type="simple" xlink:show="embed" xlink:actuate="onLoad"/></draw:frame></text:p>
      <text:p text:style-name="Text_20_body">超音波センサー部です。
今回は、整流回路のリセット機能を搭載したので、特に送受のセンサーの間隔を広げる必要はありません。
<draw:frame draw:style-name="media" draw:name="5" text:anchor-type="as-char" draw:z-index="5" svg:width="9.525cm" style:rel-width="100%" svg:height="7.14375cm" style:rel-height="scale"><draw:image xlink:href="Pictures/5ab3338f6d2b7f050866ffb4869c05c3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a214ee1c70c8db7b1292e2430f46505e.png" xlink:type="simple" xlink:show="embed" xlink:actuate="onLoad"/></draw:frame></text:p>
      <text:p text:style-name="Text_20_body">左側:センサー部です。
右側:LM386(2個)、ダイオード倍電圧整流、トランジスタ、LED、PICです。
<draw:frame draw:style-name="media" draw:name="7" text:anchor-type="as-char" draw:z-index="7" svg:width="9.525cm" style:rel-width="100%" svg:height="7.14375cm" style:rel-height="scale"><draw:image xlink:href="Pictures/d3486ad4699d780460df8d596c51ef5d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648890698c1fc081e235fed09ad391bd.png" xlink:type="simple" xlink:show="embed" xlink:actuate="onLoad"/></draw:frame></text:p>
      <text:p text:style-name="Text_20_body">リセット信号(40kHz/200usec含む)と反射波(倍電圧整流後)の波形です。(1msec/div)
撮影のために、リセット回路はオープン状態にしています。
左上:反射物までの距離&lt;約30cm:1msec&gt;
右上:反射物までの距離&lt;約60cm:2msec&gt;
左下:反射物までの距離&lt;約170cm:5.5msec&gt;
<draw:frame draw:style-name="media" draw:name="9" text:anchor-type="as-char" draw:z-index="9" svg:width="9.525cm" style:rel-width="100%" svg:height="7.14375cm" style:rel-height="scale"><draw:image xlink:href="Pictures/33cb68141080486cf32dd4a95f210bf8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200bb53ab4558988a7e626b979c00415.png" xlink:type="simple" xlink:show="embed" xlink:actuate="onLoad"/></draw:frame>
<draw:frame draw:style-name="media" draw:name="11" text:anchor-type="as-char" draw:z-index="11" svg:width="9.525cm" style:rel-width="100%" svg:height="7.14375cm" style:rel-height="scale"><draw:image xlink:href="Pictures/d0f69dd86dca8cca14d7bcddf207d7d8.png" xlink:type="simple" xlink:show="embed" xlink:actuate="onLoad"/></draw:frame></text:p>
      <text:p text:style-name="Text_20_body">リセット回路を接続したときの波形です。
約1.8Vでコンパレータが働いています。そして割り込み処理の中で、リセット回路をONにしているので、
反射波(倍電圧整流後)の波形が1.8Vを超えると、0Vにリセットされています。
<draw:frame draw:style-name="media" draw:name="12" text:anchor-type="as-char" draw:z-index="12" svg:width="13.229166666667cm" svg:height="9.921875cm"><draw:image xlink:href="Pictures/40dac9a050db7ba8b80e135b237e81a5.png" xlink:type="simple" xlink:show="embed" xlink:actuate="onLoad"/></draw:frame></text:p>
      <text:p text:style-name="Text_20_body">椅子の上に置いて、天井までの距離を測定してみました。￫172cm
<draw:frame draw:style-name="media" draw:name="13" text:anchor-type="as-char" draw:z-index="13" svg:width="9.525cm" style:rel-width="100%" svg:height="7.14375cm" style:rel-height="scale"><draw:image xlink:href="Pictures/eb95a7431b185a638330b98e539922ad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8ed1c588cf98fefdf75e22a51266f06c.png" xlink:type="simple" xlink:show="embed" xlink:actuate="onLoad"/></draw:frame></text:p>
      <text:p text:style-name="Text_20_body">8cmの高さのタッパーの上に置いて、天井までの距離を測定してみました。￫164cm(172cm-8cm))
<draw:frame draw:style-name="media" draw:name="15" text:anchor-type="as-char" draw:z-index="15" svg:width="9.525cm" style:rel-width="100%" svg:height="7.14375cm" style:rel-height="scale"><draw:image xlink:href="Pictures/9a49510aa1996328181d33fe8b0d7a40.png" xlink:type="simple" xlink:show="embed" xlink:actuate="onLoad"/></draw:frame><draw:frame draw:style-name="media" draw:name="16" text:anchor-type="as-char" draw:z-index="16" svg:width="9.525cm" style:rel-width="100%" svg:height="7.14375cm" style:rel-height="scale"><draw:image xlink:href="Pictures/8dcbccc2eb50cbbe7103356e185d7b9f.png" xlink:type="simple" xlink:show="embed" xlink:actuate="onLoad"/></draw:frame></text:p>
      <text:p text:style-name="Text_20_body">如何ですか?
思った以上に精度は高いようですね!{<draw:frame draw:style-name="media" draw:name="17" text:anchor-type="as-char" draw:z-index="17" svg:width="" svg:rel-width="100%" svg:height="0cm"><draw:image xlink:href="Pictures/cb908b0fa886f04bb60ce270e7b76ba7.svg" xlink:type="simple" xlink:show="embed" xlink:actuate="onLoad"/></draw:frame>}!</text:p>
      <text:p text:style-name="Text_20_body">※アンプ部の増幅率を上げる(40000倍)と、更に距離を伸ばすことが出来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52</meta:creation-date>
    <dc:creator>Generated</dc:creator>
    <dc:date>2026-09-15T09::05:52</dc:date>
    <dc:language>en-US</dc:language>
    <meta:editing-cycles>1</meta:editing-cycles>
    <meta:editing-duration>PT0S</meta:editing-duration>
    <dc:title>elechobby:picdic:pic16f88:113</dc:title>
  </office:meta>
</office:document-meta>
</file>