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b2265965a2d4e73a9d38786858e5ab.png"/>
  <manifest:file-entry manifest:media-type="image/png" manifest:full-path="Pictures/ee0f021903beda83ab20066c6cf3e261.png"/>
  <manifest:file-entry manifest:media-type="image/png" manifest:full-path="Pictures/54ee9e3ddb371b66008212cd6cad3407.png"/>
  <manifest:file-entry manifest:media-type="image/png" manifest:full-path="Pictures/f56164fefbdf7cd5ac68d9ad5eac62ec.png"/>
  <manifest:file-entry manifest:media-type="image/png" manifest:full-path="Pictures/c26262fdd1eafbf08be7aa2584fe5799.png"/>
  <manifest:file-entry manifest:media-type="image/png" manifest:full-path="Pictures/a8c42e098f4e4669aca8da197e5409b6.png"/>
  <manifest:file-entry manifest:media-type="image/png" manifest:full-path="Pictures/8ccf81267bc7c0b044dbef9b28a28e07.png"/>
  <manifest:file-entry manifest:media-type="image/png" manifest:full-path="Pictures/65ef1d6948572f11343e535ec8e9ccfa.png"/>
  <manifest:file-entry manifest:media-type="image/png" manifest:full-path="Pictures/a5a30e3f0e17a8b77517c5cd85f13084.png"/>
  <manifest:file-entry manifest:media-type="image/png" manifest:full-path="Pictures/c5d199b78eb691d3266d3f499a61d8d0.png"/>
  <manifest:file-entry manifest:media-type="image/png" manifest:full-path="Pictures/121bd1fa2b537870040b859184c2771e.png"/>
  <manifest:file-entry manifest:media-type="image/png" manifest:full-path="Pictures/73e1df8066f051bd3746d6682634195d.png"/>
  <manifest:file-entry manifest:media-type="image/png" manifest:full-path="Pictures/63bd2aceab0c1e11df9b554071adaf24.png"/>
  <manifest:file-entry manifest:media-type="image/png" manifest:full-path="Pictures/71d84b24e0151380c18a89e83d003157.png"/>
  <manifest:file-entry manifest:media-type="image/png" manifest:full-path="Pictures/abc30cabc760c5a9a407a207f350575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6"/><text:bookmark-start text:name="__RefHeading___昇圧型dc_dcコンバータ_pwm方式_v3_1"/><text:bookmark-start text:name="昇圧型dc_dcコンバータ_pwm方式_v3"/>昇圧型DC/DCコンバータ(PWM方式)V3<text:bookmark-end text:name="__RefHeading___昇圧型dc_dcコンバータ_pwm方式_v3_1"/><text:bookmark-end text:name="昇圧型dc_dcコンバータ_pwm方式_v3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の実験「昇圧型DC/DCコンバータ(PWM方式)」で、高電圧の電源が実現できそうだと判断し、今回は、
それを実際の電源として利用できるように改良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原理は、以前に製作した、「昇圧型B電源ユニット」および「昇圧型DC/DCコンバータ(PWM方式)」
を参照してください。</text:p>
      <text:p text:style-name="Text_20_body">今回の改良のポイントは以下の4項目です。</text:p>
      <text:list text:style-name="List_20_1" text:continue-numbering="false">
        <text:list-item>
          <text:p text:style-name="List_20_1_Content_First"> 電流容量を増やすために、スイッチング部をパラレル4段構成とする。</text:p>
        </text:list-item>
        <text:list-item>
          <text:p text:style-name="List_20_1_Content"> 出力電圧を監視し、電圧を設定値になるように自動制御する。</text:p>
        </text:list-item>
        <text:list-item>
          <text:p text:style-name="List_20_1_Content"> 出力電圧を1V単位で、アップ/ダウン可能とする。</text:p>
        </text:list-item>
        <text:list-item>
          <text:p text:style-name="List_20_1_Content_Last"> 自動制御をON/OFF(ホールド状態)可能とす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8.520833333333cm" style:rel-height="scale"><draw:image xlink:href="Pictures/6cb2265965a2d4e73a9d38786858e5a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ＤＣ２ＤＣコンバータ　Ｖ３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_UP<text:tab/><text:tab/>PORTA.F2</text:span><text:line-break/><text:span text:style-name="highlight_co2">#define<text:tab/><text:tab/>SW_DOWN<text:tab/><text:tab/>PORTA.F3</text:span><text:line-break/><text:span text:style-name="highlight_co2">#define<text:tab/><text:tab/>SW_HOLD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変数の設定 </text:span><text:line-break/><text:tab/><text:span text:style-name="highlight_kw4">static</text:span><text:tab/><text:span text:style-name="highlight_kw4">double</text:span><text:tab/><text:tab/><text:tab/><text:tab/>ad<text:span text:style-name="highlight_sy0">,</text:span> targe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duty<text:span text:style-name="highlight_sy0">;</text:span><text:line-break/><text:tab/><text:span text:style-name="highlight_co1">//ポート関連の設定 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ANSEL <text:span text:style-name="highlight_sy0">=</text:span> <text:span text:style-name="highlight_nu6">0b00010000</text:span><text:span text:style-name="highlight_sy0">;</text:span><text:tab/><text:tab/><text:span text:style-name="highlight_co1">// Ａ／Ｄ変換を使用する。</text:span><text:line-break/><text:tab/><text:span text:style-name="highlight_co1">//LCDの設定 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0</text:span><text:span text:style-name="highlight_br0">)</text:span><text:span text:style-name="highlight_sy0">;</text:span><text:tab/><text:tab/><text:tab/><text:span text:style-name="highlight_co1">//freq=10kHz</text:span><text:line-break/><text:tab/>PR2 <text:span text:style-name="highlight_sy0">=</text:span> <text:span text:style-name="highlight_nu12">0xFF</text:span><text:span text:style-name="highlight_sy0">;</text:span><text:line-break/><text:tab/>duty <text:span text:style-name="highlight_sy0">=</text:span> <text:span text:style-name="highlight_nu0">100</text:span><text:span text:style-name="highlight_sy0">;</text:span><text:line-break/><text:tab/>Pwm_Change_DutyEx<text:span text:style-name="highlight_br0">(</text:span>duty<text:span text:style-name="highlight_br0">)</text:span><text:span text:style-name="highlight_sy0">;</text:span><text:tab/><text:span text:style-name="highlight_co1">//duty=10%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target <text:span text:style-name="highlight_sy0">=</text:span> <text:span text:style-name="highlight_nu0">100</text:span><text:span text:style-name="highlight_sy0">;</text:span><text:line-break/><text:tab/><text:span text:style-name="highlight_co1">//</text:span><text:line-break/><text:tab/>WordToStr<text:span text:style-name="highlight_br0">(</text:span>target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t0">"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t0">"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duty="</text:span><text:span text:style-name="highlight_br0">)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4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16">100.0</text:span><text:span text:style-name="highlight_sy0">;</text:span><text:line-break/><text:tab/><text:tab/>ad <text:span text:style-name="highlight_sy0">=</text:span> <text:span text:style-name="highlight_br0">(</text:span><text:span text:style-name="highlight_br0">(</text:span>ad <text:span text:style-name="highlight_sy0">*</text:span> <text:span text:style-name="highlight_nu16">4.8828125</text:span><text:span text:style-name="highlight_br0">)</text:span> <text:span text:style-name="highlight_sy0">*</text:span> <text:span text:style-name="highlight_nu16">101.0</text:span><text:span text:style-name="highlight_br0">)</text:span> <text:span text:style-name="highlight_sy0">/</text:span> <text:span text:style-name="highlight_nu16">1000.0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HOLD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ad <text:span text:style-name="highlight_sy0">&gt;</text:span> target<text:span text:style-name="highlight_br0">)</text:span> <text:span text:style-name="highlight_br0">{</text:span><text:line-break/><text:tab/><text:tab/><text:tab/><text:tab/>duty<text:span text:style-name="highlight_sy0">--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duty<text:span text:style-name="highlight_sy0">++;</text:span><text:line-break/><text:tab/><text:tab/><text:tab/><text:span text:style-name="highlight_br0">}</text:span><text:line-break/><text:tab/><text:tab/><text:span text:style-name="highlight_br0">}</text:span><text:line-break/><text:tab/><text:tab/>Pwm_Change_DutyEx<text:span text:style-name="highlight_br0">(</text:span>duty<text:span text:style-name="highlight_br0">)</text:span><text:span text:style-name="highlight_sy0">;</text:span><text:line-break/><text:tab/><text:tab/>WordToStr<text:span text:style-name="highlight_br0">(</text:span>duty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UP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arget <text:span text:style-name="highlight_sy0">+=</text:span> <text:span text:style-name="highlight_nu0">1</text:span><text:span text:style-name="highlight_sy0">;</text:span><text:line-break/><text:tab/><text:tab/><text:tab/>WordToStr<text:span text:style-name="highlight_br0">(</text:span>targe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DOWN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arget <text:span text:style-name="highlight_sy0">-=</text:span> <text:span text:style-name="highlight_nu0">1</text:span><text:span text:style-name="highlight_sy0">;</text:span><text:line-break/><text:tab/><text:tab/><text:tab/>WordToStr<text:span text:style-name="highlight_br0">(</text:span>target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スイッチング部は、別ユニットとし、パワーMOSFETには放熱板を取り付けました。
<draw:frame draw:style-name="media" draw:name="1" text:anchor-type="as-char" draw:z-index="1" svg:width="13.229166666667cm" svg:height="9.921875cm"><draw:image xlink:href="Pictures/ee0f021903beda83ab20066c6cf3e261.png" xlink:type="simple" xlink:show="embed" xlink:actuate="onLoad"/></draw:frame>
<draw:frame draw:style-name="media" draw:name="2" text:anchor-type="as-char" draw:z-index="2" svg:width="13.229166666667cm" svg:height="9.921875cm"><draw:image xlink:href="Pictures/54ee9e3ddb371b66008212cd6cad3407.png" xlink:type="simple" xlink:show="embed" xlink:actuate="onLoad"/></draw:frame></text:p>
      <text:p text:style-name="Text_20_body">出力電圧を、昔の真空管ラジオ(トランス付き5球スーパー)のB電圧として利用し、動作を確認してみました。
<draw:frame draw:style-name="media" draw:name="3" text:anchor-type="as-char" draw:z-index="3" svg:width="13.229166666667cm" svg:height="9.921875cm"><draw:image xlink:href="Pictures/f56164fefbdf7cd5ac68d9ad5eac62ec.png" xlink:type="simple" xlink:show="embed" xlink:actuate="onLoad"/></draw:frame></text:p>
      <text:p text:style-name="Text_20_body">B電圧の供給口は、整流管の直後とします。
左側:整流管(6×4)、電力増幅管(6AR5)、電圧増幅管(6AV6)です。
右側:6×4をソケットから外したところです。
<draw:frame draw:style-name="media" draw:name="4" text:anchor-type="as-char" draw:z-index="4" svg:width="9.525cm" style:rel-width="100%" svg:height="7.14375cm" style:rel-height="scale"><draw:image xlink:href="Pictures/c26262fdd1eafbf08be7aa2584fe5799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a8c42e098f4e4669aca8da197e5409b6.png" xlink:type="simple" xlink:show="embed" xlink:actuate="onLoad"/></draw:frame></text:p>
      <text:p text:style-name="Text_20_body">6×4の7番ピン(カソード)と筐体アース部分から、B電圧を供給します。
<draw:frame draw:style-name="media" draw:name="6" text:anchor-type="as-char" draw:z-index="6" svg:width="13.229166666667cm" svg:height="9.921875cm"><draw:image xlink:href="Pictures/8ccf81267bc7c0b044dbef9b28a28e07.png" xlink:type="simple" xlink:show="embed" xlink:actuate="onLoad"/></draw:frame></text:p>
      <text:p text:style-name="Text_20_body">200Vを供給、コンバータの電源は、12V/1.36Aを消費、十分な音量で鳴ってくれます。
LCDの表示は、左上側(設定電圧)、左下側(出力電圧)、右下側(PWMのデューティ値)です。
<draw:frame draw:style-name="media" draw:name="7" text:anchor-type="as-char" draw:z-index="7" svg:width="9.525cm" style:rel-width="100%" svg:height="7.14375cm" style:rel-height="scale"><draw:image xlink:href="Pictures/65ef1d6948572f11343e535ec8e9ccfa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a5a30e3f0e17a8b77517c5cd85f13084.png" xlink:type="simple" xlink:show="embed" xlink:actuate="onLoad"/></draw:frame></text:p>
      <text:p text:style-name="Text_20_body">150Vを供給、コンバータの電源は、12V/0.74Aを消費、十分な音量で鳴ってくれます。
<draw:frame draw:style-name="media" draw:name="9" text:anchor-type="as-char" draw:z-index="9" svg:width="9.525cm" style:rel-width="100%" svg:height="7.14375cm" style:rel-height="scale"><draw:image xlink:href="Pictures/c5d199b78eb691d3266d3f499a61d8d0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121bd1fa2b537870040b859184c2771e.png" xlink:type="simple" xlink:show="embed" xlink:actuate="onLoad"/></draw:frame></text:p>
      <text:p text:style-name="Text_20_body">100Vを供給、コンバータの電源は、12V/0.28Aを消費、やや音量が小さくなりました。
<draw:frame draw:style-name="media" draw:name="11" text:anchor-type="as-char" draw:z-index="11" svg:width="9.525cm" style:rel-width="100%" svg:height="7.14375cm" style:rel-height="scale"><draw:image xlink:href="Pictures/73e1df8066f051bd3746d6682634195d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63bd2aceab0c1e11df9b554071adaf24.png" xlink:type="simple" xlink:show="embed" xlink:actuate="onLoad"/></draw:frame></text:p>
      <text:p text:style-name="Text_20_body">50Vを供給、コンバータの電源は、12V/0.04Aを消費、かなり小さな音量ですが鳴っています。
<draw:frame draw:style-name="media" draw:name="13" text:anchor-type="as-char" draw:z-index="13" svg:width="9.525cm" style:rel-width="100%" svg:height="7.14375cm" style:rel-height="scale"><draw:image xlink:href="Pictures/71d84b24e0151380c18a89e83d003157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abc30cabc760c5a9a407a207f3505752.png" xlink:type="simple" xlink:show="embed" xlink:actuate="onLoad"/></draw:frame></text:p>
      <text:p text:style-name="Text_20_body">如何ですか?
これを少し工夫すれば、AC100Vを使用せずに、車の12Vバッテリーのみで真空管ラジオを十分な音量で鳴ら
せることが出来ますね!{<draw:frame draw:style-name="media" draw:name="15" text:anchor-type="as-char" draw:z-index="15" svg:width="" svg:rel-width="100%" svg:height="0cm"><draw:image xlink:href="Pictures/cb908b0fa886f04bb60ce270e7b76ba7.svg" xlink:type="simple" xlink:show="embed" xlink:actuate="onLoad"/></draw:frame>}!
また、スイッチング部のパラレル段数を更に増やすことにより、真空管ラジオよりも電流容量が必要となる、
真空管ステレオアンプにも十分使えるのではと考えて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4:36</meta:creation-date>
    <dc:creator>Generated</dc:creator>
    <dc:date>2026-09-14T07::14:36</dc:date>
    <dc:language>en-US</dc:language>
    <meta:editing-cycles>1</meta:editing-cycles>
    <meta:editing-duration>PT0S</meta:editing-duration>
    <dc:title>elechobby:picdic:pic16f88:116</dc:title>
  </office:meta>
</office:document-meta>
</file>