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e3ec42bfb50b4364cae4ad06d4721b.png"/>
  <manifest:file-entry manifest:media-type="image/png" manifest:full-path="Pictures/26657d9b03eaab0e87046666f4a3f817.png"/>
  <manifest:file-entry manifest:media-type="image/png" manifest:full-path="Pictures/7b4e5f8148049dda223e8e61cf1ff9e8.png"/>
  <manifest:file-entry manifest:media-type="image/png" manifest:full-path="Pictures/0e59754bf202ccb80df314d413f9c57a.png"/>
  <manifest:file-entry manifest:media-type="image/png" manifest:full-path="Pictures/7c5270483ab0d4552fe0e052c646850b.png"/>
  <manifest:file-entry manifest:media-type="image/png" manifest:full-path="Pictures/4e464476edc11e05e1063657d46113f5.png"/>
  <manifest:file-entry manifest:media-type="image/png" manifest:full-path="Pictures/14cc30435f70a2c6158f4f12feb4dab6.png"/>
  <manifest:file-entry manifest:media-type="image/png" manifest:full-path="Pictures/466460c1475e10c1f0742382c538da09.png"/>
  <manifest:file-entry manifest:media-type="image/png" manifest:full-path="Pictures/9cff900469afc20ad071828db5e61919.png"/>
  <manifest:file-entry manifest:media-type="image/png" manifest:full-path="Pictures/a9668bc243e730b4a0d54723b67f851b.png"/>
  <manifest:file-entry manifest:media-type="image/png" manifest:full-path="Pictures/71737f83e41a40391e8856eec499b1cc.png"/>
  <manifest:file-entry manifest:media-type="image/png" manifest:full-path="Pictures/d71a7c8985cf981e6f449fe6475f4288.png"/>
  <manifest:file-entry manifest:media-type="image/png" manifest:full-path="Pictures/5eb38b9b0f9cb4818302f22a63210c5c.png"/>
  <manifest:file-entry manifest:media-type="image/png" manifest:full-path="Pictures/aba30f3305497b97881245f29f8972c0.png"/>
  <manifest:file-entry manifest:media-type="image/png" manifest:full-path="Pictures/da989355d6ba05738318c9b8407d3648.png"/>
  <manifest:file-entry manifest:media-type="image/png" manifest:full-path="Pictures/bf6f39e851cec5d75f13cd491c9f6a3b.png"/>
  <manifest:file-entry manifest:media-type="image/png" manifest:full-path="Pictures/5b666b7f2c259de57a6b869999057880.png"/>
  <manifest:file-entry manifest:media-type="image/png" manifest:full-path="Pictures/da22e51f7bcb9dc5bd4e23783956affd.png"/>
  <manifest:file-entry manifest:media-type="image/png" manifest:full-path="Pictures/abce99e55542c1dd27987b34ecd1e883.png"/>
  <manifest:file-entry manifest:media-type="image/png" manifest:full-path="Pictures/4b35938f4c43754506041f1e5650e6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3"/><text:bookmark-start text:name="__RefHeading___pwm発振ユニットv2_1"/><text:bookmark-start text:name="pwm発振ユニットv2"/>PWM発振ユニットV2<text:bookmark-end text:name="__RefHeading___pwm発振ユニットv2_1"/><text:bookmark-end text:name="pwm発振ユニット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モータの制御やDC/DCコンバータ(昇圧、降圧)などを行う際には、PWM(Pulse Width Modulation)方式が良く採用されます。
電子工作に置いても、簡単な実験をする際には、PWMの周期やデューティを手軽に設定できるユニットが手元にあれば何かと便利です。
以前にも、簡易信号発生ユニット(PWM)を製作しましたが、周期やデューティの値を視覚的(LCDなどで)に知る事が出来ず不便を強いられていました。</text:p>
      <text:p text:style-name="Text_20_body">そこで今回は、周期やデューティの値をLCDに表示することにより利便性を向上させました。</text:p>
      <text:p text:style-name="Text_20_body">&lt;仕様&gt;</text:p>
      <text:list text:style-name="List_20_1" text:continue-numbering="false">
        <text:list-item>
          <text:p text:style-name="List_20_1_Content_First"> 周期は、128usec(7.81kHz)、512usec(1.95kHz)、2048usec(488.3Hz)の3種を提供する。</text:p>
        </text:list-item>
        <text:list-item>
          <text:p text:style-name="List_20_1_Content"> デューティは、0~1023(0x3FF)の1024段階とする。</text:p>
        </text:list-item>
        <text:list-item>
          <text:p text:style-name="List_20_1_Content_Last"> デューティの設定は、ボリュームによるスムーズな操作と、スイッチによる微調整を可能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原理は、簡易信号発生ユニット(PWM)を参照してください。</text:p>
      <text:p text:style-name="Text_20_body">&lt;ボリュームによるデューティの設定&gt;
SW1を押下したまま、ボリューム(R5)を廻すことにより、デューティの値を0%(0)~99.9%(1023)までスムーズに設定することが出来ます。</text:p>
      <text:p text:style-name="Text_20_body">※A/D変換の精度は、10ビットなので、</text:p>
      <text:list text:style-name="List_20_1" text:continue-numbering="false">
        <text:list-item>
          <text:p text:style-name="List_20_1_Content_First"> 上位8ビットを、CCPR1Lレジスタにセットし、</text:p>
        </text:list-item>
        <text:list-item>
          <text:p text:style-name="List_20_1_Content_Last"> 下位2ビットを、CCP1CONのCCP1XビットとCCP1Yビットにセットします。</text:p>
        </text:list-item>
      </text:list>
      <text:p text:style-name="Text_20_body">&lt;スイッチによるデューティの設定&gt;
SW2を押下する毎に、デューティの値がインクリメント(+1)されていきます。
SW3を押下する毎に、デューティの値がデクリメント(-1)されていきます。</text:p>
      <text:p text:style-name="Text_20_body">※約0.1%の単位でデューティを設定できます。</text:p>
      <text:p text:style-name="Text_20_body">&lt;スイッチによる周期の切り替え&gt;
SW4を押下する毎に、周期が【128usec】￫【512usec】￫【2048usec】￫【128usec】。。。。。というふうに切り替わっていきます。</text:p>
      <text:p text:style-name="Text_20_body">※128usec￫TIMER2のプリスケーラを、1/1にセットします。
※512usec￫TIMER2のプリスケーラを、1/4にセットします。
※2048usec￫TIMER2のプリスケーラを、1/16にセット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21.166666666667cm" style:rel-height="scale"><draw:image xlink:href="Pictures/e6e3ec42bfb50b4364cae4ad06d4721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ＰＷＭ発振ユニット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TRUE<text:tab/><text:tab/>255</text:span><text:line-break/><text:span text:style-name="highlight_co2">#define<text:tab/><text:tab/>FALSE<text:tab/><text:tab/>0</text:span><text:line-break/> <text:line-break/><text:span text:style-name="highlight_co2">#define<text:tab/><text:tab/>SW1<text:tab/><text:tab/><text:tab/>&amp;PORTA, 2</text:span><text:line-break/><text:span text:style-name="highlight_co2">#define<text:tab/><text:tab/>SW2<text:tab/><text:tab/><text:tab/>&amp;PORTA, 3</text:span><text:line-break/><text:span text:style-name="highlight_co2">#define<text:tab/><text:tab/>SW3<text:tab/><text:tab/><text:tab/>&amp;PORTA, 4</text:span><text:line-break/><text:span text:style-name="highlight_co2">#define<text:tab/><text:tab/>SW4<text:tab/><text:tab/><text:tab/>&amp;PORTA, 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<text:span text:style-name="highlight_br0">(</text:span>duty_ratio <text:span text:style-name="highlight_sy0">&amp;</text:span> <text:span text:style-name="highlight_nu6">0b000000000000000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0000000010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 <text:line-break/><text:span text:style-name="highlight_kw4">void</text:span><text:tab/>display<text:span text:style-name="highlight_br0">(</text:span><text:span text:style-name="highlight_kw4">short</text:span> Prescale<text:span text:style-name="highlight_sy0">,</text:span> <text:span text:style-name="highlight_kw4">int</text:span> duty<text:span text:style-name="highlight_br0">)</text:span><text:line-break/><text:span text:style-name="highlight_br0">{</text:span><text:line-break/><text:tab/><text:span text:style-name="highlight_kw4">static</text:span><text:tab/><text:span text:style-name="highlight_kw4">double</text:span><text:tab/>tmp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Prescale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7.81kHz"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nu16">256.0</text:span> <text:span text:style-name="highlight_sy0">*</text:span> <text:span text:style-name="highlight_nu0">4</text:span> <text:span text:style-name="highlight_sy0">*</text:span> <text:span text:style-name="highlight_nu16">0.000000125</text:span> <text:span text:style-name="highlight_sy0">*</text:span> <text:span text:style-name="highlight_nu0">1</text:span><text:span text:style-name="highlight_br0">)</text:span> <text:span text:style-name="highlight_sy0">*</text:span> <text:span text:style-name="highlight_nu0">1000000</text:span><text:span text:style-name="highlight_sy0">;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1.95kHz"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nu16">256.0</text:span> <text:span text:style-name="highlight_sy0">*</text:span> <text:span text:style-name="highlight_nu0">4</text:span> <text:span text:style-name="highlight_sy0">*</text:span> <text:span text:style-name="highlight_nu16">0.000000125</text:span> <text:span text:style-name="highlight_sy0">*</text:span> <text:span text:style-name="highlight_nu0">4</text:span><text:span text:style-name="highlight_br0">)</text:span> <text:span text:style-name="highlight_sy0">*</text:span> <text:span text:style-name="highlight_nu0">1000000</text:span><text:span text:style-name="highlight_sy0">;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488.3Hz"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nu16">256.0</text:span> <text:span text:style-name="highlight_sy0">*</text:span> <text:span text:style-name="highlight_nu0">4</text:span> <text:span text:style-name="highlight_sy0">*</text:span> <text:span text:style-name="highlight_nu16">0.000000125</text:span> <text:span text:style-name="highlight_sy0">*</text:span> <text:span text:style-name="highlight_nu0">16</text:span><text:span text:style-name="highlight_br0">)</text:span> <text:span text:style-name="highlight_sy0">*</text:span> <text:span text:style-name="highlight_nu0">1000000</text:span><text:span text:style-name="highlight_sy0">;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WordToStr<text:span text:style-name="highlight_br0">(</text:span>duty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tmp <text:span text:style-name="highlight_sy0">=</text:span> <text:span text:style-name="highlight_br0">(</text:span>duty <text:span text:style-name="highlight_sy0">/</text:span> <text:span text:style-name="highlight_nu16">1024.0</text:span><text:span text:style-name="highlight_br0">)</text:span> <text:span text:style-name="highlight_sy0">*</text:span> <text:span text:style-name="highlight_nu0">1000</text:span><text:span text:style-name="highlight_sy0">;</text:span><text:line-break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%"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Prescale<text:span text:style-name="highlight_sy0">;</text:span><text:line-break/><text:tab/><text:span text:style-name="highlight_kw4">static</text:span><text:tab/><text:span text:style-name="highlight_kw4">int</text:span><text:tab/><text:tab/>duty<text:span text:style-name="highlight_sy0">;</text:span><text:line-break/><text:tab/><text:span text:style-name="highlight_kw4">static</text:span><text:tab/><text:span text:style-name="highlight_kw4">double</text:span><text:tab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クロックを8Mhzに設定する。</text:span><text:line-break/><text:tab/>ANSEL<text:s text:c="2"/><text:span text:style-name="highlight_sy0">=</text:span> <text:span text:style-name="highlight_nu6">0b00000001</text:span><text:span text:style-name="highlight_sy0">;</text:span> <text:tab/><text:span text:style-name="highlight_co1">//Ａ／Ｄ変換は使用しない。 </text:span><text:line-break/><text:tab/>CMCON<text:s text:c="2"/><text:span text:style-name="highlight_sy0">=</text:span> <text:span text:style-name="highlight_nu6">0b00000111</text:span><text:span text:style-name="highlight_sy0">;</text:span><text:tab/><text:span text:style-name="highlight_co1">//コンパレータを使用する。 </text:span><text:line-break/><text:tab/>TRISA<text:s text:c="2"/><text:span text:style-name="highlight_sy0">=</text:span> <text:span text:style-name="highlight_nu6">0b11111111</text:span><text:span text:style-name="highlight_sy0">;</text:span><text:tab/><text:span text:style-name="highlight_co1">//Ｉ／Ｏポートを設定する。 </text:span><text:line-break/><text:tab/>TRISB<text:s text:c="2"/><text:span text:style-name="highlight_sy0">=</text:span> <text:span text:style-name="highlight_nu6">0b11111111</text:span><text:span text:style-name="highlight_sy0">;</text:span><text:tab/><text:span text:style-name="highlight_co1">//Ｉ／Ｏポートを設定する。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B<text:span text:style-name="highlight_sy0">,</text:span><text:span text:style-name="highlight_nu0">3</text:span><text:span text:style-name="highlight_sy0">,</text:span><text:span text:style-name="highlight_nu0">2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WM OSC v2"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ＰＷＭの設定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R2 <text:span text:style-name="highlight_sy0">=</text:span> <text:span text:style-name="highlight_nu12">0xFF</text:span><text:span text:style-name="highlight_sy0">;</text:span><text:line-break/><text:tab/>duty <text:span text:style-name="highlight_sy0">=</text:span> <text:span text:style-name="highlight_nu0">512</text:span><text:span text:style-name="highlight_sy0">;</text:span><text:line-break/><text:tab/>Pwm_Change_DutyEx<text:span text:style-name="highlight_br0">(</text:span>duty<text:span text:style-name="highlight_br0">)</text:span><text:span text:style-name="highlight_sy0">;</text:span><text:line-break/><text:tab/>Prescale <text:span text:style-name="highlight_sy0">=</text:span> <text:span text:style-name="highlight_nu0">0</text:span><text:span text:style-name="highlight_sy0">;</text:span><text:line-break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Ａ／Ｄ変換データをduty値として使用する。 </text:span><text:line-break/><text:tab/><text:tab/><text:span text:style-name="highlight_kw1">if</text:span> <text:span text:style-name="highlight_br0">(</text:span>Button<text:span text:style-name="highlight_br0">(</text:span>SW1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duty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duty値をインクリメントする </text:span><text:line-break/><text:tab/><text:tab/><text:span text:style-name="highlight_kw1">if</text:span> <text:span text:style-name="highlight_br0">(</text:span>Button<text:span text:style-name="highlight_br0">(</text:span>SW2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2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duty<text:span text:style-name="highlight_sy0">++;</text:span><text:line-break/><text:tab/><text:tab/><text:tab/>duty <text:span text:style-name="highlight_sy0">=</text:span> <text:span text:style-name="highlight_br0">(</text:span>duty <text:span text:style-name="highlight_sy0">&lt;</text:span> <text:span text:style-name="highlight_nu0">1024</text:span><text:span text:style-name="highlight_br0">)</text:span> <text:span text:style-name="highlight_sy0">?</text:span> duty <text:span text:style-name="highlight_sy0">:</text:span> <text:span text:style-name="highlight_nu0">0</text:span><text:span text:style-name="highlight_sy0">;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duty値をデクリメントする </text:span><text:line-break/><text:tab/><text:tab/><text:span text:style-name="highlight_kw1">if</text:span> <text:span text:style-name="highlight_br0">(</text:span>Button<text:span text:style-name="highlight_br0">(</text:span>SW3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3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duty<text:span text:style-name="highlight_sy0">--;</text:span><text:line-break/><text:tab/><text:tab/><text:tab/>duty <text:span text:style-name="highlight_sy0">=</text:span> <text:span text:style-name="highlight_br0">(</text:span>duty <text:span text:style-name="highlight_sy0">&gt;=</text:span> <text:span text:style-name="highlight_nu0">0</text:span><text:span text:style-name="highlight_br0">)</text:span> <text:span text:style-name="highlight_sy0">?</text:span> duty <text:span text:style-name="highlight_sy0">:</text:span> <text:span text:style-name="highlight_nu0">1023</text:span><text:span text:style-name="highlight_sy0">;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TIMER2のプリスケール値を変更する。 </text:span><text:line-break/><text:tab/><text:tab/><text:span text:style-name="highlight_kw1">if</text:span> <text:span text:style-name="highlight_br0">(</text:span>Button<text:span text:style-name="highlight_br0">(</text:span>SW4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4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Prescale<text:span text:style-name="highlight_sy0">++;</text:span><text:line-break/><text:tab/><text:tab/><text:tab/>Prescale <text:span text:style-name="highlight_sy0">=</text:span> <text:span text:style-name="highlight_br0">(</text:span>Prescale <text:span text:style-name="highlight_sy0">&lt;</text:span> <text:span text:style-name="highlight_nu0">3</text:span><text:span text:style-name="highlight_br0">)</text:span> <text:span text:style-name="highlight_sy0">?</text:span> Prescale <text:span text:style-name="highlight_sy0">:</text:span> <text:span text:style-name="highlight_nu0">0</text:span><text:span text:style-name="highlight_sy0">;</text:span><text:line-break/><text:tab/><text:tab/><text:tab/><text:span text:style-name="highlight_kw1">switch</text:span> <text:span text:style-name="highlight_br0">(</text:span>Prescale<text:span text:style-name="highlight_br0">)</text:span> <text:span text:style-name="highlight_br0">{</text:span><text:line-break/><text:tab/><text:tab/><text:tab/><text:span text:style-name="highlight_kw1">case</text:span> <text:span text:style-name="highlight_nu0">0</text:span><text:span text:style-name="highlight_sy0">:</text:span><text:line-break/><text:tab/><text:tab/><text:tab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<text:tab/><text:tab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2</text:span><text:span text:style-name="highlight_sy0">:</text:span><text:line-break/><text:tab/><text:tab/><text:tab/><text:tab/>T2CON.<text:span text:style-name="highlight_me1">T2CKPS1</text:span> <text:span text:style-name="highlight_sy0">=</text:span> <text:span text:style-name="highlight_nu0">1</text:span><text:span text:style-name="highlight_sy0">;</text:span><text:line-break/><text:tab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display<text:span text:style-name="highlight_br0">(</text:span>Prescale<text:span text:style-name="highlight_sy0">,</text:span> duty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26657d9b03eaab0e87046666f4a3f817.png" xlink:type="simple" xlink:show="embed" xlink:actuate="onLoad"/></draw:frame></text:p>
      <text:p text:style-name="Text_20_body">周期=128usec(7.81kHz)、デューティ=0%
LCDの左上=デューティ比率
LCDの右上=デューティ値
LCDの左下=周期(時間)
LCDの右下=周期(周波数)
<draw:frame draw:style-name="media" draw:name="2" text:anchor-type="as-char" draw:z-index="2" svg:width="9.525cm" style:rel-width="100%" svg:height="7.14375cm" style:rel-height="scale"><draw:image xlink:href="Pictures/7b4e5f8148049dda223e8e61cf1ff9e8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0e59754bf202ccb80df314d413f9c57a.png" xlink:type="simple" xlink:show="embed" xlink:actuate="onLoad"/></draw:frame></text:p>
      <text:p text:style-name="Text_20_body">周期=128usec(7.81kHz)、デューティ=0.1%
<draw:frame draw:style-name="media" draw:name="4" text:anchor-type="as-char" draw:z-index="4" svg:width="9.525cm" style:rel-width="100%" svg:height="7.14375cm" style:rel-height="scale"><draw:image xlink:href="Pictures/7c5270483ab0d4552fe0e052c646850b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4e464476edc11e05e1063657d46113f5.png" xlink:type="simple" xlink:show="embed" xlink:actuate="onLoad"/></draw:frame></text:p>
      <text:p text:style-name="Text_20_body">周期=128usec(7.81kHz)、デューティ=1%
<draw:frame draw:style-name="media" draw:name="6" text:anchor-type="as-char" draw:z-index="6" svg:width="9.525cm" style:rel-width="100%" svg:height="7.14375cm" style:rel-height="scale"><draw:image xlink:href="Pictures/14cc30435f70a2c6158f4f12feb4dab6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466460c1475e10c1f0742382c538da09.png" xlink:type="simple" xlink:show="embed" xlink:actuate="onLoad"/></draw:frame></text:p>
      <text:p text:style-name="Text_20_body">周期=128usec(7.81kHz)、デューティ=10%
<draw:frame draw:style-name="media" draw:name="8" text:anchor-type="as-char" draw:z-index="8" svg:width="9.525cm" style:rel-width="100%" svg:height="7.14375cm" style:rel-height="scale"><draw:image xlink:href="Pictures/9cff900469afc20ad071828db5e61919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a9668bc243e730b4a0d54723b67f851b.png" xlink:type="simple" xlink:show="embed" xlink:actuate="onLoad"/></draw:frame></text:p>
      <text:p text:style-name="Text_20_body">周期=128usec(7.81kHz)、デューティ=50%
<draw:frame draw:style-name="media" draw:name="10" text:anchor-type="as-char" draw:z-index="10" svg:width="9.525cm" style:rel-width="100%" svg:height="7.14375cm" style:rel-height="scale"><draw:image xlink:href="Pictures/71737f83e41a40391e8856eec499b1cc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d71a7c8985cf981e6f449fe6475f4288.png" xlink:type="simple" xlink:show="embed" xlink:actuate="onLoad"/></draw:frame></text:p>
      <text:p text:style-name="Text_20_body">周期=128usec(7.81kHz)、デューティ=90%
<draw:frame draw:style-name="media" draw:name="12" text:anchor-type="as-char" draw:z-index="12" svg:width="9.525cm" style:rel-width="100%" svg:height="7.14375cm" style:rel-height="scale"><draw:image xlink:href="Pictures/5eb38b9b0f9cb4818302f22a63210c5c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aba30f3305497b97881245f29f8972c0.png" xlink:type="simple" xlink:show="embed" xlink:actuate="onLoad"/></draw:frame></text:p>
      <text:p text:style-name="Text_20_body">周期=128usec(7.81kHz)、デューティ=99%
<draw:frame draw:style-name="media" draw:name="14" text:anchor-type="as-char" draw:z-index="14" svg:width="9.525cm" style:rel-width="100%" svg:height="7.14375cm" style:rel-height="scale"><draw:image xlink:href="Pictures/da989355d6ba05738318c9b8407d3648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bf6f39e851cec5d75f13cd491c9f6a3b.png" xlink:type="simple" xlink:show="embed" xlink:actuate="onLoad"/></draw:frame></text:p>
      <text:p text:style-name="Text_20_body">周期=128usec(7.81kHz)、デューティ=99.9%
<draw:frame draw:style-name="media" draw:name="16" text:anchor-type="as-char" draw:z-index="16" svg:width="9.525cm" style:rel-width="100%" svg:height="7.14375cm" style:rel-height="scale"><draw:image xlink:href="Pictures/5b666b7f2c259de57a6b869999057880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da22e51f7bcb9dc5bd4e23783956affd.png" xlink:type="simple" xlink:show="embed" xlink:actuate="onLoad"/></draw:frame></text:p>
      <text:p text:style-name="Text_20_body">左側:周期=512usec(1.95kHz)、デューティ=50%
右側:周期=2048usec(488.3Hz)、デューティ=50%
<draw:frame draw:style-name="media" draw:name="18" text:anchor-type="as-char" draw:z-index="18" svg:width="9.525cm" style:rel-width="100%" svg:height="7.14375cm" style:rel-height="scale"><draw:image xlink:href="Pictures/abce99e55542c1dd27987b34ecd1e883.png" xlink:type="simple" xlink:show="embed" xlink:actuate="onLoad"/></draw:frame><draw:frame draw:style-name="media" draw:name="19" text:anchor-type="as-char" draw:z-index="19" svg:width="9.525cm" style:rel-width="100%" svg:height="7.14375cm" style:rel-height="scale"><draw:image xlink:href="Pictures/4b35938f4c43754506041f1e5650e602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9::09:22</meta:creation-date>
    <dc:creator>Generated</dc:creator>
    <dc:date>2026-09-14T19::09:22</dc:date>
    <dc:language>en-US</dc:language>
    <meta:editing-cycles>1</meta:editing-cycles>
    <meta:editing-duration>PT0S</meta:editing-duration>
    <dc:title>elechobby:picdic:pic16f88:123</dc:title>
  </office:meta>
</office:document-meta>
</file>