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a2349b22179744353394a0530fbf98.png"/>
  <manifest:file-entry manifest:media-type="image/png" manifest:full-path="Pictures/ca6163ccc5eabf8d920e693217c0bbee.png"/>
  <manifest:file-entry manifest:media-type="image/png" manifest:full-path="Pictures/0bffeb513c39af6e14cc2a79938686f4.png"/>
  <manifest:file-entry manifest:media-type="image/png" manifest:full-path="Pictures/d4d97379b6b52665561558ce3d792fe6.png"/>
  <manifest:file-entry manifest:media-type="image/png" manifest:full-path="Pictures/460725c5550cddbab60a7b6b524ad49c.png"/>
  <manifest:file-entry manifest:media-type="image/png" manifest:full-path="Pictures/86b30ffe3f7169546cca1c1db14fd3bc.png"/>
  <manifest:file-entry manifest:media-type="image/png" manifest:full-path="Pictures/326409c4d3c19b2e914ded6111175a92.png"/>
  <manifest:file-entry manifest:media-type="image/png" manifest:full-path="Pictures/cb4458eaa91acb316eefeb749421f170.png"/>
  <manifest:file-entry manifest:media-type="image/png" manifest:full-path="Pictures/e9fe47bdd55bf76b4d60349d846bf1de.png"/>
  <manifest:file-entry manifest:media-type="image/png" manifest:full-path="Pictures/cd18ed45c52514504f58ac798d992a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5"/><text:bookmark-start text:name="__RefHeading___カラー受光_カラー発光_1"/><text:bookmark-start text:name="カラー受光_カラー発光"/>カラー受光&amp;カラー発光<text:bookmark-end text:name="__RefHeading___カラー受光_カラー発光_1"/><text:bookmark-end text:name="カラー受光_カラー発光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カラー受光してRGBの値を得ること、また、RGBの値を指定してカラー発光させることについては、</text:p>
      <text:list text:style-name="List_20_1" text:continue-numbering="false">
        <text:list-item>
          <text:p text:style-name="List_20_1_Content_First"> カラー受光￫カラーセンサー(S9706)</text:p>
        </text:list-item>
        <text:list-item>
          <text:p text:style-name="List_20_1_Content_Last"> カラー発光￫フルカラーLED(色設定ユニット)</text:p>
        </text:list-item>
      </text:list>
      <text:p text:style-name="Text_20_body">等で紹介しました。</text:p>
      <text:p text:style-name="Text_20_body">今回は、これらの受光と発光を組み合わせてみました。
つまり、カラーをRGBの値として受光して、その値から、カラーをRGBの値として発光させて見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カラー受光の原理については、カラーセンサー(S9706)を参照してください。
カラー発光の原理については、フルカラーLED(色設定ユニット)を参照してください。</text:p>
      <text:p text:style-name="Text_20_body">これらを組み合わせるためには、レンジ合わせの工夫が少し要ります。
&lt;レンジ合わせ&gt;</text:p>
      <text:list text:style-name="List_20_1" text:continue-numbering="false">
        <text:list-item>
          <text:p text:style-name="List_20_1_Content_First"> カラー受光において、カラーセンサー(S9706)で得られる値(V1)は、0~4095です。</text:p>
        </text:list-item>
        <text:list-item>
          <text:p text:style-name="List_20_1_Content"> カラー発光において、フルカラーLED(色設定ユニット)で指定できる値(V2)は、0~100です。</text:p>
        </text:list-item>
        <text:list-item>
          <text:p text:style-name="List_20_1_Content_Last"> そこで、V1を41で割ることにより、V2のレンジに合わせます。<text:line-break/>100≒4095÷41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LED1は、手持ちの適当なフルカラー発光LEDを使用しました。
<draw:frame draw:style-name="media" draw:name="0" text:anchor-type="as-char" draw:z-index="0" svg:width="19.05cm" style:rel-width="100%" svg:height="15.875cm" style:rel-height="scale"><draw:image xlink:href="Pictures/b4a2349b22179744353394a0530fbf98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カラー→カラー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_R<text:tab/>PORTA.F0</text:span><text:line-break/><text:span text:style-name="highlight_co2">#define<text:tab/><text:tab/>LED_G<text:tab/>PORTA.F7</text:span><text:line-break/><text:span text:style-name="highlight_co2">#define<text:tab/><text:tab/>LED_B<text:tab/>PORTA.F1</text:span><text:line-break/> <text:line-break/><text:span text:style-name="highlight_co2">#define<text:tab/><text:tab/>SW1<text:tab/><text:tab/>PORTB.F0</text:span><text:line-break/> <text:line-break/><text:span text:style-name="highlight_co2">#define<text:tab/><text:tab/>ON<text:tab/><text:tab/>0</text:span><text:line-break/><text:span text:style-name="highlight_co2">#define<text:tab/><text:tab/>OFF<text:tab/><text:tab/>1</text:span><text:line-break/> <text:line-break/><text:span text:style-name="highlight_co2">#define<text:tab/><text:tab/>GATE<text:tab/><text:tab/>PORTA.F2</text:span><text:line-break/><text:span text:style-name="highlight_co2">#define<text:tab/><text:tab/>CK<text:tab/><text:tab/><text:tab/>PORTA.F3</text:span><text:line-break/><text:span text:style-name="highlight_co2">#define<text:tab/><text:tab/>RANGE<text:tab/><text:tab/>PORTA.F4</text:span><text:line-break/><text:span text:style-name="highlight_co2">#define<text:tab/><text:tab/>DOUT<text:tab/><text:tab/>PORTA.F5</text:span><text:line-break/> <text:line-break/><text:span text:style-name="highlight_co2">#define<text:tab/><text:tab/>RANGE_SW<text:tab/>PORTA.F6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etColor<text:span text:style-name="highlight_br0">(</text:span><text:span text:style-name="highlight_kw4">short</text:span> sensitivity<text:span text:style-name="highlight_sy0">,</text:span> <text:span text:style-name="highlight_kw4">int</text:span> addTime<text:span text:style-name="highlight_sy0">,</text:span> <text:span text:style-name="highlight_kw4">int</text:span> pColor<text:span text:style-name="highlight_br0">[</text:span><text:span text:style-name="highlight_br0">]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RED<text:span text:style-name="highlight_sy0">,</text:span> GREEN<text:span text:style-name="highlight_sy0">,</text:span> BLUE<text:span text:style-name="highlight_sy0">,</text:span> t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GATE <text:span text:style-name="highlight_sy0">=</text:span> <text:span text:style-name="highlight_nu0">0</text:span><text:span text:style-name="highlight_sy0">;</text:span><text:line-break/><text:tab/>CK <text:span text:style-name="highlight_sy0">=</text:span> <text:span text:style-name="highlight_nu0">0</text:span><text:span text:style-name="highlight_sy0">;</text:span><text:line-break/><text:tab/>RANGE <text:span text:style-name="highlight_sy0">=</text:span> sensitivity<text:span text:style-name="highlight_sy0">;</text:span><text:line-break/><text:tab/>GATE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<text:span text:style-name="highlight_sy0">;</text:span> addTime <text:span text:style-name="highlight_sy0">&gt;</text:span> <text:span text:style-name="highlight_nu0">0</text:span><text:span text:style-name="highlight_sy0">;</text:span> addTime<text:span text:style-name="highlight_sy0">--</text:span><text:span text:style-name="highlight_br0">)</text:span> <text:span text:style-name="highlight_br0">{</text:span><text:line-break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GATE <text:span text:style-name="highlight_sy0">=</text:span> <text:span text:style-name="highlight_nu0">0</text:span><text:span text:style-name="highlight_sy0">;</text:span><text:line-break/><text:tab/><text:span text:style-name="highlight_co1">//赤色データの取り込み </text:span><text:line-break/><text:tab/>RE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CK <text:span text:style-name="highlight_sy0">=</text:span> <text:span text:style-name="highlight_nu0">1</text:span><text:span text:style-name="highlight_sy0">;</text:span><text:line-break/><text:tab/><text:tab/>CK <text:span text:style-name="highlight_sy0">=</text:span> <text:span text:style-name="highlight_nu0">0</text:span><text:span text:style-name="highlight_sy0">;</text:span><text:line-break/><text:tab/><text:tab/>tmp <text:span text:style-name="highlight_sy0">=</text:span> DOUT <text:span text:style-name="highlight_sy0">&lt;&lt;</text:span> cnt<text:span text:style-name="highlight_sy0">;</text:span><text:line-break/><text:tab/><text:tab/>RED <text:span text:style-name="highlight_sy0">|=</text:span> tmp<text:span text:style-name="highlight_sy0">;</text:span><text:line-break/><text:tab/><text:span text:style-name="highlight_br0">}</text:span><text:line-break/><text:tab/>pColor<text:span text:style-name="highlight_br0">[</text:span><text:span text:style-name="highlight_nu0">0</text:span><text:span text:style-name="highlight_br0">]</text:span> <text:span text:style-name="highlight_sy0">=</text:span> RED<text:span text:style-name="highlight_sy0">;</text:span><text:line-break/><text:tab/><text:span text:style-name="highlight_co1">//緑色データの取り込み </text:span><text:line-break/><text:tab/>GREEN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CK <text:span text:style-name="highlight_sy0">=</text:span> <text:span text:style-name="highlight_nu0">1</text:span><text:span text:style-name="highlight_sy0">;</text:span><text:line-break/><text:tab/><text:tab/>CK <text:span text:style-name="highlight_sy0">=</text:span> <text:span text:style-name="highlight_nu0">0</text:span><text:span text:style-name="highlight_sy0">;</text:span><text:line-break/><text:tab/><text:tab/>tmp <text:span text:style-name="highlight_sy0">=</text:span> DOUT <text:span text:style-name="highlight_sy0">&lt;&lt;</text:span> cnt<text:span text:style-name="highlight_sy0">;</text:span><text:line-break/><text:tab/><text:tab/>GREEN <text:span text:style-name="highlight_sy0">|=</text:span> tmp<text:span text:style-name="highlight_sy0">;</text:span><text:line-break/><text:tab/><text:span text:style-name="highlight_br0">}</text:span><text:line-break/><text:tab/>pColor<text:span text:style-name="highlight_br0">[</text:span><text:span text:style-name="highlight_nu0">1</text:span><text:span text:style-name="highlight_br0">]</text:span> <text:span text:style-name="highlight_sy0">=</text:span> GREEN<text:span text:style-name="highlight_sy0">;</text:span><text:line-break/><text:tab/><text:span text:style-name="highlight_co1">//青色データの取り込み </text:span><text:line-break/><text:tab/>BLUE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CK <text:span text:style-name="highlight_sy0">=</text:span> <text:span text:style-name="highlight_nu0">1</text:span><text:span text:style-name="highlight_sy0">;</text:span><text:line-break/><text:tab/><text:tab/>CK <text:span text:style-name="highlight_sy0">=</text:span> <text:span text:style-name="highlight_nu0">0</text:span><text:span text:style-name="highlight_sy0">;</text:span><text:line-break/><text:tab/><text:tab/>tmp <text:span text:style-name="highlight_sy0">=</text:span> DOUT <text:span text:style-name="highlight_sy0">&lt;&lt;</text:span> cnt<text:span text:style-name="highlight_sy0">;</text:span><text:line-break/><text:tab/><text:tab/>BLUE <text:span text:style-name="highlight_sy0">|=</text:span> tmp<text:span text:style-name="highlight_sy0">;</text:span><text:line-break/><text:tab/><text:span text:style-name="highlight_br0">}</text:span><text:line-break/><text:tab/>pColor<text:span text:style-name="highlight_br0">[</text:span><text:span text:style-name="highlight_nu0">2</text:span><text:span text:style-name="highlight_br0">]</text:span> <text:span text:style-name="highlight_sy0">=</text:span> BLUE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pwm_cnt<text:span text:style-name="highlight_sy0">,</text:span> led_R<text:span text:style-name="highlight_sy0">,</text:span> led_G<text:span text:style-name="highlight_sy0">,</text:span> led_B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tab/><text:span text:style-name="highlight_co1">// 約0.128msec周期</text:span><text:line-break/><text:span text:style-name="highlight_br0">{</text:span><text:line-break/><text:tab/><text:span text:style-name="highlight_kw4">static</text:span><text:tab/><text:span text:style-name="highlight_kw4">short</text:span><text:tab/>onFlg<text:span text:style-name="highlight_sy0">,</text:span> offFlg<text:span text:style-name="highlight_sy0">;</text:span><text:line-break/><text:tab/><text:span text:style-name="highlight_co1">//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onFlg<text:s text:c="2"/><text:span text:style-name="highlight_sy0">=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tab/>offFlg <text:span text:style-name="highlight_sy0">=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span text:style-name="highlight_co1">//</text:span><text:line-break/><text:tab/>LED_R <text:span text:style-name="highlight_sy0">=</text:span> <text:span text:style-name="highlight_br0">(</text:span>pwm_cnt <text:span text:style-name="highlight_sy0">&lt;=</text:span> led_R<text:span text:style-name="highlight_br0">)</text:span> <text:span text:style-name="highlight_sy0">?</text:span> onFlg <text:span text:style-name="highlight_sy0">:</text:span> offFlg<text:span text:style-name="highlight_sy0">;</text:span><text:line-break/><text:tab/>LED_G <text:span text:style-name="highlight_sy0">=</text:span> <text:span text:style-name="highlight_br0">(</text:span>pwm_cnt <text:span text:style-name="highlight_sy0">&lt;=</text:span> led_G<text:span text:style-name="highlight_br0">)</text:span> <text:span text:style-name="highlight_sy0">?</text:span> onFlg <text:span text:style-name="highlight_sy0">:</text:span> offFlg<text:span text:style-name="highlight_sy0">;</text:span><text:line-break/><text:tab/>LED_B <text:span text:style-name="highlight_sy0">=</text:span> <text:span text:style-name="highlight_br0">(</text:span>pwm_cnt <text:span text:style-name="highlight_sy0">&lt;=</text:span> led_B<text:span text:style-name="highlight_br0">)</text:span> <text:span text:style-name="highlight_sy0">?</text:span> onFlg <text:span text:style-name="highlight_sy0">:</text:span> offFlg<text:span text:style-name="highlight_sy0">;</text:span><text:line-break/><text:tab/><text:span text:style-name="highlight_co1">//約12.8msec（78Hz） </text:span><text:line-break/><text:tab/><text:span text:style-name="highlight_kw1">if</text:span> <text:span text:style-name="highlight_br0">(</text:span>pwm_cnt <text:span text:style-name="highlight_sy0">&lt;</text:span> <text:span text:style-name="highlight_nu0">100</text:span><text:span text:style-name="highlight_br0">)</text:span><text:line-break/><text:tab/><text:tab/>pwm_cnt<text:span text:style-name="highlight_sy0">++;</text:span><text:line-break/><text:tab/><text:span text:style-name="highlight_kw1">else</text:span><text:line-break/><text:tab/><text:tab/>pwm_cnt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olor<text:span text:style-name="highlight_br0">[</text:span><text:span text:style-name="highlight_nu0">3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Ａ／Ｄ変換を使用する。</text:span><text:line-break/><text:tab/>TRISA<text:s text:c="2"/><text:span text:style-name="highlight_sy0">=</text:span> <text:span text:style-name="highlight_nu6">0b01100000</text:span><text:span text:style-name="highlight_sy0">;</text:span><text:line-break/><text:tab/>TRISB<text:s text:c="2"/><text:span text:style-name="highlight_sy0">=</text:span> <text:span text:style-name="highlight_nu6">0b00000001</text:span><text:span text:style-name="highlight_sy0">;</text:span><text:line-break/><text:tab/><text:span text:style-name="highlight_co1">//ＬＣＤの初期化 </text:span><text:line-break/><text:tab/>Lcd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br0">)</text:span><text:span text:style-name="highlight_sy0">;</text:span><text:line-break/><text:tab/>Lcd_Cmd<text:span text:style-name="highlight_br0">(</text:span>LCD_CURSOR_OFF<text:span text:style-name="highlight_br0">)</text:span><text:span text:style-name="highlight_sy0">;</text:span><text:line-break/><text:tab/>Lcd_Cmd<text:span text:style-name="highlight_br0">(</text:span>LCD_CLEAR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R'</text:span>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G'</text:span>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t0">'B'</text:span><text:span text:style-name="highlight_br0">)</text:span><text:span text:style-name="highlight_sy0">;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cnt <text:span text:style-name="highlight_sy0">=</text:span> <text:span text:style-name="highlight_nu0">1</text:span><text:span text:style-name="highlight_sy0">;</text:span><text:line-break/><text:tab/>led_R <text:span text:style-name="highlight_sy0">=</text:span> <text:span text:style-name="highlight_nu0">50</text:span><text:span text:style-name="highlight_sy0">;</text:span><text:line-break/><text:tab/>led_G <text:span text:style-name="highlight_sy0">=</text:span> <text:span text:style-name="highlight_nu0">50</text:span><text:span text:style-name="highlight_sy0">;</text:span><text:line-break/><text:tab/>led_B <text:span text:style-name="highlight_sy0">=</text:span> <text:span text:style-name="highlight_nu0">5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カラーデータの取得 </text:span><text:line-break/><text:tab/><text:tab/>GetColor<text:span text:style-name="highlight_br0">(</text:span>RANGE_SW<text:span text:style-name="highlight_sy0">,</text:span> <text:span text:style-name="highlight_nu0">100</text:span><text:span text:style-name="highlight_sy0">,</text:span> color<text:span text:style-name="highlight_br0">)</text:span><text:span text:style-name="highlight_sy0">;</text:span><text:line-break/><text:tab/><text:tab/><text:span text:style-name="highlight_co1">//</text:span><text:line-break/><text:tab/><text:tab/>led_R <text:span text:style-name="highlight_sy0">=</text:span> color<text:span text:style-name="highlight_br0">[</text:span><text:span text:style-name="highlight_nu0">0</text:span><text:span text:style-name="highlight_br0">]</text:span> <text:span text:style-name="highlight_sy0">/</text:span> <text:span text:style-name="highlight_nu0">41</text:span><text:span text:style-name="highlight_sy0">;</text:span><text:line-break/><text:tab/><text:tab/>led_G <text:span text:style-name="highlight_sy0">=</text:span> color<text:span text:style-name="highlight_br0">[</text:span><text:span text:style-name="highlight_nu0">1</text:span><text:span text:style-name="highlight_br0">]</text:span> <text:span text:style-name="highlight_sy0">/</text:span> <text:span text:style-name="highlight_nu0">41</text:span><text:span text:style-name="highlight_sy0">;</text:span><text:line-break/><text:tab/><text:tab/>led_B <text:span text:style-name="highlight_sy0">=</text:span> color<text:span text:style-name="highlight_br0">[</text:span><text:span text:style-name="highlight_nu0">2</text:span><text:span text:style-name="highlight_br0">]</text:span> <text:span text:style-name="highlight_sy0">/</text:span> <text:span text:style-name="highlight_nu0">41</text:span><text:span text:style-name="highlight_sy0">;</text:span><text:line-break/><text:tab/><text:tab/><text:span text:style-name="highlight_co1">//</text:span><text:line-break/><text:tab/><text:tab/>ByteToStr<text:span text:style-name="highlight_br0">(</text:span>led_R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ByteToStr<text:span text:style-name="highlight_br0">(</text:span>led_G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ByteToStr<text:span text:style-name="highlight_br0">(</text:span>led_B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ca6163ccc5eabf8d920e693217c0bbee.png" xlink:type="simple" xlink:show="embed" xlink:actuate="onLoad"/></draw:frame></text:p>
      <text:p text:style-name="Text_20_body">左側は、フルカラー発光LED(LED2)と電流制限抵抗です。
右側は、カラーセンサー、PIC、LCDです。
<draw:frame draw:style-name="media" draw:name="2" text:anchor-type="as-char" draw:z-index="2" svg:width="9.525cm" style:rel-width="100%" svg:height="7.14375cm" style:rel-height="scale"><draw:image xlink:href="Pictures/0bffeb513c39af6e14cc2a79938686f4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d4d97379b6b52665561558ce3d792fe6.png" xlink:type="simple" xlink:show="embed" xlink:actuate="onLoad"/></draw:frame></text:p>
      <text:p text:style-name="Text_20_body">LED1のR(赤)を、カラーセンサーの上で点灯させてみました。
LED2には、光を拡散させるために、ピンポン玉に穴を開けて被せています。
<draw:frame draw:style-name="media" draw:name="4" text:anchor-type="as-char" draw:z-index="4" svg:width="9.525cm" style:rel-width="100%" svg:height="7.14375cm" style:rel-height="scale"><draw:image xlink:href="Pictures/460725c5550cddbab60a7b6b524ad49c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86b30ffe3f7169546cca1c1db14fd3bc.png" xlink:type="simple" xlink:show="embed" xlink:actuate="onLoad"/></draw:frame></text:p>
      <text:p text:style-name="Text_20_body">LED1のG(緑)を、カラーセンサーの上で点灯させてみました。
<draw:frame draw:style-name="media" draw:name="6" text:anchor-type="as-char" draw:z-index="6" svg:width="9.525cm" style:rel-width="100%" svg:height="7.14375cm" style:rel-height="scale"><draw:image xlink:href="Pictures/326409c4d3c19b2e914ded6111175a92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cb4458eaa91acb316eefeb749421f170.png" xlink:type="simple" xlink:show="embed" xlink:actuate="onLoad"/></draw:frame></text:p>
      <text:p text:style-name="Text_20_body">LED1のB(青)を、カラーセンサーの上で点灯させてみました。
<draw:frame draw:style-name="media" draw:name="8" text:anchor-type="as-char" draw:z-index="8" svg:width="9.525cm" style:rel-width="100%" svg:height="7.14375cm" style:rel-height="scale"><draw:image xlink:href="Pictures/e9fe47bdd55bf76b4d60349d846bf1de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cd18ed45c52514504f58ac798d992aa8.png" xlink:type="simple" xlink:show="embed" xlink:actuate="onLoad"/></draw:frame></text:p>
      <text:p text:style-name="Text_20_body">如何でしょう?
今回製作した物は、どんな応用が考えられるでしょうか?
例えば、光リピータ。。。光を直角に曲げる!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8:07</meta:creation-date>
    <dc:creator>Generated</dc:creator>
    <dc:date>2026-09-14T07::18:07</dc:date>
    <dc:language>en-US</dc:language>
    <meta:editing-cycles>1</meta:editing-cycles>
    <meta:editing-duration>PT0S</meta:editing-duration>
    <dc:title>elechobby:picdic:pic16f88:125</dc:title>
  </office:meta>
</office:document-meta>
</file>