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c5ef202044637af1f213ea41efacc8.png"/>
  <manifest:file-entry manifest:media-type="image/png" manifest:full-path="Pictures/a5b070da62354a4e9487e15d716a480a.png"/>
  <manifest:file-entry manifest:media-type="image/png" manifest:full-path="Pictures/6e96ba98ece3e373585c973aaf6f1011.png"/>
  <manifest:file-entry manifest:media-type="image/png" manifest:full-path="Pictures/2ee80d819eb7a5f4cf68927b919295cf.png"/>
  <manifest:file-entry manifest:media-type="image/png" manifest:full-path="Pictures/217080dcd4bbe10026251bb453fc8114.png"/>
  <manifest:file-entry manifest:media-type="image/png" manifest:full-path="Pictures/f9b34156ab280cee36595cbf1101e96c.png"/>
  <manifest:file-entry manifest:media-type="image/png" manifest:full-path="Pictures/85b86bd81ddbbe8b987691ece8c49130.png"/>
  <manifest:file-entry manifest:media-type="image/png" manifest:full-path="Pictures/f885fb57ccb11b3b7dcf589cb9fda2fd.png"/>
  <manifest:file-entry manifest:media-type="image/png" manifest:full-path="Pictures/1a63f88f6e647fe0d51d2768e58e626d.png"/>
  <manifest:file-entry manifest:media-type="image/png" manifest:full-path="Pictures/117b3eca93ee3105e6c0fdfb2e99c6c1.png"/>
  <manifest:file-entry manifest:media-type="image/png" manifest:full-path="Pictures/a17d28b382d9902bebe0931a6b14dcc5.png"/>
  <manifest:file-entry manifest:media-type="image/png" manifest:full-path="Pictures/8a5f55678325515e9a53067d9ae10cea.png"/>
  <manifest:file-entry manifest:media-type="image/png" manifest:full-path="Pictures/a45dd7405e0004eb21eb2566c7f3756e.png"/>
  <manifest:file-entry manifest:media-type="image/png" manifest:full-path="Pictures/4b8f44e87dfcfee2b9394640403bed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28"/><text:bookmark-start text:name="__RefHeading___簡易高抵抗測定器_1"/><text:bookmark-start text:name="簡易高抵抗測定器"/>簡易高抵抗測定器<text:bookmark-end text:name="__RefHeading___簡易高抵抗測定器_1"/><text:bookmark-end text:name="簡易高抵抗測定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は、1Ω以下(最小は、約1mΩ)の低い抵抗値を測定する、“簡易低抵抗測定器“を製作しました。
今回は、1MΩ以上(最高は、約100MΩ)の高い抵抗値を測定する、“簡易高抵抗測定器”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には、オームの法則です。
つまり、未知の抵抗Rxに、電流(I)を流し、そのときのRxの両端の電圧(V)から求めます。
Rx=V÷I</text:p>
      <text:p text:style-name="Text_20_body">&lt;電流(I)の求め方&gt;
I=V2÷基準抵抗(R1=9.1MΩ)</text:p>
      <text:p text:style-name="Text_20_body">&lt;電圧(V)の求め方&gt;
V=V1-V2</text:p>
      <text:p text:style-name="Text_20_body">&lt;未知の抵抗(Rx)の求め方&gt;
Rx=V÷I</text:p>
      <text:p text:style-name="Text_20_body">※今回の回路で、重要な役割を果たすのが、オペアンプ(LMC662)です。
このオペアンプの、入力インピーダンスは、1テラΩ以上あります。従って、基準抵抗(R1=9.1MΩ)には、
殆ど影響を与えません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3.229166666667cm" style:rel-height="scale"><draw:image xlink:href="Pictures/aac5ef202044637af1f213ea41efacc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※基準抵抗(R1=9.1MΩ)の精度が重要なので、プログラム上は、R1の実測値を反映させています。
※出来るだけ精度の高い抵抗を使用してください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『簡易高抵抗測定器（High Resistance Meter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PORTA.F5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double</text:span><text:tab/><text:tab/><text:tab/><text:tab/>v1<text:span text:style-name="highlight_sy0">,</text:span> v2<text:span text:style-name="highlight_sy0">,</text:span> ohm<text:span text:style-name="highlight_sy0">,</text:span> offse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<text:span text:style-name="highlight_co1">// Ａ／Ｄ変換を使用する。 </text:span><text:line-break/><text:tab/>ANSEL<text:s text:c="2"/><text:span text:style-name="highlight_sy0">=</text:span> <text:span text:style-name="highlight_nu6">0b000000011</text:span><text:span text:style-name="highlight_sy0">;</text:span><text:line-break/><text:tab/>ADCON1.<text:span text:style-name="highlight_me1">VCFG1</text:span> <text:span text:style-name="highlight_sy0">=</text:span> <text:span text:style-name="highlight_nu0">1</text:span><text:span text:style-name="highlight_sy0">;</text:span><text:line-break/><text:tab/>ADCON1.<text:span text:style-name="highlight_me1">VCFG0</text:span> <text:span text:style-name="highlight_sy0">=</text:span> <text:span text:style-name="highlight_nu0">0</text:span><text:span text:style-name="highlight_sy0">;</text:span><text:line-break/><text:tab/><text:span text:style-name="highlight_co1">// ポートを初期化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 ＬＣＤを初期化する。 </text:span><text:line-break/><text:tab/>Lcd_Custom_Config<text:span text:style-name="highlight_br0">(</text:span><text:span text:style-name="highlight_sy0">&amp;</text:span>PORTB<text:span text:style-name="highlight_sy0">,</text:span><text:span text:style-name="highlight_nu0">7</text:span><text:span text:style-name="highlight_sy0">,</text:span><text:span text:style-name="highlight_nu0">6</text:span><text:span text:style-name="highlight_sy0">,</text:span><text:span text:style-name="highlight_nu0">5</text:span><text:span text:style-name="highlight_sy0">,</text:span><text:span text:style-name="highlight_nu0">4</text:span><text:span text:style-name="highlight_sy0">,&amp;</text:span>PORTB<text:span text:style-name="highlight_sy0">,</text:span><text:span text:style-name="highlight_nu0">3</text:span><text:span text:style-name="highlight_sy0">,</text:span><text:span text:style-name="highlight_nu0">2</text:span><text:span text:style-name="highlight_sy0">,</text:span><text:span text:style-name="highlight_nu0">1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Resistance Meter"</text:span><text:span text:style-name="highlight_br0">)</text:span><text:span text:style-name="highlight_sy0">;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14</text:span><text:span text:style-name="highlight_sy0">,</text:span> <text:span text:style-name="highlight_st0">"mV"</text:span><text:span text:style-name="highlight_br0">)</text:span><text:span text:style-name="highlight_sy0">;</text:span><text:line-break/><text:tab/><text:span text:style-name="highlight_co1">//</text:span><text:line-break/><text:tab/>offset <text:span text:style-name="highlight_sy0">=</text:span> <text:span text:style-name="highlight_nu16">1.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非測定抵抗の入力電圧（V1)を測定します。 </text:span><text:line-break/><text:tab/><text:tab/>v1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1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span text:style-name="highlight_br0">}</text:span><text:line-break/><text:tab/><text:tab/>v1 <text:span text:style-name="highlight_sy0">=</text:span> <text:span text:style-name="highlight_br0">(</text:span>v1 <text:span text:style-name="highlight_sy0">/</text:span> <text:span text:style-name="highlight_nu16">5000.0</text:span><text:span text:style-name="highlight_br0">)</text:span> <text:span text:style-name="highlight_sy0">*</text:span> <text:span text:style-name="highlight_nu16">2.44140625</text:span><text:span text:style-name="highlight_sy0">;</text:span><text:line-break/><text:tab/><text:tab/>WordToStr<text:span text:style-name="highlight_br0">(</text:span>v1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co1">//非測定抵抗の出力電圧（V2)を測定します。 </text:span><text:line-break/><text:tab/><text:tab/>v2 <text:span text:style-name="highlight_sy0">=</text:span> <text:span text:style-name="highlight_nu16">0.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v2 <text:span text:style-name="highlight_sy0">+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v2 <text:span text:style-name="highlight_sy0">=</text:span> <text:span text:style-name="highlight_br0">(</text:span>v2 <text:span text:style-name="highlight_sy0">/</text:span> <text:span text:style-name="highlight_nu16">5000.0</text:span><text:span text:style-name="highlight_br0">)</text:span> <text:span text:style-name="highlight_sy0">*</text:span> <text:span text:style-name="highlight_nu16">2.44140625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offset <text:span text:style-name="highlight_sy0">=</text:span> v1 <text:span text:style-name="highlight_sy0">/</text:span> v2<text:span text:style-name="highlight_sy0">;</text:span><text:line-break/><text:tab/><text:tab/><text:tab/><text:span text:style-name="highlight_co1">//</text:span><text:line-break/><text:tab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tab/>LongToStr<text:span text:style-name="highlight_br0">(</text:span>offset <text:span text:style-name="highlight_sy0">*</text:span> <text:span text:style-name="highlight_nu0">1000000</text:span>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4</text:span><text:span text:style-name="highlight_br0">]</text:span><text:span text:style-name="highlight_sy0">;</text:span><text:line-break/><text:tab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st0">'%'</text:span><text:span text:style-name="highlight_br0">)</text:span><text:span text:style-name="highlight_sy0">;</text:span><text:line-break/><text:tab/><text:tab/><text:tab/><text:span text:style-name="highlight_co1">//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*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cd_Custom_Chr<text:span text:style-name="highlight_br0">(</text:span><text:span text:style-name="highlight_nu0">1</text:span><text:span text:style-name="highlight_sy0">,</text:span> <text:span text:style-name="highlight_nu0">16</text:span><text:span text:style-name="highlight_sy0">,</text:span> <text:span text:style-name="highlight_st0">' '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v2 <text:span text:style-name="highlight_sy0">=</text:span> v2 <text:span text:style-name="highlight_sy0">*</text:span> offset<text:span text:style-name="highlight_sy0">;</text:span><text:line-break/><text:tab/><text:tab/>WordToStr<text:span text:style-name="highlight_br0">(</text:span>v2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<text:span text:style-name="highlight_co1">//非測定抵抗の抵抗値を求めます。 </text:span><text:line-break/><text:tab/><text:tab/>ohm <text:span text:style-name="highlight_sy0">=</text:span> <text:span text:style-name="highlight_br0">(</text:span>v1 <text:span text:style-name="highlight_sy0">-</text:span> v2<text:span text:style-name="highlight_br0">)</text:span> <text:span text:style-name="highlight_sy0">/</text:span> <text:span text:style-name="highlight_br0">(</text:span>v2 <text:span text:style-name="highlight_sy0">/</text:span> <text:span text:style-name="highlight_nu0">9800000</text:span><text:span text:style-name="highlight_br0">)</text:span><text:span text:style-name="highlight_sy0">;</text:span><text:tab/><text:span text:style-name="highlight_co1">//基準となる抵抗の実測値を設定し精度を上げます。 </text:span><text:line-break/><text:tab/><text:tab/><text:span text:style-name="highlight_co1">//各値を表示します。 </text:span><text:line-break/><text:tab/><text:tab/>LongToStr<text:span text:style-name="highlight_br0">(</text:span>oh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a5b070da62354a4e9487e15d716a480a.png" xlink:type="simple" xlink:show="embed" xlink:actuate="onLoad"/></draw:frame></text:p>
      <text:p text:style-name="Text_20_body">測定端子を短絡させて、オフセット値を設定します。(SW1を押下します)
LCDの表示内容(上側=オフセット比率、左下=V1、右下=V2)
<draw:frame draw:style-name="media" draw:name="2" text:anchor-type="as-char" draw:z-index="2" svg:width="13.229166666667cm" svg:height="9.921875cm"><draw:image xlink:href="Pictures/6e96ba98ece3e373585c973aaf6f1011.png" xlink:type="simple" xlink:show="embed" xlink:actuate="onLoad"/></draw:frame></text:p>
      <text:p text:style-name="Text_20_body">実際に測定した、手持ちの高抵抗です。
左側から、1MΩ、2.7MΩ、3.3MΩ、4.7MΩ、9.1MΩです。
<draw:frame draw:style-name="media" draw:name="3" text:anchor-type="as-char" draw:z-index="3" svg:width="13.229166666667cm" svg:height="9.921875cm"><draw:image xlink:href="Pictures/2ee80d819eb7a5f4cf68927b919295cf.png" xlink:type="simple" xlink:show="embed" xlink:actuate="onLoad"/></draw:frame></text:p>
      <text:p text:style-name="Text_20_body">1MΩの測定結果です。(右側は、手持ちのテスターの測定結果です)
LCDの表示内容(上側=Rxの値、左下=V1、右下=V2)
<draw:frame draw:style-name="media" draw:name="4" text:anchor-type="as-char" draw:z-index="4" svg:width="9.525cm" style:rel-width="100%" svg:height="7.14375cm" style:rel-height="scale"><draw:image xlink:href="Pictures/217080dcd4bbe10026251bb453fc8114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f9b34156ab280cee36595cbf1101e96c.png" xlink:type="simple" xlink:show="embed" xlink:actuate="onLoad"/></draw:frame></text:p>
      <text:p text:style-name="Text_20_body">2.7MΩの測定結果です。(右側は、手持ちのテスターの測定結果です)
<draw:frame draw:style-name="media" draw:name="6" text:anchor-type="as-char" draw:z-index="6" svg:width="9.525cm" style:rel-width="100%" svg:height="7.14375cm" style:rel-height="scale"><draw:image xlink:href="Pictures/85b86bd81ddbbe8b987691ece8c49130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f885fb57ccb11b3b7dcf589cb9fda2fd.png" xlink:type="simple" xlink:show="embed" xlink:actuate="onLoad"/></draw:frame></text:p>
      <text:p text:style-name="Text_20_body">3.3MΩの測定結果です。(右側は、手持ちのテスターの測定結果です)
<draw:frame draw:style-name="media" draw:name="8" text:anchor-type="as-char" draw:z-index="8" svg:width="9.525cm" style:rel-width="100%" svg:height="7.14375cm" style:rel-height="scale"><draw:image xlink:href="Pictures/1a63f88f6e647fe0d51d2768e58e626d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117b3eca93ee3105e6c0fdfb2e99c6c1.png" xlink:type="simple" xlink:show="embed" xlink:actuate="onLoad"/></draw:frame></text:p>
      <text:p text:style-name="Text_20_body">4.7MΩの測定結果です。(右側は、手持ちのテスターの測定結果です)
<draw:frame draw:style-name="media" draw:name="10" text:anchor-type="as-char" draw:z-index="10" svg:width="9.525cm" style:rel-width="100%" svg:height="7.14375cm" style:rel-height="scale"><draw:image xlink:href="Pictures/a17d28b382d9902bebe0931a6b14dcc5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8a5f55678325515e9a53067d9ae10cea.png" xlink:type="simple" xlink:show="embed" xlink:actuate="onLoad"/></draw:frame></text:p>
      <text:p text:style-name="Text_20_body">9.1MΩの測定結果です。(右側は、手持ちのテスターの測定結果です)
<draw:frame draw:style-name="media" draw:name="12" text:anchor-type="as-char" draw:z-index="12" svg:width="9.525cm" style:rel-width="100%" svg:height="7.14375cm" style:rel-height="scale"><draw:image xlink:href="Pictures/a45dd7405e0004eb21eb2566c7f3756e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4b8f44e87dfcfee2b9394640403bed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58</meta:creation-date>
    <dc:creator>Generated</dc:creator>
    <dc:date>2026-09-14T07::12:58</dc:date>
    <dc:language>en-US</dc:language>
    <meta:editing-cycles>1</meta:editing-cycles>
    <meta:editing-duration>PT0S</meta:editing-duration>
    <dc:title>elechobby:picdic:pic16f88:128</dc:title>
  </office:meta>
</office:document-meta>
</file>