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2a3ff2a6d93c9cc73cd56eb0251a33.png"/>
  <manifest:file-entry manifest:media-type="image/png" manifest:full-path="Pictures/e0d22d16cb6fc834117d5f4a8f349ce4.png"/>
  <manifest:file-entry manifest:media-type="image/png" manifest:full-path="Pictures/934688b573874584734ac7786a35bbdc.png"/>
  <manifest:file-entry manifest:media-type="image/png" manifest:full-path="Pictures/c14b65a0668130af69b3fb6ee1266b24.png"/>
  <manifest:file-entry manifest:media-type="image/png" manifest:full-path="Pictures/1588e798155e4154bc1ce44f86644d18.png"/>
  <manifest:file-entry manifest:media-type="image/png" manifest:full-path="Pictures/812e4af86d56ad91be9ee1c3acbab90e.png"/>
  <manifest:file-entry manifest:media-type="image/png" manifest:full-path="Pictures/039a0751e203679d94808c3f897936fe.png"/>
  <manifest:file-entry manifest:media-type="image/png" manifest:full-path="Pictures/ed769e5d099c27927a0b8864a8b59105.png"/>
  <manifest:file-entry manifest:media-type="image/png" manifest:full-path="Pictures/27e551f17c6696fd50fb11fa134c2403.png"/>
  <manifest:file-entry manifest:media-type="image/png" manifest:full-path="Pictures/d2c5f5a5daa8bed1818b54abf45f759e.png"/>
  <manifest:file-entry manifest:media-type="image/png" manifest:full-path="Pictures/c8a69b1535bda6aac99b9d7e0f687644.png"/>
  <manifest:file-entry manifest:media-type="image/png" manifest:full-path="Pictures/62f0be24712c66c8a913f922d15a8b4a.png"/>
  <manifest:file-entry manifest:media-type="image/png" manifest:full-path="Pictures/cfcced1821cc08ec30659bc19b09a4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31"/><text:bookmark-start text:name="__RefHeading___アナログデータロガー_複数pic使用_1"/><text:bookmark-start text:name="アナログデータロガー_複数pic使用"/>アナログデータロガー(複数PIC使用)<text:bookmark-end text:name="__RefHeading___アナログデータロガー_複数pic使用_1"/><text:bookmark-end text:name="アナログデータロガー_複数pic使用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近の殆どのPICには、A/Dコンバータが標準で実装されているので、簡単なロガーであれば容易に実現可能です。
しかし、チャネル数としては、現時点で入手が容易な、40ピンのPIC18F4550でも、13チャネルが最大です。</text:p>
      <text:p text:style-name="Text_20_body">測定の分野によっては、もう少しチャネル数が必要となる場合があります。</text:p>
      <text:p text:style-name="Text_20_body">そこで今回は、複数のPICを組み合わせることにより、<text:span text:style-name="Strong_20_Emphasis">最大49チャネル</text:span>のアナログデータロガーを製作してみました。</text:p>
      <text:p text:style-name="Text_20_body">&lt;仕様&gt;</text:p>
      <text:list text:style-name="List_20_1" text:continue-numbering="false">
        <text:list-item>
          <text:p text:style-name="List_20_1_Content_First"> チャネル数は、最小7チャネル、最大49チャネルとします。(7チャネル×7PIC)</text:p>
        </text:list-item>
        <text:list-item>
          <text:p text:style-name="List_20_1_Content"> A/D変換の精度は10ビットとします。</text:p>
        </text:list-item>
        <text:list-item>
          <text:p text:style-name="List_20_1_Content"> 測定データは、パソコンにRS232C経由で転送します。(9600bps)</text:p>
        </text:list-item>
        <text:list-item>
          <text:p text:style-name="List_20_1_Content"> PICを最大、8個使用し、全体の制御は、MASTER/SLAVE方式(ポーリング)とします。</text:p>
        </text:list-item>
        <text:list-item>
          <text:p text:style-name="List_20_1_Content_Last"> 一つのPICに、MASTERの機能とSLAVEの機能を実装し、起動時に選択可能と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MASTER配下には、最大7台のSLAVEをシリアル(USART)で接続します。各SLAVEには、アドレス(1~7)が割り当てられます。(各SLAVEのスイッチで設定する)</text:p>
      <text:list text:style-name="List_20_1" text:continue-numbering="false">
        <text:list-item>
          <text:p text:style-name="LastListParagraph_List_20_1_Content_First"> 全てのSLAVEのRx(受信信号)は一つにつながれ、MASTERのTx(送信信号)に接続されます。<text:line-break/>※つまり全てのSLAVEが、MASTERからの制御コードを同時に受信することができます。</text:p>
        </text:list-item>
      </text:list>
      <text:list text:style-name="List_20_1" text:continue-numbering="false">
        <text:list-item>
          <text:p text:style-name="LastListParagraph_List_20_1_Content_First"> 全てのSLAVEのTx(送信信号)は一つにつながれ、MASTERのRx(受信信号)に接続されます。<text:line-break/>※PICのTxピンは、出力モードなので、直接にTx同士を繋ぐと、PICが破壊されてしまいます。<text:line-break/>※そこで、トランジスタによる非反転回路をかませることにより、破壊を防止します。<text:line-break/>※回路の簡素化のために、1個のトランジスタ(2SA1015)による非反転回路(1)を採用しました。</text:p>
        </text:list-item>
      </text:list>
      <text:p text:style-name="Text_20_body">&lt;MASTER&gt;</text:p>
      <text:list text:style-name="Numbering_20_1" text:continue-numbering="false">
        <text:list-item>
          <text:p text:style-name="Numbering_20_1_Content_First"> スレーブ(アドレス=1)に対して、データ要求の制御コードを送信します。(9600bps)</text:p>
        </text:list-item>
        <text:list-item>
          <text:p text:style-name="Numbering_20_1_Content"> スレーブ(アドレス=1)より、ETB(End of Transmission Block)コードが来るまで、データを受信します。</text:p>
        </text:list-item>
        <text:list-item>
          <text:p text:style-name="Numbering_20_1_Content"> 受信したデータを、パソコンにRS232C経由で送信します。(9600bps)</text:p>
        </text:list-item>
        <text:list-item>
          <text:p text:style-name="Numbering_20_1_Content"> 受信したデータを、LCDに表示します。</text:p>
        </text:list-item>
        <text:list-item>
          <text:p text:style-name="Numbering_20_1_Content_Last"> 1.~4.の処理を、スレーブ数分だけ繰り返します。(スレーブ数は、スイッチで指定します)</text:p>
        </text:list-item>
      </text:list>
      <text:p text:style-name="Text_20_body">&lt;SLAVE&gt;</text:p>
      <text:list text:style-name="Numbering_20_1" text:continue-numbering="false">
        <text:list-item>
          <text:p text:style-name="Numbering_20_1_Content_First"> MASTERからの、制御コードを受信します。</text:p>
        </text:list-item>
        <text:list-item>
          <text:p text:style-name="Numbering_20_1_Content"> 制御コードが、自分宛で無ければ無視します。(スレーブのアドレスは、スイッチで指定します)</text:p>
        </text:list-item>
        <text:list-item>
          <text:p text:style-name="Numbering_20_1_Content"> 制御コードが、自分宛であれば、CH1~CH7までをA/D変換します。(このときLEDを点灯させます)</text:p>
        </text:list-item>
        <text:list-item>
          <text:p text:style-name="Numbering_20_1_Content"> 変換したデータを、MASTERに送信します。</text:p>
        </text:list-item>
        <text:list-item>
          <text:p text:style-name="Numbering_20_1_Content"> データの最後を示す、ETBコードを、MASTERに送信します。</text:p>
        </text:list-item>
        <text:list-item>
          <text:p text:style-name="Numbering_20_1_Content_Last"> 1.に戻ります。</text:p>
        </text:list-item>
      </text:list>
      <text:p text:style-name="Text_20_body">&lt;MASTERとSLAVEの接続&gt;
<draw:frame draw:style-name="media" draw:name="0" text:anchor-type="as-char" draw:z-index="0" svg:width="13.229166666667cm" svg:height="7.349537037037cm"><draw:image xlink:href="Pictures/b72a3ff2a6d93c9cc73cd56eb0251a33.png" xlink:type="simple" xlink:show="embed" xlink:actuate="onLoad"/></draw:frame></text:p>
      <text:p text:style-name="Text_20_body">&lt;制御コードのフォーマット&gt;
<draw:frame draw:style-name="media" draw:name="1" text:anchor-type="as-char" draw:z-index="1" svg:width="13.229166666667cm" svg:height="8.2682291666667cm"><draw:image xlink:href="Pictures/e0d22d16cb6fc834117d5f4a8f349ce4.png" xlink:type="simple" xlink:show="embed" xlink:actuate="onLoad"/></draw:frame></text:p>
      <text:p text:style-name="Text_20_body">&lt;トランジスタによる非反転回路&gt;※PICのTxピン同士の接続のために必要となります。
<draw:frame draw:style-name="media" draw:name="2" text:anchor-type="as-char" draw:z-index="2" svg:width="13.229166666667cm" svg:height="10.105613425926cm"><draw:image xlink:href="Pictures/934688b573874584734ac7786a35bbdc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9.05cm" style:rel-width="100%" svg:height="22.489583333333cm" style:rel-height="scale"><draw:image xlink:href="Pictures/c14b65a0668130af69b3fb6ee1266b2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ＡＤロガー（マルチＰＩＣ）」 <text:line-break/>*/</text:span><text:line-break/><text:span text:style-name="highlight_co1">//********************************************************************** </text:span><text:line-break/> <text:line-break/><text:span text:style-name="highlight_co1">//master &amp; slave</text:span><text:line-break/><text:span text:style-name="highlight_co2">#define<text:tab/><text:tab/>SW_MODE<text:tab/><text:tab/>PORTA.F5</text:span><text:line-break/> <text:line-break/><text:span text:style-name="highlight_co1">//master</text:span><text:line-break/><text:span text:style-name="highlight_co2">#define<text:tab/><text:tab/>LCD_D6<text:tab/><text:tab/>PORTA.F0</text:span><text:line-break/><text:span text:style-name="highlight_co2">#define<text:tab/><text:tab/>LCD_D7<text:tab/><text:tab/>PORTA.F1</text:span><text:line-break/><text:span text:style-name="highlight_co2">#define<text:tab/><text:tab/>SW<text:tab/><text:tab/><text:tab/>PORTA.F2</text:span><text:line-break/><text:span text:style-name="highlight_co2">#define<text:tab/><text:tab/>SW_ADDR0M<text:tab/>PORTA.F3</text:span><text:line-break/><text:span text:style-name="highlight_co2">#define<text:tab/><text:tab/>SW_ADDR1M<text:tab/>PORTA.F4</text:span><text:line-break/><text:span text:style-name="highlight_co2">#define<text:tab/><text:tab/>LCD_D5<text:tab/><text:tab/>PORTA.F6</text:span><text:line-break/><text:span text:style-name="highlight_co2">#define<text:tab/><text:tab/>LCD_D4<text:tab/><text:tab/>PORTA.F7</text:span><text:line-break/><text:span text:style-name="highlight_co2">#define<text:tab/><text:tab/>Rx_1<text:tab/><text:tab/>PORTB.F0</text:span><text:line-break/><text:span text:style-name="highlight_co2">#define<text:tab/><text:tab/>Tx_1<text:tab/><text:tab/>PORTB.F1</text:span><text:line-break/><text:span text:style-name="highlight_co2">#define<text:tab/><text:tab/>Rx_2<text:tab/><text:tab/>PORTB.F2</text:span><text:line-break/><text:span text:style-name="highlight_co2">#define<text:tab/><text:tab/>SW_ADDR2M<text:tab/>PORTB.F3</text:span><text:line-break/><text:span text:style-name="highlight_co2">#define<text:tab/><text:tab/>LCD_RS<text:tab/><text:tab/>PORTB.F4</text:span><text:line-break/><text:span text:style-name="highlight_co2">#define<text:tab/><text:tab/>Tx_2<text:tab/><text:tab/>PORTB.F5</text:span><text:line-break/><text:span text:style-name="highlight_co2">#define<text:tab/><text:tab/>LCD_RW<text:tab/><text:tab/>PORTB.F6</text:span><text:line-break/><text:span text:style-name="highlight_co2">#define<text:tab/><text:tab/>LCD_E<text:tab/><text:tab/>PORTB.F7</text:span><text:line-break/> <text:line-break/><text:span text:style-name="highlight_co1">//slave</text:span><text:line-break/><text:span text:style-name="highlight_co2">#define<text:tab/><text:tab/>AN0<text:tab/><text:tab/><text:tab/>PORTA.F0</text:span><text:line-break/><text:span text:style-name="highlight_co2">#define<text:tab/><text:tab/>AN1<text:tab/><text:tab/><text:tab/>PORTA.F1</text:span><text:line-break/><text:span text:style-name="highlight_co2">#define<text:tab/><text:tab/>AN2<text:tab/><text:tab/><text:tab/>PORTA.F2</text:span><text:line-break/><text:span text:style-name="highlight_co2">#define<text:tab/><text:tab/>AN3<text:tab/><text:tab/><text:tab/>PORTA.F3</text:span><text:line-break/><text:span text:style-name="highlight_co2">#define<text:tab/><text:tab/>AN4<text:tab/><text:tab/><text:tab/>PORTA.F4</text:span><text:line-break/><text:span text:style-name="highlight_co2">#define<text:tab/><text:tab/>NON_1<text:tab/><text:tab/>PORTA.F6</text:span><text:line-break/><text:span text:style-name="highlight_co2">#define<text:tab/><text:tab/>NON_2<text:tab/><text:tab/>PORTA.F7</text:span><text:line-break/> <text:line-break/><text:span text:style-name="highlight_co2">#define<text:tab/><text:tab/>SW_ADDR0S<text:tab/>PORTB.F0</text:span><text:line-break/><text:span text:style-name="highlight_co2">#define<text:tab/><text:tab/>SW_ADDR1S<text:tab/>PORTB.F1</text:span><text:line-break/><text:span text:style-name="highlight_co2">#define<text:tab/><text:tab/>Rx<text:tab/><text:tab/><text:tab/>PORTB.F2</text:span><text:line-break/><text:span text:style-name="highlight_co2">#define<text:tab/><text:tab/>SW_ADDR2S<text:tab/>PORTB.F3</text:span><text:line-break/><text:span text:style-name="highlight_co2">#define<text:tab/><text:tab/>LED<text:tab/><text:tab/><text:tab/>PORTB.F4</text:span><text:line-break/><text:span text:style-name="highlight_co2">#define<text:tab/><text:tab/>Tx<text:tab/><text:tab/><text:tab/>PORTB.F5</text:span><text:line-break/><text:span text:style-name="highlight_co2">#define<text:tab/><text:tab/>AN5<text:tab/><text:tab/><text:tab/>PORTB.F6</text:span><text:line-break/><text:span text:style-name="highlight_co2">#define<text:tab/><text:tab/>AN6<text:tab/><text:tab/><text:tab/>PORTB.F7</text:span><text:line-break/> <text:line-break/><text:span text:style-name="highlight_co2">#define<text:tab/><text:tab/>CR<text:tab/><text:tab/><text:tab/>0x0D</text:span><text:line-break/><text:span text:style-name="highlight_co2">#define<text:tab/><text:tab/>LF<text:tab/><text:tab/><text:tab/>0x0A</text:span><text:line-break/><text:span text:style-name="highlight_co2">#define<text:tab/><text:tab/>ETB<text:tab/><text:tab/><text:tab/>0x23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msg<text:span text:style-name="highlight_br0">[</text:span><text:span text:style-name="highlight_nu0">48</text:span><text:span text:style-name="highlight_br0">]</text:span><text:span text:style-name="highlight_sy0">,</text:span> buf<text:span text:style-name="highlight_br0">[</text:span><text:span text:style-name="highlight_nu0">16</text:span><text:span text:style-name="highlight_br0">]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<text:span text:style-name="highlight_br0">(</text:span><text:span text:style-name="highlight_kw4">unsigned</text:span> <text:span text:style-name="highlight_kw4">short</text:span> <text:span text:style-name="highlight_sy0">*</text:span>pData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pData <text:span text:style-name="highlight_sy0">!=</text:span> <text:span text:style-name="highlight_nu12">0x00</text:span><text:span text:style-name="highlight_br0">)</text:span> <text:span text:style-name="highlight_br0">{</text:span><text:line-break/><text:tab/><text:tab/>Usart_Write<text:span text:style-name="highlight_br0">(</text:span><text:span text:style-name="highlight_sy0">*</text:span>pData<text:span text:style-name="highlight_br0">)</text:span><text:span text:style-name="highlight_sy0">;</text:span><text:line-break/><text:tab/><text:tab/>pData<text:span text:style-name="highlight_sy0">++;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ster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,</text:span> <text:span text:style-name="highlight_sy0">*</text:span>rec<text:span text:style-name="highlight_sy0">,</text:span> len<text:span text:style-name="highlight_sy0">,</text:span> addr<text:span text:style-name="highlight_sy0">,</text:span> addr_max<text:span text:style-name="highlight_sy0">,</text:span> hd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co1">//</text:span><text:line-break/><text:tab/>addr_max <text:span text:style-name="highlight_sy0">=</text:span> <text:span text:style-name="highlight_nu0">0</text:span><text:span text:style-name="highlight_sy0">;</text:span><text:line-break/><text:tab/>addr_max.<text:span text:style-name="highlight_me1">F0</text:span> <text:span text:style-name="highlight_sy0">=</text:span> SW_ADDR0M<text:span text:style-name="highlight_sy0">;</text:span><text:line-break/><text:tab/>addr_max.<text:span text:style-name="highlight_me1">F1</text:span> <text:span text:style-name="highlight_sy0">=</text:span> SW_ADDR1M<text:span text:style-name="highlight_sy0">;</text:span><text:line-break/><text:tab/>addr_max.<text:span text:style-name="highlight_me1">F2</text:span> <text:span text:style-name="highlight_sy0">=</text:span> SW_ADDR2M<text:span text:style-name="highlight_sy0">;</text:span><text:line-break/><text:tab/><text:span text:style-name="highlight_co1">//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<text:span text:style-name="highlight_kw1">for</text:span> <text:span text:style-name="highlight_br0">(</text:span>addr <text:span text:style-name="highlight_sy0">=</text:span> <text:span text:style-name="highlight_nu0">1</text:span><text:span text:style-name="highlight_sy0">;</text:span> addr <text:span text:style-name="highlight_sy0">&lt;=</text:span> addr_max<text:span text:style-name="highlight_sy0">;</text:span> addr<text:span text:style-name="highlight_sy0">++</text:span><text:span text:style-name="highlight_br0">)</text:span> <text:span text:style-name="highlight_br0">{</text:span><text:line-break/><text:tab/><text:tab/><text:tab/><text:tab/><text:tab/>hd <text:span text:style-name="highlight_sy0">=</text:span> addr <text:span text:style-name="highlight_sy0">&lt;&lt;</text:span> <text:span text:style-name="highlight_nu0">4</text:span><text:span text:style-name="highlight_sy0">;</text:span><text:line-break/><text:tab/><text:tab/><text:tab/><text:tab/><text:tab/>hd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tab/><text:tab/>Soft_Uart_Write<text:span text:style-name="highlight_br0">(</text:span>hd<text:span text:style-name="highlight_br0">)</text:span><text:span text:style-name="highlight_sy0">;</text:span><text:line-break/><text:tab/><text:tab/><text:tab/><text:tab/><text:tab/><text:span text:style-name="highlight_co1">//</text:span><text:line-break/><text:tab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<text:tab/><text:tab/>rd <text:span text:style-name="highlight_sy0">=</text:span> Soft_Uart_Read<text:span text:style-name="highlight_br0">(</text:span>rec<text:span text:style-name="highlight_br0">)</text:span><text:span text:style-name="highlight_sy0">;</text:span><text:line-break/><text:tab/><text:tab/><text:tab/><text:tab/><text:tab/><text:tab/><text:span text:style-name="highlight_kw1">if</text:span> <text:span text:style-name="highlight_br0">(</text:span>rd <text:span text:style-name="highlight_sy0">==</text:span> ETB<text:span text:style-name="highlight_br0">)</text:span> <text:span text:style-name="highlight_br0">{</text:span><text:line-break/><text:tab/><text:tab/><text:tab/><text:tab/><text:tab/><text:tab/><text:tab/>msg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tab/><text:tab/><text:tab/><text:span text:style-name="highlight_kw2">break</text:span><text:span text:style-name="highlight_sy0">;</text:span><text:line-break/><text:tab/><text:tab/><text:tab/><text:tab/><text:tab/><text:tab/><text:span text:style-name="highlight_br0">}</text:span><text:line-break/><text:tab/><text:tab/><text:tab/><text:tab/><text:tab/><text:tab/>msg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<text:tab/><text:tab/>len<text:span text:style-name="highlight_sy0">++;</text:span><text:line-break/><text:tab/><text:tab/><text:tab/><text:tab/><text:tab/><text:span text:style-name="highlight_br0">}</text:span><text:line-break/><text:tab/><text:tab/><text:tab/><text:tab/><text:tab/>Usart_Write_Str<text:span text:style-name="highlight_br0">(</text:span>msg<text:span text:style-name="highlight_br0">)</text:span><text:span text:style-name="highlight_sy0">;</text:span><text:line-break/><text:tab/><text:tab/><text:tab/><text:tab/><text:tab/><text:span text:style-name="highlight_co1">//</text:span><text:line-break/><text:tab/><text:tab/><text:tab/><text:tab/><text:tab/>Lcd_Custom_Chr<text:span text:style-name="highlight_br0">(</text:span><text:span text:style-name="highlight_nu0">1</text:span><text:span text:style-name="highlight_sy0">,</text:span> <text:span text:style-name="highlight_nu0">9</text:span> <text:span text:style-name="highlight_sy0">+</text:span> addr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<text:tab/><text:tab/><text:span text:style-name="highlight_co1">//</text:span><text:line-break/><text:tab/><text:tab/><text:tab/><text:tab/><text:tab/>msg<text:span text:style-name="highlight_br0">[</text:span><text:span text:style-name="highlight_nu0">16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msg<text:span text:style-name="highlight_br0">)</text:span><text:span text:style-name="highlight_sy0">;</text:span><text:line-break/><text:tab/><text:tab/><text:tab/><text:tab/><text:span text:style-name="highlight_br0">}</text:span><text:line-break/><text:tab/><text:tab/><text:tab/><text:tab/>Usart_Write<text:span text:style-name="highlight_br0">(</text:span>CR<text:span text:style-name="highlight_br0">)</text:span><text:span text:style-name="highlight_sy0">;</text:span><text:line-break/><text:tab/><text:tab/><text:tab/><text:tab/>Usart_Write<text:span text:style-name="highlight_br0">(</text:span>LF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cnt<text:span text:style-name="highlight_sy0">++;</text:span><text:line-break/><text:tab/><text:tab/><text:tab/><text:tab/>WordToStr<text:span text:style-name="highlight_br0">(</text:span>cnt<text:span text:style-name="highlight_sy0">,</text:span> buf<text:span text:style-name="highlight_br0">)</text:span><text:span text:style-name="highlight_sy0">;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t0">"<text:s text:c="7"/>"</text:span>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<text:span text:style-name="highlight_kw1">while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<text:tab/><text:span text:style-name="highlight_br0">}</text:span><text:line-break/><text:tab/><text:tab/><text:tab/><text:tab/><text:tab/>cnt <text:span text:style-name="highlight_sy0">=</text:span> <text:span text:style-name="highlight_nu0">0</text:span>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co1">//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lave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addr<text:span text:style-name="highlight_sy0">,</text:span> hd<text:span text:style-name="highlight_sy0">,</text:span> rd<text:span text:style-name="highlight_sy0">;</text:span><text:line-break/><text:tab/><text:span text:style-name="highlight_kw4">static</text:span><text:tab/><text:span text:style-name="highlight_kw4">double</text:span><text:tab/><text:tab/><text:tab/><text:tab/>ad<text:span text:style-name="highlight_sy0">;</text:span><text:line-break/><text:tab/><text:span text:style-name="highlight_co1">//</text:span><text:line-break/><text:tab/>addr <text:span text:style-name="highlight_sy0">=</text:span> <text:span text:style-name="highlight_nu0">0</text:span><text:span text:style-name="highlight_sy0">;</text:span><text:line-break/><text:tab/>addr.<text:span text:style-name="highlight_me1">F0</text:span> <text:span text:style-name="highlight_sy0">=</text:span> SW_ADDR0S<text:span text:style-name="highlight_sy0">;</text:span><text:line-break/><text:tab/>addr.<text:span text:style-name="highlight_me1">F1</text:span> <text:span text:style-name="highlight_sy0">=</text:span> SW_ADDR1S<text:span text:style-name="highlight_sy0">;</text:span><text:line-break/><text:tab/>addr.<text:span text:style-name="highlight_me1">F2</text:span> <text:span text:style-name="highlight_sy0">=</text:span> SW_ADDR2S<text:span text:style-name="highlight_sy0">;</text:span><text:line-break/><text:tab/>hd <text:span text:style-name="highlight_sy0">=</text:span> addr <text:span text:style-name="highlight_sy0">&lt;&lt;</text:span> <text:span text:style-name="highlight_nu0">4</text:span><text:span text:style-name="highlight_sy0">;</text:span><text:line-break/><text:tab/>hd.<text:span text:style-name="highlight_me1">F7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ヘッダーの受信 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span text:style-name="highlight_kw1">if</text:span> <text:span text:style-name="highlight_br0">(</text:span>rd.<text:span text:style-name="highlight_me1">F7</text:span> <text:span text:style-name="highlight_sy0">!=</text:span> <text:span text:style-name="highlight_nu0">1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kw1">if</text:span> <text:span text:style-name="highlight_br0">(</text:span><text:span text:style-name="highlight_br0">(</text:span>rd <text:span text:style-name="highlight_sy0">&amp;</text:span> <text:span text:style-name="highlight_nu12">0xF0</text:span><text:span text:style-name="highlight_br0">)</text:span> <text:span text:style-name="highlight_sy0">!=</text:span> <text:span text:style-name="highlight_br0">(</text:span>hd<text:span text:style-name="highlight_br0">)</text:span><text:span text:style-name="highlight_br0">)</text:span><text:line-break/><text:tab/><text:tab/><text:tab/><text:span text:style-name="highlight_kw1">continue</text:span><text:span text:style-name="highlight_sy0">;</text:span><text:line-break/><text:tab/><text:tab/><text:span text:style-name="highlight_co1">//</text:span><text:line-break/><text:tab/><text:tab/>LED <text:span text:style-name="highlight_sy0">=</text:span> <text:span text:style-name="highlight_nu0">1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msg<text:span text:style-name="highlight_br0">)</text:span><text:span text:style-name="highlight_sy0">;</text:span><text:line-break/><text:tab/><text:tab/>Usart_Write_Str<text:span text:style-name="highlight_br0">(</text:span>msg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msg<text:span text:style-name="highlight_br0">)</text:span><text:span text:style-name="highlight_sy0">;</text:span><text:line-break/><text:tab/><text:tab/>Usart_Write_Str<text:span text:style-name="highlight_br0">(</text:span>msg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msg<text:span text:style-name="highlight_br0">)</text:span><text:span text:style-name="highlight_sy0">;</text:span><text:line-break/><text:tab/><text:tab/>Usart_Write_Str<text:span text:style-name="highlight_br0">(</text:span>msg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3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msg<text:span text:style-name="highlight_br0">)</text:span><text:span text:style-name="highlight_sy0">;</text:span><text:line-break/><text:tab/><text:tab/>Usart_Write_Str<text:span text:style-name="highlight_br0">(</text:span>msg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4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msg<text:span text:style-name="highlight_br0">)</text:span><text:span text:style-name="highlight_sy0">;</text:span><text:line-break/><text:tab/><text:tab/>Usart_Write_Str<text:span text:style-name="highlight_br0">(</text:span>msg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5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msg<text:span text:style-name="highlight_br0">)</text:span><text:span text:style-name="highlight_sy0">;</text:span><text:line-break/><text:tab/><text:tab/>Usart_Write_Str<text:span text:style-name="highlight_br0">(</text:span>msg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Adc_Read<text:span text:style-name="highlight_br0">(</text:span><text:span text:style-name="highlight_nu0">6</text:span><text:span text:style-name="highlight_br0">)</text:span><text:span text:style-name="highlight_sy0">;</text:span><text:line-break/><text:tab/><text:tab/>ad <text:span text:style-name="highlight_sy0">=</text:span> 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msg<text:span text:style-name="highlight_br0">)</text:span><text:span text:style-name="highlight_sy0">;</text:span><text:line-break/><text:tab/><text:tab/>Usart_Write_Str<text:span text:style-name="highlight_br0">(</text:span>msg<text:span text:style-name="highlight_br0">)</text:span><text:span text:style-name="highlight_sy0">;</text:span><text:line-break/><text:tab/><text:tab/><text:span text:style-name="highlight_co1">//</text:span><text:line-break/><text:tab/><text:tab/>Usart_Write<text:span text:style-name="highlight_br0">(</text:span>ETB<text:span text:style-name="highlight_br0">)</text:span><text:span text:style-name="highlight_sy0">;</text:span><text:line-break/><text:tab/><text:tab/><text:span text:style-name="highlight_co1">//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mode<text:span text:style-name="highlight_sy0">,</text:span> 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line-break/><text:tab/>CMCON<text:s text:c="2"/><text:span text:style-name="highlight_sy0">=</text:span> <text:span text:style-name="highlight_nu6">0b00000111</text:span><text:span text:style-name="highlight_sy0">;</text:span><text:line-break/><text:tab/>mode <text:span text:style-name="highlight_sy0">=</text:span> SW_MODE<text:span text:style-name="highlight_sy0">;</text:span><text:line-break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ANSEL<text:s text:c="2"/><text:span text:style-name="highlight_sy0">=</text:span> <text:span text:style-name="highlight_nu6">0b00000000</text:span><text:span text:style-name="highlight_sy0">;</text:span><text:line-break/><text:tab/><text:tab/>TRISA<text:s text:c="2"/><text:span text:style-name="highlight_sy0">=</text:span> <text:span text:style-name="highlight_nu6">0b00111100</text:span><text:span text:style-name="highlight_sy0">;</text:span><text:line-break/><text:tab/><text:tab/>TRISB<text:s text:c="2"/><text:span text:style-name="highlight_sy0">=</text:span> <text:span text:style-name="highlight_nu6">0b00001101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ANSEL<text:s text:c="2"/><text:span text:style-name="highlight_sy0">=</text:span> <text:span text:style-name="highlight_nu6">0b01111111</text:span><text:span text:style-name="highlight_sy0">;</text:span><text:line-break/><text:tab/><text:tab/>TRISA<text:s text:c="2"/><text:span text:style-name="highlight_sy0">=</text:span> <text:span text:style-name="highlight_nu6">0b11111111</text:span><text:span text:style-name="highlight_sy0">;</text:span><text:line-break/><text:tab/><text:tab/>TRISB<text:s text:c="2"/><text:span text:style-name="highlight_sy0">=</text:span> <text:span text:style-name="highlight_nu6">0b11001111</text:span><text:span text:style-name="highlight_sy0">;</text:span><text:line-break/><text:tab/><text:span text:style-name="highlight_br0">}</text:span><text:line-break/><text:tab/><text:span text:style-name="highlight_co1">//USARTの初期化 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Soft_Uart_Init<text:span text:style-name="highlight_br0">(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tab/><text:span text:style-name="highlight_co1">//masterモード </text:span><text:line-break/><text:tab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<text:tab/>Lcd_Custom_Cmd<text:span text:style-name="highlight_br0">(</text:span>LCD_CURSOR_OFF<text:span text:style-name="highlight_br0">)</text:span><text:span text:style-name="highlight_sy0">;</text:span><text:line-break/><text:tab/><text:tab/>Lcd_Custom_Cmd<text:span text:style-name="highlight_br0">(</text:span>LCD_CLEAR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ad-logger(49ch)"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6"/>multi pic"</text:span><text:span text:style-name="highlight_br0">)</text:span><text:span text:style-name="highlight_sy0">;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Lcd_Custom_Cmd<text:span text:style-name="highlight_br0">(</text:span>LCD_CLEAR<text:span text:style-name="highlight_br0">)</text:span><text:span text:style-name="highlight_sy0">;</text:span><text:line-break/><text:tab/><text:tab/><text:span text:style-name="highlight_co1">//</text:span><text:line-break/><text:tab/><text:tab/>master<text:span text:style-name="highlight_br0">(</text:span>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tab/><text:span text:style-name="highlight_co1">//slaveモード 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slave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から、SLAVE(2)、SLAVE(1)、MASTER、LCDです。
この回路では、SLAVEを2台にしました。
従って、14チャネルのアナログデータをロギングすることが出来ます。
MASTER側のスイッチ(ADDR0~ADDR2)で、SLAVEが2台接続されていることを指定します。
<draw:frame draw:style-name="media" draw:name="4" text:anchor-type="as-char" draw:z-index="4" svg:width="13.229166666667cm" svg:height="9.921875cm"><draw:image xlink:href="Pictures/1588e798155e4154bc1ce44f86644d18.png" xlink:type="simple" xlink:show="embed" xlink:actuate="onLoad"/></draw:frame></text:p>
      <text:p text:style-name="Text_20_body">左側:非反転回路(2SA1015×2個)です。
右側:RS232Cレベル変換回路(2SC1815)とDSUB-9Pのコネクタです。
<draw:frame draw:style-name="media" draw:name="5" text:anchor-type="as-char" draw:z-index="5" svg:width="9.525cm" style:rel-width="100%" svg:height="7.14375cm" style:rel-height="scale"><draw:image xlink:href="Pictures/812e4af86d56ad91be9ee1c3acbab90e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039a0751e203679d94808c3f897936fe.png" xlink:type="simple" xlink:show="embed" xlink:actuate="onLoad"/></draw:frame></text:p>
      <text:p text:style-name="Text_20_body">MASTER側のLCDの表示内容です。
LCDの左上は、SLAVEからのデータの受信カウント数です。
LCDの右上は、どのSLAVEとやり取りをしているかを示すマークです。SLAVE数に応じて増えていきます。
LCDの2行目は、SLAVEから送られてくるデータ(7CH分)の内の、CH1~CH3の値です。
<draw:frame draw:style-name="media" draw:name="7" text:anchor-type="as-char" draw:z-index="7" svg:width="9.525cm" style:rel-width="100%" svg:height="7.14375cm" style:rel-height="scale"><draw:image xlink:href="Pictures/ed769e5d099c27927a0b8864a8b59105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27e551f17c6696fd50fb11fa134c2403.png" xlink:type="simple" xlink:show="embed" xlink:actuate="onLoad"/></draw:frame></text:p>
      <text:p text:style-name="Text_20_body">SLAVE側の様子です。LEDが点灯しているSLAVEが、MASTERとやり取りをしています。
<draw:frame draw:style-name="media" draw:name="9" text:anchor-type="as-char" draw:z-index="9" svg:width="9.525cm" style:rel-width="100%" svg:height="7.14375cm" style:rel-height="scale"><draw:image xlink:href="Pictures/d2c5f5a5daa8bed1818b54abf45f759e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c8a69b1535bda6aac99b9d7e0f687644.png" xlink:type="simple" xlink:show="embed" xlink:actuate="onLoad"/></draw:frame></text:p>
      <text:p text:style-name="Text_20_body">MASTERが、パソコンにデータを送っている様子です。
ハイパーターミナルで、受信データを表示させて見ました。左側からCH1~CH14です。
<draw:frame draw:style-name="media" draw:name="11" text:anchor-type="as-char" draw:z-index="11" svg:width="19.20875cm" style:rel-width="100%" svg:height="14.605cm" style:rel-height="scale"><draw:image xlink:href="Pictures/62f0be24712c66c8a913f922d15a8b4a.png" xlink:type="simple" xlink:show="embed" xlink:actuate="onLoad"/></draw:frame></text:p>
      <text:p text:style-name="Text_20_body">受信したデータを、Excelでグラフ表示させて見ました。
入力がオープン状態なので、ノイズ成分が含まれています。
<draw:frame draw:style-name="media" draw:name="12" text:anchor-type="as-char" draw:z-index="12" svg:width="17.674166666667cm" style:rel-width="100%" svg:height="17.039166666667cm" style:rel-height="scale"><draw:image xlink:href="Pictures/cfcced1821cc08ec30659bc19b09a4e8.png" xlink:type="simple" xlink:show="embed" xlink:actuate="onLoad"/></draw:frame></text:p>
      <text:p text:style-name="Text_20_body">如何ですか?
制御コードには、予備用のビットがまだありますので、SLAVE数を増やしたり、機能コードを追加することにより、いろいろな拡張が考えられます。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5::24:21</meta:creation-date>
    <dc:creator>Generated</dc:creator>
    <dc:date>2026-09-14T15::24:21</dc:date>
    <dc:language>en-US</dc:language>
    <meta:editing-cycles>1</meta:editing-cycles>
    <meta:editing-duration>PT0S</meta:editing-duration>
    <dc:title>elechobby:picdic:pic16f88:131</dc:title>
  </office:meta>
</office:document-meta>
</file>