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8ef640226ed71f84c4ee6791b47f0c.png"/>
  <manifest:file-entry manifest:media-type="image/png" manifest:full-path="Pictures/16374f6f75912b77e1c627f53b01003b.png"/>
  <manifest:file-entry manifest:media-type="image/png" manifest:full-path="Pictures/abe343de9b615bb03238a51b50e9d7b9.png"/>
  <manifest:file-entry manifest:media-type="image/png" manifest:full-path="Pictures/4b9c54e8b8f9d11ce0a4c6ed9c31e3a3.png"/>
  <manifest:file-entry manifest:media-type="image/png" manifest:full-path="Pictures/2a6605a40505384e9ae90f348cab5292.png"/>
  <manifest:file-entry manifest:media-type="image/png" manifest:full-path="Pictures/60cf260f5638d864165cfbcae4f57da0.png"/>
  <manifest:file-entry manifest:media-type="image/png" manifest:full-path="Pictures/e68ec4bfd91ded45e5f630e817c2a17e.png"/>
  <manifest:file-entry manifest:media-type="image/png" manifest:full-path="Pictures/c6c7d25f620b7a7e156402caa0a9579d.png"/>
  <manifest:file-entry manifest:media-type="image/png" manifest:full-path="Pictures/8bf996d48a82c2eb6bc38584e4ed5f56.png"/>
  <manifest:file-entry manifest:media-type="image/png" manifest:full-path="Pictures/f00185b05c3ff5c0ccfb0dbd2687a873.png"/>
  <manifest:file-entry manifest:media-type="image/png" manifest:full-path="Pictures/cc09d8db0f84d0bdf6b0420cf5d1857c.png"/>
  <manifest:file-entry manifest:media-type="image/png" manifest:full-path="Pictures/a0263bf3a1c67959491da3ebd6a4c9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4"/><text:bookmark-start text:name="__RefHeading___簡易気圧_温度計_scp1000_1"/><text:bookmark-start text:name="簡易気圧_温度計_scp1000"/>簡易気圧&amp;温度計(SCP1000)<text:bookmark-end text:name="__RefHeading___簡易気圧_温度計_scp1000_1"/><text:bookmark-end text:name="簡易気圧_温度計_scp100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気圧と温度が測定できるセンサーが手に入りましたので、早速、簡易な「気圧&amp;温度計」を製作してみました。
使用したセンサーモジュールは、VTIテクノロジー社製の気圧(絶対圧)センサー「SCP1000」を、更に使い
やすくした、8ピンDIP型の「SCP1000モジュール」です。(秋月電子にて販売)</text:p>
      <text:p text:style-name="Text_20_body">&lt;SCP1000のモジュールの概観&gt;
<draw:frame draw:style-name="media" draw:name="0" text:anchor-type="as-char" draw:z-index="0" svg:width="9.525cm" style:rel-width="100%" svg:height="7.14375cm" style:rel-height="scale"><draw:image xlink:href="Pictures/6d8ef640226ed71f84c4ee6791b47f0c.png" xlink:type="simple" xlink:show="embed" xlink:actuate="onLoad"/></draw:frame></text:p>
      <text:p text:style-name="Text_20_body">&lt;SCP1000モジュールの特長&gt;</text:p>
      <text:list text:style-name="List_20_1" text:continue-numbering="false">
        <text:list-item>
          <text:p text:style-name="List_20_1_Content_First"> 扱いやすい8ピンDIP型になっており、気圧計、高度計などに最適</text:p>
        </text:list-item>
        <text:list-item>
          <text:p text:style-name="List_20_1_Content"> 電源電圧&lt;2.4~3.3V&gt;</text:p>
        </text:list-item>
        <text:list-item>
          <text:p text:style-name="List_20_1_Content"> インターフェース&lt;SPI&gt;</text:p>
        </text:list-item>
        <text:list-item>
          <text:p text:style-name="List_20_1_Content_Last"> 測定範囲&lt;30kPa~120kPa(300ヘクトパスカル~1200ヘクトパスカル)&gt;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SCP1000との通信は、SPI(Serial Peripheral Interface)方式で行います。
実際の制御は、SCP1000のレジスタにデータを、書き込んだり読み込んだりすることにより行います。</text:p>
      <text:p text:style-name="Text_20_body">&lt;処理の流れ&gt;</text:p>
      <text:list text:style-name="Numbering_20_1" text:continue-numbering="false">
        <text:list-item>
          <text:p text:style-name="Numbering_20_1_Content_First"> LCDを初期化します。</text:p>
        </text:list-item>
        <text:list-item>
          <text:p text:style-name="Numbering_20_1_Content"> SPIを初期化します。</text:p>
        </text:list-item>
        <text:list-item>
          <text:p text:style-name="Numbering_20_1_Content"> SCP1000をソフトウエアリセットします。</text:p>
        </text:list-item>
        <text:list-item>
          <text:p text:style-name="Numbering_20_1_Content"> SCP1000のオペレーションモードを設定します。(高精度モード)</text:p>
        </text:list-item>
        <text:list-item>
          <text:p text:style-name="Numbering_20_1_Content"> SCP1000のリビジョン番号を取得します。(必ず必要なわけではありません)</text:p>
        </text:list-item>
        <text:list-item>
          <text:p text:style-name="Numbering_20_1_Content"> SCP1000のステータスを取得し、「スタートアップ状態」、「データレディー状態」であるかをチェックします。</text:p>
        </text:list-item>
        <text:list-item>
          <text:p text:style-name="Numbering_20_1_Content"> 気圧を取得し、パスカル値に変換し、LCDに表示します。</text:p>
        </text:list-item>
        <text:list-item>
          <text:p text:style-name="Numbering_20_1_Content"> 温度を取得し、℃値に変換し、LCDに表示します。</text:p>
        </text:list-item>
        <text:list-item>
          <text:p text:style-name="Numbering_20_1_Content_Last"> 6.に戻ります。</text:p>
        </text:list-item>
      </text:list>
      <text:p text:style-name="Text_20_body">&lt;SCP1000のブロックダイアグラム&gt;
<draw:frame draw:style-name="media" draw:name="1" text:anchor-type="as-char" draw:z-index="1" svg:width="13.229166666667cm" svg:height="7.418787993921cm"><draw:image xlink:href="Pictures/16374f6f75912b77e1c627f53b01003b.png" xlink:type="simple" xlink:show="embed" xlink:actuate="onLoad"/></draw:frame></text:p>
      <text:p text:style-name="Text_20_body">&lt;SCP1000の回路図&gt;
<draw:frame draw:style-name="media" draw:name="2" text:anchor-type="as-char" draw:z-index="2" svg:width="13.229166666667cm" svg:height="5.7891361619523cm"><draw:image xlink:href="Pictures/abe343de9b615bb03238a51b50e9d7b9.png" xlink:type="simple" xlink:show="embed" xlink:actuate="onLoad"/></draw:frame></text:p>
      <text:p text:style-name="Text_20_body">&lt;SCP1000のマスター/スレーブの構成&gt;
<draw:frame draw:style-name="media" draw:name="3" text:anchor-type="as-char" draw:z-index="3" svg:width="13.229166666667cm" svg:height="6.4183048961424cm"><draw:image xlink:href="Pictures/4b9c54e8b8f9d11ce0a4c6ed9c31e3a3.png" xlink:type="simple" xlink:show="embed" xlink:actuate="onLoad"/></draw:frame></text:p>
      <text:p text:style-name="Text_20_body">&lt;SCP1000のレジスタ&gt;
<draw:frame draw:style-name="media" draw:name="4" text:anchor-type="as-char" draw:z-index="4" svg:width="13.229166666667cm" svg:height="7.4997002398082cm"><draw:image xlink:href="Pictures/2a6605a40505384e9ae90f348cab5292.png" xlink:type="simple" xlink:show="embed" xlink:actuate="onLoad"/></draw:frame></text:p>
      <text:p text:style-name="Text_20_body">&lt;SCP1000の通信フォーマット(8ビット書き込み、8ビット読み込み、16ビット読み込み)&gt;
<draw:frame draw:style-name="media" draw:name="5" text:anchor-type="as-char" draw:z-index="5" svg:width="13.229166666667cm" svg:height="7.4789891098485cm"><draw:image xlink:href="Pictures/60cf260f5638d864165cfbcae4f57da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6" text:anchor-type="as-char" draw:z-index="6" svg:width="19.05cm" style:rel-width="100%" svg:height="13.229166666667cm" style:rel-height="scale"><draw:image xlink:href="Pictures/e68ec4bfd91ded45e5f630e817c2a17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気圧の取得箇所に誤りがありましたので、訂正版を掲載いたしました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簡易気圧測定器（SCP1000）」<text:line-break/>*/</text:span><text:line-break/><text:span text:style-name="highlight_co1">//********************************************************************** </text:span><text:line-break/><text:span text:style-name="highlight_co1">//SCP1000</text:span><text:line-break/><text:span text:style-name="highlight_co2">#define<text:s text:c="2"/>OPARATION<text:s text:c="2"/>0x03</text:span><text:line-break/><text:span text:style-name="highlight_co2">#define<text:s text:c="2"/>RSTR<text:s text:c="7"/>0x06</text:span><text:line-break/><text:span text:style-name="highlight_co2">#define<text:s text:c="2"/>STATUS<text:s text:c="5"/>0x07</text:span><text:line-break/><text:span text:style-name="highlight_co2">#define<text:s text:c="2"/>DATARD8<text:s text:c="4"/>0x1F</text:span><text:line-break/><text:span text:style-name="highlight_co2">#define<text:s text:c="2"/>DATARD16<text:s text:c="3"/>0x20</text:span><text:line-break/><text:span text:style-name="highlight_co2">#define<text:s text:c="2"/>TEMPOUT<text:s text:c="4"/>0x21</text:span><text:line-break/><text:span text:style-name="highlight_co1">//SPI</text:span><text:line-break/>sbit<text:s text:c="2"/>SoftSpi_CSB<text:s text:c="2"/>at<text:s text:c="2"/>RA0_bit<text:span text:style-name="highlight_sy0">;</text:span><text:line-break/>sbit<text:s text:c="2"/>SoftSpi_SDI<text:s text:c="2"/>at<text:s text:c="2"/>RA7_bit<text:span text:style-name="highlight_sy0">;</text:span><text:line-break/>sbit<text:s text:c="2"/>SoftSpi_SDO<text:s text:c="2"/>at<text:s text:c="2"/>RA6_bit<text:span text:style-name="highlight_sy0">;</text:span><text:line-break/>sbit<text:s text:c="2"/>SoftSpi_CLK<text:s text:c="2"/>at<text:s text:c="2"/>RA1_bit<text:span text:style-name="highlight_sy0">;</text:span><text:line-break/>sbit<text:s text:c="2"/>SoftSpi_CSB_Direction<text:s text:c="2"/>at<text:s text:c="2"/>TRISA0_bit<text:span text:style-name="highlight_sy0">;</text:span><text:line-break/>sbit<text:s text:c="2"/>SoftSpi_SDI_Direction<text:s text:c="2"/>at<text:s text:c="2"/>TRISA7_bit<text:span text:style-name="highlight_sy0">;</text:span><text:line-break/>sbit<text:s text:c="2"/>SoftSpi_SDO_Direction<text:s text:c="2"/>at<text:s text:c="2"/>TRISA6_bit<text:span text:style-name="highlight_sy0">;</text:span><text:line-break/>sbit<text:s text:c="2"/>SoftSpi_CLK_Direction<text:s text:c="2"/>at<text:s text:c="2"/>TRISA1_bit<text:span text:style-name="highlight_sy0">;</text:span><text:line-break/><text:span text:style-name="highlight_co1">//LCD</text:span><text:line-break/>sbit<text:s text:c="2"/>LCD_RS<text:s text:c="2"/>at<text:s text:c="2"/>RB3_bit<text:span text:style-name="highlight_sy0">;</text:span><text:line-break/>sbit<text:s text:c="2"/>LCD_EN<text:s text:c="2"/>at<text:s text:c="2"/>RB2_bit<text:span text:style-name="highlight_sy0">;</text:span><text:line-break/>sbit<text:s text:c="2"/>LCD_D7<text:s text:c="2"/>at<text:s text:c="2"/>RB7_bit<text:span text:style-name="highlight_sy0">;</text:span><text:line-break/>sbit<text:s text:c="2"/>LCD_D6<text:s text:c="2"/>at<text:s text:c="2"/>RB6_bit<text:span text:style-name="highlight_sy0">;</text:span><text:line-break/>sbit<text:s text:c="2"/>LCD_D5<text:s text:c="2"/>at<text:s text:c="2"/>RB5_bit<text:span text:style-name="highlight_sy0">;</text:span><text:line-break/>sbit<text:s text:c="2"/>LCD_D4<text:s text:c="2"/>at<text:s text:c="2"/>RB4_bit<text:span text:style-name="highlight_sy0">;</text:span><text:line-break/>sbit<text:s text:c="2"/>LCD_RS_Direction<text:s text:c="2"/>at<text:s text:c="2"/>TRISB3_bit<text:span text:style-name="highlight_sy0">;</text:span><text:line-break/>sbit<text:s text:c="2"/>LCD_EN_Direction<text:s text:c="2"/>at<text:s text:c="2"/>TRISB2_bit<text:span text:style-name="highlight_sy0">;</text:span><text:line-break/>sbit<text:s text:c="2"/>LCD_D7_Direction<text:s text:c="2"/>at<text:s text:c="2"/>TRISB7_bit<text:span text:style-name="highlight_sy0">;</text:span><text:line-break/>sbit<text:s text:c="2"/>LCD_D6_Direction<text:s text:c="2"/>at<text:s text:c="2"/>TRISB6_bit<text:span text:style-name="highlight_sy0">;</text:span><text:line-break/>sbit<text:s text:c="2"/>LCD_D5_Direction<text:s text:c="2"/>at<text:s text:c="2"/>TRISB5_bit<text:span text:style-name="highlight_sy0">;</text:span><text:line-break/>sbit<text:s text:c="2"/>LCD_D4_Direction<text:s text:c="2"/>at<text:s text:c="2"/>TRISB4_bit<text:span text:style-name="highlight_sy0">;</text:span><text:line-break/><text:span text:style-name="highlight_co1">//other</text:span><text:line-break/><text:span text:style-name="highlight_co2">#define<text:s text:c="2"/>BYTE<text:s text:c="3"/>unsigned<text:s text:c="2"/>short</text:span><text:line-break/><text:span text:style-name="highlight_co2">#define<text:s text:c="2"/>WORD<text:s text:c="3"/>unsigned<text:s text:c="2"/>int</text:span><text:line-break/><text:span text:style-name="highlight_co2">#define<text:s text:c="2"/>WWORD<text:s text:c="2"/>unsigned<text:s text:c="2"/>long</text:span><text:line-break/><text:span text:style-name="highlight_co1">//********************************************************************** </text:span><text:line-break/><text:span text:style-name="highlight_co1">//SCP1000への1バイトデータの書き込み </text:span><text:line-break/><text:span text:style-name="highlight_kw4">void</text:span><text:s text:c="4"/>scp1000_write<text:span text:style-name="highlight_br0">(</text:span>BYTE addr<text:span text:style-name="highlight_sy0">,</text:span> BYTE dat<text:span text:style-name="highlight_br0">)</text:span><text:line-break/><text:span text:style-name="highlight_br0">{</text:span><text:line-break/><text:s text:c="8"/>SoftSpi_CSB <text:span text:style-name="highlight_sy0">=</text:span> <text:span text:style-name="highlight_nu0">0</text:span><text:span text:style-name="highlight_sy0">;</text:span><text:line-break/><text:s text:c="8"/>Soft_Spi_Write<text:span text:style-name="highlight_br0">(</text:span><text:span text:style-name="highlight_br0">(</text:span>addr <text:span text:style-name="highlight_sy0">&lt;&lt;</text:span> <text:span text:style-name="highlight_nu0">2</text:span><text:span text:style-name="highlight_br0">)</text:span> <text:span text:style-name="highlight_sy0">|</text:span> <text:span text:style-name="highlight_nu0">2</text:span><text:span text:style-name="highlight_br0">)</text:span><text:span text:style-name="highlight_sy0">;</text:span><text:line-break/><text:s text:c="8"/>Soft_Spi_Write<text:span text:style-name="highlight_br0">(</text:span>dat<text:span text:style-name="highlight_br0">)</text:span><text:span text:style-name="highlight_sy0">;</text:span><text:line-break/><text:s text:c="8"/>SoftSpi_CSB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SCP1000からの1バイトデータの読み込み </text:span><text:line-break/>BYTE<text:s text:c="4"/>scp1000_read8<text:span text:style-name="highlight_br0">(</text:span>BYTE addr<text:span text:style-name="highlight_br0">)</text:span><text:line-break/><text:span text:style-name="highlight_br0">{</text:span><text:line-break/><text:s text:c="8"/>BYTE<text:s text:c="4"/>dummy<text:span text:style-name="highlight_sy0">,</text:span> tmp<text:span text:style-name="highlight_sy0">;</text:span><text:line-break/><text:s text:c="8"/><text:span text:style-name="highlight_co1">//</text:span><text:line-break/><text:s text:c="8"/>SoftSpi_CSB <text:span text:style-name="highlight_sy0">=</text:span> <text:span text:style-name="highlight_nu0">0</text:span><text:span text:style-name="highlight_sy0">;</text:span><text:line-break/><text:s text:c="8"/>Soft_Spi_Write<text:span text:style-name="highlight_br0">(</text:span>addr <text:span text:style-name="highlight_sy0">&lt;&lt;</text:span> <text:span text:style-name="highlight_nu0">2</text:span><text:span text:style-name="highlight_br0">)</text:span><text:span text:style-name="highlight_sy0">;</text:span><text:line-break/><text:s text:c="8"/>tmp <text:span text:style-name="highlight_sy0">=</text:span> Soft_Spi_Read<text:span text:style-name="highlight_br0">(</text:span>dummy<text:span text:style-name="highlight_br0">)</text:span><text:span text:style-name="highlight_sy0">;</text:span><text:line-break/><text:s text:c="8"/>SoftSpi_CSB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kw1">return</text:span> <text:span text:style-name="highlight_br0">(</text:span>tmp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SCP1000からの2バイトデータの読み込み </text:span><text:line-break/>WORD<text:s text:c="4"/>scp1000_read16<text:span text:style-name="highlight_br0">(</text:span>BYTE addr<text:span text:style-name="highlight_br0">)</text:span><text:line-break/><text:span text:style-name="highlight_br0">{</text:span><text:line-break/><text:s text:c="8"/>BYTE<text:s text:c="4"/>dummy<text:span text:style-name="highlight_sy0">;</text:span><text:line-break/><text:s text:c="8"/>WORD<text:s text:c="4"/>tmp<text:span text:style-name="highlight_sy0">;</text:span><text:line-break/><text:s text:c="8"/><text:span text:style-name="highlight_co1">//</text:span><text:line-break/><text:s text:c="8"/>SoftSpi_CSB <text:span text:style-name="highlight_sy0">=</text:span> <text:span text:style-name="highlight_nu0">0</text:span><text:span text:style-name="highlight_sy0">;</text:span><text:line-break/><text:s text:c="8"/>Soft_Spi_Write<text:span text:style-name="highlight_br0">(</text:span>addr <text:span text:style-name="highlight_sy0">&lt;&lt;</text:span> <text:span text:style-name="highlight_nu0">2</text:span><text:span text:style-name="highlight_br0">)</text:span><text:span text:style-name="highlight_sy0">;</text:span><text:line-break/><text:s text:c="8"/>tmp <text:span text:style-name="highlight_sy0">=</text:span> Soft_Spi_Read<text:span text:style-name="highlight_br0">(</text:span>dummy<text:span text:style-name="highlight_br0">)</text:span> <text:span text:style-name="highlight_sy0">&lt;&lt;</text:span> <text:span text:style-name="highlight_nu0">8</text:span><text:span text:style-name="highlight_sy0">;</text:span><text:line-break/><text:s text:c="8"/>tmp <text:span text:style-name="highlight_sy0">|=</text:span> Soft_Spi_Read<text:span text:style-name="highlight_br0">(</text:span>dummy<text:span text:style-name="highlight_br0">)</text:span><text:span text:style-name="highlight_sy0">;</text:span><text:line-break/><text:s text:c="8"/>SoftSpi_CSB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kw1">return</text:span> <text:span text:style-name="highlight_br0">(</text:span>tmp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BYTE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BYTE<text:s text:c="4"/>tmp<text:span text:style-name="highlight_sy0">;</text:span><text:line-break/><text:s text:c="8"/>WORD<text:s text:c="4"/>temperature<text:span text:style-name="highlight_sy0">;</text:span><text:line-break/><text:s text:c="8"/>WWORD<text:s text:c="3"/>pressure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<text:s text:c="2"/>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10111010</text:span><text:span text:style-name="highlight_sy0">;</text:span><text:line-break/><text:s text:c="8"/>TRISB<text:s text:c="2"/><text:span text:style-name="highlight_sy0">=</text:span> <text:span text:style-name="highlight_nu6">0b00000000</text:span><text:span text:style-name="highlight_sy0">;</text:span><text:line-break/><text:s text:c="8"/><text:span text:style-name="highlight_co1">//ＬＣＤの初期化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ressure v1.10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ＳＰＩの初期化 </text:span><text:line-break/><text:s text:c="8"/>Soft_Spi_Init<text:span text:style-name="highlight_br0">(</text:span><text:span text:style-name="highlight_br0">)</text:span><text:span text:style-name="highlight_sy0">;</text:span><text:line-break/><text:s text:c="8"/>SoftSpi_CSB <text:span text:style-name="highlight_sy0">=</text:span> <text:span text:style-name="highlight_nu0">1</text:span><text:span text:style-name="highlight_sy0">;</text:span><text:line-break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co1">//ソフトウエアリセット＆オペレーションモード設定 </text:span><text:line-break/><text:s text:c="8"/>scp1000_write<text:span text:style-name="highlight_br0">(</text:span>RSTR<text:span text:style-name="highlight_sy0">,</text:span> <text:span text:style-name="highlight_nu12">0x01</text:span><text:span text:style-name="highlight_br0">)</text:span><text:span text:style-name="highlight_sy0">;</text:span><text:line-break/><text:s text:c="8"/>scp1000_write<text:span text:style-name="highlight_br0">(</text:span>OPARATION<text:span text:style-name="highlight_sy0">,</text:span> <text:span text:style-name="highlight_nu12">0x0A</text:span><text:span text:style-name="highlight_br0">)</text:span><text:span text:style-name="highlight_sy0">;</text:span><text:line-break/><text:s text:c="8"/>tmp <text:span text:style-name="highlight_sy0">=</text:span> scp1000_read8<text:span text:style-name="highlight_br0">(</text:span><text:span text:style-name="highlight_nu12">0x00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CP1000 start!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ステータスの取得 </text:span><text:line-break/><text:s text:c="16"/>tmp <text:span text:style-name="highlight_sy0">=</text:span> scp1000_read8<text:span text:style-name="highlight_br0">(</text:span>STATUS<text:span text:style-name="highlight_br0">)</text:span><text:span text:style-name="highlight_sy0">;</text:span><text:line-break/><text:s text:c="16"/><text:span text:style-name="highlight_kw1">if</text:span> <text:span text:style-name="highlight_br0">(</text:span><text:span text:style-name="highlight_br0">(</text:span>tmp.<text:span text:style-name="highlight_me1">F0</text:span> <text:span text:style-name="highlight_sy0">!=</text:span> <text:span text:style-name="highlight_nu0">0</text:span><text:span text:style-name="highlight_br0">)</text:span> <text:span text:style-name="highlight_sy0">||</text:span> <text:span text:style-name="highlight_br0">(</text:span>tmp.<text:span text:style-name="highlight_me1">F5</text:span> <text:span text:style-name="highlight_sy0">!=</text:span> <text:span text:style-name="highlight_nu0">1</text:span><text:span text:style-name="highlight_br0">)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tmp.<text:span text:style-name="highlight_me1">F4</text:span> <text:span text:style-name="highlight_sy0">==</text:span> <text:span text:style-name="highlight_nu0">1</text:span><text:span text:style-name="highlight_br0">)</text:span> <text:span text:style-name="highlight_br0">{</text:span><text:line-break/><text:s text:c="24"/>Lcd_Chr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<text:span text:style-name="highlight_st0">'*'</text:span><text:span text:style-name="highlight_br0">)</text:span><text:span text:style-name="highlight_sy0">;</text:span><text:s text:c="2"/><text:span text:style-name="highlight_co1">//Real time error!</text:span><text:line-break/><text:s text:c="16"/><text:span text:style-name="highlight_br0">}</text:span> <text:span text:style-name="highlight_kw1">else</text:span> <text:span text:style-name="highlight_br0">{</text:span><text:line-break/><text:s text:c="24"/>Lcd_Chr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<text:span text:style-name="highlight_st0">' '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気圧の取得→換算（パスカル）→表示 </text:span><text:line-break/><text:s text:c="16"/>pressure <text:span text:style-name="highlight_sy0">=</text:span> scp1000_read8<text:span text:style-name="highlight_br0">(</text:span>DATARD8<text:span text:style-name="highlight_br0">)</text:span> <text:span text:style-name="highlight_sy0">&amp;</text:span> <text:span text:style-name="highlight_nu12">0x03</text:span><text:span text:style-name="highlight_sy0">;</text:span><text:line-break/><text:s text:c="16"/>pressure <text:span text:style-name="highlight_sy0">&lt;&lt;=</text:span> <text:span text:style-name="highlight_nu0">16</text:span><text:span text:style-name="highlight_sy0">;</text:span><text:line-break/><text:s text:c="16"/>pressure <text:span text:style-name="highlight_sy0">|=</text:span> scp1000_read16<text:span text:style-name="highlight_br0">(</text:span>DATARD16<text:span text:style-name="highlight_br0">)</text:span><text:span text:style-name="highlight_sy0">;</text:span><text:line-break/><text:s text:c="16"/>LongToStr<text:span text:style-name="highlight_br0">(</text:span><text:span text:style-name="highlight_br0">(</text:span>pressure <text:span text:style-name="highlight_sy0">*</text:span> <text:span text:style-name="highlight_nu0">10</text:span><text:span text:style-name="highlight_br0">)</text:span> <text:span text:style-name="highlight_sy0">/</text:span> <text:span text:style-name="highlight_nu0">4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6</text:span><text:span text:style-name="highlight_br0">]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<text:span text:style-name="highlight_sy0">;</text:span><text:line-break/><text:s text:c="16"/>buf<text:span text:style-name="highlight_br0">[</text:span><text:span text:style-name="highlight_nu0">7</text:span><text:span text:style-name="highlight_br0">]</text:span> <text:span text:style-name="highlight_sy0">=</text:span> buf<text:span text:style-name="highlight_br0">[</text:span><text:span text:style-name="highlight_nu0">8</text:span><text:span text:style-name="highlight_br0">]</text:span><text:span text:style-name="highlight_sy0">;</text:span><text:line-break/><text:s text:c="16"/>buf<text:span text:style-name="highlight_br0">[</text:span><text:span text:style-name="highlight_nu0">8</text:span><text:span text:style-name="highlight_br0">]</text:span> <text:span text:style-name="highlight_sy0">=</text:span> buf<text:span text:style-name="highlight_br0">[</text:span><text:span text:style-name="highlight_nu0">9</text:span><text:span text:style-name="highlight_br0">]</text:span><text:span text:style-name="highlight_sy0">;</text:span><text:line-break/><text:s text:c="16"/>buf<text:span text:style-name="highlight_br0">[</text:span><text:span text:style-name="highlight_nu0">9</text:span><text:span text:style-name="highlight_br0">]</text:span> <text:span text:style-name="highlight_sy0">=</text:span> <text:span text:style-name="highlight_st0">'.'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"(Pa)"</text:span><text:span text:style-name="highlight_br0">)</text:span><text:span text:style-name="highlight_sy0">;</text:span><text:line-break/><text:s text:c="16"/><text:span text:style-name="highlight_co1">//温度の取得→換算（℃）→表示 </text:span><text:line-break/><text:s text:c="16"/>temperature <text:span text:style-name="highlight_sy0">=</text:span> scp1000_read16<text:span text:style-name="highlight_br0">(</text:span>TEMPOUT<text:span text:style-name="highlight_br0">)</text:span> <text:span text:style-name="highlight_sy0">&amp;</text:span> <text:span text:style-name="highlight_nu12">0x3FFF</text:span><text:span text:style-name="highlight_sy0">;</text:span><text:line-break/><text:s text:c="16"/><text:span text:style-name="highlight_kw1">if</text:span> <text:span text:style-name="highlight_br0">(</text:span><text:span text:style-name="highlight_br0">(</text:span>temperature <text:span text:style-name="highlight_sy0">&amp;</text:span> <text:span text:style-name="highlight_nu12">0x20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24"/>Lcd_Chr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Lcd_Chr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'-'</text:span><text:span text:style-name="highlight_br0">)</text:span><text:span text:style-name="highlight_sy0">;</text:span><text:line-break/><text:s text:c="16"/><text:span text:style-name="highlight_br0">}</text:span><text:line-break/><text:s text:c="16"/>temperature <text:span text:style-name="highlight_sy0">&amp;=</text:span> <text:span text:style-name="highlight_nu12">0x1FFFF</text:span><text:span text:style-name="highlight_sy0">;</text:span><text:line-break/><text:s text:c="16"/>WordToStr<text:span text:style-name="highlight_br0">(</text:span><text:span text:style-name="highlight_br0">(</text:span>temperature <text:span text:style-name="highlight_sy0">*</text:span> <text:span text:style-name="highlight_nu0">10</text:span><text:span text:style-name="highlight_br0">)</text:span> <text:span text:style-name="highlight_sy0">/</text:span> <text:span text:style-name="highlight_nu0">2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st0">'.'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"(<text:span text:style-name="highlight_es2">\xDF</text:span>C)"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※ブレッドボードでの動作確認では、レベル変換用の抵抗(回路図参照)を省略しているので、ご注意ください。
<draw:frame draw:style-name="media" draw:name="7" text:anchor-type="as-char" draw:z-index="7" svg:width="13.229166666667cm" svg:height="9.921875cm"><draw:image xlink:href="Pictures/c6c7d25f620b7a7e156402caa0a9579d.png" xlink:type="simple" xlink:show="embed" xlink:actuate="onLoad"/></draw:frame></text:p>
      <text:p text:style-name="Text_20_body">左側=2階のベランダ、右側=家の前の路上※高度差は約5mです。
表示内容は、上段がPA(パスカル)表示、下段が温度表示です。
<draw:frame draw:style-name="media" draw:name="8" text:anchor-type="as-char" draw:z-index="8" svg:width="9.525cm" style:rel-width="100%" svg:height="7.14375cm" style:rel-height="scale"><draw:image xlink:href="Pictures/8bf996d48a82c2eb6bc38584e4ed5f56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00185b05c3ff5c0ccfb0dbd2687a873.png" xlink:type="simple" xlink:show="embed" xlink:actuate="onLoad"/></draw:frame></text:p>
      <text:p text:style-name="Text_20_body">左側=2階の室内、右側=1階の室内※室内では、殆ど差がでません。
<draw:frame draw:style-name="media" draw:name="10" text:anchor-type="as-char" draw:z-index="10" svg:width="9.525cm" style:rel-width="100%" svg:height="7.14375cm" style:rel-height="scale"><draw:image xlink:href="Pictures/cc09d8db0f84d0bdf6b0420cf5d1857c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a0263bf3a1c67959491da3ebd6a4c9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13</meta:creation-date>
    <dc:creator>Generated</dc:creator>
    <dc:date>2026-09-15T09::07:13</dc:date>
    <dc:language>en-US</dc:language>
    <meta:editing-cycles>1</meta:editing-cycles>
    <meta:editing-duration>PT0S</meta:editing-duration>
    <dc:title>elechobby:picdic:pic16f88:134</dc:title>
  </office:meta>
</office:document-meta>
</file>