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e4145dcede4c4ddbc82a1c2e253812.png"/>
  <manifest:file-entry manifest:media-type="image/png" manifest:full-path="Pictures/bdc0b4dfdccdc02433bf3af8d9285cb3.png"/>
  <manifest:file-entry manifest:media-type="image/png" manifest:full-path="Pictures/0654176476a28cfc4b44ae4f428babbb.png"/>
  <manifest:file-entry manifest:media-type="image/png" manifest:full-path="Pictures/440abd8d91ac1121ac460c9060397cc2.png"/>
  <manifest:file-entry manifest:media-type="image/png" manifest:full-path="Pictures/3f5861d0ecffd2fe3b87a627b906bccf.png"/>
  <manifest:file-entry manifest:media-type="image/png" manifest:full-path="Pictures/f707de78e0e789a612594e506e656797.png"/>
  <manifest:file-entry manifest:media-type="image/png" manifest:full-path="Pictures/2d23087a387f53ca15a41b8943d99c7c.png"/>
  <manifest:file-entry manifest:media-type="image/png" manifest:full-path="Pictures/92a5846bfc51b235fc6b03433380b237.png"/>
  <manifest:file-entry manifest:media-type="image/png" manifest:full-path="Pictures/5e2ebe868b05ded0d4cd4c325e6bd926.png"/>
  <manifest:file-entry manifest:media-type="image/png" manifest:full-path="Pictures/c030ab54ab9e09d1926e6757d8f49f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47"/><text:bookmark-start text:name="__RefHeading___簡易電圧計_高分解能22ビット_1"/><text:bookmark-start text:name="簡易電圧計_高分解能22ビット"/>簡易電圧計(高分解能22ビット)<text:bookmark-end text:name="__RefHeading___簡易電圧計_高分解能22ビット_1"/><text:bookmark-end text:name="簡易電圧計_高分解能22ビッ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PICに搭載されている、A/D変換モジュールの殆どが、10ビットの精度(分解能)を持っています。
通常、製作する電子工作物では、これで十分です。</text:p>
      <text:p text:style-name="Text_20_body">しかし、少し精度の高い測定器などを製作する場合には、10ビットの分解能では不十分な場合が発生します。</text:p>
      <text:p text:style-name="Text_20_body">そこで今回は、22ビットの精度(<text:span text:style-name="Strong_20_Emphasis">分解能≒1μV</text:span>)を持つ、ローコストなA/D変換モジュール(MCP3551)を
使用して電圧計を製作してみました。</text:p>
      <text:p text:style-name="Text_20_body">&lt;仕様&gt;
◎MCP3551使用時</text:p>
      <text:list text:style-name="List_20_1" text:continue-numbering="false">
        <text:list-item>
          <text:p text:style-name="List_20_1_Content_First"> 分解能=0.9765625μV…4096mV÷22ビット(4194304)</text:p>
        </text:list-item>
        <text:list-item>
          <text:p text:style-name="List_20_1_Content"> 変換速度=約100msec</text:p>
        </text:list-item>
        <text:list-item>
          <text:p text:style-name="List_20_1_Content"> 参照電圧=4096mV</text:p>
        </text:list-item>
        <text:list-item>
          <text:p text:style-name="List_20_1_Content_Last"> 入力=1チャネル(CH1)</text:p>
        </text:list-item>
      </text:list>
      <text:p text:style-name="Text_20_body">◎PIC内蔵ADC使用時</text:p>
      <text:list text:style-name="List_20_1" text:continue-numbering="false">
        <text:list-item>
          <text:p text:style-name="List_20_1_Content_First"> 分解能=4mV…4096mV÷10ビット(1024)</text:p>
        </text:list-item>
        <text:list-item>
          <text:p text:style-name="List_20_1_Content"> 変換速度=約0.1msec</text:p>
        </text:list-item>
        <text:list-item>
          <text:p text:style-name="List_20_1_Content"> 参照電圧=4096mV</text:p>
        </text:list-item>
        <text:list-item>
          <text:p text:style-name="List_20_1_Content_Last"> 入力=1チャネル(CH2)</text:p>
        </text:list-item>
      </text:list>
      <text:p text:style-name="Text_20_body">&lt;MCP3551の概観(IC変換基板に実装)&gt;
<draw:frame draw:style-name="media" draw:name="0" text:anchor-type="as-char" draw:z-index="0" svg:width="9.525cm" style:rel-width="100%" svg:height="7.14375cm" style:rel-height="scale"><draw:image xlink:href="Pictures/25e4145dcede4c4ddbc82a1c2e253812.png" xlink:type="simple" xlink:show="embed" xlink:actuate="onLoad"/></draw:frame></text:p>
      <text:p text:style-name="Text_20_body">&lt;MCP3551のブロックダイアグラム&gt;
<draw:frame draw:style-name="media" draw:name="1" text:anchor-type="as-char" draw:z-index="1" svg:width="12.7cm" svg:height="8.6254166666667cm"><draw:image xlink:href="Pictures/bdc0b4dfdccdc02433bf3af8d9285cb3.png" xlink:type="simple" xlink:show="embed" xlink:actuate="onLoad"/></draw:frame></text:p>
      <text:p text:style-name="Text_20_body">&lt;MCP3551のピン配置&gt;
<draw:frame draw:style-name="media" draw:name="2" text:anchor-type="as-char" draw:z-index="2" svg:width="9.2075cm" style:rel-width="100%" svg:height="4.60375cm" style:rel-height="scale"><draw:image xlink:href="Pictures/0654176476a28cfc4b44ae4f428babbb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外付けのA/D変換モジュール(MCP3551)とPIC内蔵のA/D変換モジュールで、入力信号をA/D変換で取り
込み、LCDに表示させます。
CH1(MCP3551使用)は、<text:span text:style-name="Strong_20_Emphasis">“μV単位“</text:span>で電圧値を表示します。
CH2(PIC内蔵モジュール使用)は、<text:span text:style-name="Strong_20_Emphasis">“mV単位”</text:span>で電圧値を表示します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A/D変換</text:p>
      <text:list text:style-name="List_20_1" text:continue-numbering="false">
        <text:list-item>
          <text:p text:style-name="List_20_1_Content_First"> 22ビット精度には、MCP3551を使用します。</text:p>
        </text:list-item>
        <text:list-item>
          <text:p text:style-name="List_20_1_Content_Last"> 10ビット精度には、PIC16F88の内蔵モジュールを使用します。</text:p>
        </text:list-item>
      </text:list>
      <text:p text:style-name="Text_20_body">◎A/D変換参照電圧</text:p>
      <text:list text:style-name="List_20_1" text:continue-numbering="false">
        <text:list-item>
          <text:p text:style-name="LastListParagraph_List_20_1_Content_First"> 多回転ボリューム(VR1)を使用して、4096mVの参照電圧を得ます。</text:p>
        </text:list-item>
      </text:list>
      <text:p text:style-name="Text_20_body">※精度を高める場合には、専用のIC(例えば、MCP1541等)を使用してください。</text:p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MCP3551の初期化処理</text:p>
      <text:list text:style-name="List_20_1" text:continue-numbering="false">
        <text:list-item>
          <text:p text:style-name="List_20_1_Content_First"> CS,SDO/RDY,SCKに接続するポートの入出力モードを設定します。</text:p>
        </text:list-item>
        <text:list-item>
          <text:p text:style-name="List_20_1_Content_Last"> CS=1(high)、SCK=1(high)にします。</text:p>
        </text:list-item>
      </text:list>
      <text:p text:style-name="Text_20_body">◎MCP3551からのデータの取り込み</text:p>
      <text:list text:style-name="List_20_1" text:continue-numbering="false">
        <text:list-item>
          <text:p text:style-name="LastListParagraph_List_20_1_Content_First"> 下図のシーケンスに従って、A/D変換されたデータを取り込みます。</text:p>
        </text:list-item>
      </text:list>
      <text:p text:style-name="Text_20_body"><draw:frame draw:style-name="media" draw:name="3" text:anchor-type="as-char" draw:z-index="3" svg:width="13.229166666667cm" svg:height="6.8014359698682cm"><draw:image xlink:href="Pictures/440abd8d91ac1121ac460c9060397cc2.png" xlink:type="simple" xlink:show="embed" xlink:actuate="onLoad"/></draw:frame></text:p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4" text:anchor-type="as-char" draw:z-index="4" svg:width="19.05cm" style:rel-width="100%" svg:height="15.875cm" style:rel-height="scale"><draw:image xlink:href="Pictures/3f5861d0ecffd2fe3b87a627b906bccf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簡易電圧計（高分解能22ビット）＞ <text:line-break/>*/</text:span><text:line-break/><text:span text:style-name="highlight_co1">//********************************************************************** </text:span><text:line-break/><text:span text:style-name="highlight_co1">//■マクロ定義 </text:span><text:line-break/><text:span text:style-name="highlight_co2">#define BYTE<text:s text:c="8"/>unsigned short</text:span><text:line-break/><text:span text:style-name="highlight_co2">#define WORD<text:s text:c="8"/>unsigned int</text:span><text:line-break/><text:span text:style-name="highlight_co2">#define DWORD<text:s text:c="7"/>unsigned long</text:span><text:line-break/><text:span text:style-name="highlight_co1">//LCD</text:span><text:line-break/>sbit LCD_RS at RB6_bit<text:span text:style-name="highlight_sy0">;</text:span><text:line-break/>sbit LCD_EN at RB7_bit<text:span text:style-name="highlight_sy0">;</text:span><text:line-break/>sbit LCD_D7 at RA1_bit<text:span text:style-name="highlight_sy0">;</text:span><text:line-break/>sbit LCD_D6 at RA0_bit<text:span text:style-name="highlight_sy0">;</text:span><text:line-break/>sbit LCD_D5 at RA7_bit<text:span text:style-name="highlight_sy0">;</text:span><text:line-break/>sbit LCD_D4 at RA6_bit<text:span text:style-name="highlight_sy0">;</text:span><text:line-break/>sbit LCD_RS_Direction at TRISB6_bit<text:span text:style-name="highlight_sy0">;</text:span><text:line-break/>sbit LCD_EN_Direction at TRISB7_bit<text:span text:style-name="highlight_sy0">;</text:span><text:line-break/>sbit LCD_D7_Direction at TRISA1_bit<text:span text:style-name="highlight_sy0">;</text:span><text:line-break/>sbit LCD_D6_Direction at TRISA0_bit<text:span text:style-name="highlight_sy0">;</text:span><text:line-break/>sbit LCD_D5_Direction at TRISA7_bit<text:span text:style-name="highlight_sy0">;</text:span><text:line-break/>sbit LCD_D4_Direction at TRISA6_bit<text:span text:style-name="highlight_sy0">;</text:span><text:line-break/><text:span text:style-name="highlight_co1">//</text:span><text:line-break/><text:span text:style-name="highlight_co2">#define INPUT_MODE<text:s text:c="2"/>1</text:span><text:line-break/><text:span text:style-name="highlight_co2">#define OUTPUT_MODE 0</text:span><text:line-break/><text:span text:style-name="highlight_co1">//********************************************************************** </text:span><text:line-break/><text:span text:style-name="highlight_co1">//■関数宣言 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long</text:span><text:s text:c="4"/>mcp3551_read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mcp3551_init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 </text:span><text:line-break/><text:span text:style-name="highlight_co1">//■メイン関数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double</text:span><text:s text:c="2"/>v1<text:span text:style-name="highlight_sy0">;</text:span><text:line-break/><text:s text:c="8"/>WORD<text:s text:c="4"/>v2<text:span text:style-name="highlight_sy0">;</text:span><text:line-break/><text:s text:c="8"/><text:span text:style-name="highlight_kw4">short</text:span><text:s text:c="3"/>cnt<text:span text:style-name="highlight_sy0">;</text:span><text:line-break/><text:s text:c="8"/><text:span text:style-name="highlight_kw4">char</text:span><text:s text:c="4"/>buf1<text:span text:style-name="highlight_br0">[</text:span><text:span text:style-name="highlight_nu0">16</text:span><text:span text:style-name="highlight_br0">]</text:span><text:span text:style-name="highlight_sy0">,</text:span> buf2<text:span text:style-name="highlight_br0">[</text:span><text:span text:style-name="highlight_nu0">16</text:span><text:span text:style-name="highlight_br0">]</text:span><text:span text:style-name="highlight_sy0">;</text:span><text:line-break/><text:s text:c="8"/><text:span text:style-name="highlight_kw4">char</text:span><text:s text:c="4"/><text:span text:style-name="highlight_sy0">*</text:span>space <text:span text:style-name="highlight_sy0">=</text:span> <text:span text:style-name="highlight_st0">"<text:s text:c="13"/>"</text:span>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line-break/><text:s text:c="8"/>ANSEL<text:s text:c="2"/><text:span text:style-name="highlight_sy0">=</text:span> <text:span text:style-name="highlight_nu6">0b00000100</text:span><text:span text:style-name="highlight_sy0">;</text:span><text:line-break/><text:s text:c="8"/>TRISA<text:s text:c="2"/><text:span text:style-name="highlight_sy0">=</text:span> <text:span text:style-name="highlight_nu6">0b11111111</text:span><text:span text:style-name="highlight_sy0">;</text:span><text:line-break/><text:s text:c="8"/>TRISB<text:s text:c="2"/><text:span text:style-name="highlight_sy0">=</text:span> <text:span text:style-name="highlight_nu6">0b00000100</text:span><text:span text:style-name="highlight_sy0">;</text:span><text:line-break/><text:s text:c="8"/><text:span text:style-name="highlight_co1">//</text:span><text:line-break/><text:s text:c="8"/>mcp3551_init<text:span text:style-name="highlight_br0">(</text:span><text:span text:style-name="highlight_br0">)</text:span><text:span text:style-name="highlight_sy0">;</text:span><text:line-break/><text:s text:c="8"/>ADCON1.<text:span text:style-name="highlight_me1">VCFG1</text:span> <text:span text:style-name="highlight_sy0">=</text:span> <text:span text:style-name="highlight_nu0">1</text:span><text:span text:style-name="highlight_sy0">;</text:span><text:line-break/><text:s text:c="8"/>ADCON1.<text:span text:style-name="highlight_me1">VCFG0</text:span> <text:span text:style-name="highlight_sy0">=</text:span> <text:span text:style-name="highlight_nu0">0</text:span><text:span text:style-name="highlight_sy0">;</text:span><text:line-break/><text:s text:c="8"/>ADC_Init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Lcd_Init<text:span text:style-name="highlight_br0">(</text:span>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Voltmeter(22bit)"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8"/><text:tab/><text:span text:style-name="highlight_co1">//測定 </text:span><text:line-break/><text:s text:c="16"/>v1 <text:span text:style-name="highlight_sy0">=</text:span> mcp3551_read<text:span text:style-name="highlight_br0">(</text:span><text:span text:style-name="highlight_br0">)</text:span><text:span text:style-name="highlight_sy0">;</text:span><text:line-break/><text:s text:c="16"/>v2 <text:span text:style-name="highlight_sy0">=</text:span> ADC_Get_Sample<text:span text:style-name="highlight_br0">(</text:span><text:span text:style-name="highlight_nu0">2</text:span><text:span text:style-name="highlight_br0">)</text:span><text:span text:style-name="highlight_sy0">;</text:span><text:line-break/><text:s text:c="16"/><text:span text:style-name="highlight_co1">//補正 </text:span><text:line-break/><text:s text:c="16"/>v1 <text:span text:style-name="highlight_sy0">=</text:span> v1 <text:span text:style-name="highlight_sy0">*</text:span> <text:span text:style-name="highlight_nu16">0.9765625</text:span><text:span text:style-name="highlight_sy0">;</text:span><text:s text:c="2"/><text:span text:style-name="highlight_co1">// 分解能＝0.9765625uV = 4096000uV ÷ 4194304 </text:span><text:line-break/><text:s text:c="16"/>v2 <text:span text:style-name="highlight_sy0">=</text:span> v2 <text:span text:style-name="highlight_sy0">*</text:span> <text:span text:style-name="highlight_nu0">4</text:span><text:span text:style-name="highlight_sy0">;</text:span><text:s text:c="10"/><text:span text:style-name="highlight_co1">// 分解能＝4mV = 4096mV ÷ 1024</text:span><text:line-break/><text:s text:c="16"/><text:span text:style-name="highlight_co1">//表示 </text:span><text:line-break/><text:s text:c="16"/>FloatToStr<text:span text:style-name="highlight_br0">(</text:span>v1<text:span text:style-name="highlight_sy0">,</text:span> buf1<text:span text:style-name="highlight_br0">)</text:span><text:span text:style-name="highlight_sy0">;</text:span><text:line-break/><text:s text:c="16"/>WordToStr<text:span text:style-name="highlight_br0">(</text:span>v2<text:span text:style-name="highlight_sy0">,</text:span> buf2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uV:"</text:span>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mV:"</text:span>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4</text:span><text:span text:style-name="highlight_sy0">,</text:span> space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4</text:span><text:span text:style-name="highlight_sy0">,</text:span> space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4</text:span><text:span text:style-name="highlight_sy0">,</text:span> buf1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4</text:span><text:span text:style-name="highlight_sy0">,</text:span> <text:span text:style-name="highlight_sy0">&amp;</text:span>buf2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16"/><text:span text:style-name="highlight_co1">//</text:span><text:line-break/><text:s text:c="16"/>Delay_ms<text:span text:style-name="highlight_br0">(</text:span><text:span text:style-name="highlight_nu0">50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MCP3551</text:span><text:line-break/>sbit<text:s text:c="2"/>CS<text:s text:c="3"/>at RB1_bit<text:span text:style-name="highlight_sy0">;</text:span><text:line-break/>sbit<text:s text:c="2"/>SDO<text:s text:c="2"/>at RB2_bit<text:span text:style-name="highlight_sy0">;</text:span><text:line-break/>sbit<text:s text:c="2"/>SCK<text:s text:c="2"/>at RB3_bit<text:span text:style-name="highlight_sy0">;</text:span><text:line-break/>sbit<text:s text:c="2"/>CS_Direction<text:s text:c="3"/>at<text:s text:c="2"/>TRISB1_bit<text:span text:style-name="highlight_sy0">;</text:span><text:line-break/>sbit<text:s text:c="2"/>SDO_Direction<text:s text:c="2"/>at<text:s text:c="2"/>TRISB2_bit<text:span text:style-name="highlight_sy0">;</text:span><text:line-break/>sbit<text:s text:c="2"/>SCK_Direction<text:s text:c="2"/>at<text:s text:c="2"/>TRISB3_bit<text:span text:style-name="highlight_sy0">;</text:span><text:line-break/><text:span text:style-name="highlight_co1">//</text:span><text:line-break/><text:span text:style-name="highlight_kw4">void</text:span><text:s text:c="4"/>mcp3551_init<text:span text:style-name="highlight_br0">(</text:span><text:span text:style-name="highlight_br0">)</text:span><text:line-break/><text:span text:style-name="highlight_br0">{</text:span><text:line-break/><text:tab/>CS_Direction<text:s text:c="2"/><text:span text:style-name="highlight_sy0">=</text:span> OUTPUT_MODE<text:span text:style-name="highlight_sy0">;</text:span><text:line-break/><text:tab/>SDO_Direction <text:span text:style-name="highlight_sy0">=</text:span> INPUT_MODE<text:span text:style-name="highlight_sy0">;</text:span><text:line-break/><text:tab/>SCK_Direction <text:span text:style-name="highlight_sy0">=</text:span> OUTPUT_MODE<text:span text:style-name="highlight_sy0">;</text:span><text:line-break/><text:tab/><text:span text:style-name="highlight_co1">//</text:span><text:line-break/><text:s text:c="8"/>CS <text:span text:style-name="highlight_sy0">=</text:span> <text:span text:style-name="highlight_nu0">1</text:span><text:span text:style-name="highlight_sy0">;</text:span><text:line-break/><text:s text:c="8"/>SCK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long</text:span><text:s text:c="4"/>mcp3551_read<text:span text:style-name="highlight_br0">(</text:span><text:span text:style-name="highlight_br0">)</text:span><text:line-break/><text:span text:style-name="highlight_br0">{</text:span><text:line-break/><text:s text:c="8"/><text:span text:style-name="highlight_kw4">long</text:span><text:s text:c="4"/>dat<text:span text:style-name="highlight_sy0">;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dat <text:span text:style-name="highlight_sy0">=</text:span> <text:span text:style-name="highlight_nu0">0</text:span><text:span text:style-name="highlight_sy0">;</text:span><text:line-break/><text:s text:c="8"/>CS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SDO <text:span text:style-name="highlight_sy0">==</text:span> <text:span text:style-name="highlight_nu0">1</text:span><text:span text:style-name="highlight_br0">)</text:span><text:line-break/><text:s text:c="16"/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24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SCK <text:span text:style-name="highlight_sy0">=</text:span> <text:span text:style-name="highlight_nu0">0</text:span><text:span text:style-name="highlight_sy0">;</text:span><text:line-break/><text:s text:c="16"/>SCK <text:span text:style-name="highlight_sy0">=</text:span> <text:span text:style-name="highlight_nu0">1</text:span><text:span text:style-name="highlight_sy0">;</text:span><text:line-break/><text:s text:c="16"/><text:span text:style-name="highlight_kw1">if</text:span> <text:span text:style-name="highlight_br0">(</text:span>SDO <text:span text:style-name="highlight_sy0">==</text:span> <text:span text:style-name="highlight_nu0">1</text:span><text:span text:style-name="highlight_br0">)</text:span> <text:span text:style-name="highlight_br0">{</text:span><text:line-break/><text:s text:c="24"/>dat <text:span text:style-name="highlight_sy0">|=</text:span> <text:span text:style-name="highlight_nu12">0x01</text:span><text:span text:style-name="highlight_sy0">;</text:span><text:line-break/><text:s text:c="16"/><text:span text:style-name="highlight_br0">}</text:span><text:line-break/><text:s text:c="16"/>dat <text:span text:style-name="highlight_sy0">&lt;&lt;=</text:span> <text:span text:style-name="highlight_nu0">1</text:span><text:span text:style-name="highlight_sy0">;</text:span><text:line-break/><text:s text:c="8"/><text:span text:style-name="highlight_br0">}</text:span><text:line-break/><text:s text:c="8"/>CS <text:span text:style-name="highlight_sy0">=</text:span> <text:span text:style-name="highlight_nu0">1</text:span><text:span text:style-name="highlight_sy0">;</text:span><text:line-break/><text:s text:c="8"/><text:span text:style-name="highlight_kw1">return</text:span> <text:span text:style-name="highlight_br0">(</text:span>dat <text:span text:style-name="highlight_sy0">&amp;</text:span> <text:span text:style-name="highlight_nu6">0b001111111111111111111111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<draw:frame draw:style-name="media" draw:name="5" text:anchor-type="as-char" draw:z-index="5" svg:width="13.229166666667cm" svg:height="9.9310364727608cm"><draw:image xlink:href="Pictures/f707de78e0e789a612594e506e656797.png" xlink:type="simple" xlink:show="embed" xlink:actuate="onLoad"/></draw:frame>
(編者注：この画像しか保存されておりませんでした）</text:p>
      <text:p text:style-name="Text_20_body">LCD表示(上側)=μV単位で表示します。(MCP3551使用)
LCD表示(下側)=mV単位で表示します。(PIC内蔵モジュール使用)
<draw:frame draw:style-name="media" draw:name="6" text:anchor-type="as-char" draw:z-index="6" svg:width="9.525cm" style:rel-width="100%" svg:height="7.14375cm" style:rel-height="scale"><draw:image xlink:href="Pictures/2d23087a387f53ca15a41b8943d99c7c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92a5846bfc51b235fc6b03433380b237.png" xlink:type="simple" xlink:show="embed" xlink:actuate="onLoad"/></draw:frame>
<draw:frame draw:style-name="media" draw:name="8" text:anchor-type="as-char" draw:z-index="8" svg:width="9.525cm" style:rel-width="100%" svg:height="7.14375cm" style:rel-height="scale"><draw:image xlink:href="Pictures/5e2ebe868b05ded0d4cd4c325e6bd926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c030ab54ab9e09d1926e6757d8f49f5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6::11:10</meta:creation-date>
    <dc:creator>Generated</dc:creator>
    <dc:date>2026-09-14T06::11:10</dc:date>
    <dc:language>en-US</dc:language>
    <meta:editing-cycles>1</meta:editing-cycles>
    <meta:editing-duration>PT0S</meta:editing-duration>
    <dc:title>elechobby:picdic:pic16f88:147</dc:title>
  </office:meta>
</office:document-meta>
</file>