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f54ab1d4dd1ddd1e3fec1ef32437b0.png"/>
  <manifest:file-entry manifest:media-type="image/png" manifest:full-path="Pictures/f176d6de010de92f636a7fa44eecd43c.png"/>
  <manifest:file-entry manifest:media-type="image/png" manifest:full-path="Pictures/67289697e89f755ec97153311f04a5b8.png"/>
  <manifest:file-entry manifest:media-type="image/png" manifest:full-path="Pictures/a06e7a37560ac531efc364bb2c2c7bd1.png"/>
  <manifest:file-entry manifest:media-type="image/png" manifest:full-path="Pictures/48b330b7a27c0c5e8752bad8038fa4aa.png"/>
  <manifest:file-entry manifest:media-type="image/png" manifest:full-path="Pictures/44b1ae81a8f9b81310c6821db4290eba.png"/>
  <manifest:file-entry manifest:media-type="image/png" manifest:full-path="Pictures/30a26dbd5d28c40c9ac96c52d6afcc08.png"/>
  <manifest:file-entry manifest:media-type="image/png" manifest:full-path="Pictures/d7843fce748efd468b8fdda9f9fe0f9e.png"/>
  <manifest:file-entry manifest:media-type="image/png" manifest:full-path="Pictures/bcd1a8da6a758726bbe020f41b12fee3.png"/>
  <manifest:file-entry manifest:media-type="image/png" manifest:full-path="Pictures/4a667de63a4c466957e4518d5375bc5b.png"/>
  <manifest:file-entry manifest:media-type="image/png" manifest:full-path="Pictures/6bbee5c027b830bea7f114e6a4afaf51.png"/>
  <manifest:file-entry manifest:media-type="image/png" manifest:full-path="Pictures/084e7ef12a03bd95632a3358971a13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8"/><text:bookmark-start text:name="__RefHeading___バッテリー充電ユニット_簡易多段定電流充電方式_1"/><text:bookmark-start text:name="バッテリー充電ユニット_簡易多段定電流充電方式"/>バッテリー充電ユニット(簡易多段定電流充電方式)<text:bookmark-end text:name="__RefHeading___バッテリー充電ユニット_簡易多段定電流充電方式_1"/><text:bookmark-end text:name="バッテリー充電ユニット_簡易多段定電流充電方式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バッテリ(充電電池含む)の充電には様々な方法があるようです。
&lt;サイクル使用&gt;</text:p>
      <text:list text:style-name="List_20_1" text:continue-numbering="false">
        <text:list-item>
          <text:p text:style-name="List_20_1_Content_First"> -ΔV制御充電方式</text:p>
        </text:list-item>
        <text:list-item>
          <text:p text:style-name="List_20_1_Content"> dT/dt制御充電方式</text:p>
        </text:list-item>
        <text:list-item>
          <text:p text:style-name="List_20_1_Content"> ステップ制御充電方式</text:p>
        </text:list-item>
        <text:list-item>
          <text:p text:style-name="List_20_1_Content"> 電圧制御充電方式</text:p>
        </text:list-item>
        <text:list-item>
          <text:p text:style-name="List_20_1_Content"> Vテーパ制御充電方式</text:p>
        </text:list-item>
        <text:list-item>
          <text:p text:style-name="List_20_1_Content"> 定電圧定電流制御充電方式</text:p>
        </text:list-item>
        <text:list-item>
          <text:p text:style-name="List_20_1_Content"> タイマー制御充電方式</text:p>
        </text:list-item>
        <text:list-item>
          <text:p text:style-name="List_20_1_Content_Last"> 準定電流充電方式</text:p>
        </text:list-item>
      </text:list>
      <text:p text:style-name="Text_20_body">&lt;スタンバイ使用&gt;</text:p>
      <text:list text:style-name="List_20_1" text:continue-numbering="false">
        <text:list-item>
          <text:p text:style-name="List_20_1_Content_First"> トリクル充電方式</text:p>
        </text:list-item>
        <text:list-item>
          <text:p text:style-name="List_20_1_Content"> 間欠充電方式</text:p>
        </text:list-item>
        <text:list-item>
          <text:p text:style-name="List_20_1_Content_Last"> パルス充電方式</text:p>
        </text:list-item>
      </text:list>
      <text:p text:style-name="Text_20_body">今回は、対象をバッテリ(鉛蓄電池)に限定した、簡易な“多段定電流充電方式“で充電するユニットを製作してみました。</text:p>
      <text:p text:style-name="Text_20_body">&lt;多段定電流充電方式の主な特長&gt;</text:p>
      <text:list text:style-name="List_20_1" text:continue-numbering="false">
        <text:list-item>
          <text:p text:style-name="List_20_1_Content_First"> 従来の1段による定電流充電に比べ、2~6段の定電流で段階的に減少させて強制的に充電するため、充電時間を短縮することが出来ます。</text:p>
        </text:list-item>
        <text:list-item>
          <text:p text:style-name="List_20_1_Content_Last"> 多段充電が電極や電解液の保護に作用するため、サイクル寿命を延ばすことが出来ます。</text:p>
        </text:list-item>
      </text:list>
      <text:p text:style-name="Text_20_body"><draw:frame draw:style-name="media" draw:name="0" text:anchor-type="as-char" draw:z-index="0" svg:width="12.276666666667cm" svg:height="9.4720833333333cm"><draw:image xlink:href="Pictures/81f54ab1d4dd1ddd1e3fec1ef32437b0.png" xlink:type="simple" xlink:show="embed" xlink:actuate="onLoad"/></draw:frame>
※NTTファシリティーズ総合研究所で発表された論文よりグラフの引用</text:p>
      <text:p text:style-name="Text_20_body">※鉛蓄電池について
鉛蓄電池を放電したままで放置しておくと、サルフェーションと呼ばれ、充電できない状態になります。
電池寿命の大半はこのサルフェーションによるものなので、放電後は速やかに充電する事が大切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充電ステップを11段階(定電流=10段、定電圧=1段)としました。
定電流充電は、1000mA~100mAまでを、100mA単位で行います。
設定された電流値で定電流制御(電圧を上下)を行います。(例、ステップ0では1000mAの定電流制御)</text:p>
      <text:list text:style-name="List_20_1" text:continue-numbering="false">
        <text:list-item>
          <text:p text:style-name="LastListParagraph_List_20_1_Content_First"> バッテリ電圧が、設定された電圧(定電圧)に達すると、次のステップに移ります。</text:p>
        </text:list-item>
      </text:list>
      <text:p text:style-name="Text_20_body">定電圧充電は、13.0V~15.0Vまでを、100mV単位で設定可能としました。</text:p>
      <text:list text:style-name="List_20_1" text:continue-numbering="false">
        <text:list-item>
          <text:p text:style-name="LastListParagraph_List_20_1_Content_First"> 設定された電圧値で定電圧制御(電圧を上下)を行います。(電流値は無視)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充電ステップ  </text:p>
          </table:table-cell>
          <table:table-cell office:value-type="string" table:style-name="tableheader">
            <text:p text:style-name="Table_20_Heading"> 定電流     </text:p>
          </table:table-cell>
          <table:table-cell office:value-type="string" table:style-name="tableheader">
            <text:p text:style-name="Table_20_Heading"> 定電圧    </text:p>
          </table:table-cell>
        </table:table-row>
        <table:table-row>
          <table:table-cell office:value-type="string" table:style-name="tablecell">
            <text:p text:style-name="tablealignleft"> 0       </text:p>
          </table:table-cell>
          <table:table-cell office:value-type="string" table:style-name="tablecell">
            <text:p text:style-name="tablealignleft"> 1000mA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9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2       </text:p>
          </table:table-cell>
          <table:table-cell office:value-type="string" table:style-name="tablecell">
            <text:p text:style-name="tablealignleft"> 8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3       </text:p>
          </table:table-cell>
          <table:table-cell office:value-type="string" table:style-name="tablecell">
            <text:p text:style-name="tablealignleft"> 7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4       </text:p>
          </table:table-cell>
          <table:table-cell office:value-type="string" table:style-name="tablecell">
            <text:p text:style-name="tablealignleft"> 6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5       </text:p>
          </table:table-cell>
          <table:table-cell office:value-type="string" table:style-name="tablecell">
            <text:p text:style-name="tablealignleft"> 5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6       </text:p>
          </table:table-cell>
          <table:table-cell office:value-type="string" table:style-name="tablecell">
            <text:p text:style-name="tablealignleft"> 4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7       </text:p>
          </table:table-cell>
          <table:table-cell office:value-type="string" table:style-name="tablecell">
            <text:p text:style-name="tablealignleft"> 3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8       </text:p>
          </table:table-cell>
          <table:table-cell office:value-type="string" table:style-name="tablecell">
            <text:p text:style-name="tablealignleft"> 2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9       </text:p>
          </table:table-cell>
          <table:table-cell office:value-type="string" table:style-name="tablecell">
            <text:p text:style-name="tablealignleft"> 100mA   </text:p>
          </table:table-cell>
          <table:table-cell office:value-type="string" table:style-name="tablecell">
            <text:p text:style-name="tablealignleft"> -      </text:p>
          </table:table-cell>
        </table:table-row>
        <table:table-row>
          <table:table-cell office:value-type="string" table:style-name="tablecell">
            <text:p text:style-name="tablealignleft"> 10      </text:p>
          </table:table-cell>
          <table:table-cell office:value-type="string" table:style-name="tablecell">
            <text:p text:style-name="tablealignleft"> -       </text:p>
          </table:table-cell>
          <table:table-cell office:value-type="string" table:style-name="tablecell">
            <text:p text:style-name="tablealignleft"> 14.4V  </text:p>
          </table:table-cell>
        </table:table-row>
      </table:table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電源部
24V1A以上を供給できる電源をご用意ください。</text:p>
      <text:p text:style-name="Text_20_body">◎電圧供給部
効率を考慮し、DCDCコンバータ(チョッパ方式の降圧タイプ)を採用しました。</text:p>
      <text:p text:style-name="Text_20_body">◎電圧測定</text:p>
      <text:list text:style-name="List_20_1" text:continue-numbering="false">
        <text:list-item>
          <text:p text:style-name="List_20_1_Content_First"> DCDCコンバータの出力電圧(V2)。。。抵抗による分圧方式</text:p>
        </text:list-item>
        <text:list-item>
          <text:p text:style-name="List_20_1_Content"> バッテリ電圧(V1)。。。抵抗による分圧方式</text:p>
        </text:list-item>
        <text:list-item>
          <text:p text:style-name="List_20_1_Content_Last"> 電流検出抵抗の両端電圧(V3)。。。微弱電圧のためオペアンプで48倍に増幅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DCDCコンバータの出力電圧の制御
PMWのデューティ比を変化させて、出力電圧を制御します。尚、PWMの発振周波数は、約20kHzです。</text:p>
      <text:p text:style-name="Text_20_body">◎電圧(V1,V2,V3)の測定
各電圧をA/D変換(1000回)し、その平均値を求めます。</text:p>
      <text:p text:style-name="Text_20_body">◎電流の測定
電流検出抵抗(0.1Ω)の両端電圧(V3)より、オームの法則で電流を求めます。</text:p>
      <text:p text:style-name="Text_20_body">◎各動作の制御
【動作モード0】</text:p>
      <text:list text:style-name="List_20_1" text:continue-numbering="false">
        <text:list-item>
          <text:p text:style-name="List_20_1_Content_First"> 10段階の定電流で充電を行います。11段目では定電圧制御に切り替わります。(上記の表を参照)</text:p>
        </text:list-item>
        <text:list-item>
          <text:p text:style-name="List_20_1_Content"> 開始条件=開始スイッチ押下</text:p>
        </text:list-item>
        <text:list-item>
          <text:p text:style-name="List_20_1_Content_Last"> 停止条件=停止スイッチ押下</text:p>
        </text:list-item>
      </text:list>
      <text:p text:style-name="Text_20_body">【動作モード1】</text:p>
      <text:list text:style-name="List_20_1" text:continue-numbering="false">
        <text:list-item>
          <text:p text:style-name="List_20_1_Content_First"> 10段階の定電流で充電を行います。</text:p>
        </text:list-item>
        <text:list-item>
          <text:p text:style-name="List_20_1_Content"> 開始条件=バッテリーの電圧が、充電可能最低電圧を下回った時</text:p>
        </text:list-item>
        <text:list-item>
          <text:p text:style-name="List_20_1_Content_Last"> 停止条件=停止スイッチ押下、10段階の定電流で充電が全て完了した時</text:p>
        </text:list-item>
      </text:list>
      <text:p text:style-name="Text_20_body">【動作モード2】</text:p>
      <text:list text:style-name="List_20_1" text:continue-numbering="false">
        <text:list-item>
          <text:p text:style-name="List_20_1_Content_First"> 充電電圧を設定します。(SW_UP、SW_DOWN)</text:p>
        </text:list-item>
        <text:list-item>
          <text:p text:style-name="List_20_1_Content_Last"> 既定値は、14.4Vです。(設定範囲=13.0V~15.0V)</text:p>
        </text:list-item>
      </text:list>
      <text:p text:style-name="Text_20_body">【動作モード3】</text:p>
      <text:list text:style-name="List_20_1" text:continue-numbering="false">
        <text:list-item>
          <text:p text:style-name="List_20_1_Content_First"> 充電可能最低電圧を設定します。(SW_UP、SW_DOWN)</text:p>
        </text:list-item>
        <text:list-item>
          <text:p text:style-name="List_20_1_Content_Last"> 既定値は、10.5Vです。(設定範囲=9.0~12.0V)</text:p>
        </text:list-item>
      </text:list>
      <text:p text:style-name="Text_20_body">【動作モード(その他)】</text:p>
      <text:list text:style-name="List_20_1" text:continue-numbering="false">
        <text:list-item>
          <text:p text:style-name="LastListParagraph_List_20_1_Content_First"> 開始スイッチ(SW_START)を押下しながら、起動することにより、オペアンプのオフセット電圧をキャンセルすることが出来ます。その時には、電源装置をオフの状態、バッテリ未接続の状態にしてください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動作モード  </text:p>
          </table:table-cell>
          <table:table-cell office:value-type="string" table:style-name="tableheader">
            <text:p text:style-name="Table_20_Heading"> SW_MODE_1                   </text:p>
          </table:table-cell>
          <table:table-cell office:value-type="string" table:style-name="tableheader">
            <text:p text:style-name="Table_20_Heading"> SW_MODE_0  </text:p>
          </table:table-cell>
        </table:table-row>
        <table:table-row>
          <table:table-cell office:value-type="string" table:style-name="tablecell">
            <text:p text:style-name="tablealignleft"> モード0   </text:p>
          </table:table-cell>
          <table:table-cell office:value-type="string" table:style-name="tablecell">
            <text:p text:style-name="tablealignleft"> オン(0)                       </text:p>
          </table:table-cell>
          <table:table-cell office:value-type="string" table:style-name="tablecell">
            <text:p text:style-name="tablealignleft"> オン(0)      </text:p>
          </table:table-cell>
        </table:table-row>
        <table:table-row>
          <table:table-cell office:value-type="string" table:style-name="tablecell">
            <text:p text:style-name="tablealignleft"> モード1   </text:p>
          </table:table-cell>
          <table:table-cell office:value-type="string" table:style-name="tablecell">
            <text:p text:style-name="tablealignleft"> オン(0)                       </text:p>
          </table:table-cell>
          <table:table-cell office:value-type="string" table:style-name="tablecell">
            <text:p text:style-name="tablealignleft"> オフ(1)      </text:p>
          </table:table-cell>
        </table:table-row>
        <table:table-row>
          <table:table-cell office:value-type="string" table:style-name="tablecell">
            <text:p text:style-name="tablealignleft"> モード2   </text:p>
          </table:table-cell>
          <table:table-cell office:value-type="string" table:style-name="tablecell">
            <text:p text:style-name="tablealignleft"> オフ(1)                       </text:p>
          </table:table-cell>
          <table:table-cell office:value-type="string" table:style-name="tablecell">
            <text:p text:style-name="tablealignleft"> オン(0)      </text:p>
          </table:table-cell>
        </table:table-row>
        <table:table-row>
          <table:table-cell office:value-type="string" table:style-name="tablecell">
            <text:p text:style-name="tablealignleft"> モード3   </text:p>
          </table:table-cell>
          <table:table-cell office:value-type="string" table:style-name="tablecell">
            <text:p text:style-name="tablealignleft"> オフ(1)                       </text:p>
          </table:table-cell>
          <table:table-cell office:value-type="string" table:style-name="tablecell">
            <text:p text:style-name="tablealignleft"> オフ(1)      </text:p>
          </table:table-cell>
        </table:table-row>
        <table:table-row>
          <table:table-cell office:value-type="string" table:style-name="tablecell">
            <text:p text:style-name="tablealignleft"> その他    </text:p>
          </table:table-cell>
          <table:table-cell office:value-type="string" table:style-name="tablecell" table:number-columns-spanned="2">
            <text:p text:style-name="tablealignleft"> 起動時に開始スイッチ<text:line-break/>(SW_START)を押下              </text:p>
          </table:table-cell>
          <table:covered-table-cell/>
        </table:table-row>
      </table:table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1" text:anchor-type="as-char" draw:z-index="1" svg:width="19.05cm" style:rel-width="100%" svg:height="21.166666666667cm" style:rel-height="scale"><draw:image xlink:href="Pictures/f176d6de010de92f636a7fa44eecd43c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バッテリー充電ユニット（多段定電流充電方式）＞ <text:line-break/>　■動作モード０<text:line-break/>　　　・10段階の定電流で充電を行います。11段目では定電圧制御に切り替わります。<text:line-break/>　　　・開始条件＝開始スイッチ押下 <text:line-break/>　　　・停止条件＝停止スイッチ押下 <text:line-break/>　■動作モード１ <text:line-break/>　　　・10段階の定電流で充電を行います。<text:line-break/>　　　・開始条件＝バッテリーの電圧が、充電可能最低電圧を下回ったとき <text:line-break/>　　　・停止条件＝停止スイッチ押下、10段階の定電流で充電が全て完了した時 <text:line-break/>　■動作モード２ <text:line-break/>　　　・充電電圧を設定します。<text:line-break/>　　　・既定値は、14.4Vです。（設定範囲＝13.0V～15.0V） <text:line-break/>　■動作モード３ <text:line-break/>　　　・充電可能最低電圧を設定します。<text:line-break/>　　　・既定値は、10.5Vです。（設定範囲＝9.0～12.0V） <text:line-break/>　■その他<text:line-break/>　　　開始スイッチを押下しながら、起動することにより、オペアンプのオフセット<text:line-break/>　　　をキャンセルすることが出来ます。 <text:line-break/>　　　その時には、電源装置をオフの状態、バッテリ未接続の状態にしてください。 <text:line-break/>*/</text:span><text:line-break/><text:span text:style-name="highlight_co1">//********************************************************************** </text:span><text:line-break/><text:span text:style-name="highlight_co1">//LCD</text:span><text:line-break/>sbit LCD_RS at RA0_bit<text:span text:style-name="highlight_sy0">;</text:span><text:line-break/>sbit LCD_EN at RA1_bit<text:span text:style-name="highlight_sy0">;</text:span><text:line-break/>sbit LCD_D7 at RB7_bit<text:span text:style-name="highlight_sy0">;</text:span><text:line-break/>sbit LCD_D6 at RB6_bit<text:span text:style-name="highlight_sy0">;</text:span><text:line-break/>sbit LCD_D5 at RB5_bit<text:span text:style-name="highlight_sy0">;</text:span><text:line-break/>sbit LCD_D4 at RB4_bit<text:span text:style-name="highlight_sy0">;</text:span><text:line-break/>sbit LCD_RS_Direction at TRISA0_bit<text:span text:style-name="highlight_sy0">;</text:span><text:line-break/>sbit LCD_EN_Direction at TRISA1_bit<text:span text:style-name="highlight_sy0">;</text:span><text:line-break/>sbit LCD_D7_Direction at TRISB7_bit<text:span text:style-name="highlight_sy0">;</text:span><text:line-break/>sbit LCD_D6_Direction at TRISB6_bit<text:span text:style-name="highlight_sy0">;</text:span><text:line-break/>sbit LCD_D5_Direction at TRISB5_bit<text:span text:style-name="highlight_sy0">;</text:span><text:line-break/>sbit LCD_D4_Direction at TRISB4_bit<text:span text:style-name="highlight_sy0">;</text:span><text:line-break/><text:span text:style-name="highlight_co1">//</text:span><text:line-break/>sbit SW_MODE_0 at RA5_bit<text:span text:style-name="highlight_sy0">;</text:span><text:line-break/>sbit SW_MODE_1 at RB1_bit<text:span text:style-name="highlight_sy0">;</text:span><text:line-break/>sbit SW_UP<text:s text:c="5"/>at RB2_bit<text:span text:style-name="highlight_sy0">;</text:span><text:line-break/>sbit SW_DOWN<text:s text:c="3"/>at RB3_bit<text:span text:style-name="highlight_sy0">;</text:span><text:line-break/>sbit SW_START<text:s text:c="2"/>at RB2_bit<text:span text:style-name="highlight_sy0">;</text:span><text:line-break/>sbit SW_STOP<text:s text:c="3"/>at RB3_bit<text:span text:style-name="highlight_sy0">;</text:span><text:line-break/><text:span text:style-name="highlight_co1">//</text:span><text:line-break/><text:span text:style-name="highlight_co2">#define MODE_0<text:s text:c="2"/>0 </text:span><text:line-break/><text:span text:style-name="highlight_co2">#define MODE_1<text:s text:c="2"/>1 </text:span><text:line-break/><text:span text:style-name="highlight_co2">#define MODE_2<text:s text:c="2"/>2 </text:span><text:line-break/><text:span text:style-name="highlight_co2">#define MODE_3<text:s text:c="2"/>3 </text:span><text:line-break/><text:span text:style-name="highlight_co1">//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********************************************************************** </text:span><text:line-break/><text:span text:style-name="highlight_co1">//■関数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PWM1_Change_DutyEx<text:span text:style-name="highlight_br0">(</text:span><text:span text:style-name="highlight_kw4">unsigned</text:span> <text:span text:style-name="highlight_kw4">int</text:span> duty_ratio<text:span text:style-name="highlight_br0">)</text:span><text:span text:style-name="highlight_sy0">;</text:span><text:line-break/><text:span text:style-name="highlight_kw2">extern</text:span><text:s text:c="2"/>WORD<text:s text:c="4"/>ADC_Get_Sample_Average<text:span text:style-name="highlight_br0">(</text:span><text:span text:style-name="highlight_kw4">unsigned</text:span> <text:span text:style-name="highlight_kw4">short</text:span> channel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control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0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1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2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un_mode_3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short</text:span><text:s text:c="3"/>get_mod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error_disp<text:span text:style-name="highlight_br0">(</text:span><text:span text:style-name="highlight_kw4">char</text:span> num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voltage_ini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short</text:span><text:s text:c="3"/>voltage_set<text:span text:style-name="highlight_br0">(</text:span><text:span text:style-name="highlight_kw4">char</text:span> c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voltage_o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voltage_off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voltage_get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kw4">char</text:span><text:s text:c="4"/>buf<text:span text:style-name="highlight_br0">[</text:span><text:span text:style-name="highlight_nu0">10</text:span><text:span text:style-name="highlight_br0">]</text:span><text:span text:style-name="highlight_sy0">;</text:span><text:line-break/><text:span text:style-name="highlight_kw4">union</text:span> <text:span text:style-name="highlight_br0">{</text:span><text:line-break/><text:s text:c="8"/><text:span text:style-name="highlight_kw4">double</text:span><text:s text:c="2"/>_double<text:span text:style-name="highlight_sy0">;</text:span><text:line-break/><text:s text:c="8"/><text:span text:style-name="highlight_kw4">short</text:span><text:s text:c="3"/>_short<text:span text:style-name="highlight_br0">[</text:span><text:span text:style-name="highlight_nu0">4</text:span><text:span text:style-name="highlight_br0">]</text:span><text:span text:style-name="highlight_sy0">;</text:span><text:line-break/><text:span text:style-name="highlight_br0">}</text:span><text:s text:c="7"/>cal<text:span text:style-name="highlight_sy0">;</text:span><text:line-break/><text:span text:style-name="highlight_co1">//********************************************************************** </text:span><text:line-break/><text:span text:style-name="highlight_co1">//■PWMデューティ設定関数 </text:span><text:line-break/><text:span text:style-name="highlight_kw4">void</text:span><text:s text:c="4"/>PWM1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<text:span text:style-name="highlight_br0">(</text:span>duty_ratio <text:span text:style-name="highlight_sy0">&amp;</text:span> <text:span text:style-name="highlight_nu6">0b00000001</text:span><text:span text:style-name="highlight_br0">)</text:span> <text:span text:style-name="highlight_sy0">!=</text:span> <text:span text:style-name="highlight_nu0">0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!=</text:span> <text:span text:style-name="highlight_nu0">0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 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A/D変換（10000回平均）関数 </text:span><text:line-break/>WORD<text:s text:c="4"/>ADC_Get_Sample_Average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s text:c="8"/>DWORD<text:s text:c="2"/>ad<text:span text:style-name="highlight_sy0">;</text:span><text:line-break/><text:s text:c="8"/>WORD<text:s text:c="3"/>cnt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channel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<text:span text:style-name="highlight_nu0">10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エラー表示関数 </text:span><text:line-break/><text:span text:style-name="highlight_kw4">char</text:span><text:s text:c="4"/><text:span text:style-name="highlight_sy0">*</text:span>error_msg <text:span text:style-name="highlight_sy0">=</text:span><text:span text:style-name="highlight_st0">"error! (?)<text:s text:c="6"/>"</text:span><text:span text:style-name="highlight_sy0">;</text:span><text:line-break/><text:span text:style-name="highlight_co1">//</text:span><text:line-break/><text:span text:style-name="highlight_kw4">void</text:span><text:s text:c="4"/>error_disp<text:span text:style-name="highlight_br0">(</text:span><text:span text:style-name="highlight_kw4">char</text:span> num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error_msg<text:span text:style-name="highlight_br0">[</text:span><text:span text:style-name="highlight_nu0">8</text:span><text:span text:style-name="highlight_br0">]</text:span> <text:span text:style-name="highlight_sy0">=</text:span> num <text:span text:style-name="highlight_sy0">+</text:span> <text:span text:style-name="highlight_st0">'0'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error_msg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error_msg<text:span text:style-name="highlight_br0">[</text:span><text:span text:style-name="highlight_nu0">8</text:span><text:span text:style-name="highlight_br0">]</text:span> <text:span text:style-name="highlight_sy0">=</text:span> <text:span text:style-name="highlight_st0">' '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error_msg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電圧制御（初期化）関数 </text:span><text:line-break/><text:span text:style-name="highlight_kw4">int</text:span><text:s text:c="5"/>duty <text:span text:style-name="highlight_sy0">=</text:span> <text:span text:style-name="highlight_nu0">1023</text:span><text:span text:style-name="highlight_sy0">;</text:span><text:line-break/><text:span text:style-name="highlight_co1">//</text:span><text:line-break/><text:span text:style-name="highlight_kw4">void</text:span><text:s text:c="4"/>voltage_init<text:span text:style-name="highlight_br0">(</text:span><text:span text:style-name="highlight_br0">)</text:span><text:line-break/><text:span text:style-name="highlight_br0">{</text:span><text:line-break/><text:s text:c="8"/>duty <text:span text:style-name="highlight_sy0">=</text:span> <text:span text:style-name="highlight_nu0">1023</text:span><text:span text:style-name="highlight_sy0">;</text:span><text:line-break/><text:s text:c="8"/>PWM1_Init<text:span text:style-name="highlight_br0">(</text:span><text:span text:style-name="highlight_nu0">20000</text:span><text:span text:style-name="highlight_br0">)</text:span><text:span text:style-name="highlight_sy0">;</text:span><text:s text:c="8"/><text:span text:style-name="highlight_co1">//20kHz</text:span><text:line-break/><text:s text:c="8"/>PR2 <text:span text:style-name="highlight_sy0">=</text:span> <text:span text:style-name="highlight_nu12">0xFF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 text:c="8"/>TRISB.<text:span text:style-name="highlight_me1">B0</text:span> <text:span text:style-name="highlight_sy0">=</text:span> <text:span text:style-name="highlight_nu0">0</text:span><text:span text:style-name="highlight_sy0">;</text:span><text:line-break/><text:s text:c="8"/>PORTB.<text:span text:style-name="highlight_me1">B0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電圧制御（設定）関数 </text:span><text:line-break/><text:span text:style-name="highlight_kw4">short</text:span><text:s text:c="3"/>voltage_set<text:span text:style-name="highlight_br0">(</text:span><text:span text:style-name="highlight_kw4">char</text:span> c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c<text:span text:style-name="highlight_br0">)</text:span> <text:span text:style-name="highlight_br0">{</text:span><text:line-break/><text:s text:c="8"/><text:span text:style-name="highlight_kw1">case</text:span> <text:span text:style-name="highlight_st0">'0'</text:span><text:span text:style-name="highlight_sy0">:</text:span><text:line-break/><text:s text:c="16"/>duty <text:span text:style-name="highlight_sy0">=</text:span> <text:span text:style-name="highlight_nu0">1023</text:span><text:span text:style-name="highlight_sy0">;</text:span><text:line-break/><text:s text:c="16"/>PWM1_Change_DutyEx<text:span text:style-name="highlight_br0">(</text:span>duty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-'</text:span><text:span text:style-name="highlight_sy0">:</text:span><text:line-break/><text:s text:c="16"/><text:span text:style-name="highlight_kw1">if</text:span> <text:span text:style-name="highlight_br0">(</text:span>duty <text:span text:style-name="highlight_sy0">&lt;</text:span> <text:span text:style-name="highlight_nu0">1023</text:span><text:span text:style-name="highlight_br0">)</text:span> <text:span text:style-name="highlight_br0">{</text:span><text:line-break/><text:s text:c="24"/>duty<text:span text:style-name="highlight_sy0">++;</text:span><text:line-break/><text:s text:c="24"/>PWM1_Change_DutyEx<text:span text:style-name="highlight_br0">(</text:span>duty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error_disp<text:span text:style-name="highlight_br0">(</text:span><text:span text:style-name="highlight_nu0">1</text:span><text:span text:style-name="highlight_br0">)</text:span><text:span text:style-name="highlight_sy0">;</text:span><text:line-break/><text:s text:c="24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+'</text:span><text:span text:style-name="highlight_sy0">:</text:span><text:line-break/><text:s text:c="16"/><text:span text:style-name="highlight_kw1">if</text:span> <text:span text:style-name="highlight_br0">(</text:span>duty <text:span text:style-name="highlight_sy0">&gt;</text:span> <text:span text:style-name="highlight_nu0">10</text:span><text:span text:style-name="highlight_br0">)</text:span> <text:span text:style-name="highlight_br0">{</text:span><text:line-break/><text:s text:c="24"/>duty<text:span text:style-name="highlight_sy0">--;</text:span><text:line-break/><text:s text:c="24"/>PWM1_Change_DutyEx<text:span text:style-name="highlight_br0">(</text:span>duty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error_disp<text:span text:style-name="highlight_br0">(</text:span><text:span text:style-name="highlight_nu0">2</text:span><text:span text:style-name="highlight_br0">)</text:span><text:span text:style-name="highlight_sy0">;</text:span><text:line-break/><text:s text:c="24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電圧制御（オン）関数 </text:span><text:line-break/><text:span text:style-name="highlight_kw4">void</text:span><text:s text:c="4"/>voltage_on<text:span text:style-name="highlight_br0">(</text:span><text:span text:style-name="highlight_br0">)</text:span><text:line-break/><text:span text:style-name="highlight_br0">{</text:span><text:line-break/><text:s text:c="8"/>PWM1_Change_DutyEx<text:span text:style-name="highlight_br0">(</text:span>duty<text:span text:style-name="highlight_br0">)</text:span><text:span text:style-name="highlight_sy0">;</text:span><text:line-break/><text:s text:c="8"/>PWM1_Star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電圧制御（オフ）関数 </text:span><text:line-break/><text:span text:style-name="highlight_kw4">void</text:span><text:s text:c="4"/>voltage_off<text:span text:style-name="highlight_br0">(</text:span><text:span text:style-name="highlight_br0">)</text:span><text:line-break/><text:span text:style-name="highlight_br0">{</text:span><text:line-break/><text:s text:c="8"/>PWM1_Stop<text:span text:style-name="highlight_br0">(</text:span><text:span text:style-name="highlight_br0">)</text:span><text:span text:style-name="highlight_sy0">;</text:span><text:line-break/><text:s text:c="8"/>TRISB.<text:span text:style-name="highlight_me1">B0</text:span> <text:span text:style-name="highlight_sy0">=</text:span> <text:span text:style-name="highlight_nu0">0</text:span><text:span text:style-name="highlight_sy0">;</text:span><text:line-break/><text:s text:c="8"/>PORTB.<text:span text:style-name="highlight_me1">B0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電圧測定関数 </text:span><text:line-break/><text:span text:style-name="highlight_kw4">double</text:span><text:s text:c="2"/>v1<text:span text:style-name="highlight_sy0">,</text:span> v2<text:span text:style-name="highlight_sy0">,</text:span> v3<text:span text:style-name="highlight_sy0">,</text:span> offset <text:span text:style-name="highlight_sy0">=</text:span> <text:span text:style-name="highlight_nu16">0.0</text:span><text:span text:style-name="highlight_sy0">;</text:span><text:line-break/><text:span text:style-name="highlight_co1">//</text:span><text:line-break/><text:span text:style-name="highlight_kw4">void</text:span><text:s text:c="4"/>voltage_get<text:span text:style-name="highlight_br0">(</text:span><text:span text:style-name="highlight_br0">)</text:span><text:line-break/><text:span text:style-name="highlight_br0">{</text:span><text:line-break/><text:s text:c="8"/><text:span text:style-name="highlight_co1">//電圧を測定します。 </text:span><text:line-break/><text:s text:c="8"/>v1 <text:span text:style-name="highlight_sy0">=</text:span> ADC_Get_Sample_Average<text:span text:style-name="highlight_br0">(</text:span><text:span text:style-name="highlight_nu0">3</text:span><text:span text:style-name="highlight_br0">)</text:span><text:span text:style-name="highlight_sy0">;</text:span><text:line-break/><text:s text:c="8"/>v2 <text:span text:style-name="highlight_sy0">=</text:span> ADC_Get_Sample_Average<text:span text:style-name="highlight_br0">(</text:span><text:span text:style-name="highlight_nu0">2</text:span><text:span text:style-name="highlight_br0">)</text:span><text:span text:style-name="highlight_sy0">;</text:span><text:line-break/><text:s text:c="8"/>v3 <text:span text:style-name="highlight_sy0">=</text:span> ADC_Get_Sample_Average<text:span text:style-name="highlight_br0">(</text:span><text:span text:style-name="highlight_nu0">4</text:span><text:span text:style-name="highlight_br0">)</text:span><text:span text:style-name="highlight_sy0">;</text:span><text:line-break/><text:s text:c="8"/><text:span text:style-name="highlight_co1">//電圧値の補正および電流値を求めます。 </text:span><text:line-break/><text:s text:c="8"/>v1 <text:span text:style-name="highlight_sy0">=</text:span> v1 <text:span text:style-name="highlight_sy0">*</text:span> <text:span text:style-name="highlight_nu16">4.8828125</text:span> <text:span text:style-name="highlight_sy0">*</text:span> <text:span text:style-name="highlight_nu0">6</text:span><text:span text:style-name="highlight_sy0">;</text:span> <text:span text:style-name="highlight_co1">//分圧（100kΩ、20kΩ） </text:span><text:line-break/><text:s text:c="8"/>v2 <text:span text:style-name="highlight_sy0">=</text:span> v2 <text:span text:style-name="highlight_sy0">*</text:span> <text:span text:style-name="highlight_nu16">4.8828125</text:span> <text:span text:style-name="highlight_sy0">*</text:span> <text:span text:style-name="highlight_nu0">6</text:span><text:span text:style-name="highlight_sy0">;</text:span> <text:span text:style-name="highlight_co1">//分圧（100kΩ、20kΩ） </text:span><text:line-break/><text:s text:c="8"/>v3 <text:span text:style-name="highlight_sy0">=</text:span> <text:span text:style-name="highlight_br0">(</text:span>v3 <text:span text:style-name="highlight_sy0">*</text:span> <text:span text:style-name="highlight_nu16">4.8828125</text:span><text:span text:style-name="highlight_br0">)</text:span> <text:span text:style-name="highlight_sy0">/</text:span> <text:span text:style-name="highlight_nu0">48</text:span><text:span text:style-name="highlight_sy0">;</text:span> <text:span text:style-name="highlight_co1">//増幅（47kΩ、1kΩ） </text:span><text:line-break/><text:s text:c="8"/>v3 <text:span text:style-name="highlight_sy0">=</text:span> v3 <text:span text:style-name="highlight_sy0">-</text:span> offset<text:span text:style-name="highlight_sy0">;</text:span><text:line-break/><text:s text:c="8"/>v1 <text:span text:style-name="highlight_sy0">=</text:span> v1 <text:span text:style-name="highlight_sy0">-</text:span> v3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多段定電流充電制御関数 </text:span><text:line-break/><text:span text:style-name="highlight_kw4">short</text:span><text:s text:c="3"/>step <text:span text:style-name="highlight_sy0">=</text:span> <text:span text:style-name="highlight_nu0">0</text:span><text:span text:style-name="highlight_sy0">;</text:span><text:line-break/><text:span text:style-name="highlight_kw4">int</text:span><text:s text:c="5"/>minpoint_v <text:span text:style-name="highlight_sy0">=</text:span> <text:span text:style-name="highlight_nu0">10500</text:span><text:span text:style-name="highlight_sy0">;</text:span><text:line-break/><text:span text:style-name="highlight_kw4">int</text:span><text:s text:c="5"/>setpoint_v <text:span text:style-name="highlight_sy0">=</text:span> <text:span text:style-name="highlight_nu0">14400</text:span><text:span text:style-name="highlight_sy0">;</text:span><text:line-break/><text:span text:style-name="highlight_kw4">int</text:span><text:s text:c="5"/>setpoint_i<text:span text:style-name="highlight_br0">[</text:span><text:span text:style-name="highlight_br0">]</text:span> <text:span text:style-name="highlight_sy0">=</text:span> <text:span text:style-name="highlight_br0">{</text:span><text:span text:style-name="highlight_nu0">1000</text:span><text:span text:style-name="highlight_sy0">,</text:span> <text:span text:style-name="highlight_nu0">900</text:span><text:span text:style-name="highlight_sy0">,</text:span> <text:span text:style-name="highlight_nu0">800</text:span><text:span text:style-name="highlight_sy0">,</text:span> <text:span text:style-name="highlight_nu0">700</text:span><text:span text:style-name="highlight_sy0">,</text:span> <text:span text:style-name="highlight_nu0">600</text:span><text:span text:style-name="highlight_sy0">,</text:span> <text:span text:style-name="highlight_nu0">500</text:span><text:span text:style-name="highlight_sy0">,</text:span> <text:span text:style-name="highlight_nu0">400</text:span><text:span text:style-name="highlight_sy0">,</text:span> <text:span text:style-name="highlight_nu0">300</text:span><text:span text:style-name="highlight_sy0">,</text:span> <text:span text:style-name="highlight_nu0">200</text:span><text:span text:style-name="highlight_sy0">,</text:span> <text:span text:style-name="highlight_nu0">100</text:span><text:span text:style-name="highlight_br0">}</text:span><text:span text:style-name="highlight_sy0">;</text:span><text:line-break/><text:span text:style-name="highlight_co1">//</text:span><text:line-break/><text:span text:style-name="highlight_kw4">short</text:span><text:s text:c="3"/>control<text:span text:style-name="highlight_br0">(</text:span><text:span text:style-name="highlight_br0">)</text:span><text:line-break/><text:span text:style-name="highlight_br0">{</text:span><text:line-break/><text:s text:c="8"/><text:span text:style-name="highlight_kw4">double</text:span><text:s text:c="2"/>i<text:span text:style-name="highlight_sy0">;</text:span><text:line-break/><text:s text:c="8"/><text:span text:style-name="highlight_co1">//電圧を測定します。 </text:span><text:line-break/><text:s text:c="8"/>voltage_get<text:span text:style-name="highlight_br0">(</text:span><text:span text:style-name="highlight_br0">)</text:span><text:span text:style-name="highlight_sy0">;</text:span><text:line-break/><text:s text:c="8"/><text:span text:style-name="highlight_co1">//電流を求めます。（オームの法則） </text:span><text:line-break/><text:s text:c="8"/>i <text:span text:style-name="highlight_sy0">=</text:span> v3 <text:span text:style-name="highlight_sy0">/</text:span> <text:span text:style-name="highlight_nu16">0.1</text:span><text:span text:style-name="highlight_sy0">;</text:span><text:line-break/><text:s text:c="8"/><text:span text:style-name="highlight_co1">//ＬＣＤに表示します。 </text:span><text:line-break/><text:s text:c="8"/>WordToStr<text:span text:style-name="highlight_br0">(</text:span>v1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WordToStr<text:span text:style-name="highlight_br0">(</text:span>i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buf<text:span text:style-name="highlight_br0">)</text:span><text:span text:style-name="highlight_sy0">;</text:span><text:line-break/><text:s text:c="8"/>WordToStr<text:span text:style-name="highlight_br0">(</text:span>v2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WordToStr<text:span text:style-name="highlight_br0">(</text:span>duty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buf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tep <text:span text:style-name="highlight_sy0">==</text:span> <text:span text:style-name="highlight_nu0">11</text:span><text:span text:style-name="highlight_br0">)</text:span> <text:span text:style-name="highlight_br0">{</text:span><text:line-break/><text:s text:c="16"/>Lcd_Chr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'-'</text:span><text:span text:style-name="highlight_br0">)</text:span><text:span text:style-name="highlight_sy0">;</text:span><text:line-break/><text:s text:c="16"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if</text:span> <text:span text:style-name="highlight_br0">(</text:span>step <text:span text:style-name="highlight_sy0">==</text:span> <text:span text:style-name="highlight_nu0">10</text:span><text:span text:style-name="highlight_br0">)</text:span> <text:span text:style-name="highlight_br0">{</text:span><text:line-break/><text:s text:c="16"/><text:span text:style-name="highlight_co1">//定電圧制御を行います。 </text:span><text:line-break/><text:s text:c="16"/>Lcd_Chr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'*'</text:span><text:span text:style-name="highlight_br0">)</text:span><text:span text:style-name="highlight_sy0">;</text:span><text:line-break/><text:s text:c="16"/><text:span text:style-name="highlight_kw1">if</text:span> <text:span text:style-name="highlight_br0">(</text:span>v1 <text:span text:style-name="highlight_sy0">&gt;</text:span> setpoint_v<text:span text:style-name="highlight_br0">)</text:span> <text:span text:style-name="highlight_br0">{</text:span><text:line-break/><text:s text:c="24"/><text:span text:style-name="highlight_kw1">if</text:span> <text:span text:style-name="highlight_br0">(</text:span>voltage_set<text:span text:style-name="highlight_br0">(</text:span><text:span text:style-name="highlight_st0">'-'</text:span>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 <text:span text:style-name="highlight_kw1">else</text:span> <text:span text:style-name="highlight_br0">{</text:span> <text:line-break/><text:s text:c="24"/><text:span text:style-name="highlight_kw1">if</text:span> <text:span text:style-name="highlight_br0">(</text:span>voltage_set<text:span text:style-name="highlight_br0">(</text:span><text:span text:style-name="highlight_st0">'+'</text:span>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32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 <text:line-break/><text:s text:c="8"/><text:span text:style-name="highlight_br0">}</text:span><text:line-break/><text:s text:c="8"/><text:span text:style-name="highlight_co1">//多段定電流制御を行います。 </text:span><text:line-break/><text:s text:c="8"/>Lcd_Chr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step <text:span text:style-name="highlight_sy0">+</text:span> <text:span text:style-name="highlight_st0">'0'</text:span><text:span text:style-name="highlight_br0">)</text:span><text:span text:style-name="highlight_sy0">;</text:span><text:line-break/><text:s text:c="8"/><text:span text:style-name="highlight_kw1">if</text:span> <text:span text:style-name="highlight_br0">(</text:span>i <text:span text:style-name="highlight_sy0">&gt;</text:span> setpoint_i<text:span text:style-name="highlight_br0">[</text:span>step<text:span text:style-name="highlight_br0">]</text:span><text:span text:style-name="highlight_br0">)</text:span> <text:span text:style-name="highlight_br0">{</text:span><text:line-break/><text:s text:c="15"/><text:span text:style-name="highlight_kw1">if</text:span> <text:span text:style-name="highlight_br0">(</text:span>voltage_set<text:span text:style-name="highlight_br0">(</text:span><text:span text:style-name="highlight_st0">'-'</text:span>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23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15"/><text:span text:style-name="highlight_br0">}</text:span><text:line-break/><text:s text:c="8"/><text:span text:style-name="highlight_br0">}</text:span> <text:span text:style-name="highlight_kw1">else</text:span> <text:span text:style-name="highlight_br0">{</text:span><text:line-break/><text:s text:c="15"/><text:span text:style-name="highlight_kw1">if</text:span> <text:span text:style-name="highlight_br0">(</text:span>voltage_set<text:span text:style-name="highlight_br0">(</text:span><text:span text:style-name="highlight_st0">'+'</text:span>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23"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15"/><text:span text:style-name="highlight_br0">}</text:span><text:line-break/><text:s text:c="8"/><text:span text:style-name="highlight_br0">}</text:span><text:line-break/><text:s text:c="8"/><text:span text:style-name="highlight_co1">//設定電圧を超過すると電圧を下げ、電流の設定値を下げます。 </text:span><text:line-break/><text:s text:c="8"/><text:span text:style-name="highlight_kw1">if</text:span> <text:span text:style-name="highlight_br0">(</text:span>v1 <text:span text:style-name="highlight_sy0">&gt;</text:span> setpoint_v<text:span text:style-name="highlight_br0">)</text:span> <text:span text:style-name="highlight_br0">{</text:span><text:line-break/><text:s text:c="16"/>step<text:span text:style-name="highlight_sy0">++;</text:span><text:line-break/><text:s text:c="16"/>voltage_set<text:span text:style-name="highlight_br0">(</text:span><text:span text:style-name="highlight_st0">'0'</text:span><text:span text:style-name="highlight_br0">)</text:span><text:span text:style-name="highlight_sy0">;</text:span><text:line-break/><text:s text:c="16"/>Delay_m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モード０関数 </text:span><text:line-break/><text:span text:style-name="highlight_kw4">void</text:span><text:s text:c="4"/>run_mode_0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s text:c="16"/>step <text:span text:style-name="highlight_sy0">=</text:span> <text:span text:style-name="highlight_nu0">11</text:span><text:span text:style-name="highlight_sy0">;</text:span><text:line-break/><text:s text:c="16"/>control<text:span text:style-name="highlight_br0">(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step <text:span text:style-name="highlight_sy0">=</text:span> <text:span text:style-name="highlight_nu0">0</text:span><text:span text:style-name="highlight_sy0">;</text:span><text:line-break/><text:s text:c="8"/>voltage_on<text:span text:style-name="highlight_br0">(</text:span><text:span text:style-name="highlight_br0">)</text:span><text:span text:style-name="highlight_sy0">;</text:span><text:line-break/><text:s text:c="8"/>voltage_set<text:span text:style-name="highlight_br0">(</text:span><text:span text:style-name="highlight_st0">'0'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SW_STOP <text:span text:style-name="highlight_sy0">==</text:span> 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control<text:span text:style-name="highlight_br0">(</text:span>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voltage_off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モード１関数 </text:span><text:line-break/><text:span text:style-name="highlight_kw4">void</text:span><text:s text:c="4"/>run_mode_1<text:span text:style-name="highlight_br0">(</text:span><text:span text:style-name="highlight_br0">)</text:span><text:line-break/><text:span text:style-name="highlight_br0">{</text:span><text:line-break/><text:s text:c="8"/>voltage_get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v1 <text:span text:style-name="highlight_sy0">&gt;</text:span> minpoint_v<text:span text:style-name="highlight_br0">)</text:span> <text:span text:style-name="highlight_br0">{</text:span><text:line-break/><text:s text:c="16"/>step <text:span text:style-name="highlight_sy0">=</text:span> <text:span text:style-name="highlight_nu0">11</text:span><text:span text:style-name="highlight_sy0">;</text:span><text:line-break/><text:s text:c="16"/>control<text:span text:style-name="highlight_br0">(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step <text:span text:style-name="highlight_sy0">=</text:span> <text:span text:style-name="highlight_nu0">0</text:span><text:span text:style-name="highlight_sy0">;</text:span><text:line-break/><text:s text:c="8"/>voltage_on<text:span text:style-name="highlight_br0">(</text:span><text:span text:style-name="highlight_br0">)</text:span><text:span text:style-name="highlight_sy0">;</text:span><text:line-break/><text:s text:c="8"/>voltage_set<text:span text:style-name="highlight_br0">(</text:span><text:span text:style-name="highlight_st0">'0'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SW_STOP <text:span text:style-name="highlight_sy0">==</text:span> 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control<text:span text:style-name="highlight_br0">(</text:span>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step <text:span text:style-name="highlight_sy0">==</text:span> <text:span text:style-name="highlight_nu0">10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voltage_off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モード２関数 </text:span><text:line-break/><text:span text:style-name="highlight_kw4">void</text:span><text:s text:c="4"/>run_mode_2<text:span text:style-name="highlight_br0">(</text:span><text:span text:style-name="highlight_br0">)</text:span><text:line-break/><text:span text:style-name="highlight_br0">{</text:span><text:line-break/><text:s text:c="8"/>WordToStr<text:span text:style-name="highlight_br0">(</text:span>setpoint_v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setpoint_v <text:span text:style-name="highlight_sy0">&lt;</text:span> <text:span text:style-name="highlight_nu0">15000</text:span><text:span text:style-name="highlight_br0">)</text:span> <text:span text:style-name="highlight_br0">{</text:span><text:line-break/><text:s text:c="24"/>setpoint_v <text:span text:style-name="highlight_sy0">+=</text:span> <text:span text:style-name="highlight_nu0">100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EEPROM_Write<text:span text:style-name="highlight_br0">(</text:span><text:span text:style-name="highlight_nu0">0</text:span><text:span text:style-name="highlight_sy0">,</text:span> <text:span text:style-name="highlight_br0">(</text:span>setpoint_v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1</text:span><text:span text:style-name="highlight_sy0">,</text:span> setpoint_v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setpoint_v <text:span text:style-name="highlight_sy0">&gt;</text:span> <text:span text:style-name="highlight_nu0">13000</text:span><text:span text:style-name="highlight_br0">)</text:span> <text:span text:style-name="highlight_br0">{</text:span><text:line-break/><text:s text:c="24"/>setpoint_v <text:span text:style-name="highlight_sy0">-=</text:span> <text:span text:style-name="highlight_nu0">100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EEPROM_Write<text:span text:style-name="highlight_br0">(</text:span><text:span text:style-name="highlight_nu0">0</text:span><text:span text:style-name="highlight_sy0">,</text:span> <text:span text:style-name="highlight_br0">(</text:span>setpoint_v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1</text:span><text:span text:style-name="highlight_sy0">,</text:span> setpoint_v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モード３関数 </text:span><text:line-break/><text:span text:style-name="highlight_kw4">void</text:span><text:s text:c="4"/>run_mode_3<text:span text:style-name="highlight_br0">(</text:span><text:span text:style-name="highlight_br0">)</text:span><text:line-break/><text:span text:style-name="highlight_br0">{</text:span><text:line-break/><text:s text:c="8"/>WordToStr<text:span text:style-name="highlight_br0">(</text:span>minpoint_v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minpoint_v <text:span text:style-name="highlight_sy0">&lt;</text:span> <text:span text:style-name="highlight_nu0">12000</text:span><text:span text:style-name="highlight_br0">)</text:span> <text:span text:style-name="highlight_br0">{</text:span><text:line-break/><text:s text:c="24"/>minpoint_v <text:span text:style-name="highlight_sy0">+=</text:span> <text:span text:style-name="highlight_nu0">100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EEPROM_Write<text:span text:style-name="highlight_br0">(</text:span><text:span text:style-name="highlight_nu0">2</text:span><text:span text:style-name="highlight_sy0">,</text:span> <text:span text:style-name="highlight_br0">(</text:span>minpoint_v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3</text:span><text:span text:style-name="highlight_sy0">,</text:span> minpoint_v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minpoint_v <text:span text:style-name="highlight_sy0">&gt;</text:span> <text:span text:style-name="highlight_nu0">9000</text:span><text:span text:style-name="highlight_br0">)</text:span> <text:span text:style-name="highlight_br0">{</text:span><text:line-break/><text:s text:c="24"/>minpoint_v <text:span text:style-name="highlight_sy0">-=</text:span> <text:span text:style-name="highlight_nu0">100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EEPROM_Write<text:span text:style-name="highlight_br0">(</text:span><text:span text:style-name="highlight_nu0">2</text:span><text:span text:style-name="highlight_sy0">,</text:span> <text:span text:style-name="highlight_br0">(</text:span>minpoint_v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3</text:span><text:span text:style-name="highlight_sy0">,</text:span> minpoint_v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モード取得関数 </text:span><text:line-break/><text:span text:style-name="highlight_kw4">short</text:span><text:s text:c="3"/>flag <text:span text:style-name="highlight_sy0">=</text:span> <text:span text:style-name="highlight_sy0">-</text:span><text:span text:style-name="highlight_nu0">1</text:span><text:span text:style-name="highlight_sy0">;</text:span><text:line-break/><text:span text:style-name="highlight_co1">//</text:span><text:line-break/><text:span text:style-name="highlight_kw4">short</text:span><text:s text:c="3"/>get_mode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flag <text:span text:style-name="highlight_sy0">!=</text:span> <text:span text:style-name="highlight_nu0">0</text:span><text:span text:style-name="highlight_br0">)</text:span> <text:span text:style-name="highlight_br0">{</text:span><text:line-break/><text:s text:c="24"/>Lcd_Cmd<text:span text:style-name="highlight_br0">(</text:span>_LCD_CLEAR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t0">"mA"</text:span><text:span text:style-name="highlight_br0">)</text:span><text:span text:style-name="highlight_sy0">;</text:span><text:line-break/><text:s text:c="16"/><text:span text:style-name="highlight_br0">}</text:span><text:line-break/><text:s text:c="16"/>flag <text:span text:style-name="highlight_sy0">=</text:span> <text:span text:style-name="highlight_nu0">0</text:span><text:span text:style-name="highlight_sy0">;</text:span><text:line-break/><text:s text:c="16"/><text:span text:style-name="highlight_kw1">return</text:span> <text:span text:style-name="highlight_br0">(</text:span>MODE_0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flag <text:span text:style-name="highlight_sy0">!=</text:span> <text:span text:style-name="highlight_nu0">1</text:span><text:span text:style-name="highlight_br0">)</text:span> <text:span text:style-name="highlight_br0">{</text:span><text:line-break/><text:s text:c="24"/>Lcd_Cmd<text:span text:style-name="highlight_br0">(</text:span>_LCD_CLEAR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24"/>Lcd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t0">"mA"</text:span><text:span text:style-name="highlight_br0">)</text:span><text:span text:style-name="highlight_sy0">;</text:span><text:line-break/><text:s text:c="16"/><text:span text:style-name="highlight_br0">}</text:span><text:line-break/><text:s text:c="16"/>flag <text:span text:style-name="highlight_sy0">=</text:span> <text:span text:style-name="highlight_nu0">1</text:span><text:span text:style-name="highlight_sy0">;</text:span><text:line-break/><text:s text:c="16"/><text:span text:style-name="highlight_kw1">return</text:span> <text:span text:style-name="highlight_br0">(</text:span>MODE_1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flag <text:span text:style-name="highlight_sy0">!=</text:span> <text:span text:style-name="highlight_nu0">2</text:span><text:span text:style-name="highlight_br0">)</text:span> <text:span text:style-name="highlight_br0">{</text:span><text:line-break/><text:s text:c="24"/>Lcd_Cmd<text:span text:style-name="highlight_br0">(</text:span>_LCD_CLEAR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16"/><text:span text:style-name="highlight_br0">}</text:span><text:line-break/><text:s text:c="16"/>flag <text:span text:style-name="highlight_sy0">=</text:span> <text:span text:style-name="highlight_nu0">2</text:span><text:span text:style-name="highlight_sy0">;</text:span><text:line-break/><text:s text:c="16"/><text:span text:style-name="highlight_kw1">return</text:span> <text:span text:style-name="highlight_br0">(</text:span>MODE_2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flag <text:span text:style-name="highlight_sy0">!=</text:span> <text:span text:style-name="highlight_nu0">3</text:span><text:span text:style-name="highlight_br0">)</text:span> <text:span text:style-name="highlight_br0">{</text:span><text:line-break/><text:s text:c="24"/>Lcd_Cmd<text:span text:style-name="highlight_br0">(</text:span>_LCD_CLEAR<text:span text:style-name="highlight_br0">)</text:span><text:span text:style-name="highlight_sy0">;</text:span><text:line-break/><text:s text:c="24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16"/><text:span text:style-name="highlight_br0">}</text:span><text:line-break/><text:s text:c="16"/>flag <text:span text:style-name="highlight_sy0">=</text:span> <text:span text:style-name="highlight_nu0">3</text:span><text:span text:style-name="highlight_sy0">;</text:span><text:line-break/><text:s text:c="16"/><text:span text:style-name="highlight_kw1">return</text:span> <text:span text:style-name="highlight_br0">(</text:span>MODE_3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オペアンプオフセット電圧取得関数 </text:span><text:line-break/><text:span text:style-name="highlight_kw4">void</text:span><text:s text:c="4"/>opeamp_offset_get<text:span text:style-name="highlight_br0">(</text:span>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SW_START <text:span text:style-name="highlight_sy0">==</text:span> <text:span text:style-name="highlight_nu0">0</text:span><text:span text:style-name="highlight_br0">)</text:span> <text:span text:style-name="highlight_br0">{</text:span><text:line-break/><text:s text:c="16"/>v3 <text:span text:style-name="highlight_sy0">=</text:span> ADC_Get_Sample_Average<text:span text:style-name="highlight_br0">(</text:span><text:span text:style-name="highlight_nu0">4</text:span><text:span text:style-name="highlight_br0">)</text:span><text:span text:style-name="highlight_sy0">;</text:span><text:line-break/><text:s text:c="16"/>v3 <text:span text:style-name="highlight_sy0">=</text:span> <text:span text:style-name="highlight_br0">(</text:span>v3 <text:span text:style-name="highlight_sy0">*</text:span> <text:span text:style-name="highlight_nu16">4.8828125</text:span><text:span text:style-name="highlight_br0">)</text:span> <text:span text:style-name="highlight_sy0">/</text:span> <text:span text:style-name="highlight_nu0">48</text:span><text:span text:style-name="highlight_sy0">;</text:span> <text:span text:style-name="highlight_co1">//増幅（47kΩ、1kΩ） </text:span><text:line-break/><text:s text:c="16"/>offset <text:span text:style-name="highlight_sy0">=</text:span> v3<text:span text:style-name="highlight_sy0">;</text:span><text:line-break/><text:s text:c="16"/>WordToStr<text:span text:style-name="highlight_br0">(</text:span>v3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offset="</text:span>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8</text:span>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3</text:span><text:span text:style-name="highlight_sy0">,</text:span> <text:span text:style-name="highlight_st0">"mV"</text:span><text:span text:style-name="highlight_br0">)</text:span><text:span text:style-name="highlight_sy0">;</text:span><text:line-break/><text:s text:c="8"/><text:span text:style-name="highlight_br0">}</text:span><text:line-break/><text:s text:c="8"/>cal._double <text:span text:style-name="highlight_sy0">=</text:span> offset<text:span text:style-name="highlight_sy0">;</text:span><text:line-break/><text:s text:c="8"/>Eeprom_Write<text:span text:style-name="highlight_br0">(</text:span><text:span text:style-name="highlight_nu0">4</text:span><text:span text:style-name="highlight_sy0">,</text:span> cal._short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5</text:span><text:span text:style-name="highlight_sy0">,</text:span> cal._short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6</text:span><text:span text:style-name="highlight_sy0">,</text:span> cal._short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8"/>Eeprom_Write<text:span text:style-name="highlight_br0">(</text:span><text:span text:style-name="highlight_nu0">7</text:span><text:span text:style-name="highlight_sy0">,</text:span> cal._short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ANSEL<text:s text:c="2"/><text:span text:style-name="highlight_sy0">=</text:span> <text:span text:style-name="highlight_nu6">0b00001100</text:span><text:span text:style-name="highlight_sy0">;</text:span><text:line-break/><text:s text:c="8"/>TRISA<text:s text:c="2"/><text:span text:style-name="highlight_sy0">=</text:span> <text:span text:style-name="highlight_nu6">0b00111100</text:span><text:span text:style-name="highlight_sy0">;</text:span><text:line-break/><text:s text:c="8"/>TRISB<text:s text:c="2"/><text:span text:style-name="highlight_sy0">=</text:span> <text:span text:style-name="highlight_nu6">0b00001110</text:span><text:span text:style-name="highlight_sy0">;</text:span><text:line-break/><text:s text:c="8"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Battery Charger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voltage_init<text:span text:style-name="highlight_br0">(</text:span><text:span text:style-name="highlight_br0">)</text:span><text:span text:style-name="highlight_sy0">;</text:span><text:line-break/><text:s text:c="8"/><text:span text:style-name="highlight_co1">//設定値の読み込み </text:span><text:line-break/><text:s text:c="8"/>setpoint_v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setpoint_v <text:span text:style-name="highlight_sy0">&lt;&lt;=</text:span> <text:span text:style-name="highlight_nu0">8</text:span><text:span text:style-name="highlight_sy0">;</text:span><text:line-break/><text:s text:c="8"/>setpoint_v <text:span text:style-name="highlight_sy0">=</text:span> setpoint_v <text:span text:style-name="highlight_sy0">|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setpoint_v <text:span text:style-name="highlight_sy0">&lt;</text:span> <text:span text:style-name="highlight_nu0">13000</text:span><text:span text:style-name="highlight_br0">)</text:span> <text:span text:style-name="highlight_sy0">||</text:span> <text:span text:style-name="highlight_br0">(</text:span>setpoint_v <text:span text:style-name="highlight_sy0">&gt;</text:span> <text:span text:style-name="highlight_nu0">15000</text:span><text:span text:style-name="highlight_br0">)</text:span><text:span text:style-name="highlight_br0">)</text:span> <text:span text:style-name="highlight_br0">{</text:span><text:line-break/><text:s text:c="16"/>setpoint_v <text:span text:style-name="highlight_sy0">=</text:span> <text:span text:style-name="highlight_nu0">14400</text:span><text:span text:style-name="highlight_sy0">;</text:span><text:line-break/><text:s text:c="8"/><text:span text:style-name="highlight_br0">}</text:span><text:line-break/><text:s text:c="8"/>minpoint_v <text:span text:style-name="highlight_sy0">=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minpoint_v <text:span text:style-name="highlight_sy0">&lt;&lt;=</text:span> <text:span text:style-name="highlight_nu0">8</text:span><text:span text:style-name="highlight_sy0">;</text:span><text:line-break/><text:s text:c="8"/>minpoint_v <text:span text:style-name="highlight_sy0">=</text:span> minpoint_v <text:span text:style-name="highlight_sy0">|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minpoint_v <text:span text:style-name="highlight_sy0">&lt;</text:span> <text:span text:style-name="highlight_nu0">9000</text:span><text:span text:style-name="highlight_br0">)</text:span> <text:span text:style-name="highlight_sy0">||</text:span> <text:span text:style-name="highlight_br0">(</text:span>minpoint_v <text:span text:style-name="highlight_sy0">&gt;</text:span> <text:span text:style-name="highlight_nu0">12000</text:span><text:span text:style-name="highlight_br0">)</text:span><text:span text:style-name="highlight_br0">)</text:span> <text:span text:style-name="highlight_br0">{</text:span><text:line-break/><text:s text:c="16"/>minpoint_v <text:span text:style-name="highlight_sy0">=</text:span> <text:span text:style-name="highlight_nu0">10500</text:span><text:span text:style-name="highlight_sy0">;</text:span><text:line-break/><text:s text:c="8"/><text:span text:style-name="highlight_br0">}</text:span><text:line-break/><text:s text:c="8"/>cal._short<text:span text:style-name="highlight_br0">[</text:span><text:span text:style-name="highlight_nu0">0</text:span><text:span text:style-name="highlight_br0">]</text:span> <text:span text:style-name="highlight_sy0">=</text:span> Eeprom_Read<text:span text:style-name="highlight_br0">(</text:span><text:span text:style-name="highlight_nu0">4</text:span><text:span text:style-name="highlight_br0">)</text:span><text:span text:style-name="highlight_sy0">;</text:span><text:line-break/><text:s text:c="8"/>cal._short<text:span text:style-name="highlight_br0">[</text:span><text:span text:style-name="highlight_nu0">1</text:span><text:span text:style-name="highlight_br0">]</text:span> <text:span text:style-name="highlight_sy0">=</text:span> Eeprom_Read<text:span text:style-name="highlight_br0">(</text:span><text:span text:style-name="highlight_nu0">5</text:span><text:span text:style-name="highlight_br0">)</text:span><text:span text:style-name="highlight_sy0">;</text:span><text:line-break/><text:s text:c="8"/>cal._short<text:span text:style-name="highlight_br0">[</text:span><text:span text:style-name="highlight_nu0">2</text:span><text:span text:style-name="highlight_br0">]</text:span> <text:span text:style-name="highlight_sy0">=</text:span> Eeprom_Read<text:span text:style-name="highlight_br0">(</text:span><text:span text:style-name="highlight_nu0">6</text:span><text:span text:style-name="highlight_br0">)</text:span><text:span text:style-name="highlight_sy0">;</text:span><text:line-break/><text:s text:c="8"/>cal._short<text:span text:style-name="highlight_br0">[</text:span><text:span text:style-name="highlight_nu0">3</text:span><text:span text:style-name="highlight_br0">]</text:span> <text:span text:style-name="highlight_sy0">=</text:span> Eeprom_Read<text:span text:style-name="highlight_br0">(</text:span><text:span text:style-name="highlight_nu0">7</text:span><text:span text:style-name="highlight_br0">)</text:span><text:span text:style-name="highlight_sy0">;</text:span><text:line-break/><text:s text:c="8"/>offset <text:span text:style-name="highlight_sy0">=</text:span> <text:span text:style-name="highlight_br0">(</text:span><text:span text:style-name="highlight_br0">(</text:span>cal._double <text:span text:style-name="highlight_sy0">&lt;</text:span> <text:span text:style-name="highlight_nu16">0.0</text:span><text:span text:style-name="highlight_br0">)</text:span> <text:span text:style-name="highlight_sy0">||</text:span> <text:span text:style-name="highlight_br0">(</text:span>cal._double <text:span text:style-name="highlight_sy0">&gt;</text:span> <text:span text:style-name="highlight_nu16">100.0</text:span><text:span text:style-name="highlight_br0">)</text:span><text:span text:style-name="highlight_br0">)</text:span> <text:span text:style-name="highlight_sy0">?</text:span> <text:span text:style-name="highlight_nu16">0.0</text:span> <text:span text:style-name="highlight_sy0">:</text:span> cal._double<text:span text:style-name="highlight_sy0">;</text:span><text:line-break/><text:s text:c="8"/><text:span text:style-name="highlight_co1">//オペアンプオフセット電圧取得</text:span><text:line-break/><text:s text:c="8"/><text:span text:style-name="highlight_kw1">if</text:span> <text:span text:style-name="highlight_br0">(</text:span>SW_START <text:span text:style-name="highlight_sy0">==</text:span> <text:span text:style-name="highlight_nu0">0</text:span><text:span text:style-name="highlight_br0">)</text:span> <text:span text:style-name="highlight_br0">{</text:span><text:line-break/><text:s text:c="16"/>opeamp_offset_get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switch</text:span> <text:span text:style-name="highlight_br0">(</text:span>get_mode<text:span text:style-name="highlight_br0">(</text:span><text:span text:style-name="highlight_br0">)</text:span><text:span text:style-name="highlight_br0">)</text:span> <text:span text:style-name="highlight_br0">{</text:span><text:line-break/><text:s text:c="16"/><text:span text:style-name="highlight_kw1">case</text:span> MODE_0<text:span text:style-name="highlight_sy0">:</text:span><text:line-break/><text:s text:c="24"/>run_mode_0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MODE_1<text:span text:style-name="highlight_sy0">:</text:span><text:line-break/><text:s text:c="24"/>run_mode_1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MODE_2<text:span text:style-name="highlight_sy0">:</text:span><text:line-break/><text:s text:c="24"/>run_mode_2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MODE_3<text:span text:style-name="highlight_sy0">:</text:span><text:line-break/><text:s text:c="24"/>run_mode_3<text:span text:style-name="highlight_br0">(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2" text:anchor-type="as-char" draw:z-index="2" svg:width="9.525cm" style:rel-width="100%" svg:height="7.14375cm" style:rel-height="scale"><draw:image xlink:href="Pictures/67289697e89f755ec97153311f04a5b8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a06e7a37560ac531efc364bb2c2c7bd1.png" xlink:type="simple" xlink:show="embed" xlink:actuate="onLoad"/></draw:frame>
<draw:frame draw:style-name="media" draw:name="4" text:anchor-type="as-char" draw:z-index="4" svg:width="9.525cm" style:rel-width="100%" svg:height="7.14375cm" style:rel-height="scale"><draw:image xlink:href="Pictures/48b330b7a27c0c5e8752bad8038fa4a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44b1ae81a8f9b81310c6821db4290eba.png" xlink:type="simple" xlink:show="embed" xlink:actuate="onLoad"/></draw:frame></text:p>
      <text:p text:style-name="Text_20_body">多段階定電流充電を行っているところです。(ステップ0、1…..9、定電圧充電)
&lt;LCD表示の説明&gt;
左上:バッテリの電圧
左下:DCDCコンバータの出力電圧
中央上:動作ステップ番号
右上:充電電流値
右下:PWMの値
<draw:frame draw:style-name="media" draw:name="6" text:anchor-type="as-char" draw:z-index="6" svg:width="9.525cm" style:rel-width="100%" svg:height="7.14375cm" style:rel-height="scale"><draw:image xlink:href="Pictures/30a26dbd5d28c40c9ac96c52d6afcc0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d7843fce748efd468b8fdda9f9fe0f9e.png" xlink:type="simple" xlink:show="embed" xlink:actuate="onLoad"/></draw:frame>
<draw:frame draw:style-name="media" draw:name="8" text:anchor-type="as-char" draw:z-index="8" svg:width="9.525cm" style:rel-width="100%" svg:height="7.14375cm" style:rel-height="scale"><draw:image xlink:href="Pictures/bcd1a8da6a758726bbe020f41b12fee3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4a667de63a4c466957e4518d5375bc5b.png" xlink:type="simple" xlink:show="embed" xlink:actuate="onLoad"/></draw:frame></text:p>
      <text:p text:style-name="Text_20_body">左側:充電電圧を設定します。
右側:充電開始電圧を設定します。
<draw:frame draw:style-name="media" draw:name="10" text:anchor-type="as-char" draw:z-index="10" svg:width="9.525cm" style:rel-width="100%" svg:height="7.14375cm" style:rel-height="scale"><draw:image xlink:href="Pictures/6bbee5c027b830bea7f114e6a4afaf51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084e7ef12a03bd95632a3358971a1334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22::54:32</meta:creation-date>
    <dc:creator>Generated</dc:creator>
    <dc:date>2026-09-14T22::54:32</dc:date>
    <dc:language>en-US</dc:language>
    <meta:editing-cycles>1</meta:editing-cycles>
    <meta:editing-duration>PT0S</meta:editing-duration>
    <dc:title>elechobby:picdic:pic16f88:148</dc:title>
  </office:meta>
</office:document-meta>
</file>