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327e721e46231e8deacc9751b7fab1.png"/>
  <manifest:file-entry manifest:media-type="image/png" manifest:full-path="Pictures/eace58bd20bc0141fc39b643d01b6baa.png"/>
  <manifest:file-entry manifest:media-type="image/png" manifest:full-path="Pictures/e920b3833e7e9b8f669448ee0d036dbc.png"/>
  <manifest:file-entry manifest:media-type="image/png" manifest:full-path="Pictures/fe3557b0a4f645432b93a9c5b5fdae53.png"/>
  <manifest:file-entry manifest:media-type="image/png" manifest:full-path="Pictures/9963624c4ee2ba6b0a3e5cbf1c5e19ef.png"/>
  <manifest:file-entry manifest:media-type="image/png" manifest:full-path="Pictures/025acd20d5b9a4e17c4c55e22a171e89.png"/>
  <manifest:file-entry manifest:media-type="image/png" manifest:full-path="Pictures/6bcfdc33ffa00e9be745b7c28d9cc7a1.png"/>
  <manifest:file-entry manifest:media-type="image/png" manifest:full-path="Pictures/007a504333ea94d597dd51d5b34e7277.png"/>
  <manifest:file-entry manifest:media-type="image/png" manifest:full-path="Pictures/7e528370bdcbdbb1f0ab31f813805eff.png"/>
  <manifest:file-entry manifest:media-type="image/png" manifest:full-path="Pictures/3173a03927bfddcda54ce7262ce4ba66.png"/>
  <manifest:file-entry manifest:media-type="image/png" manifest:full-path="Pictures/e7ed4ce4b396ac192559ba1907d459b4.png"/>
  <manifest:file-entry manifest:media-type="image/png" manifest:full-path="Pictures/3279f3467a6612ee287cbe77f38d1392.png"/>
  <manifest:file-entry manifest:media-type="image/png" manifest:full-path="Pictures/23e3c8161dc451bc21d536531557832e.png"/>
  <manifest:file-entry manifest:media-type="image/png" manifest:full-path="Pictures/c7eb35f2d4c1e659525cc2ba42341326.png"/>
  <manifest:file-entry manifest:media-type="image/png" manifest:full-path="Pictures/95081b7aa5d36e5752912abdbdd8a092.png"/>
  <manifest:file-entry manifest:media-type="image/png" manifest:full-path="Pictures/233b9d9e0565b1a95464fb69e3468c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0"/><text:bookmark-start text:name="__RefHeading___簡易電子ボリューム_lm1972_1"/><text:bookmark-start text:name="簡易電子ボリューム_lm1972"/>簡易電子ボリューム(LM1972)<text:bookmark-end text:name="__RefHeading___簡易電子ボリューム_lm1972_1"/><text:bookmark-end text:name="簡易電子ボリューム_lm197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安価で高性能な電子ボリューム用のIC(LM1972)が手に入りましたので、早速、簡易な電子ボリュームを製作してみました。</text:p>
      <text:p text:style-name="Text_20_body">&lt;簡易電子ボリュームの仕様&gt;</text:p>
      <text:list text:style-name="List_20_1" text:continue-numbering="false">
        <text:list-item>
          <text:p text:style-name="List_20_1_Content_First"> チャネルは、RとLの2チャネルとします。</text:p>
        </text:list-item>
        <text:list-item>
          <text:p text:style-name="List_20_1_Content"> RとLを、単独にボリュームのアップおよびダウンを可能とします。</text:p>
        </text:list-item>
        <text:list-item>
          <text:p text:style-name="List_20_1_Content"> 表示は、dB表示とバー表示を切り替え可能とします。</text:p>
        </text:list-item>
        <text:list-item>
          <text:p text:style-name="List_20_1_Content"> ミュート(104dB)機能を搭載します。</text:p>
        </text:list-item>
        <text:list-item>
          <text:p text:style-name="List_20_1_Content_Last"> RとLの、ボリューム値はEEPROMに保存し、起動時には保存されたボリューム値を設定します。</text:p>
        </text:list-item>
      </text:list>
      <text:p text:style-name="Text_20_body">&lt;LM1972の主な仕様と特長&gt;</text:p>
      <text:list text:style-name="List_20_1" text:continue-numbering="false">
        <text:list-item>
          <text:p text:style-name="List_20_1_Content_First"> 全高調波歪み+ノイズ0.003%(最大)</text:p>
        </text:list-item>
        <text:list-item>
          <text:p text:style-name="List_20_1_Content"> 周波数特性100kHz(- 3dB)(最小)</text:p>
        </text:list-item>
        <text:list-item>
          <text:p text:style-name="List_20_1_Content"> 減衰範囲(ミュートを除く) 78dB(代表値)</text:p>
        </text:list-item>
        <text:list-item>
          <text:p text:style-name="List_20_1_Content"> 減衰誤差± 0.25dB(最大)</text:p>
        </text:list-item>
        <text:list-item>
          <text:p text:style-name="List_20_1_Content"> SN 比(4Vrms を基準) 110dB(最小)</text:p>
        </text:list-item>
        <text:list-item>
          <text:p text:style-name="List_20_1_Content"> チャネル・セパレーション100dB(最小)</text:p>
        </text:list-item>
        <text:list-item>
          <text:p text:style-name="List_20_1_Content"> 3 線シリアル・インタフェース</text:p>
        </text:list-item>
        <text:list-item>
          <text:p text:style-name="List_20_1_Content"> デイジーチェーン接続が可能</text:p>
        </text:list-item>
        <text:list-item>
          <text:p text:style-name="List_20_1_Content"> 減衰量104dB のミュート機能</text:p>
        </text:list-item>
        <text:list-item>
          <text:p text:style-name="List_20_1_Content_Last"> 減衰量変更によるポップ/ クリック音を生じない。</text:p>
        </text:list-item>
      </text:list>
      <text:p text:style-name="Text_20_body">&lt;LM1972の概観&gt;
<draw:frame draw:style-name="media" draw:name="0" text:anchor-type="as-char" draw:z-index="0" svg:width="6.35cm" style:rel-width="100%" svg:height="4.7625cm" style:rel-height="scale"><draw:image xlink:href="Pictures/35327e721e46231e8deacc9751b7fab1.png" xlink:type="simple" xlink:show="embed" xlink:actuate="onLoad"/></draw:frame></text:p>
      <text:p text:style-name="Text_20_body">&lt;LM1972のピン配置&gt;
<draw:frame draw:style-name="media" draw:name="1" text:anchor-type="as-char" draw:z-index="1" svg:width="9.36625cm" style:rel-width="100%" svg:height="8.8370833333333cm" style:rel-height="scale"><draw:image xlink:href="Pictures/eace58bd20bc0141fc39b643d01b6baa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で電子ボリューム(LM1972)を制御し、その時の制御値をLCDに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電子ボリューム</text:p>
      <text:list text:style-name="List_20_1" text:continue-numbering="false">
        <text:list-item>
          <text:p text:style-name="List_20_1_Content_First"> LM1972を、3線シリアル・インタフェースで制御します。(ソフト制御)</text:p>
        </text:list-item>
        <text:list-item>
          <text:p text:style-name="List_20_1_Content_Last"> 出力側は、単なるコンデンサ出力としましたが、オペアンプのボルテージフォロアでの出力を推奨します。</text:p>
        </text:list-item>
      </text:list>
      <text:p text:style-name="Text_20_body">◎dB表示&amp;バー表示</text:p>
      <text:list text:style-name="List_20_1" text:continue-numbering="false">
        <text:list-item>
          <text:p text:style-name="List_20_1_Content_First"> dB表示(減衰量を数値dBで表示します)</text:p>
        </text:list-item>
        <text:list-item>
          <text:p text:style-name="List_20_1_Content_Last"> バー表示(減衰量をLCDのバー(70点)で表示します。)</text:p>
        </text:list-item>
      </text:list>
      <text:p text:style-name="Text_20_body">◎ボリューム値の設定</text:p>
      <text:list text:style-name="List_20_1" text:continue-numbering="false">
        <text:list-item>
          <text:p text:style-name="List_20_1_Content_First"> Rチャネルのボリューム値のアップ&amp;ダウンは、スイッチ(SW_R_UP、SW_R_DOWN)を使用します。</text:p>
        </text:list-item>
        <text:list-item>
          <text:p text:style-name="List_20_1_Content"> Lチャネルのボリューム値のアップ&amp;ダウンは、スイッチ(SW_L_UP、SW_L_DOWN)を使用します。</text:p>
        </text:list-item>
        <text:list-item>
          <text:p text:style-name="List_20_1_Content_Last"> ミュートは、スイッチ(SW_MUTE)を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LM1972の制御(初期化)</text:p>
      <text:list text:style-name="List_20_1" text:continue-numbering="false">
        <text:list-item>
          <text:p text:style-name="List_20_1_Content_First"> ポートの向き(I/O)を設定します。</text:p>
        </text:list-item>
        <text:list-item>
          <text:p text:style-name="List_20_1_Content"> LOAD信号を、high(1)に設定します。</text:p>
        </text:list-item>
        <text:list-item>
          <text:p text:style-name="List_20_1_Content_Last"> CLOCK信号を、low(0)に設定します。</text:p>
        </text:list-item>
      </text:list>
      <text:p text:style-name="Text_20_body">◎LM1972の制御(ボリューム設定)</text:p>
      <text:list text:style-name="List_20_1" text:continue-numbering="false">
        <text:list-item>
          <text:p text:style-name="List_20_1_Content_First"> LOAD信号を、low(0)に設定します。</text:p>
        </text:list-item>
        <text:list-item>
          <text:p text:style-name="List_20_1_Content"> チャネル番号(8ビット)のMSB(Most Significant Bit)から、順次クロックと同期させながら8ビット分出力します。</text:p>
        </text:list-item>
        <text:list-item>
          <text:p text:style-name="List_20_1_Content"> ボリューム値(8ビット)のMSB(Most Significant Bit)から、順次クロックと同期させながら8ビット分出力します。</text:p>
        </text:list-item>
        <text:list-item>
          <text:p text:style-name="List_20_1_Content_Last"> LOAD信号を、high(1)に設定します。</text:p>
        </text:list-item>
      </text:list>
      <text:p text:style-name="Text_20_body">◎ボリューム値￫dB変換</text:p>
      <text:list text:style-name="List_20_1" text:continue-numbering="false">
        <text:list-item>
          <text:p text:style-name="List_20_1_Content_First"> ボリューム値が、127以上であれば、-100dBとします。</text:p>
        </text:list-item>
        <text:list-item>
          <text:p text:style-name="List_20_1_Content"> ボリューム値が、0~96であれば、-(ボリューム値×0.5dB)とします。</text:p>
        </text:list-item>
        <text:list-item>
          <text:p text:style-name="List_20_1_Content_Last"> ボリューム値が、97~126であれば、-((ボリューム値-97)+49dB)とします。</text:p>
        </text:list-item>
      </text:list>
      <text:p text:style-name="Text_20_body">◎表示モード切替</text:p>
      <text:list text:style-name="List_20_1" text:continue-numbering="false">
        <text:list-item>
          <text:p text:style-name="List_20_1_Content_First"> スイッチ(SW_MODE)が、high(1)であれば、dB表示します。</text:p>
        </text:list-item>
        <text:list-item>
          <text:p text:style-name="List_20_1_Content_Last"> スイッチ(SW_MODE)が、low(0)であれば、バー表示します。</text:p>
        </text:list-item>
      </text:list>
      <text:p text:style-name="Text_20_body">◎ミュート動作</text:p>
      <text:list text:style-name="List_20_1" text:continue-numbering="false">
        <text:list-item>
          <text:p text:style-name="List_20_1_Content_First"> スイッチ(SW_MUTE)が、押下されると、ミュート(127)に設定します。</text:p>
        </text:list-item>
        <text:list-item>
          <text:p text:style-name="List_20_1_Content_Last"> スイッチ(SW_MUTE)が、再度押下されると、ミュートを解除します。</text:p>
        </text:list-item>
      </text:list>
      <text:p text:style-name="Text_20_body">◎ボリューム値のアップ&amp;ダウン</text:p>
      <text:list text:style-name="List_20_1" text:continue-numbering="false">
        <text:list-item>
          <text:p text:style-name="List_20_1_Content_First"> スイッチ(SW_R_UP、SW_R_DOWN)の操作で、Rチャネルのボリューム値をアップ&amp;ダウンさせます。</text:p>
        </text:list-item>
        <text:list-item>
          <text:p text:style-name="List_20_1_Content_Last"> スイッチ(SW_L_UP、SW_L_DOWN)の操作で、LRチャネルのボリューム値をアップ&amp;ダウンさせます。</text:p>
        </text:list-item>
      </text:list>
      <text:p text:style-name="Text_20_body">◎ボリューム値の書き込みと読み出し</text:p>
      <text:list text:style-name="List_20_1" text:continue-numbering="false">
        <text:list-item>
          <text:p text:style-name="List_20_1_Content_First"> ボリューム値が、変更されるとその時の内容をEEPROMに書き込みます。</text:p>
        </text:list-item>
        <text:list-item>
          <text:p text:style-name="List_20_1_Content_Last"> 起動時に、EEPROMからボリューム値を読み出し、ボリューム値を設定します。</text:p>
        </text:list-item>
      </text:list>
      <text:p text:style-name="Text_20_body">&lt;LM1972のタイミングチャート&gt;
<draw:frame draw:style-name="media" draw:name="2" text:anchor-type="as-char" draw:z-index="2" svg:width="13.229166666667cm" svg:height="5.7249025341131cm"><draw:image xlink:href="Pictures/e920b3833e7e9b8f669448ee0d036dbc.png" xlink:type="simple" xlink:show="embed" xlink:actuate="onLoad"/></draw:frame>
<draw:frame draw:style-name="media" draw:name="3" text:anchor-type="as-char" draw:z-index="3" svg:width="13.229166666667cm" svg:height="2.1106362773029cm"><draw:image xlink:href="Pictures/fe3557b0a4f645432b93a9c5b5fdae53.png" xlink:type="simple" xlink:show="embed" xlink:actuate="onLoad"/></draw:frame></text:p>
      <text:p text:style-name="Text_20_body">&lt;LM1972のデータと減衰量の関係&gt;
<draw:frame draw:style-name="media" draw:name="4" text:anchor-type="as-char" draw:z-index="4" svg:width="9.04875cm" style:rel-width="100%" svg:height="19.949583333333cm" style:rel-height="scale"><draw:image xlink:href="Pictures/9963624c4ee2ba6b0a3e5cbf1c5e19ef.png" xlink:type="simple" xlink:show="embed" xlink:actuate="onLoad"/></draw:frame>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5" text:anchor-type="as-char" draw:z-index="5" svg:width="19.05cm" style:rel-width="100%" svg:height="15.875cm" style:rel-height="scale"><draw:image xlink:href="Pictures/025acd20d5b9a4e17c4c55e22a171e89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電子ボリュームV2＞ <text:line-break/>*/</text:span><text:line-break/><text:span text:style-name="highlight_co1">//********************************************************************** </text:span><text:line-break/><text:span text:style-name="highlight_co2">#define BYTE<text:s text:c="6"/>unsigned short</text:span><text:line-break/><text:span text:style-name="highlight_co2">#define WORD<text:s text:c="6"/>unsigned int</text:span><text:line-break/><text:span text:style-name="highlight_co2">#define DWORD<text:s text:c="5"/>unsigned long</text:span><text:line-break/><text:span text:style-name="highlight_co1">//</text:span><text:line-break/><text:span text:style-name="highlight_co2">#define SW_R_UP<text:s text:c="3"/>PORTA.B0</text:span><text:line-break/><text:span text:style-name="highlight_co2">#define SW_R_DOWN PORTA.B1</text:span><text:line-break/><text:span text:style-name="highlight_co2">#define SW_L_UP<text:s text:c="3"/>PORTA.B2</text:span><text:line-break/><text:span text:style-name="highlight_co2">#define SW_L_DOWN PORTA.B3</text:span><text:line-break/><text:span text:style-name="highlight_co2">#define SW_MUTE<text:s text:c="3"/>PORTA.B4</text:span><text:line-break/><text:span text:style-name="highlight_co2">#define SW_MODE<text:s text:c="3"/>PORTA.B5</text:span><text:line-break/><text:span text:style-name="highlight_co1">//</text:span><text:line-break/><text:span text:style-name="highlight_co2">#define CH_R<text:s text:c="6"/>0</text:span><text:line-break/><text:span text:style-name="highlight_co2">#define CH_L<text:s text:c="6"/>1</text:span><text:line-break/><text:span text:style-name="highlight_co1">//********************************************************************** 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mode<text:span text:style-name="highlight_sy0">,</text:span> <text:span text:style-name="highlight_kw4">unsigned</text:span> <text:span text:style-name="highlight_kw4">int</text:span> dat<text:span text:style-name="highlight_br0">)</text:span><text:line-break/><text:span text:style-name="highlight_br0">{</text:span><text:line-break/><text:s text:c="8"/><text:span text:style-name="highlight_kw4">short</text:span><text:s text:c="3"/>i<text:span text:style-name="highlight_sy0">,</text:span> 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s text:c="16"/>i <text:span text:style-name="highlight_sy0">=</text:span> dat <text:span text:style-name="highlight_sy0">/</text:span> <text:span text:style-name="highlight_nu16">1.79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i <text:span text:style-name="highlight_sy0">=</text:span> dat<text:span text:style-name="highlight_sy0">;</text:span><text:line-break/><text:s text:c="8"/><text:span text:style-name="highlight_br0">}</text:span><text:line-break/><text:s text:c="8"/>j <text:span text:style-name="highlight_sy0">=</text:span> i <text:span text:style-name="highlight_sy0">/</text:span> <text:span text:style-name="highlight_nu0">5</text:span><text:span text:style-name="highlight_sy0">;</text:span><text:line-break/><text:s text:c="8"/>k <text:span text:style-name="highlight_sy0">=</text:span> i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row <text:span text:style-name="highlight_sy0">==</text:span> <text:span text:style-name="highlight_nu0">1</text:span><text:span text:style-name="highlight_br0">)</text:span><text:line-break/><text:s text:c="16"/>Lcd_Cmd<text:span text:style-name="highlight_br0">(</text:span>_LCD_FIRST_ROW<text:span text:style-name="highlight_br0">)</text:span><text:span text:style-name="highlight_sy0">;</text:span><text:line-break/><text:s text:c="8"/><text:span text:style-name="highlight_kw1">else</text:span><text:line-break/><text:s text:c="16"/>Lcd_Cmd<text:span text:style-name="highlight_br0">(</text:span>_LCD_SECOND_ROW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s text:c="16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sbit LCD_RS at RA6_bit<text:span text:style-name="highlight_sy0">;</text:span><text:line-break/>sbit LCD_EN at RA7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sbit LCD_RS_Direction at TRISA6_bit<text:span text:style-name="highlight_sy0">;</text:span><text:line-break/>sbit LCD_EN_Direction at TRISA7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e-volume V2.0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cnt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sbit LM1972_CLOCK at RB1_bit<text:span text:style-name="highlight_sy0">;</text:span><text:line-break/>sbit LM1972_LOAD at RB2_bit<text:span text:style-name="highlight_sy0">;</text:span><text:line-break/>sbit LM1972_DATA at RB3_bit<text:span text:style-name="highlight_sy0">;</text:span><text:line-break/>sbit LM1972_CLOCK_Direction at TRISB1_bit<text:span text:style-name="highlight_sy0">;</text:span><text:line-break/>sbit LM1972_LOAD_Direction at TRISB2_bit<text:span text:style-name="highlight_sy0">;</text:span><text:line-break/>sbit LM1972_DATA_Direction at TRISB3_bit<text:span text:style-name="highlight_sy0">;</text:span><text:line-break/><text:span text:style-name="highlight_co1">//</text:span><text:line-break/><text:span text:style-name="highlight_kw4">void</text:span><text:s text:c="4"/>init_volume<text:span text:style-name="highlight_br0">(</text:span><text:span text:style-name="highlight_br0">)</text:span><text:line-break/><text:span text:style-name="highlight_br0">{</text:span><text:line-break/><text:s text:c="8"/>LM1972_CLOCK_Direction <text:span text:style-name="highlight_sy0">=</text:span> <text:span text:style-name="highlight_nu0">0</text:span><text:span text:style-name="highlight_sy0">;</text:span><text:line-break/><text:s text:c="8"/>LM1972_LOAD_Direction <text:span text:style-name="highlight_sy0">=</text:span> <text:span text:style-name="highlight_nu0">0</text:span><text:span text:style-name="highlight_sy0">;</text:span><text:line-break/><text:s text:c="8"/>LM1972_DATA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LM1972_LOAD <text:span text:style-name="highlight_sy0">=</text:span> <text:span text:style-name="highlight_nu0">1</text:span><text:span text:style-name="highlight_sy0">;</text:span><text:line-break/><text:s text:c="8"/>LM1972_CLOCK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set_volume<text:span text:style-name="highlight_br0">(</text:span>BYTE channel<text:span text:style-name="highlight_sy0">,</text:span> BYTE attenuation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M1972_LO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1972_DATA <text:span text:style-name="highlight_sy0">=</text:span> <text:span text:style-name="highlight_br0">(</text:span>channel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s text:c="16"/>LM1972_CLOCK <text:span text:style-name="highlight_sy0">=</text:span> <text:span text:style-name="highlight_nu0">1</text:span><text:span text:style-name="highlight_sy0">;</text:span><text:line-break/><text:s text:c="16"/>LM1972_CLOCK <text:span text:style-name="highlight_sy0">=</text:span> <text:span text:style-name="highlight_nu0">0</text:span><text:span text:style-name="highlight_sy0">;</text:span><text:line-break/><text:s text:c="16"/>channel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1972_DATA <text:span text:style-name="highlight_sy0">=</text:span> <text:span text:style-name="highlight_br0">(</text:span>attenuation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s text:c="16"/>LM1972_CLOCK <text:span text:style-name="highlight_sy0">=</text:span> <text:span text:style-name="highlight_nu0">1</text:span><text:span text:style-name="highlight_sy0">;</text:span><text:line-break/><text:s text:c="16"/>LM1972_CLOCK <text:span text:style-name="highlight_sy0">=</text:span> <text:span text:style-name="highlight_nu0">0</text:span><text:span text:style-name="highlight_sy0">;</text:span><text:line-break/><text:s text:c="16"/>attenuation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LM1972_LOAD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db_cnv<text:span text:style-name="highlight_br0">(</text:span>BYTE dt<text:span text:style-name="highlight_sy0">,</text:span> <text:span text:style-name="highlight_kw4">char</text:span><text:span text:style-name="highlight_sy0">*</text:span> result<text:span text:style-name="highlight_br0">)</text:span><text:line-break/><text:span text:style-name="highlight_br0">{</text:span><text:line-break/><text:s text:c="8"/><text:span text:style-name="highlight_kw4">int</text:span><text:s text:c="5"/>tmp<text:span text:style-name="highlight_sy0">;</text:span><text:line-break/><text:s text:c="8"/><text:span text:style-name="highlight_co1">//</text:span><text:line-break/><text:s text:c="8"/>tmp <text:span text:style-name="highlight_sy0">=</text:span> dt<text:span text:style-name="highlight_sy0">;</text:span><text:line-break/><text:s text:c="8"/><text:span text:style-name="highlight_kw1">if</text:span> <text:span text:style-name="highlight_br0">(</text:span>tmp <text:span text:style-name="highlight_sy0">&gt;=</text:span> <text:span text:style-name="highlight_nu0">127</text:span><text:span text:style-name="highlight_br0">)</text:span> <text:span text:style-name="highlight_br0">{</text:span><text:line-break/><text:s text:c="16"/>IntToStr<text:span text:style-name="highlight_br0">(</text:span><text:span text:style-name="highlight_sy0">-</text:span><text:span text:style-name="highlight_nu0">1000</text:span><text:span text:style-name="highlight_sy0">,</text:span> result<text:span text:style-name="highlight_br0">)</text:span><text:span text:style-name="highlight_sy0">;</text:span><text:line-break/><text:s text:c="16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16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16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16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tmp <text:span text:style-name="highlight_sy0">&lt;=</text:span> <text:span text:style-name="highlight_nu0">96</text:span><text:span text:style-name="highlight_br0">)</text:span> <text:span text:style-name="highlight_br0">{</text:span><text:line-break/><text:s text:c="16"/>tmp <text:span text:style-name="highlight_sy0">*=</text:span> <text:span text:style-name="highlight_nu0">5</text:span><text:span text:style-name="highlight_sy0">;</text:span><text:line-break/><text:s text:c="16"/>IntToStr<text:span text:style-name="highlight_br0">(</text:span>tmp <text:span text:style-name="highlight_sy0">*</text:span> <text:span text:style-name="highlight_sy0">-</text:span><text:span text:style-name="highlight_nu0">1</text:span><text:span text:style-name="highlight_sy0">,</text:span> result<text:span text:style-name="highlight_br0">)</text:span><text:span text:style-name="highlight_sy0">;</text:span><text:line-break/><text:s text:c="16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16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16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16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tmp <text:span text:style-name="highlight_sy0">=</text:span> <text:span text:style-name="highlight_nu0">490</text:span> <text:span text:style-name="highlight_sy0">+</text:span> <text:span text:style-name="highlight_br0">(</text:span><text:span text:style-name="highlight_br0">(</text:span>tmp <text:span text:style-name="highlight_sy0">-</text:span> <text:span text:style-name="highlight_nu0">97</text:span><text:span text:style-name="highlight_br0">)</text:span> <text:span text:style-name="highlight_sy0">*</text:span> <text:span text:style-name="highlight_nu0">10</text:span><text:span text:style-name="highlight_br0">)</text:span><text:span text:style-name="highlight_sy0">;</text:span><text:line-break/><text:s text:c="8"/>IntToStr<text:span text:style-name="highlight_br0">(</text:span>tmp <text:span text:style-name="highlight_sy0">*</text:span> <text:span text:style-name="highlight_sy0">-</text:span><text:span text:style-name="highlight_nu0">1</text:span><text:span text:style-name="highlight_sy0">,</text:span> result<text:span text:style-name="highlight_br0">)</text:span><text:span text:style-name="highlight_sy0">;</text:span><text:line-break/><text:s text:c="8"/>result<text:span text:style-name="highlight_br0">[</text:span><text:span text:style-name="highlight_nu0">9</text:span><text:span text:style-name="highlight_br0">]</text:span> <text:span text:style-name="highlight_sy0">=</text:span> <text:span text:style-name="highlight_nu12">0x00</text:span><text:span text:style-name="highlight_sy0">;</text:span><text:line-break/><text:s text:c="8"/>result<text:span text:style-name="highlight_br0">[</text:span><text:span text:style-name="highlight_nu0">8</text:span><text:span text:style-name="highlight_br0">]</text:span> <text:span text:style-name="highlight_sy0">=</text:span> <text:span text:style-name="highlight_st0">'B'</text:span><text:span text:style-name="highlight_sy0">;</text:span><text:line-break/><text:s text:c="8"/>result<text:span text:style-name="highlight_br0">[</text:span><text:span text:style-name="highlight_nu0">7</text:span><text:span text:style-name="highlight_br0">]</text:span> <text:span text:style-name="highlight_sy0">=</text:span> <text:span text:style-name="highlight_st0">'d'</text:span><text:span text:style-name="highlight_sy0">;</text:span><text:line-break/><text:s text:c="8"/>result<text:span text:style-name="highlight_br0">[</text:span><text:span text:style-name="highlight_nu0">6</text:span><text:span text:style-name="highlight_br0">]</text:span> <text:span text:style-name="highlight_sy0">=</text:span> result<text:span text:style-name="highlight_br0">[</text:span><text:span text:style-name="highlight_nu0">5</text:span><text:span text:style-name="highlight_br0">]</text:span><text:span text:style-name="highlight_sy0">;</text:span><text:line-break/><text:s text:c="8"/>result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BYTE<text:s text:c="3"/>R_data<text:span text:style-name="highlight_sy0">,</text:span> L_data<text:span text:style-name="highlight_sy0">;</text:span><text:line-break/><text:s text:c="8"/><text:span text:style-name="highlight_kw4">char</text:span><text:s text:c="3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short</text:span><text:s text:c="2"/>mute_flg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<text:s text:c="2"/>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<text:span text:style-name="highlight_co1">//</text:span><text:line-break/><text:s text:c="8"/>init_lcd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R: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L:"</text:span><text:span text:style-name="highlight_br0">)</text:span><text:span text:style-name="highlight_sy0">;</text:span><text:line-break/><text:s text:c="8"/><text:span text:style-name="highlight_co1">//</text:span><text:line-break/><text:s text:c="8"/>init_volume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R_data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R_data <text:span text:style-name="highlight_sy0">=</text:span> R_data <text:span text:style-name="highlight_sy0">&gt;</text:span> <text:span text:style-name="highlight_nu0">127</text:span> <text:span text:style-name="highlight_sy0">?</text:span> <text:span text:style-name="highlight_nu0">127</text:span> <text:span text:style-name="highlight_sy0">:</text:span> R_data<text:span text:style-name="highlight_sy0">;</text:span><text:line-break/><text:s text:c="8"/>L_data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L_data <text:span text:style-name="highlight_sy0">=</text:span> L_data <text:span text:style-name="highlight_sy0">&gt;</text:span> <text:span text:style-name="highlight_nu0">127</text:span> <text:span text:style-name="highlight_sy0">?</text:span> <text:span text:style-name="highlight_nu0">127</text:span> <text:span text:style-name="highlight_sy0">:</text:span> L_data<text:span text:style-name="highlight_sy0">;</text:span><text:line-break/><text:s text:c="8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8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8"/>db_cnv<text:span text:style-name="highlight_br0">(</text:span>R_data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db_cnv<text:span text:style-name="highlight_br0">(</text:span>L_data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（Ｒ）ボリュームＵＰ！ </text:span><text:line-break/><text:s text:c="16"/><text:span text:style-name="highlight_kw1">if</text:span> <text:span text:style-name="highlight_br0">(</text:span>SW_R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R_data <text:span text:style-name="highlight_sy0">&gt;</text:span> <text:span text:style-name="highlight_nu0">0</text:span><text:span text:style-name="highlight_br0">)</text:span> <text:span text:style-name="highlight_br0">{</text:span><text:line-break/><text:s text:c="32"/>R_data<text:span text:style-name="highlight_sy0">--;</text:span><text:line-break/><text:s text:c="32"/>EEPROM_Write<text:span text:style-name="highlight_br0">(</text:span><text:span text:style-name="highlight_nu0">0</text:span><text:span text:style-name="highlight_sy0">,</text:span> R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Ｒ）ボリュームＤＯＷＮ！ </text:span><text:line-break/><text:s text:c="16"/><text:span text:style-name="highlight_kw1">if</text:span> <text:span text:style-name="highlight_br0">(</text:span>SW_R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R_data <text:span text:style-name="highlight_sy0">&lt;</text:span> <text:span text:style-name="highlight_nu0">127</text:span><text:span text:style-name="highlight_br0">)</text:span> <text:span text:style-name="highlight_br0">{</text:span><text:line-break/><text:s text:c="32"/>R_data<text:span text:style-name="highlight_sy0">++;</text:span><text:line-break/><text:s text:c="32"/>EEPROM_Write<text:span text:style-name="highlight_br0">(</text:span><text:span text:style-name="highlight_nu0">0</text:span><text:span text:style-name="highlight_sy0">,</text:span> R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Ｌ）ボリュームＵＰ！ </text:span><text:line-break/><text:s text:c="16"/><text:span text:style-name="highlight_kw1">if</text:span> <text:span text:style-name="highlight_br0">(</text:span>SW_L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L_data <text:span text:style-name="highlight_sy0">&gt;</text:span> <text:span text:style-name="highlight_nu0">0</text:span><text:span text:style-name="highlight_br0">)</text:span> <text:span text:style-name="highlight_br0">{</text:span><text:line-break/><text:s text:c="32"/>L_data<text:span text:style-name="highlight_sy0">--;</text:span><text:line-break/><text:s text:c="32"/>EEPROM_Write<text:span text:style-name="highlight_br0">(</text:span><text:span text:style-name="highlight_nu0">1</text:span>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（Ｌ）ボリュームＤＯＷＮ！ </text:span><text:line-break/><text:s text:c="16"/><text:span text:style-name="highlight_kw1">if</text:span> <text:span text:style-name="highlight_br0">(</text:span>SW_L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L_data <text:span text:style-name="highlight_sy0">&lt;</text:span> <text:span text:style-name="highlight_nu0">127</text:span><text:span text:style-name="highlight_br0">)</text:span> <text:span text:style-name="highlight_br0">{</text:span><text:line-break/><text:s text:c="32"/>L_data<text:span text:style-name="highlight_sy0">++;</text:span><text:line-break/><text:s text:c="32"/>EEPROM_Write<text:span text:style-name="highlight_br0">(</text:span><text:span text:style-name="highlight_nu0">1</text:span>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24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表示モード切替（ｄＢ表示、バー表示） </text:span><text:line-break/><text:s text:c="16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24"/>db_cnv<text:span text:style-name="highlight_br0">(</text:span>R_data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<text:s text:c="6"/>"</text:span><text:span text:style-name="highlight_br0">)</text:span><text:span text:style-name="highlight_sy0">;</text:span><text:line-break/><text:s text:c="24"/>db_cnv<text:span text:style-name="highlight_br0">(</text:span>L_data<text:span text:style-name="highlight_sy0">,</text:span> buf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<text:s text:c="6"/>"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BarDisp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nu0">0</text:span><text:span text:style-name="highlight_sy0">,</text:span> <text:span text:style-name="highlight_nu0">127</text:span> <text:span text:style-name="highlight_sy0">-</text:span> R_data<text:span text:style-name="highlight_br0">)</text:span><text:span text:style-name="highlight_sy0">;</text:span><text:line-break/><text:s text:c="24"/>BarDisp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nu0">0</text:span><text:span text:style-name="highlight_sy0">,</text:span> <text:span text:style-name="highlight_nu0">127</text:span> <text:span text:style-name="highlight_sy0">-</text:span> L_data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ミュート動作 </text:span><text:line-break/><text:s text:c="16"/><text:span text:style-name="highlight_kw1">if</text:span> <text:span text:style-name="highlight_br0">(</text:span>SW_MUTE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kw1">if</text:span> <text:span text:style-name="highlight_br0">(</text:span>mute_flg <text:span text:style-name="highlight_sy0">==</text:span> <text:span text:style-name="highlight_nu0">0</text:span><text:span text:style-name="highlight_br0">)</text:span> <text:span text:style-name="highlight_br0">{</text:span><text:line-break/><text:s text:c="32"/>mute_flg <text:span text:style-name="highlight_sy0">=</text:span> <text:span text:style-name="highlight_nu0">1</text:span>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_'</text:span><text:span text:style-name="highlight_br0">)</text:span><text:span text:style-name="highlight_sy0">;</text:span><text:line-break/><text:s text:c="32"/>Lcd_Chr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t0">'_'</text:span><text:span text:style-name="highlight_br0">)</text:span><text:span text:style-name="highlight_sy0">;</text:span><text:line-break/><text:s text:c="32"/>set_volume<text:span text:style-name="highlight_br0">(</text:span>CH_R<text:span text:style-name="highlight_sy0">,</text:span> <text:span text:style-name="highlight_nu0">127</text:span><text:span text:style-name="highlight_br0">)</text:span><text:span text:style-name="highlight_sy0">;</text:span><text:line-break/><text:s text:c="32"/>set_volume<text:span text:style-name="highlight_br0">(</text:span>CH_L<text:span text:style-name="highlight_sy0">,</text:span> <text:span text:style-name="highlight_nu0">127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mute_flg <text:span text:style-name="highlight_sy0">=</text:span> <text:span text:style-name="highlight_nu0">0</text:span>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:'</text:span><text:span text:style-name="highlight_br0">)</text:span><text:span text:style-name="highlight_sy0">;</text:span><text:line-break/><text:s text:c="32"/>Lcd_Chr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t0">':'</text:span><text:span text:style-name="highlight_br0">)</text:span><text:span text:style-name="highlight_sy0">;</text:span><text:line-break/><text:s text:c="32"/>set_volume<text:span text:style-name="highlight_br0">(</text:span>CH_R<text:span text:style-name="highlight_sy0">,</text:span> R_data<text:span text:style-name="highlight_br0">)</text:span><text:span text:style-name="highlight_sy0">;</text:span><text:line-break/><text:s text:c="32"/>set_volume<text:span text:style-name="highlight_br0">(</text:span>CH_L<text:span text:style-name="highlight_sy0">,</text:span> L_data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6" text:anchor-type="as-char" draw:z-index="6" svg:width="9.525cm" style:rel-width="100%" svg:height="7.14375cm" style:rel-height="scale"><draw:image xlink:href="Pictures/6bcfdc33ffa00e9be745b7c28d9cc7a1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07a504333ea94d597dd51d5b34e7277.png" xlink:type="simple" xlink:show="embed" xlink:actuate="onLoad"/></draw:frame></text:p>
      <text:p text:style-name="Text_20_body">左側:dB表示、右側:バー表示
<draw:frame draw:style-name="media" draw:name="8" text:anchor-type="as-char" draw:z-index="8" svg:width="9.5779166666667cm" style:rel-width="100%" svg:height="7.1966666666667cm" style:rel-height="scale"><draw:image xlink:href="Pictures/7e528370bdcbdbb1f0ab31f813805eff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3173a03927bfddcda54ce7262ce4ba66.png" xlink:type="simple" xlink:show="embed" xlink:actuate="onLoad"/></draw:frame>
（編者注：破損した画像しかありませんでした）</text:p>
      <text:p text:style-name="Text_20_body">左側から、ミュート、10Hz正弦波、100Hz正弦波
<draw:frame draw:style-name="media" draw:name="10" text:anchor-type="as-char" draw:z-index="10" svg:width="6.35cm" style:rel-width="100%" svg:height="4.7625cm" style:rel-height="scale"><draw:image xlink:href="Pictures/e7ed4ce4b396ac192559ba1907d459b4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3279f3467a6612ee287cbe77f38d1392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23e3c8161dc451bc21d536531557832e.png" xlink:type="simple" xlink:show="embed" xlink:actuate="onLoad"/></draw:frame></text:p>
      <text:p text:style-name="Text_20_body">左側から、1KHz正弦波、10kHz、100KHz正弦波
<draw:frame draw:style-name="media" draw:name="13" text:anchor-type="as-char" draw:z-index="13" svg:width="6.35cm" style:rel-width="100%" svg:height="4.7625cm" style:rel-height="scale"><draw:image xlink:href="Pictures/c7eb35f2d4c1e659525cc2ba42341326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5081b7aa5d36e5752912abdbdd8a092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233b9d9e0565b1a95464fb69e3468c1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30:32</meta:creation-date>
    <dc:creator>Generated</dc:creator>
    <dc:date>2026-09-14T02::30:32</dc:date>
    <dc:language>en-US</dc:language>
    <meta:editing-cycles>1</meta:editing-cycles>
    <meta:editing-duration>PT0S</meta:editing-duration>
    <dc:title>elechobby:picdic:pic16f88:150</dc:title>
  </office:meta>
</office:document-meta>
</file>