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1968b4a7c80882a92d95ca9181767c.png"/>
  <manifest:file-entry manifest:media-type="image/png" manifest:full-path="Pictures/b8f8f016d594e13f89410483daee29ec.png"/>
  <manifest:file-entry manifest:media-type="image/png" manifest:full-path="Pictures/502132c015b71668052703b5bf1acb3e.png"/>
  <manifest:file-entry manifest:media-type="image/png" manifest:full-path="Pictures/2781b0c32040b26cfcb24179ea1266b4.png"/>
  <manifest:file-entry manifest:media-type="image/png" manifest:full-path="Pictures/c64e0bf7680ac08f08c1344b39041ed6.png"/>
  <manifest:file-entry manifest:media-type="image/png" manifest:full-path="Pictures/d94f4d41230d63c5effc179e8bfff351.png"/>
  <manifest:file-entry manifest:media-type="image/png" manifest:full-path="Pictures/6ae4eb01c2fb3e8075319f58c8730862.png"/>
  <manifest:file-entry manifest:media-type="image/png" manifest:full-path="Pictures/1b7d94c47928f27fd00c8bb364c852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6"/><text:bookmark-start text:name="__RefHeading___簡易シリアルバッファ_1"/><text:bookmark-start text:name="簡易シリアルバッファ"/>簡易シリアルバッファ<text:bookmark-end text:name="__RefHeading___簡易シリアルバッファ_1"/><text:bookmark-end text:name="簡易シリアルバッフ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市販測定器や自作測定器の中には、測定したデータをRS232C経由でパソコンに送信する機能を持ったものがあります。</text:p>
      <text:p text:style-name="Text_20_body">しかし、測定現場によっては、湿度が高い、粉塵が多い、設置場所が狭いなどのために、パソコンを持ち込むことが困難な場合があります。</text:p>
      <text:p text:style-name="Text_20_body">そこで今回は、</text:p>
      <text:list text:style-name="List_20_1" text:continue-numbering="false">
        <text:list-item>
          <text:p text:style-name="List_20_1_Content_First"> 測定時には、測定器から送信されてくるデータを一旦バッファリングし、￫パソコン不要</text:p>
        </text:list-item>
        <text:list-item>
          <text:p text:style-name="List_20_1_Content_Last"> 測定完了後には、バッファリングしたデータを、パソコン側にデータ転送する。￫測定器不要</text:p>
        </text:list-item>
      </text:list>
      <text:p text:style-name="Text_20_body">ことが可能なコンパクトな「簡易シリアルバッファ」を製作しました。
<draw:frame draw:style-name="media" draw:name="0" text:anchor-type="as-char" draw:z-index="0" svg:width="13.229166666667cm" svg:height="11.037237292278cm"><draw:image xlink:href="Pictures/101968b4a7c80882a92d95ca9181767c.png" xlink:type="simple" xlink:show="embed" xlink:actuate="onLoad"/></draw:frame></text:p>
      <text:p text:style-name="Text_20_body">&lt;仕様&gt;</text:p>
      <text:list text:style-name="List_20_1" text:continue-numbering="false">
        <text:list-item>
          <text:p text:style-name="List_20_1_Content_First"> バッファリング容量￫256kバイト(正確には、262,144バイト)</text:p>
        </text:list-item>
        <text:list-item>
          <text:p text:style-name="List_20_1_Content"> 通信速度￫9600bps</text:p>
        </text:list-item>
        <text:list-item>
          <text:p text:style-name="List_20_1_Content_Last"> シリアル信号￫TTLレベル(対PIC)、RS232Cレベル(対パソコン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◎受信データのバッファリング
受信したシリアルデータを、ダブルバッファに交互に書き込み、満杯になったバッファの内容を、随時EEPROMに書き込みます。
◎バッファリングデータの送信
EEPROMに書き込んだデータを、シリアル出力します。
<draw:frame draw:style-name="media" draw:name="1" text:anchor-type="as-char" draw:z-index="1" svg:width="12.85875cm" svg:height="16.642291666667cm"><draw:image xlink:href="Pictures/b8f8f016d594e13f89410483daee29ec.png" xlink:type="simple" xlink:show="embed" xlink:actuate="onLoad"/></draw:frame>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USARTモジュール(受信)</text:p>
      <text:list text:style-name="List_20_1" text:continue-numbering="false">
        <text:list-item>
          <text:p text:style-name="LastListParagraph_List_20_1_Content_First"> シリアルデータを受信し、割り込みを発生させます。</text:p>
        </text:list-item>
      </text:list>
      <text:p text:style-name="Text_20_body">◎ダブルバッファ(メモリ)</text:p>
      <text:list text:style-name="List_20_1" text:continue-numbering="false">
        <text:list-item>
          <text:p text:style-name="LastListParagraph_List_20_1_Content_First"> 受信したデータは、64バイト×2個のダブルバッファに書き込まれます。</text:p>
        </text:list-item>
      </text:list>
      <text:p text:style-name="Text_20_body">◎外付EEPROM</text:p>
      <text:list text:style-name="List_20_1" text:continue-numbering="false">
        <text:list-item>
          <text:p text:style-name="LastListParagraph_List_20_1_Content_First"> 満杯になったダブルバッファの内容は、2個の外付EEPROM(24LC1025)に書き込まれます。(I2C通信使用)</text:p>
        </text:list-item>
      </text:list>
      <text:p text:style-name="Text_20_body">◎内蔵EEPROM</text:p>
      <text:list text:style-name="List_20_1" text:continue-numbering="false">
        <text:list-item>
          <text:p text:style-name="LastListParagraph_List_20_1_Content_First"> 外付EEPROMに書き込んだデータ長は、内蔵EEPROMに書き込まれます。</text:p>
        </text:list-item>
      </text:list>
      <text:p text:style-name="Text_20_body">◎USARTモジュール(送信)</text:p>
      <text:list text:style-name="List_20_1" text:continue-numbering="false">
        <text:list-item>
          <text:p text:style-name="LastListParagraph_List_20_1_Content_First"> シリアルデータを送信します。</text:p>
        </text:list-item>
      </text:list>
      <text:p text:style-name="Text_20_body">◎トランジスタ(2SC1815)</text:p>
      <text:list text:style-name="List_20_1" text:continue-numbering="false">
        <text:list-item>
          <text:p text:style-name="LastListParagraph_List_20_1_Content_First"> シリアル信号のTTLレベル(対PIC)をRS232Cレベル(対パソコン)に変換(位相反転含む)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シリアルデータの受信とバッファリング(メモリ)処理￫interrupt関数</text:p>
      <text:list text:style-name="List_20_1" text:continue-numbering="false">
        <text:list-item>
          <text:p text:style-name="List_20_1_Content_First"> シリアルデータを受信すると、割り込みが発生します。</text:p>
        </text:list-item>
        <text:list-item>
          <text:p text:style-name="List_20_1_Content_Last"> 受信したデータをメモリ(ダブルバッファ&lt;64バイト×2個&gt;)に書き込みます。</text:p>
        </text:list-item>
      </text:list>
      <text:p text:style-name="Text_20_body">◎バッファリング(外付EEPROM)処理￫recv関数</text:p>
      <text:list text:style-name="List_20_1" text:continue-numbering="false">
        <text:list-item>
          <text:p text:style-name="List_20_1_Content_First"> 満杯になったダブルバッファの内容を外付EEPROMに書き込みます。</text:p>
        </text:list-item>
        <text:list-item>
          <text:p text:style-name="List_20_1_Content_Last"> 外付EEPROMに書き込んだデータ長を、内蔵EEPROMに書き込みます。</text:p>
        </text:list-item>
      </text:list>
      <text:p text:style-name="Text_20_body">◎受信データ送信処理￫send関数</text:p>
      <text:list text:style-name="List_20_1" text:continue-numbering="false">
        <text:list-item>
          <text:p text:style-name="LastListParagraph_List_20_1_Content_First"> 外付EEPROMに書き込まれた受信データを、内蔵EEPROMに書き込まれたデータ長分だけ送信します。</text:p>
        </text:list-item>
      </text:list>
      <text:p text:style-name="Text_20_body">◎受信モードと送信モードの切り替え処理</text:p>
      <text:list text:style-name="List_20_1" text:continue-numbering="false">
        <text:list-item>
          <text:p text:style-name="List_20_1_Content_First"> 受信モードの開始<text:line-break/>モードスイッチ(SW_MODE)をオフの状態にして、開始スイッチ(SW_START)を押下します。<text:line-break/>LED_RECV_MODEが点灯します。<text:line-break/>データを受信する毎に、LED_RECV_DATAが反転します。</text:p>
        </text:list-item>
        <text:list-item>
          <text:p text:style-name="List_20_1_Content"> 受信モードの停止<text:line-break/>停止スイッチ(SW_STOP)を押下します。<text:line-break/>LED_RECV_MODEが消灯します。</text:p>
        </text:list-item>
        <text:list-item>
          <text:p text:style-name="List_20_1_Content"> 送信モードの開始<text:line-break/>モードスイッチ(SW_MODE)をオンの状態にして、開始スイッチ(SW_START)を押下します。<text:line-break/>LED_SEND_MODEが点灯します。</text:p>
        </text:list-item>
        <text:list-item>
          <text:p text:style-name="List_20_1_Content_Last"> 送信モードの停止<text:line-break/>停止スイッチ(SW_STOP)を押下します。<text:line-break/>LED_SEND_MODEが消灯し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2" text:anchor-type="as-char" draw:z-index="2" svg:width="19.05cm" style:rel-width="100%" svg:height="21.166666666667cm" style:rel-height="scale"><draw:image xlink:href="Pictures/502132c015b71668052703b5bf1acb3e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　「簡易シリアルバッファ」 <text:line-break/>　・通信速度　→　9600bps <text:line-break/>　・受信データ最大長　→　256kバイト(131072 * 2) 　24LC1025＊2個使用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4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recv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sen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port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eeprom_ex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eeprom_write_ex<text:span text:style-name="highlight_br0">(</text:span><text:span text:style-name="highlight_kw4">long</text:span> addr<text:span text:style-name="highlight_sy0">,</text:span> <text:span text:style-name="highlight_kw4">short</text:span> <text:span text:style-name="highlight_sy0">*</text:span>buf<text:span text:style-name="highlight_sy0">,</text:span> <text:span text:style-name="highlight_kw4">short</text:span> len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eeprom_read_ex<text:span text:style-name="highlight_br0">(</text:span><text:span text:style-name="highlight_kw4">long</text:span> addr<text:span text:style-name="highlight_sy0">,</text:span> <text:span text:style-name="highlight_kw4">short</text:span> <text:span text:style-name="highlight_sy0">*</text:span>buf<text:span text:style-name="highlight_sy0">,</text:span> <text:span text:style-name="highlight_kw4">short</text:span> len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usart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USART</text:span><text:line-break/>sbit<text:s text:c="4"/>TX_Direction<text:s text:c="14"/>at<text:s text:c="8"/>TRISB.<text:span text:style-name="highlight_me1">B5</text:span><text:span text:style-name="highlight_sy0">;</text:span><text:line-break/>sbit<text:s text:c="4"/>RX_Direction<text:s text:c="14"/>at<text:s text:c="8"/>TRISB.<text:span text:style-name="highlight_me1">B2</text:span><text:span text:style-name="highlight_sy0">;</text:span><text:line-break/><text:span text:style-name="highlight_co1">//EEPROM</text:span><text:line-break/>sbit<text:s text:c="4"/>Soft_I2C_Scl<text:s text:c="14"/>at<text:s text:c="8"/>RA0_bit<text:span text:style-name="highlight_sy0">;</text:span><text:line-break/>sbit<text:s text:c="4"/>Soft_I2C_Sda<text:s text:c="14"/>at<text:s text:c="8"/>RA1_bit<text:span text:style-name="highlight_sy0">;</text:span><text:line-break/>sbit<text:s text:c="4"/>Soft_I2C_Scl_Direction<text:s text:c="4"/>at<text:s text:c="8"/>TRISA0_bit<text:span text:style-name="highlight_sy0">;</text:span><text:line-break/>sbit<text:s text:c="4"/>Soft_I2C_Sda_Direction<text:s text:c="4"/>at<text:s text:c="8"/>TRISA1_bit<text:span text:style-name="highlight_sy0">;</text:span><text:line-break/><text:span text:style-name="highlight_co2">#define ACK<text:s text:c="15"/>1</text:span><text:line-break/><text:span text:style-name="highlight_co2">#define NO_ACK<text:s text:c="12"/>0</text:span><text:line-break/><text:span text:style-name="highlight_co1">//LED</text:span><text:line-break/>sbit<text:s text:c="4"/>LED_RECV_MODE<text:s text:c="18"/>at<text:s text:c="8"/>PORTA.<text:span text:style-name="highlight_me1">B2</text:span><text:span text:style-name="highlight_sy0">;</text:span><text:line-break/>sbit<text:s text:c="4"/>LED_RECV_MODE_Direction<text:s text:c="8"/>at<text:s text:c="8"/>TRISA.<text:span text:style-name="highlight_me1">B2</text:span><text:span text:style-name="highlight_sy0">;</text:span><text:line-break/>sbit<text:s text:c="4"/>LED_SEND_MODE<text:s text:c="18"/>at<text:s text:c="8"/>PORTA.<text:span text:style-name="highlight_me1">B3</text:span><text:span text:style-name="highlight_sy0">;</text:span><text:line-break/>sbit<text:s text:c="4"/>LED_SEND_MODE_Direction<text:s text:c="8"/>at<text:s text:c="8"/>TRISA.<text:span text:style-name="highlight_me1">B3</text:span><text:span text:style-name="highlight_sy0">;</text:span><text:line-break/>sbit<text:s text:c="4"/>LED_RECV_DATA<text:s text:c="18"/>at<text:s text:c="8"/>PORTA.<text:span text:style-name="highlight_me1">B4</text:span><text:span text:style-name="highlight_sy0">;</text:span><text:line-break/>sbit<text:s text:c="4"/>LED_RECV_DATA_Direction<text:s text:c="8"/>at<text:s text:c="8"/>TRISA.<text:span text:style-name="highlight_me1">B4</text:span><text:span text:style-name="highlight_sy0">;</text:span><text:line-break/><text:span text:style-name="highlight_co1">//SW</text:span><text:line-break/>sbit<text:s text:c="4"/>SW_START<text:s text:c="18"/>at<text:s text:c="8"/>PORTB.<text:span text:style-name="highlight_me1">B0</text:span><text:span text:style-name="highlight_sy0">;</text:span><text:line-break/>sbit<text:s text:c="4"/>SW_START_Direction<text:s text:c="8"/>at<text:s text:c="8"/>TRISB.<text:span text:style-name="highlight_me1">B0</text:span><text:span text:style-name="highlight_sy0">;</text:span><text:line-break/>sbit<text:s text:c="4"/>SW_STOP<text:s text:c="19"/>at<text:s text:c="8"/>PORTB.<text:span text:style-name="highlight_me1">B1</text:span><text:span text:style-name="highlight_sy0">;</text:span><text:line-break/>sbit<text:s text:c="4"/>SW_STOP_Direction<text:s text:c="9"/>at<text:s text:c="8"/>TRISB.<text:span text:style-name="highlight_me1">B1</text:span><text:span text:style-name="highlight_sy0">;</text:span><text:line-break/>sbit<text:s text:c="4"/>SW_MODE<text:s text:c="19"/>at<text:s text:c="8"/>PORTB.<text:span text:style-name="highlight_me1">B3</text:span><text:span text:style-name="highlight_sy0">;</text:span><text:line-break/>sbit<text:s text:c="4"/>SW_MODE_Direction<text:s text:c="9"/>at<text:s text:c="8"/>TRISB.<text:span text:style-name="highlight_me1">B3</text:span><text:span text:style-name="highlight_sy0">;</text:span><text:line-break/><text:span text:style-name="highlight_co1">//other</text:span><text:line-break/><text:span text:style-name="highlight_co2">#define INPUT_MODE<text:s text:c="8"/>1</text:span><text:line-break/><text:span text:style-name="highlight_co2">#define OUTPUT_MODE<text:s text:c="7"/>0</text:span><text:line-break/><text:span text:style-name="highlight_co1">//</text:span><text:line-break/><text:span text:style-name="highlight_co2">#define CR<text:s text:c="16"/>0x0D</text:span><text:line-break/><text:span text:style-name="highlight_co2">#define LF<text:s text:c="16"/>0x0A</text:span><text:line-break/><text:span text:style-name="highlight_co1">//**********************************************************************</text:span><text:line-break/><text:span text:style-name="highlight_kw4">char</text:span><text:s text:c="4"/>buf1<text:span text:style-name="highlight_br0">[</text:span><text:span text:style-name="highlight_nu0">64</text:span><text:span text:style-name="highlight_br0">]</text:span><text:span text:style-name="highlight_sy0">,</text:span> buf2<text:span text:style-name="highlight_br0">[</text:span><text:span text:style-name="highlight_nu0">64</text:span><text:span text:style-name="highlight_br0">]</text:span><text:span text:style-name="highlight_sy0">;</text:span><text:line-break/><text:span text:style-name="highlight_kw4">short</text:span><text:s text:c="3"/>len1 <text:span text:style-name="highlight_sy0">=</text:span> <text:span text:style-name="highlight_nu0">0</text:span><text:span text:style-name="highlight_sy0">,</text:span> len2 <text:span text:style-name="highlight_sy0">=</text:span> <text:span text:style-name="highlight_nu0">0</text:span><text:span text:style-name="highlight_sy0">;</text:span><text:line-break/><text:span text:style-name="highlight_kw4">short</text:span><text:s text:c="3"/>flag <text:span text:style-name="highlight_sy0">=</text:span> <text:span text:style-name="highlight_nu0">0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 </text:span><text:line-break/><text:s text:c="8"/><text:span text:style-name="highlight_co1">//</text:span><text:line-break/><text:s text:c="8"/>init_port<text:span text:style-name="highlight_br0">(</text:span><text:span text:style-name="highlight_br0">)</text:span><text:span text:style-name="highlight_sy0">;</text:span><text:line-break/><text:s text:c="8"/>init_eeprom_ex<text:span text:style-name="highlight_br0">(</text:span><text:span text:style-name="highlight_br0">)</text:span><text:span text:style-name="highlight_sy0">;</text:span><text:line-break/><text:s text:c="8"/>init_usar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_RECV_MODE <text:span text:style-name="highlight_sy0">=</text:span> <text:span text:style-name="highlight_nu0">1</text:span><text:span text:style-name="highlight_sy0">;</text:span><text:line-break/><text:s text:c="16"/>LED_SEND_MODE <text:span text:style-name="highlight_sy0">=</text:span> <text:span text:style-name="highlight_nu0">1</text:span><text:span text:style-name="highlight_sy0">;</text:span><text:line-break/><text:s text:c="16"/>LED_RECV_DATA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_RECV_MODE <text:span text:style-name="highlight_sy0">=</text:span> <text:span text:style-name="highlight_nu0">0</text:span><text:span text:style-name="highlight_sy0">;</text:span><text:line-break/><text:s text:c="16"/>LED_SEND_MODE <text:span text:style-name="highlight_sy0">=</text:span> <text:span text:style-name="highlight_nu0">0</text:span><text:span text:style-name="highlight_sy0">;</text:span><text:line-break/><text:s text:c="16"/>LED_RECV_DATA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STAR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<text:span text:style-name="highlight_kw1">while</text:span> <text:span text:style-name="highlight_br0">(</text:span>SW_START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24"/>LED_RECV_MODE <text:span text:style-name="highlight_sy0">=</text:span> <text:span text:style-name="highlight_nu0">1</text:span><text:span text:style-name="highlight_sy0">;</text:span><text:line-break/><text:s text:c="24"/>recv<text:span text:style-name="highlight_br0">(</text:span><text:span text:style-name="highlight_br0">)</text:span><text:span text:style-name="highlight_sy0">;</text:span><text:line-break/><text:s text:c="24"/>LED_RECV_MODE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STAR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<text:span text:style-name="highlight_kw1">while</text:span> <text:span text:style-name="highlight_br0">(</text:span>SW_START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24"/>LED_SEND_MODE <text:span text:style-name="highlight_sy0">=</text:span> <text:span text:style-name="highlight_nu0">1</text:span><text:span text:style-name="highlight_sy0">;</text:span><text:line-break/><text:s text:c="24"/>send<text:span text:style-name="highlight_br0">(</text:span><text:span text:style-name="highlight_br0">)</text:span><text:span text:style-name="highlight_sy0">;</text:span><text:line-break/><text:s text:c="24"/>LED_SEND_MODE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シリアルデータ受信関数■■■ </text:span><text:line-break/><text:span text:style-name="highlight_kw4">void</text:span><text:s text:c="4"/>recv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addr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len1 <text:span text:style-name="highlight_sy0">=</text:span> <text:span text:style-name="highlight_nu0">0</text:span><text:span text:style-name="highlight_sy0">;</text:span><text:line-break/><text:s text:c="8"/>len2 <text:span text:style-name="highlight_sy0">=</text:span> <text:span text:style-name="highlight_nu0">0</text:span><text:span text:style-name="highlight_sy0">;</text:span><text:line-break/><text:s text:c="8"/>flag <text:span text:style-name="highlight_sy0">=</text:span> <text:span text:style-name="highlight_nu0">0</text:span><text:span text:style-name="highlight_sy0">;</text:span><text:line-break/><text:s text:c="8"/>LED_RECV_DATA <text:span text:style-name="highlight_sy0">=</text:span> <text:span text:style-name="highlight_nu0">0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br0">(</text:span>SW_STOP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addr <text:span text:style-name="highlight_sy0">&lt;</text:span> <text:span text:style-name="highlight_br0">(</text:span><text:span text:style-name="highlight_nu0">131072</text:span> <text:span text:style-name="highlight_sy0">*</text:span> <text:span text:style-name="highlight_nu0">2</text:span><text:span text:style-name="highlight_br0">)</text:span><text:span text:style-name="highlight_br0">)</text:span><text:span text:style-name="highlight_br0">)</text:span> <text:span text:style-name="highlight_br0">{</text:span><text:line-break/><text:s text:c="16"/><text:span text:style-name="highlight_kw1">if</text:span> <text:span text:style-name="highlight_br0">(</text:span>len1 <text:span text:style-name="highlight_sy0">==</text:span> <text:span text:style-name="highlight_nu0">64</text:span><text:span text:style-name="highlight_br0">)</text:span> <text:span text:style-name="highlight_br0">{</text:span><text:line-break/><text:s text:c="24"/>len1 <text:span text:style-name="highlight_sy0">=</text:span> <text:span text:style-name="highlight_nu0">0</text:span><text:span text:style-name="highlight_sy0">;</text:span><text:line-break/><text:s text:c="24"/>eeprom_write_ex<text:span text:style-name="highlight_br0">(</text:span>addr<text:span text:style-name="highlight_sy0">,</text:span> buf1<text:span text:style-name="highlight_sy0">,</text:span> <text:span text:style-name="highlight_nu0">64</text:span><text:span text:style-name="highlight_br0">)</text:span><text:span text:style-name="highlight_sy0">;</text:span><text:line-break/><text:s text:c="24"/>addr <text:span text:style-name="highlight_sy0">+=</text:span> <text:span text:style-name="highlight_nu0">64</text:span><text:span text:style-name="highlight_sy0">;</text:span><text:line-break/><text:s text:c="24"/><text:span text:style-name="highlight_co1">//</text:span><text:line-break/><text:s text:c="24"/>EEPROM_Write<text:span text:style-name="highlight_br0">(</text:span><text:span text:style-name="highlight_nu0">0</text:span><text:span text:style-name="highlight_sy0">,</text:span> addr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<text:span text:style-name="highlight_br0">(</text:span>addr <text:span text:style-name="highlight_sy0">&gt;&gt;</text:span> <text:span text:style-name="highlight_nu0">16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<text:span text:style-name="highlight_br0">(</text:span>addr <text:span text:style-name="highlight_sy0">&gt;&gt;</text:span> <text:span text:style-name="highlight_nu0">24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len2 <text:span text:style-name="highlight_sy0">==</text:span> <text:span text:style-name="highlight_nu0">64</text:span><text:span text:style-name="highlight_br0">)</text:span> <text:span text:style-name="highlight_br0">{</text:span><text:line-break/><text:s text:c="24"/>len2 <text:span text:style-name="highlight_sy0">=</text:span> <text:span text:style-name="highlight_nu0">0</text:span><text:span text:style-name="highlight_sy0">;</text:span><text:line-break/><text:s text:c="24"/>eeprom_write_ex<text:span text:style-name="highlight_br0">(</text:span>addr<text:span text:style-name="highlight_sy0">,</text:span> buf2<text:span text:style-name="highlight_sy0">,</text:span> <text:span text:style-name="highlight_nu0">64</text:span><text:span text:style-name="highlight_br0">)</text:span><text:span text:style-name="highlight_sy0">;</text:span><text:line-break/><text:s text:c="24"/>addr <text:span text:style-name="highlight_sy0">+=</text:span> <text:span text:style-name="highlight_nu0">64</text:span><text:span text:style-name="highlight_sy0">;</text:span><text:line-break/><text:s text:c="24"/><text:span text:style-name="highlight_co1">//</text:span><text:line-break/><text:s text:c="24"/>EEPROM_Write<text:span text:style-name="highlight_br0">(</text:span><text:span text:style-name="highlight_nu0">0</text:span><text:span text:style-name="highlight_sy0">,</text:span> addr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<text:span text:style-name="highlight_br0">(</text:span>addr <text:span text:style-name="highlight_sy0">&gt;&gt;</text:span> <text:span text:style-name="highlight_nu0">16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<text:span text:style-name="highlight_br0">(</text:span>addr <text:span text:style-name="highlight_sy0">&gt;&gt;</text:span> <text:span text:style-name="highlight_nu0">24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 割り込みを禁止します。 </text:span><text:line-break/><text:s text:c="8"/>INTCON.<text:span text:style-name="highlight_me1">PEIE</text:span> <text:span text:style-name="highlight_sy0">=</text:span> <text:span text:style-name="highlight_nu0">0</text:span><text:span text:style-name="highlight_sy0">;</text:span><text:line-break/><text:s text:c="8"/>INTCON.<text:span text:style-name="highlight_me1">GIE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len1 <text:span text:style-name="highlight_sy0">&gt;</text:span> <text:span text:style-name="highlight_nu0">0</text:span><text:span text:style-name="highlight_br0">)</text:span> <text:span text:style-name="highlight_br0">{</text:span><text:line-break/><text:s text:c="16"/>eeprom_write_ex<text:span text:style-name="highlight_br0">(</text:span>addr<text:span text:style-name="highlight_sy0">,</text:span> buf1<text:span text:style-name="highlight_sy0">,</text:span> len1<text:span text:style-name="highlight_br0">)</text:span><text:span text:style-name="highlight_sy0">;</text:span><text:line-break/><text:s text:c="16"/>addr <text:span text:style-name="highlight_sy0">+=</text:span> len1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len2 <text:span text:style-name="highlight_sy0">&gt;</text:span> <text:span text:style-name="highlight_nu0">0</text:span><text:span text:style-name="highlight_br0">)</text:span> <text:span text:style-name="highlight_br0">{</text:span><text:line-break/><text:s text:c="16"/>eeprom_write_ex<text:span text:style-name="highlight_br0">(</text:span>addr<text:span text:style-name="highlight_sy0">,</text:span> buf2<text:span text:style-name="highlight_sy0">,</text:span> len2<text:span text:style-name="highlight_br0">)</text:span><text:span text:style-name="highlight_sy0">;</text:span><text:line-break/><text:s text:c="16"/>addr <text:span text:style-name="highlight_sy0">+=</text:span> len2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EEPROM_Write<text:span text:style-name="highlight_br0">(</text:span><text:span text:style-name="highlight_nu0">0</text:span><text:span text:style-name="highlight_sy0">,</text:span> addr <text:span text:style-name="highlight_sy0">&amp;</text:span> <text:span text:style-name="highlight_nu12">0xFF</text:span><text:span text:style-name="highlight_br0">)</text:span><text:span text:style-name="highlight_sy0">;</text:span><text:line-break/><text:s text:c="8"/>EEPROM_Write<text:span text:style-name="highlight_br0">(</text:span><text:span text:style-name="highlight_nu0">1</text:span><text:span text:style-name="highlight_sy0">,</text:span> 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EEPROM_Write<text:span text:style-name="highlight_br0">(</text:span><text:span text:style-name="highlight_nu0">2</text:span><text:span text:style-name="highlight_sy0">,</text:span> <text:span text:style-name="highlight_br0">(</text:span>addr <text:span text:style-name="highlight_sy0">&gt;&gt;</text:span> <text:span text:style-name="highlight_nu0">16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EEPROM_Write<text:span text:style-name="highlight_br0">(</text:span><text:span text:style-name="highlight_nu0">3</text:span><text:span text:style-name="highlight_sy0">,</text:span> <text:span text:style-name="highlight_br0">(</text:span>addr <text:span text:style-name="highlight_sy0">&gt;&gt;</text:span> <text:span text:style-name="highlight_nu0">24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シリアルデータ送信関数■■■ </text:span><text:line-break/><text:span text:style-name="highlight_kw4">void</text:span><text:s text:c="4"/>sen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kw4">long</text:span><text:s text:c="4"/>addr <text:span text:style-name="highlight_sy0">=</text:span> <text:span text:style-name="highlight_nu0">0</text:span><text:span text:style-name="highlight_sy0">,</text:span> data_size<text:span text:style-name="highlight_sy0">;</text:span><text:line-break/><text:s text:c="8"/><text:span text:style-name="highlight_co1">//</text:span><text:line-break/><text:s text:c="8"/>data_size <text:span text:style-name="highlight_sy0">=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data_size <text:span text:style-name="highlight_sy0">=</text:span> <text:span text:style-name="highlight_br0">(</text:span>data_size <text:span text:style-name="highlight_sy0">&lt;&lt;</text:span> <text:span text:style-name="highlight_nu0">8</text:span><text:span text:style-name="highlight_br0">)</text:span> <text:span text:style-name="highlight_sy0">+</text:span> EEPROM_Read<text:span text:style-name="highlight_br0">(</text:span><text:span text:style-name="highlight_nu0">2</text:span><text:span text:style-name="highlight_br0">)</text:span><text:span text:style-name="highlight_sy0">;</text:span><text:line-break/><text:s text:c="8"/>data_size <text:span text:style-name="highlight_sy0">=</text:span> <text:span text:style-name="highlight_br0">(</text:span>data_size <text:span text:style-name="highlight_sy0">&lt;&lt;</text:span> <text:span text:style-name="highlight_nu0">8</text:span><text:span text:style-name="highlight_br0">)</text:span> <text:span text:style-name="highlight_sy0">+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data_size <text:span text:style-name="highlight_sy0">=</text:span> <text:span text:style-name="highlight_br0">(</text:span>data_size <text:span text:style-name="highlight_sy0">&lt;&lt;</text:span> <text:span text:style-name="highlight_nu0">8</text:span><text:span text:style-name="highlight_br0">)</text:span> <text:span text:style-name="highlight_sy0">+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br0">(</text:span>SW_STOP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data_size <text:span text:style-name="highlight_sy0">&gt;</text:span> <text:span text:style-name="highlight_nu0">0</text:span><text:span text:style-name="highlight_br0">)</text:span><text:span text:style-name="highlight_br0">)</text:span> <text:span text:style-name="highlight_br0">{</text:span><text:line-break/><text:s text:c="16"/><text:span text:style-name="highlight_kw1">if</text:span> <text:span text:style-name="highlight_br0">(</text:span>data_size <text:span text:style-name="highlight_sy0">&gt;</text:span> <text:span text:style-name="highlight_nu0">64</text:span><text:span text:style-name="highlight_br0">)</text:span> <text:span text:style-name="highlight_br0">{</text:span><text:line-break/><text:s text:c="24"/>eeprom_read_ex<text:span text:style-name="highlight_br0">(</text:span>addr<text:span text:style-name="highlight_sy0">,</text:span> buf1<text:span text:style-name="highlight_sy0">,</text:span> <text:span text:style-name="highlight_nu0">64</text:span><text:span text:style-name="highlight_br0">)</text:span><text:span text:style-name="highlight_sy0">;</text:span><text:line-break/><text:s text:c="24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4</text:span><text:span text:style-name="highlight_sy0">;</text:span> cnt<text:span text:style-name="highlight_sy0">++</text:span><text:span text:style-name="highlight_br0">)</text:span> <text:span text:style-name="highlight_br0">{</text:span><text:line-break/><text:s text:c="32"/>UART1_Write<text:span text:style-name="highlight_br0">(</text:span>buf1<text:span text:style-name="highlight_br0">[</text:span>cnt<text:span text:style-name="highlight_br0">]</text:span><text:span text:style-name="highlight_br0">)</text:span><text:span text:style-name="highlight_sy0">;</text:span><text:line-break/><text:s text:c="24"/><text:span text:style-name="highlight_br0">}</text:span><text:line-break/><text:s text:c="24"/>addr <text:span text:style-name="highlight_sy0">+=</text:span> <text:span text:style-name="highlight_nu0">64</text:span><text:span text:style-name="highlight_sy0">;</text:span><text:line-break/><text:s text:c="24"/>data_size <text:span text:style-name="highlight_sy0">-=</text:span> <text:span text:style-name="highlight_nu0">64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eeprom_read_ex<text:span text:style-name="highlight_br0">(</text:span>addr<text:span text:style-name="highlight_sy0">,</text:span> buf1<text:span text:style-name="highlight_sy0">,</text:span> data_size<text:span text:style-name="highlight_br0">)</text:span><text:span text:style-name="highlight_sy0">;</text:span><text:line-break/><text:s text:c="24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data_size<text:span text:style-name="highlight_sy0">;</text:span> cnt<text:span text:style-name="highlight_sy0">++</text:span><text:span text:style-name="highlight_br0">)</text:span> <text:span text:style-name="highlight_br0">{</text:span><text:line-break/><text:s text:c="32"/>UART1_Write<text:span text:style-name="highlight_br0">(</text:span>buf1<text:span text:style-name="highlight_br0">[</text:span>cnt<text:span text:style-name="highlight_br0">]</text:span><text:span text:style-name="highlight_br0">)</text:span><text:span text:style-name="highlight_sy0">;</text:span><text:line-break/><text:s text:c="24"/><text:span text:style-name="highlight_br0">}</text:span><text:line-break/><text:s text:c="24"/>data_size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入出力ポート初期化関数■■■ </text:span><text:line-break/><text:span text:style-name="highlight_kw4">void</text:span><text:s text:c="4"/>init_port<text:span text:style-name="highlight_br0">(</text:span><text:span text:style-name="highlight_br0">)</text:span><text:line-break/><text:span text:style-name="highlight_br0">{</text:span><text:line-break/><text:s text:c="8"/>SW_START_Direction <text:span text:style-name="highlight_sy0">=</text:span> INPUT_MODE<text:span text:style-name="highlight_sy0">;</text:span><text:line-break/><text:s text:c="8"/>SW_STOP_Direction <text:span text:style-name="highlight_sy0">=</text:span> INPUT_MODE<text:span text:style-name="highlight_sy0">;</text:span><text:line-break/><text:s text:c="8"/>SW_MODE_Direction <text:span text:style-name="highlight_sy0">=</text:span> INPUT_MODE<text:span text:style-name="highlight_sy0">;</text:span><text:line-break/><text:s text:c="8"/>LED_RECV_MODE_Direction <text:span text:style-name="highlight_sy0">=</text:span> OUTPUT_MODE<text:span text:style-name="highlight_sy0">;</text:span><text:line-break/><text:s text:c="8"/>LED_SEND_MODE_Direction <text:span text:style-name="highlight_sy0">=</text:span> OUTPUT_MODE<text:span text:style-name="highlight_sy0">;</text:span><text:line-break/><text:s text:c="8"/>LED_RECV_DATA_Direction <text:span text:style-name="highlight_sy0">=</text:span> OUTPUT_MODE<text:span text:style-name="highlight_sy0">;</text:span><text:line-break/><text:s text:c="8"/>LED_RECV_MODE <text:span text:style-name="highlight_sy0">=</text:span> <text:span text:style-name="highlight_nu0">0</text:span><text:span text:style-name="highlight_sy0">;</text:span><text:line-break/><text:s text:c="8"/>LED_SEND_MODE <text:span text:style-name="highlight_sy0">=</text:span> <text:span text:style-name="highlight_nu0">0</text:span><text:span text:style-name="highlight_sy0">;</text:span><text:line-break/><text:s text:c="8"/>LED_RECV_DATA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ＥＥＰＲＯＭ初期化関数■■■ </text:span><text:line-break/><text:span text:style-name="highlight_kw4">void</text:span><text:s text:c="4"/>init_eeprom_ex<text:span text:style-name="highlight_br0">(</text:span><text:span text:style-name="highlight_br0">)</text:span><text:line-break/><text:span text:style-name="highlight_br0">{</text:span><text:line-break/><text:s text:c="8"/>Soft_I2C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ＥＥＰＲＯＭ書き込み関数■■■ </text:span><text:line-break/><text:span text:style-name="highlight_kw4">void</text:span><text:s text:c="4"/>eeprom_write_ex<text:span text:style-name="highlight_br0">(</text:span><text:span text:style-name="highlight_kw4">long</text:span> addr<text:span text:style-name="highlight_sy0">,</text:span> <text:span text:style-name="highlight_kw4">short</text:span> <text:span text:style-name="highlight_sy0">*</text:span>buf<text:span text:style-name="highlight_sy0">,</text:span> <text:span text:style-name="highlight_kw4">short</text:span> len<text:span text:style-name="highlight_br0">)</text:span><text:line-break/><text:span text:style-name="highlight_br0">{</text:span><text:line-break/><text:s text:c="8"/><text:span text:style-name="highlight_kw4">unsigned</text:span><text:s text:c="8"/><text:span text:style-name="highlight_kw4">short</text:span><text:s text:c="8"/>cnt<text:span text:style-name="highlight_sy0">;</text:span><text:line-break/><text:s text:c="8"/><text:span text:style-name="highlight_co1">//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addr <text:span text:style-name="highlight_sy0">&amp;</text:span> <text:span text:style-name="highlight_nu12">0x30000</text:span><text:span text:style-name="highlight_br0">)</text:span> <text:span text:style-name="highlight_br0">{</text:span><text:line-break/><text:s text:c="8"/><text:span text:style-name="highlight_kw1">case</text:span> <text:span text:style-name="highlight_nu12">0x00000</text:span><text:span text:style-name="highlight_sy0">:</text:span><text:line-break/><text:s text:c="16"/>Soft_I2C_Write<text:span text:style-name="highlight_br0">(</text:span><text:span text:style-name="highlight_nu12">0xA0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10000</text:span><text:span text:style-name="highlight_sy0">:</text:span><text:line-break/><text:s text:c="16"/>Soft_I2C_Write<text:span text:style-name="highlight_br0">(</text:span><text:span text:style-name="highlight_nu12">0xA8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20000</text:span><text:span text:style-name="highlight_sy0">:</text:span><text:line-break/><text:s text:c="16"/>Soft_I2C_Write<text:span text:style-name="highlight_br0">(</text:span><text:span text:style-name="highlight_nu12">0xA2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30000</text:span><text:span text:style-name="highlight_sy0">:</text:span><text:line-break/><text:s text:c="16"/>Soft_I2C_Write<text:span text:style-name="highlight_br0">(</text:span><text:span text:style-name="highlight_nu12">0xAA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MULTI">/*<text:line-break/><text:s text:c="8"/>if ((addr &amp; 0x10000) == 0)<text:line-break/><text:s text:c="16"/>Soft_I2C_Write(0xA0);<text:line-break/><text:s text:c="8"/>else<text:line-break/><text:s text:c="16"/>Soft_I2C_Write(0xA8);<text:line-break/><text:s text:c="8"/>*/</text:span><text:line-break/><text:s text:c="8"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s text:c="16"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Soft_I2C_Stop<text:span text:style-name="highlight_br0">(</text:span><text:span text:style-name="highlight_br0">)</text:span><text:span text:style-name="highlight_sy0">;</text:span><text:line-break/><text:s text:c="8"/>Delay_ms<text:span text:style-name="highlight_br0">(</text:span><text:span text:style-name="highlight_nu0">1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ＥＥＰＲＯＭ読み込み関数■■■ </text:span><text:line-break/><text:span text:style-name="highlight_kw4">void</text:span><text:s text:c="4"/>eeprom_read_ex<text:span text:style-name="highlight_br0">(</text:span><text:span text:style-name="highlight_kw4">long</text:span> addr<text:span text:style-name="highlight_sy0">,</text:span> <text:span text:style-name="highlight_kw4">short</text:span> <text:span text:style-name="highlight_sy0">*</text:span>buf<text:span text:style-name="highlight_sy0">,</text:span> <text:span text:style-name="highlight_kw4">short</text:span> len<text:span text:style-name="highlight_br0">)</text:span><text:line-break/><text:span text:style-name="highlight_br0">{</text:span><text:line-break/><text:s text:c="8"/><text:span text:style-name="highlight_kw4">unsigned</text:span><text:s text:c="8"/><text:span text:style-name="highlight_kw4">short</text:span><text:s text:c="8"/>cnt<text:span text:style-name="highlight_sy0">;</text:span><text:line-break/><text:s text:c="8"/><text:span text:style-name="highlight_co1">//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addr <text:span text:style-name="highlight_sy0">&amp;</text:span> <text:span text:style-name="highlight_nu12">0x30000</text:span><text:span text:style-name="highlight_br0">)</text:span> <text:span text:style-name="highlight_br0">{</text:span><text:line-break/><text:s text:c="8"/><text:span text:style-name="highlight_kw1">case</text:span> <text:span text:style-name="highlight_nu12">0x00000</text:span><text:span text:style-name="highlight_sy0">:</text:span><text:line-break/><text:s text:c="16"/>Soft_I2C_Write<text:span text:style-name="highlight_br0">(</text:span><text:span text:style-name="highlight_nu12">0xA0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10000</text:span><text:span text:style-name="highlight_sy0">:</text:span><text:line-break/><text:s text:c="16"/>Soft_I2C_Write<text:span text:style-name="highlight_br0">(</text:span><text:span text:style-name="highlight_nu12">0xA8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20000</text:span><text:span text:style-name="highlight_sy0">:</text:span><text:line-break/><text:s text:c="16"/>Soft_I2C_Write<text:span text:style-name="highlight_br0">(</text:span><text:span text:style-name="highlight_nu12">0xA2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30000</text:span><text:span text:style-name="highlight_sy0">:</text:span><text:line-break/><text:s text:c="16"/>Soft_I2C_Write<text:span text:style-name="highlight_br0">(</text:span><text:span text:style-name="highlight_nu12">0xAA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MULTI">/*<text:line-break/><text:s text:c="8"/>if ((addr &amp; 0x10000) == 0)<text:line-break/><text:s text:c="16"/>Soft_I2C_Write(0xA0);<text:line-break/><text:s text:c="8"/>else<text:line-break/><text:s text:c="16"/>Soft_I2C_Write(0xA8);<text:line-break/><text:s text:c="8"/>*/</text:span><text:line-break/><text:s text:c="8"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addr <text:span text:style-name="highlight_sy0">&amp;</text:span> <text:span text:style-name="highlight_nu12">0x30000</text:span><text:span text:style-name="highlight_br0">)</text:span> <text:span text:style-name="highlight_br0">{</text:span><text:line-break/><text:s text:c="8"/><text:span text:style-name="highlight_kw1">case</text:span> <text:span text:style-name="highlight_nu12">0x00000</text:span><text:span text:style-name="highlight_sy0">:</text:span><text:line-break/><text:s text:c="16"/>Soft_I2C_Write<text:span text:style-name="highlight_br0">(</text:span><text:span text:style-name="highlight_nu12">0xA1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10000</text:span><text:span text:style-name="highlight_sy0">:</text:span><text:line-break/><text:s text:c="16"/>Soft_I2C_Write<text:span text:style-name="highlight_br0">(</text:span><text:span text:style-name="highlight_nu12">0xA9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20000</text:span><text:span text:style-name="highlight_sy0">:</text:span><text:line-break/><text:s text:c="16"/>Soft_I2C_Write<text:span text:style-name="highlight_br0">(</text:span><text:span text:style-name="highlight_nu12">0xA3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30000</text:span><text:span text:style-name="highlight_sy0">:</text:span><text:line-break/><text:s text:c="16"/>Soft_I2C_Write<text:span text:style-name="highlight_br0">(</text:span><text:span text:style-name="highlight_nu12">0xAB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MULTI">/*<text:line-break/><text:s text:c="8"/>if ((addr &amp; 0x10000) == 0)<text:line-break/><text:s text:c="16"/>Soft_I2C_Write(0xA1);<text:line-break/><text:s text:c="8"/>else<text:line-break/><text:s text:c="16"/>Soft_I2C_Write(0xA9);<text:line-break/><text:s text:c="8"/>*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len <text:span text:style-name="highlight_sy0">-</text:span> <text:span text:style-name="highlight_nu0">1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uf<text:span text:style-name="highlight_br0">[</text:span>cnt<text:span text:style-name="highlight_br0">]</text:span> <text:span text:style-name="highlight_sy0">=</text:span> Soft_I2C_Read<text:span text:style-name="highlight_br0">(</text:span>ACK<text:span text:style-name="highlight_br0">)</text:span><text:span text:style-name="highlight_sy0">;</text:span><text:line-break/><text:s text:c="8"/><text:span text:style-name="highlight_br0">}</text:span><text:line-break/><text:s text:c="8"/>buf<text:span text:style-name="highlight_br0">[</text:span>cnt<text:span text:style-name="highlight_br0">]</text:span> <text:span text:style-name="highlight_sy0">=</text:span> Soft_I2C_Read<text:span text:style-name="highlight_br0">(</text:span>NO_ACK<text:span text:style-name="highlight_br0">)</text:span><text:span text:style-name="highlight_sy0">;</text:span><text:line-break/><text:s text:c="8"/>Soft_I2C_Stop<text:span text:style-name="highlight_br0">(</text:span><text:span text:style-name="highlight_br0">)</text:span><text:span text:style-name="highlight_sy0">;</text:span><text:line-break/><text:s text:c="8"/>Delay_ms<text:span text:style-name="highlight_br0">(</text:span><text:span text:style-name="highlight_nu0">1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ＵＳＡＲＴ初期化関数■■■ </text:span><text:line-break/><text:span text:style-name="highlight_kw4">void</text:span><text:s text:c="4"/>init_usart<text:span text:style-name="highlight_br0">(</text:span><text:span text:style-name="highlight_br0">)</text:span><text:line-break/><text:span text:style-name="highlight_br0">{</text:span><text:line-break/><text:s text:c="8"/>TX_Direction <text:span text:style-name="highlight_sy0">=</text:span> OUTPUT_MODE<text:span text:style-name="highlight_sy0">;</text:span><text:line-break/><text:s text:c="8"/>RX_Direction <text:span text:style-name="highlight_sy0">=</text:span> INPUT_MODE<text:span text:style-name="highlight_sy0">;</text:span><text:line-break/><text:s text:c="8"/>UART1_Init<text:span text:style-name="highlight_br0">(</text:span><text:span text:style-name="highlight_nu0">9600</text:span><text:span text:style-name="highlight_br0">)</text:span><text:span text:style-name="highlight_sy0">;</text:span><text:line-break/><text:s text:c="8"/>PIE1.<text:span text:style-name="highlight_me1">RCIE</text:span> <text:span text:style-name="highlight_sy0">=</text:span> <text:span text:style-name="highlight_nu0">1</text:span><text:span text:style-name="highlight_sy0">;</text:span><text:line-break/><text:s text:c="8"/>PIR1.<text:span text:style-name="highlight_me1">RCIF</text:span>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8"/>rd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PIR1.<text:span text:style-name="highlight_me1">RC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RC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rd <text:span text:style-name="highlight_sy0">=</text:span> UART1_Read<text:span text:style-name="highlight_br0">(</text:span><text:span text:style-name="highlight_br0">)</text:span><text:span text:style-name="highlight_sy0">;</text:span><text:line-break/><text:s text:c="16"/>LED_RECV_DATA <text:span text:style-name="highlight_sy0">=</text:span> ~LED_RECV_DATA<text:span text:style-name="highlight_sy0">;</text:span><text:line-break/><text:s text:c="16"/><text:span text:style-name="highlight_kw1">switch</text:span> <text:span text:style-name="highlight_br0">(</text:span>flag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buf1<text:span text:style-name="highlight_br0">[</text:span>len1<text:span text:style-name="highlight_br0">]</text:span> <text:span text:style-name="highlight_sy0">=</text:span> rd<text:span text:style-name="highlight_sy0">;</text:span><text:line-break/><text:s text:c="24"/>len1<text:span text:style-name="highlight_sy0">++;</text:span><text:line-break/><text:s text:c="24"/><text:span text:style-name="highlight_kw1">if</text:span> <text:span text:style-name="highlight_br0">(</text:span>len1 <text:span text:style-name="highlight_sy0">==</text:span> <text:span text:style-name="highlight_nu0">64</text:span><text:span text:style-name="highlight_br0">)</text:span> <text:span text:style-name="highlight_br0">{</text:span><text:line-break/><text:s text:c="32"/>flag <text:span text:style-name="highlight_sy0">=</text:span> <text:span text:style-name="highlight_nu0">1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buf2<text:span text:style-name="highlight_br0">[</text:span>len2<text:span text:style-name="highlight_br0">]</text:span> <text:span text:style-name="highlight_sy0">=</text:span> rd<text:span text:style-name="highlight_sy0">;</text:span><text:line-break/><text:s text:c="24"/>len2<text:span text:style-name="highlight_sy0">++;</text:span><text:line-break/><text:s text:c="24"/><text:span text:style-name="highlight_kw1">if</text:span> <text:span text:style-name="highlight_br0">(</text:span>len2 <text:span text:style-name="highlight_sy0">==</text:span> <text:span text:style-name="highlight_nu0">64</text:span><text:span text:style-name="highlight_br0">)</text:span> <text:span text:style-name="highlight_br0">{</text:span><text:line-break/><text:s text:c="32"/>flag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左側:24LC1025×2個、PIC16F88、スイッチ関連、LED関連です。
右側:シリアル信号変換用のトランジスタ(2SC1815×2個)です。
<draw:frame draw:style-name="media" draw:name="3" text:anchor-type="as-char" draw:z-index="3" svg:width="9.525cm" style:rel-width="100%" svg:height="7.14375cm" style:rel-height="scale"><draw:image xlink:href="Pictures/2781b0c32040b26cfcb24179ea1266b4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c64e0bf7680ac08f08c1344b39041ed6.png" xlink:type="simple" xlink:show="embed" xlink:actuate="onLoad"/></draw:frame>
<draw:frame draw:style-name="media" draw:name="5" text:anchor-type="as-char" draw:z-index="5" svg:width="9.525cm" style:rel-width="100%" svg:height="7.14375cm" style:rel-height="scale"><draw:image xlink:href="Pictures/d94f4d41230d63c5effc179e8bfff351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6ae4eb01c2fb3e8075319f58c8730862.png" xlink:type="simple" xlink:show="embed" xlink:actuate="onLoad"/></draw:frame></text:p>
      <text:p text:style-name="Text_20_body">前回製作した、「簡易パルスカウンタ」からのデータを受信し、更に、その受信したデータをパソコンに送信し、
ハイパーターミナルで受信してみました。
<draw:frame draw:style-name="media" draw:name="7" text:anchor-type="as-char" draw:z-index="7" svg:width="9.3397916666667cm" style:rel-width="100%" svg:height="15.213541666667cm" style:rel-height="scale"><draw:image xlink:href="Pictures/1b7d94c47928f27fd00c8bb364c85296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5::59:46</meta:creation-date>
    <dc:creator>Generated</dc:creator>
    <dc:date>2026-09-14T15::59:46</dc:date>
    <dc:language>en-US</dc:language>
    <meta:editing-cycles>1</meta:editing-cycles>
    <meta:editing-duration>PT0S</meta:editing-duration>
    <dc:title>elechobby:picdic:pic16f88:156</dc:title>
  </office:meta>
</office:document-meta>
</file>