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98b5a792e8f62e37013bbcb908785d.png"/>
  <manifest:file-entry manifest:media-type="image/png" manifest:full-path="Pictures/3f98d9b7ddfda146a3b4e490885fced5.png"/>
  <manifest:file-entry manifest:media-type="image/png" manifest:full-path="Pictures/88ee84e8f055bbbfcf17f9fcaf8e503a.png"/>
  <manifest:file-entry manifest:media-type="image/png" manifest:full-path="Pictures/fc44380441e948f0b094a1a6c9af90b9.png"/>
  <manifest:file-entry manifest:media-type="image/png" manifest:full-path="Pictures/49b5f85b8e2eb22630060e8d84a8dd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0"/><text:bookmark-start text:name="__RefHeading___ステッピングモーター制御_1"/><text:bookmark-start text:name="ステッピングモーター制御"/>ステッピングモーター制御<text:bookmark-end text:name="__RefHeading___ステッピングモーター制御_1"/><text:bookmark-end text:name="ステッピングモーター制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多摩川精機製のステッピングモーター「TS3103N124」を秋月電子通商で購入いたしました。
早速、これをPICで制御してみました。
TS3103N124の規格は、以下のとおりです。</text:p>
      <text:list text:style-name="List_20_1" text:continue-numbering="false">
        <text:list-item>
          <text:p text:style-name="List_20_1_Content_First"> 2相ユニポーラ型</text:p>
        </text:list-item>
        <text:list-item>
          <text:p text:style-name="List_20_1_Content"> ステップ数200(1.8度)</text:p>
        </text:list-item>
        <text:list-item>
          <text:p text:style-name="List_20_1_Content"> 駆動電圧(12V)</text:p>
        </text:list-item>
        <text:list-item>
          <text:p text:style-name="List_20_1_Content"> コイル電流140mA</text:p>
        </text:list-item>
        <text:list-item>
          <text:p text:style-name="List_20_1_Content_Last"> コイル抵抗86Ω/相</text:p>
        </text:list-item>
      </text:list>
      <text:p text:style-name="Text_20_body">本来なら、12Vが必要なのですが、今回は、PICの電圧(+5V)をそのまま使っ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<draw:frame draw:style-name="media" draw:name="0" text:anchor-type="as-char" draw:z-index="0" svg:width="16.933333333333cm" svg:height="10.583333333333cm"><draw:image xlink:href="Pictures/9d98b5a792e8f62e37013bbcb908785d.png" xlink:type="simple" xlink:show="embed" xlink:actuate="onLoad"/></draw:frame>
今回は、正転と逆転を360°繰り返すだけのものです。
TS3103N124では、正転と逆転に対して各々200ﾊﾟﾙｽ加えるだけの単純なもので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3f98d9b7ddfda146a3b4e490885fced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<text:tab/>＜ステッピングモーター制御＞<text:line-break/> <text:line-break/><text:tab/>TS3103N124<text:line-break/> <text:line-break/><text:tab/>白： 電源（９～１５V）<text:line-break/><text:tab/>緑： X1：PORTB.F2<text:s text:c="2"/>0 1 1 0<text:line-break/><text:tab/>赤： Y1：PORTB.F4<text:s text:c="2"/>0 0 1 1<text:line-break/><text:tab/>黄： X2：PORTB.F5<text:s text:c="2"/>1 0 0 1<text:line-break/><text:tab/>青： Y2：PORTB.F3<text:s text:c="2"/>1 1 0 0<text:line-break/> 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PORTB.<text:span text:style-name="highlight_me1">F1</text:span> <text:span text:style-name="highlight_sy0">=</text:span> ~PORTB.<text:span text:style-name="highlight_me1">F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1<text:span text:style-name="highlight_sy0">,</text:span> cnt<text:span text:style-name="highlight_sy0">;</text:span><text:line-break/><text:tab/><text:span text:style-name="highlight_kw4">unsigned</text:span><text:tab/><text:span text:style-name="highlight_kw4">char</text:span><text:tab/>table<text:span text:style-name="highlight_br0">[</text:span><text:span text:style-name="highlight_br0">]</text:span> <text:span text:style-name="highlight_sy0">=</text:span> <text:span text:style-name="highlight_br0">{</text:span><text:line-break/><text:tab/><text:tab/><text:span text:style-name="highlight_nu6">0b00101000</text:span><text:span text:style-name="highlight_sy0">,</text:span><text:line-break/><text:tab/><text:tab/><text:span text:style-name="highlight_nu6">0b00001100</text:span><text:span text:style-name="highlight_sy0">,</text:span><text:line-break/><text:tab/><text:tab/><text:span text:style-name="highlight_nu6">0b00010100</text:span><text:span text:style-name="highlight_sy0">,</text:span><text:line-break/><text:tab/><text:tab/><text:span text:style-name="highlight_nu6">0b00110000</text:span><text:line-break/><text:tab/><text:span text:style-name="highlight_br0">}</text:span><text:span text:style-name="highlight_sy0">;</text:span><text:line-break/><text:tab/><text:span text:style-name="highlight_kw4">unsigned</text:span><text:tab/><text:span text:style-name="highlight_kw4">int</text:span><text:tab/>i<text:span text:style-name="highlight_sy0">,</text:span> j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tab/><text:tab/><text:tab/><text:span text:style-name="highlight_co1">// コンパレータは使用しない。 </text:span><text:line-break/><text:tab/>ANSEL <text:span text:style-name="highlight_sy0">=</text:span> <text:span text:style-name="highlight_nu6">0b00000010</text:span><text:span text:style-name="highlight_sy0">;</text:span><text:tab/><text:tab/><text:tab/><text:span text:style-name="highlight_co1">// AN1を使用する。 </text:span><text:line-break/><text:tab/>TRISA <text:span text:style-name="highlight_sy0">=</text:span> <text:span text:style-name="highlight_nu6">0b11111111</text:span><text:span text:style-name="highlight_sy0">;</text:span><text:tab/><text:tab/><text:tab/><text:span text:style-name="highlight_co1">// ポートAを設定する。 </text:span><text:line-break/><text:tab/>TRISB <text:span text:style-name="highlight_sy0">=</text:span> <text:span text:style-name="highlight_nu6">0b00000001</text:span><text:span text:style-name="highlight_sy0">;</text:span><text:tab/><text:tab/><text:tab/><text:span text:style-name="highlight_co1">// ポートBを設定する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ッロクを8Mhzに設定する。 </text:span><text:line-break/><text:tab/>OPTION_REG <text:span text:style-name="highlight_sy0">=</text:span> <text:span text:style-name="highlight_nu6">0b00000111</text:span><text:span text:style-name="highlight_sy0">;</text:span><text:tab/><text:span text:style-name="highlight_co1">// ポートBをプルアップする。Timer0のプリスケーラは1/256に設定する。</text:span><text:line-break/><text:tab/>T1CON <text:span text:style-name="highlight_sy0">=</text:span> <text:span text:style-name="highlight_nu6">0b00110001</text:span><text:span text:style-name="highlight_sy0">;</text:span><text:tab/><text:tab/><text:tab/><text:span text:style-name="highlight_co1">// Timer1のプリスケーラは1/8に設定する。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tab/><text:tab/><text:span text:style-name="highlight_co1">// INTピン（PORTB.F0）の立ち上がりエッジで割り込みをかける。 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tab/><text:tab/><text:tab/><text:tab/><text:span text:style-name="highlight_co1">// 割り込みを無効に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tab/><text:tab/><text:span text:style-name="highlight_co1">// Peripheral Interrupt Enable</text:span><text:line-break/><text:tab/>INTCON.<text:span text:style-name="highlight_me1">TMR0IE</text:span> <text:span text:style-name="highlight_sy0">=</text:span> <text:span text:style-name="highlight_nu0">1</text:span><text:span text:style-name="highlight_sy0">;</text:span><text:tab/><text:tab/><text:tab/><text:span text:style-name="highlight_co1">// TMR0 Overflow Interrupt Enable</text:span><text:line-break/><text:tab/>INTCON.<text:span text:style-name="highlight_me1">TMR0IF</text:span> <text:span text:style-name="highlight_sy0">=</text:span> <text:span text:style-name="highlight_nu0">0</text:span><text:span text:style-name="highlight_sy0">;</text:span><text:tab/><text:tab/><text:tab/><text:span text:style-name="highlight_co1">// TMR0 Overflow Interrupt Flag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tab/><text:tab/><text:tab/><text:span text:style-name="highlight_co1">// RB0/INT External Interrupt Enable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tab/><text:tab/><text:tab/><text:span text:style-name="highlight_co1">// TMR1 Overflow Interrupt Enable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tab/><text:tab/><text:tab/><text:span text:style-name="highlight_co1">// TMR1 Overflow Interrupt Flag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span text:style-name="highlight_co1">//<text:tab/>INTCON.GIE = 1;<text:tab/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50</text:span><text:span text:style-name="highlight_sy0">;</text:span> i<text:span text:style-name="highlight_sy0">++</text:span><text:span text:style-name="highlight_br0">)</text:span> <text:span text:style-name="highlight_br0">{</text:span><text:tab/><text:tab/><text:span text:style-name="highlight_co1">// 正転 </text:span><text:line-break/><text:tab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4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table<text:span text:style-name="highlight_br0">[</text:span>j<text:span text:style-name="highlight_br0">]</text:span>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50</text:span><text:span text:style-name="highlight_sy0">;</text:span> i<text:span text:style-name="highlight_sy0">++</text:span><text:span text:style-name="highlight_br0">)</text:span> <text:span text:style-name="highlight_br0">{</text:span><text:tab/><text:tab/><text:span text:style-name="highlight_co1">// 逆転</text:span><text:line-break/><text:tab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4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table<text:span text:style-name="highlight_br0">[</text:span><text:span text:style-name="highlight_nu0">3</text:span> <text:span text:style-name="highlight_sy0">-</text:span> j<text:span text:style-name="highlight_br0">]</text:span>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PICとFETと抵抗が少々のとても簡単な構成です。
<draw:frame draw:style-name="media" draw:name="2" text:anchor-type="as-char" draw:z-index="2" svg:width="13.229166666667cm" svg:height="9.921875cm"><draw:image xlink:href="Pictures/88ee84e8f055bbbfcf17f9fcaf8e503a.png" xlink:type="simple" xlink:show="embed" xlink:actuate="onLoad"/></draw:frame>
ステッピングモーターを接続してみました。
<draw:frame draw:style-name="media" draw:name="3" text:anchor-type="as-char" draw:z-index="3" svg:width="13.229166666667cm" svg:height="9.921875cm"><draw:image xlink:href="Pictures/fc44380441e948f0b094a1a6c9af90b9.png" xlink:type="simple" xlink:show="embed" xlink:actuate="onLoad"/></draw:frame>
ステッピングモーターの電源は、PICに供給している+5Vをそのまま使用しました。
赤色のミノムシクリップがステッピングモーターの電源です。本来は、ここに+12Vを加えます。
<draw:frame draw:style-name="media" draw:name="4" text:anchor-type="as-char" draw:z-index="4" svg:width="13.229166666667cm" svg:height="9.921875cm"><draw:image xlink:href="Pictures/49b5f85b8e2eb22630060e8d84a8dd68.png" xlink:type="simple" xlink:show="embed" xlink:actuate="onLoad"/></draw:frame>
これでも正常に動作するものですね。
将来的にはこれでバリコンやボリュームを廻すのも一興かなと考えております。
オートアンテナチューナとか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0:27</meta:creation-date>
    <dc:creator>Generated</dc:creator>
    <dc:date>2026-09-14T06::10:27</dc:date>
    <dc:language>en-US</dc:language>
    <meta:editing-cycles>1</meta:editing-cycles>
    <meta:editing-duration>PT0S</meta:editing-duration>
    <dc:title>elechobby:picdic:pic16f88:50</dc:title>
  </office:meta>
</office:document-meta>
</file>