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9de954aff916ec48aa8d33b279d16c.png"/>
  <manifest:file-entry manifest:media-type="image/png" manifest:full-path="Pictures/c2797a20e88df2fae0683335a3f49182.png"/>
  <manifest:file-entry manifest:media-type="image/png" manifest:full-path="Pictures/2f7571cde2f0dc461d59039e8e6ada7d.png"/>
  <manifest:file-entry manifest:media-type="image/png" manifest:full-path="Pictures/bd34645b2a5226602f97a464e13be362.png"/>
  <manifest:file-entry manifest:media-type="image/png" manifest:full-path="Pictures/a368e4769c35ab0ffcf78c273c67f1d1.png"/>
  <manifest:file-entry manifest:media-type="image/png" manifest:full-path="Pictures/df95b512fd9ec2d1f988632940a8266b.png"/>
  <manifest:file-entry manifest:media-type="image/png" manifest:full-path="Pictures/9781f51acfe82be55d55120713bb1b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4"/><text:bookmark-start text:name="__RefHeading___vuメータ_デジタル処理_アナログ表示_1"/><text:bookmark-start text:name="vuメータ_デジタル処理_アナログ表示"/>VUメータ(デジタル処理+アナログ表示)<text:bookmark-end text:name="__RefHeading___vuメータ_デジタル処理_アナログ表示_1"/><text:bookmark-end text:name="vuメータ_デジタル処理_アナログ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VUメーター(VU Meter)は、元々、音響機器に於いて音量感(volume unit)を指示するための測定器だそうです。
【開発当時の規定】
インピーダンス600Ωの回路において1khzの正弦派を加えて1mWの電力を消費したときに0VUとする。
VUメーターの指示範囲は-20から+3で単位はdBである。信号が発生してから針が既定値に達するまでの
時間は300msecである。
今回は、信号をPICでデジタル処理し、針式メータで表示させ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出来るだけハードウエアは単純にし、ソフトウエアで処理をしました。</text:p>
      <text:list text:style-name="List_20_1" text:continue-numbering="false">
        <text:list-item>
          <text:p text:style-name="List_20_1_Content_First"> 入力信号を、先ずはトランジスタで10倍に増幅します。</text:p>
        </text:list-item>
        <text:list-item>
          <text:p text:style-name="List_20_1_Content"> 次にダイオードを2個使って倍電圧整流します。</text:p>
        </text:list-item>
        <text:list-item>
          <text:p text:style-name="List_20_1_Content"> 整流された電圧をPICのA/D変換機能で取り込みます。</text:p>
        </text:list-item>
        <text:list-item>
          <text:p text:style-name="List_20_1_Content"> 1msec間隔で300回データを取り込んでその平均を求めます。</text:p>
        </text:list-item>
        <text:list-item>
          <text:p text:style-name="List_20_1_Content"> その結果を10ビットのD/A(ラダー方式)でアナログ電圧に変換します。</text:p>
        </text:list-item>
        <text:list-item>
          <text:p text:style-name="List_20_1_Content_Last"> この電圧をオペアンプのボルテージフォロアでインピーダンス変換し、針式メータを振らせ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4.552083333333cm"><draw:image xlink:href="Pictures/219de954aff916ec48aa8d33b279d16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Long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100</text:span><text:span text:style-name="highlight_sy0">;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PORTA.<text:span text:style-name="highlight_me1">F1</text:span> <text:span text:style-name="highlight_sy0">=</text:span> ~PORTA.<text:span text:style-name="highlight_me1">F1</text:span><text:span text:style-name="highlight_sy0">;</text:span><text:line-break/><text:tab/><text:tab/>adLong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tab/>adLong <text:span text:style-name="highlight_sy0">+=</text:span> ad<text:span text:style-name="highlight_sy0">;</text:span><text:line-break/><text:tab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Long <text:span text:style-name="highlight_sy0">/</text:span> <text:span text:style-name="highlight_nu0">300</text:span><text:span text:style-name="highlight_sy0">;</text:span><text:line-break/><text:tab/><text:tab/>PORTB <text:span text:style-name="highlight_sy0">=</text:span> ad<text:span text:style-name="highlight_sy0">;</text:span><text:line-break/><text:tab/><text:tab/>PORTA.<text:span text:style-name="highlight_me1">F6</text:span> <text:span text:style-name="highlight_sy0">=</text:span> <text:span text:style-name="highlight_br0">(</text:span>ad <text:span text:style-name="highlight_sy0">&amp;</text:span> <text:span text:style-name="highlight_nu6">0b0100000000</text:span><text:span text:style-name="highlight_br0">)</text:span> <text:span text:style-name="highlight_sy0">==</text:span> <text:span text:style-name="highlight_nu0">1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tab/>PORTA.<text:span text:style-name="highlight_me1">F7</text:span> <text:span text:style-name="highlight_sy0">=</text:span> <text:span text:style-name="highlight_br0">(</text:span>ad <text:span text:style-name="highlight_sy0">&amp;</text:span> <text:span text:style-name="highlight_nu6">0b1000000000</text:span><text:span text:style-name="highlight_br0">)</text:span> <text:span text:style-name="highlight_sy0">==</text:span> <text:span text:style-name="highlight_nu0">1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入力にはCDプレイヤーを接続しました。
<draw:frame draw:style-name="media" draw:name="1" text:anchor-type="as-char" draw:z-index="1" svg:width="13.229166666667cm" svg:height="9.921875cm"><draw:image xlink:href="Pictures/c2797a20e88df2fae0683335a3f49182.png" xlink:type="simple" xlink:show="embed" xlink:actuate="onLoad"/></draw:frame>
どこかのメーカのパワーアンプから外したメータを接続してみました。
<draw:frame draw:style-name="media" draw:name="2" text:anchor-type="as-char" draw:z-index="2" svg:width="13.229166666667cm" svg:height="9.921875cm"><draw:image xlink:href="Pictures/2f7571cde2f0dc461d59039e8e6ada7d.png" xlink:type="simple" xlink:show="embed" xlink:actuate="onLoad"/></draw:frame>
<draw:frame draw:style-name="media" draw:name="3" text:anchor-type="as-char" draw:z-index="3" svg:width="13.229166666667cm" svg:height="9.921875cm"><draw:image xlink:href="Pictures/bd34645b2a5226602f97a464e13be362.png" xlink:type="simple" xlink:show="embed" xlink:actuate="onLoad"/></draw:frame>
トランジスタのアンプ部と倍電圧整流部です。
<draw:frame draw:style-name="media" draw:name="4" text:anchor-type="as-char" draw:z-index="4" svg:width="13.229166666667cm" svg:height="9.921875cm"><draw:image xlink:href="Pictures/a368e4769c35ab0ffcf78c273c67f1d1.png" xlink:type="simple" xlink:show="embed" xlink:actuate="onLoad"/></draw:frame>
PICとD/A変換の接続部分です。
<draw:frame draw:style-name="media" draw:name="5" text:anchor-type="as-char" draw:z-index="5" svg:width="13.229166666667cm" svg:height="9.921875cm"><draw:image xlink:href="Pictures/df95b512fd9ec2d1f988632940a8266b.png" xlink:type="simple" xlink:show="embed" xlink:actuate="onLoad"/></draw:frame>
ブレッドボードで使えるようにD/A変換部をユニット化しました。
<draw:frame draw:style-name="media" draw:name="6" text:anchor-type="as-char" draw:z-index="6" svg:width="13.229166666667cm" svg:height="9.921875cm"><draw:image xlink:href="Pictures/9781f51acfe82be55d55120713bb1b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6:35</meta:creation-date>
    <dc:creator>Generated</dc:creator>
    <dc:date>2026-09-14T07::16:35</dc:date>
    <dc:language>en-US</dc:language>
    <meta:editing-cycles>1</meta:editing-cycles>
    <meta:editing-duration>PT0S</meta:editing-duration>
    <dc:title>elechobby:picdic:pic16f88:54</dc:title>
  </office:meta>
</office:document-meta>
</file>