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285b694858ec3914673f67ab1250ae.png"/>
  <manifest:file-entry manifest:media-type="image/png" manifest:full-path="Pictures/aa99f0d2bb7b19e8f405d9c8c76195c3.png"/>
  <manifest:file-entry manifest:media-type="image/png" manifest:full-path="Pictures/b0c81e229102e25b63e0801763a41568.png"/>
  <manifest:file-entry manifest:media-type="image/png" manifest:full-path="Pictures/b565bd0f31dfa43ce4b78c79ff235b03.png"/>
  <manifest:file-entry manifest:media-type="image/png" manifest:full-path="Pictures/23b3f047b6066cc6686dcb464f448ee5.png"/>
  <manifest:file-entry manifest:media-type="image/png" manifest:full-path="Pictures/67f2a2c8240e93df448a9f92e1966453.png"/>
  <manifest:file-entry manifest:media-type="image/png" manifest:full-path="Pictures/46f64f96490e09e9a2dadac1806710e4.png"/>
  <manifest:file-entry manifest:media-type="image/png" manifest:full-path="Pictures/f8b8df165ac3033c8d866aa51beb94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8"/><text:bookmark-start text:name="__RefHeading___周波数表示ユニット2_プログラム全面見直し_1"/><text:bookmark-start text:name="周波数表示ユニット2_プログラム全面見直し"/>周波数表示ユニット2(プログラム全面見直し)<text:bookmark-end text:name="__RefHeading___周波数表示ユニット2_プログラム全面見直し_1"/><text:bookmark-end text:name="周波数表示ユニット2_プログラム全面見直し"/></text:h>
      <text:h text:style-name="Heading_20_2" text:outline-level="2"><text:bookmark-start text:name="__RefHeading___概要_2"/><text:bookmark-start text:name="概要"/>概要<text:bookmark-end text:name="__RefHeading___概要_2"/><text:bookmark-end text:name="概要"/></text:h>
      <text:p text:style-name="Text_20_body">以前に作成しました、「周波数表示ユニット?U(真空管ラジオ用)」のプログラムを全面的に見直しました。
ハードウエアはそのままです。大きな変更点は、次の通りです。</text:p>
      <text:list text:style-name="Numbering_20_1" text:continue-numbering="false">
        <text:list-item>
          <text:p text:style-name="Numbering_20_1_Content_First"> 以前は、正確な0.1秒を得るために、PIC内臓のCCPモジュールとTIMER1モジュールを使いましたが、\<text:line-break/>今回は、シンプルにTIMER1モジュールのみで実現(関数化含む)しました。</text:p>
        </text:list-item>
        <text:list-item>
          <text:p text:style-name="Numbering_20_1_Content_Last"> コンパイル時にマクロを利用して機能を切り替えることが出来ます。(何れかを選択)<text:line-break/>#defineFC_TYPE_A※今回新規に追加した機能<text:line-break/>#defineFC_TYPE_B※以前の機能</text:p>
        </text:list-item>
      </text:list>
      <text:p text:style-name="Text_20_body">&lt;FC_TYPE_A&gt;
sw1:プリスケーラの切り替え</text:p>
      <text:list text:style-name="List_20_1" text:continue-numbering="false">
        <text:list-item>
          <text:p text:style-name="List_20_1_Content_First"> sw1=11/1 </text:p>
        </text:list-item>
        <text:list-item>
          <text:p text:style-name="List_20_1_Content_Last"> sw1=01/8 </text:p>
        </text:list-item>
      </text:list>
      <text:p text:style-name="Text_20_body">sw2:ゲートタイムの切り替え</text:p>
      <text:list text:style-name="List_20_1" text:continue-numbering="false">
        <text:list-item>
          <text:p text:style-name="List_20_1_Content_First"> sw2=11秒</text:p>
        </text:list-item>
        <text:list-item>
          <text:p text:style-name="List_20_1_Content_Last"> sw2=00.1秒</text:p>
        </text:list-item>
      </text:list>
      <text:p text:style-name="Text_20_body">&lt;FC_TYPE_B&gt;
sw1:-455kHzの有無切り替え</text:p>
      <text:list text:style-name="List_20_1" text:continue-numbering="false">
        <text:list-item>
          <text:p text:style-name="List_20_1_Content_First"> sw1=1-455Khz </text:p>
        </text:list-item>
        <text:list-item>
          <text:p text:style-name="List_20_1_Content_Last"> sw1=0-0Khz</text:p>
        </text:list-item>
      </text:list>
      <text:p text:style-name="Text_20_body">sw2:表示レンジの切り替え</text:p>
      <text:list text:style-name="List_20_1" text:continue-numbering="false">
        <text:list-item>
          <text:p text:style-name="List_20_1_Content_First"> sw2=1Hz表示</text:p>
        </text:list-item>
        <text:list-item>
          <text:p text:style-name="List_20_1_Content_Last"> sw2=0kHz表示</text:p>
        </text:list-item>
      </text:list>
      <text:h text:style-name="Heading_20_2" text:outline-level="2"><text:bookmark-start text:name="__RefHeading___ソースコード_3"/><text:bookmark-start text:name="ソースコード"/>ソースコード<text:bookmark-end text:name="__RefHeading___ソースコード_3"/><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周波数カウンター＞<text:line-break/> <text:line-break/>　★コンパイル時にマクロを利用して機能を切り替えることが出来ます。<text:line-break/> <text:line-break/>　＜FC_TYPE_A＞ <text:line-break/>　　　sw1:プリスケーラの切り替え <text:line-break/>　　　　　・sw1=1　1/1 <text:line-break/>　　　　　・sw1=0　1/8 <text:line-break/>　　　sw2:ゲートタイムの切り替え<text:line-break/>　　　　　・sw2=1　1秒<text:line-break/>　　　　　・sw2=0　0.1秒<text:line-break/> <text:line-break/>　＜FC_TYPE_B＞ <text:line-break/>　　　sw1:-455kHzの有無切り替え <text:line-break/>　　　　　・sw1=1　-455Khz <text:line-break/>　　　　　・sw1=0　-0Khz<text:line-break/>　　　sw2:表示レンジの切り替え<text:line-break/>　　　　　・sw2=1　Hz表示<text:line-break/>　　　　　・sw2=0　kHz表示<text:line-break/>*/</text:span><text:line-break/> <text:line-break/><text:span text:style-name="highlight_co1">//********************************************************************** </text:span><text:line-break/> <text:line-break/><text:span text:style-name="highlight_co2">#define<text:tab/>FC_TYPE_A</text:span><text:line-break/> <text:line-break/><text:span text:style-name="highlight_co2">#define<text:tab/>sw1<text:tab/>PORTB.F2</text:span><text:line-break/><text:span text:style-name="highlight_co2">#define<text:tab/>sw2<text:tab/>PORTB.F3</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co1">//</text:span><text:line-break/><text:tab/><text:tab/>TRISA.<text:span text:style-name="highlight_me1">F4</text:span> <text:span text:style-name="highlight_sy0">=</text:span> <text:span text:style-name="highlight_nu0">0</text:span><text:span text:style-name="highlight_sy0">;</text:span><text:tab/><text:tab/><text:tab/><text:span text:style-name="highlight_co1">// ゲートを閉める。 </text:span><text:line-break/><text:tab/><text:tab/>PORTA.<text:span text:style-name="highlight_me1">F4</text:span> <text:span text:style-name="highlight_sy0">=</text:span> <text:span text:style-name="highlight_nu0">0</text:span><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span text:style-name="highlight_br0">}</text:span><text:line-break/><text:span text:style-name="highlight_br0">}</text:span><text:line-break/> <text:line-break/><text:span text:style-name="highlight_co1">//********************************************************************** </text:span><text:line-break/> <text:line-break/><text:span text:style-name="highlight_kw4">unsigned</text:span><text:tab/><text:span text:style-name="highlight_kw4">long</text:span><text:tab/>FreqMeasurement100msec<text:span text:style-name="highlight_br0">(</text:span><text:span text:style-name="highlight_br0">)</text:span><text:line-break/><text:span text:style-name="highlight_br0">{</text:span><text:line-break/><text:tab/><text:span text:style-name="highlight_kw4">unsigned</text:span><text:tab/><text:span text:style-name="highlight_kw4">long</text:span><text:tab/>freq<text:span text:style-name="highlight_sy0">;</text:span><text:line-break/><text:tab/><text:span text:style-name="highlight_co1">//</text:span><text:line-break/><text:tab/>TRISA.<text:span text:style-name="highlight_me1">F4</text:span> <text:span text:style-name="highlight_sy0">=</text:span> <text:span text:style-name="highlight_nu0">0</text:span><text:span text:style-name="highlight_sy0">;</text:span><text:tab/><text:tab/><text:span text:style-name="highlight_co1">//ゲートを閉める。</text:span><text:line-break/><text:tab/>PORTA.<text:span text:style-name="highlight_me1">F4</text:span> <text:span text:style-name="highlight_sy0">=</text:span> <text:span text:style-name="highlight_nu0">0</text:span><text:span text:style-name="highlight_sy0">;</text:span><text:line-break/><text:tab/><text:span text:style-name="highlight_co1">// TIMER0の設定</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text:span text:style-name="highlight_co1">// TIMER1の設定</text:span><text:line-break/><text:tab/>TMR1L <text:span text:style-name="highlight_sy0">=</text:span> <text:span text:style-name="highlight_nu12">0xB0</text:span><text:span text:style-name="highlight_sy0">;</text:span><text:line-break/><text:tab/>TMR1H <text:span text:style-name="highlight_sy0">=</text:span> <text:span text:style-name="highlight_nu12">0x3C</text:span><text:span text:style-name="highlight_sy0">;</text:span><text:line-break/><text:tab/><text:span text:style-name="highlight_co1">//</text:span><text:line-break/><text:tab/>freq <text:span text:style-name="highlight_sy0">=</text:span> <text:span text:style-name="highlight_nu0">0</text:span><text:span text:style-name="highlight_sy0">;</text:span><text:line-break/><text:tab/><text:span text:style-name="highlight_co1">// 割り込みを許可する。 </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 開始 </text:span><text:line-break/><text:tab/>T1CON.<text:span text:style-name="highlight_me1">TMR1ON</text:span> <text:span text:style-name="highlight_sy0">=</text:span> <text:span text:style-name="highlight_nu0">1</text:span><text:span text:style-name="highlight_sy0">;</text:span><text:line-break/><text:tab/><text:span text:style-name="highlight_co1">//</text:span><text:line-break/><text:tab/>Delay_Cyc<text:span text:style-name="highlight_br0">(</text:span><text:span text:style-name="highlight_nu0">2</text:span><text:span text:style-name="highlight_br0">)</text:span><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text:span text:style-name="highlight_co1">//</text:span><text:line-break/><text:tab/>TRISA.<text:span text:style-name="highlight_me1">F4</text:span> <text:span text:style-name="highlight_sy0">=</text:span> <text:span text:style-name="highlight_nu0">1</text:span><text:span text:style-name="highlight_sy0">;</text:span><text:tab/><text:tab/><text:span text:style-name="highlight_co1">//ゲートを開ける。</text:span><text:line-break/><text:tab/><text:span text:style-name="highlight_co1">// 測定 </text:span><text:line-break/><text:tab/><text:span text:style-name="highlight_kw1">while</text:span> <text:span text:style-name="highlight_br0">(</text:span>T1CON.<text:span text:style-name="highlight_me1">TMR1ON</text:span>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INTCON.<text:span text:style-name="highlight_me1">T0IF</text:span> <text:span text:style-name="highlight_sy0">=</text:span> <text:span text:style-name="highlight_nu0">0</text:span><text:span text:style-name="highlight_sy0">;</text:span><text:line-break/><text:tab/><text:tab/><text:tab/>freq<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freq<text:span text:style-name="highlight_sy0">++;</text:span><text:line-break/><text:tab/><text:span text:style-name="highlight_br0">}</text:span><text:line-break/><text:tab/>freq <text:span text:style-name="highlight_sy0">*=</text:span> <text:span text:style-name="highlight_nu0">256</text:span><text:span text:style-name="highlight_sy0">;</text:span><text:line-break/><text:tab/>freq <text:span text:style-name="highlight_sy0">+=</text:span> TMR0<text:span text:style-name="highlight_sy0">;</text:span><text:line-break/><text:tab/><text:span text:style-name="highlight_kw1">return</text:span> <text:span text:style-name="highlight_br0">(</text:span>freq<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 temp<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12</text:span><text:span text:style-name="highlight_br0">]</text:span><text:span text:style-name="highlight_sy0">;</text:span><text:line-break/><text:tab/><text:span text:style-name="highlight_kw4">static</text:span><text:tab/><text:span text:style-name="highlight_kw4">unsigned</text:span><text:tab/><text:span text:style-name="highlight_kw4">short</text:span><text:tab/>cnt<text:span text:style-name="highlight_sy0">,</text:span> prescaler<text:span text:style-name="highlight_sy0">,</text:span> gateTime<text:span text:style-name="highlight_sy0">;</text:span><text:line-break/><text:tab/><text:span text:style-name="highlight_co1">// アナログの設定</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1100</text:span><text:span text:style-name="highlight_sy0">;</text:span><text:line-break/><text:tab/>OPTION_REG.<text:span text:style-name="highlight_me1">F7</text:span> <text:span text:style-name="highlight_sy0">=</text:span> <text:span text:style-name="highlight_nu0">0</text:span><text:span text:style-name="highlight_sy0">;</text:span><text:tab/><text:span text:style-name="highlight_co1">// PORTBをプルアップ設定する。 </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span text:style-name="highlight_co2">#ifdef<text:tab/>FC_TYPE_A</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span text:style-name="highlight_co2">#endif</text:span><text:line-break/><text:span text:style-name="highlight_co2">#ifdef<text:tab/>FC_TYPE_B</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span text:style-name="highlight_co2">#endif</text:span><text:line-break/><text:tab/><text:span text:style-name="highlight_co1">// TIMER1の設定</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text:span><text:line-break/><text:span text:style-name="highlight_co2">#ifdef<text:tab/>FC_TYPE_A</text:span><text:line-break/><text:tab/>prescaler <text:span text:style-name="highlight_sy0">=</text:span> <text:span text:style-name="highlight_nu0">1</text:span><text:span text:style-name="highlight_sy0">;</text:span><text:line-break/><text:tab/>gateTime <text:span text:style-name="highlight_sy0">=</text:span> <text:span text:style-name="highlight_nu0">10</text:span><text:span text:style-name="highlight_sy0">;</text:span><text:line-break/><text:span text:style-name="highlight_co2">#endif</text:span><text:line-break/><text:span text:style-name="highlight_co2">#ifdef<text:tab/>FC_TYPE_B</text:span><text:line-break/><text:tab/>prescaler <text:span text:style-name="highlight_sy0">=</text:span> <text:span text:style-name="highlight_nu0">8</text:span><text:span text:style-name="highlight_sy0">;</text:span><text:line-break/><text:tab/>gateTime <text:span text:style-name="highlight_sy0">=</text:span> <text:span text:style-name="highlight_nu0">1</text:span><text:span text:style-name="highlight_sy0">;</text:span><text:line-break/><text:span text:style-name="highlight_co2">#endif</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FreqCounterEx R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freq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gateTime<text:span text:style-name="highlight_sy0">;</text:span> cnt<text:span text:style-name="highlight_sy0">++</text:span><text:span text:style-name="highlight_br0">)</text:span> <text:span text:style-name="highlight_br0">{</text:span><text:line-break/><text:tab/><text:tab/><text:tab/>freq <text:span text:style-name="highlight_sy0">+=</text:span> FreqMeasurement100msec<text:span text:style-name="highlight_br0">(</text:span><text:span text:style-name="highlight_br0">)</text:span><text:span text:style-name="highlight_sy0">;</text:span><text:line-break/><text:tab/><text:tab/><text:span text:style-name="highlight_br0">}</text:span><text:line-break/><text:tab/><text:tab/><text:span text:style-name="highlight_co1">// 補正 </text:span><text:line-break/><text:tab/><text:tab/>freq <text:span text:style-name="highlight_sy0">=</text:span> freq <text:span text:style-name="highlight_sy0">*</text:span> prescaler<text:span text:style-name="highlight_sy0">;</text:span><text:line-break/><text:tab/><text:tab/>freq <text:span text:style-name="highlight_sy0">=</text:span> freq <text:span text:style-name="highlight_sy0">*</text:span> <text:span text:style-name="highlight_br0">(</text:span><text:span text:style-name="highlight_nu0">10</text:span> <text:span text:style-name="highlight_sy0">/</text:span> gateTime<text:span text:style-name="highlight_br0">)</text:span><text:span text:style-name="highlight_sy0">;</text:span><text:line-break/><text:span text:style-name="highlight_co2">#ifdef<text:tab/>FC_TYPE_B</text:span><text:line-break/><text:tab/><text:tab/><text:span text:style-name="highlight_co1">// －４５５ｋHzの有無 </text:span><text:line-break/><text:tab/><text:tab/><text:span text:style-name="highlight_kw1">if</text:span> <text:span text:style-name="highlight_br0">(</text:span>sw1 <text:span text:style-name="highlight_sy0">==</text:span> <text:span text:style-name="highlight_nu0">1</text:span><text:span text:style-name="highlight_br0">)</text:span> <text:span text:style-name="highlight_br0">{</text:span><text:line-break/><text:tab/><text:tab/><text:tab/>freq <text:span text:style-name="highlight_sy0">-=</text:span> <text:span text:style-name="highlight_nu0">4550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455kHz][0.1s]"</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9"/>[0.1s]"</text:span><text:span text:style-name="highlight_br0">)</text:span><text:span text:style-name="highlight_sy0">;</text:span><text:line-break/><text:tab/><text:tab/><text:span text:style-name="highlight_br0">}</text:span><text:line-break/><text:tab/><text:tab/><text:span text:style-name="highlight_co1">// 表示レンジの切り替え </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LongToStr<text:span text:style-name="highlight_br0">(</text:span>freq<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Hz [1/8]"</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mp <text:span text:style-name="highlight_sy0">=</text:span> freq <text:span text:style-name="highlight_sy0">/</text:span> <text:span text:style-name="highlight_nu0">1000</text:span><text:span text:style-name="highlight_sy0">;</text:span><text:line-break/><text:tab/><text:tab/><text:tab/><text:span text:style-name="highlight_kw1">if</text:span> <text:span text:style-name="highlight_br0">(</text:span><text:span text:style-name="highlight_br0">(</text:span>freq <text:span text:style-name="highlight_sy0">-</text:span> <text:span text:style-name="highlight_br0">(</text:span>temp <text:span text:style-name="highlight_sy0">*</text:span> <text:span text:style-name="highlight_nu0">1000</text:span><text:span text:style-name="highlight_br0">)</text:span><text:span text:style-name="highlight_br0">)</text:span> <text:span text:style-name="highlight_sy0">&gt;</text:span> <text:span text:style-name="highlight_nu0">500</text:span><text:span text:style-name="highlight_br0">)</text:span> <text:span text:style-name="highlight_br0">{</text:span><text:line-break/><text:tab/><text:tab/><text:tab/><text:tab/>temp<text:span text:style-name="highlight_sy0">++;</text:span><text:line-break/><text:tab/><text:tab/><text:tab/><text:span text:style-name="highlight_br0">}</text:span><text:line-break/><text:tab/><text:tab/><text:tab/>LongToStr<text:span text:style-name="highlight_br0">(</text:span>temp<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kHz[1/8]"</text:span><text:span text:style-name="highlight_br0">)</text:span><text:span text:style-name="highlight_sy0">;</text:span><text:line-break/><text:tab/><text:tab/><text:span text:style-name="highlight_br0">}</text:span><text:line-break/><text:span text:style-name="highlight_co2">#endif</text:span><text:line-break/><text:span text:style-name="highlight_co2">#ifdef<text:tab/>FC_TYPE_A</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Hz"</text:span><text:span text:style-name="highlight_br0">)</text:span><text:span text:style-name="highlight_sy0">;</text:span><text:line-break/><text:tab/><text:tab/><text:span text:style-name="highlight_co1">// プリスケーラの切り替え</text:span><text:line-break/><text:tab/><text:tab/><text:span text:style-name="highlight_kw1">if</text:span> <text:span text:style-name="highlight_br0">(</text:span>sw1 <text:span text:style-name="highlight_sy0">==</text:span> <text:span text:style-name="highlight_nu0">1</text:span><text:span text:style-name="highlight_br0">)</text:span> <text:span text:style-name="highlight_br0">{</text:span><text:line-break/><text:tab/><text:tab/><text:tab/>OPTION_REG.<text:span text:style-name="highlight_me1">PSA</text:span><text:s text:c="2"/><text:span text:style-name="highlight_sy0">=</text:span> <text:span text:style-name="highlight_nu0">1</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0</text:span><text:span text:style-name="highlight_sy0">;</text:span><text:line-break/><text:tab/><text:tab/><text:tab/>prescaler <text:span text:style-name="highlight_sy0">=</text:span> <text:span text:style-name="highlight_nu0">1</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1/1]"</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OPTION_REG.<text:span text:style-name="highlight_me1">PSA</text:span><text:s text:c="2"/><text:span text:style-name="highlight_sy0">=</text:span> <text:span text:style-name="highlight_nu0">0</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1</text:span><text:span text:style-name="highlight_sy0">;</text:span><text:line-break/><text:tab/><text:tab/><text:tab/>prescaler <text:span text:style-name="highlight_sy0">=</text:span> <text:span text:style-name="highlight_nu0">8</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1/8]"</text:span><text:span text:style-name="highlight_br0">)</text:span><text:span text:style-name="highlight_sy0">;</text:span><text:line-break/><text:tab/><text:tab/><text:span text:style-name="highlight_br0">}</text:span><text:line-break/><text:tab/><text:tab/><text:span text:style-name="highlight_co1">// ゲートタイムの切り替え</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gateTime <text:span text:style-name="highlight_sy0">=</text:span> <text:span text:style-name="highlight_nu0">10</text:span><text:span text:style-name="highlight_sy0">;</text:span><text:line-break/><text:tab/><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1sec]<text:s text:c="3"/>"</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gateTime <text:span text:style-name="highlight_sy0">=</text:span> <text:span text:style-name="highlight_nu0">1</text:span><text:span text:style-name="highlight_sy0">;</text:span><text:line-break/><text:tab/><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100msec]"</text:span><text:span text:style-name="highlight_br0">)</text:span><text:span text:style-name="highlight_sy0">;</text:span><text:line-break/><text:tab/><text:tab/><text:span text:style-name="highlight_br0">}</text:span><text:line-break/><text:span text:style-name="highlight_co2">#endif</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4"/><text:bookmark-start text:name="動作確認"/>動作確認<text:bookmark-end text:name="__RefHeading___動作確認_4"/><text:bookmark-end text:name="動作確認"/></text:h>
      <text:p text:style-name="Text_20_body">&lt;FC_TYPE_A&gt;プリスケーラ(1/1)、ゲートタイム(1秒)※これで1Hz単位での表示が可能となります。
<draw:frame draw:style-name="media" draw:name="0" text:anchor-type="as-char" draw:z-index="0" svg:width="13.229166666667cm" svg:height="9.921875cm"><draw:image xlink:href="Pictures/1f285b694858ec3914673f67ab1250ae.png" xlink:type="simple" xlink:show="embed" xlink:actuate="onLoad"/></draw:frame></text:p>
      <text:p text:style-name="Text_20_body">&lt;FC_TYPE_A&gt;プリスケーラ(1/8)、ゲートタイム(1秒)※精度8Hz
<draw:frame draw:style-name="media" draw:name="1" text:anchor-type="as-char" draw:z-index="1" svg:width="13.229166666667cm" svg:height="9.921875cm"><draw:image xlink:href="Pictures/aa99f0d2bb7b19e8f405d9c8c76195c3.png" xlink:type="simple" xlink:show="embed" xlink:actuate="onLoad"/></draw:frame></text:p>
      <text:p text:style-name="Text_20_body">&lt;FC_TYPE_A&gt;プリスケーラ(1/1)、ゲートタイム(0.1秒)※精度10Hz
<draw:frame draw:style-name="media" draw:name="2" text:anchor-type="as-char" draw:z-index="2" svg:width="13.229166666667cm" svg:height="9.921875cm"><draw:image xlink:href="Pictures/b0c81e229102e25b63e0801763a41568.png" xlink:type="simple" xlink:show="embed" xlink:actuate="onLoad"/></draw:frame></text:p>
      <text:p text:style-name="Text_20_body">&lt;FC_TYPE_A&gt;プリスケーラ(1/8)、ゲートタイム(0.1秒)※精度80Hz
<draw:frame draw:style-name="media" draw:name="3" text:anchor-type="as-char" draw:z-index="3" svg:width="13.229166666667cm" svg:height="9.921875cm"><draw:image xlink:href="Pictures/b565bd0f31dfa43ce4b78c79ff235b03.png" xlink:type="simple" xlink:show="embed" xlink:actuate="onLoad"/></draw:frame></text:p>
      <text:p text:style-name="Text_20_body">&lt;FC_TYPE_B&gt;プリスケーラ(1/8)、ゲートタイム(0.1秒)、-455kHz、Hz表示※精度80Hz
<draw:frame draw:style-name="media" draw:name="4" text:anchor-type="as-char" draw:z-index="4" svg:width="13.229166666667cm" svg:height="9.921875cm"><draw:image xlink:href="Pictures/23b3f047b6066cc6686dcb464f448ee5.png" xlink:type="simple" xlink:show="embed" xlink:actuate="onLoad"/></draw:frame></text:p>
      <text:p text:style-name="Text_20_body">&lt;FC_TYPE_B&gt;プリスケーラ(1/8)、ゲートタイム(0.1秒)、-455kHz、kHz表示※精度80Hz
<draw:frame draw:style-name="media" draw:name="5" text:anchor-type="as-char" draw:z-index="5" svg:width="13.229166666667cm" svg:height="9.921875cm"><draw:image xlink:href="Pictures/67f2a2c8240e93df448a9f92e1966453.png" xlink:type="simple" xlink:show="embed" xlink:actuate="onLoad"/></draw:frame></text:p>
      <text:p text:style-name="Text_20_body">&lt;FC_TYPE_B&gt;プリスケーラ(1/8)、ゲートタイム(0.1秒)、Hz表示※精度80Hz
<draw:frame draw:style-name="media" draw:name="6" text:anchor-type="as-char" draw:z-index="6" svg:width="13.229166666667cm" svg:height="9.921875cm"><draw:image xlink:href="Pictures/46f64f96490e09e9a2dadac1806710e4.png" xlink:type="simple" xlink:show="embed" xlink:actuate="onLoad"/></draw:frame></text:p>
      <text:p text:style-name="Text_20_body">&lt;FC_TYPE_B&gt;プリスケーラ(1/8)、ゲートタイム(0.1秒)、kHz表示※精度80Hz
<draw:frame draw:style-name="media" draw:name="7" text:anchor-type="as-char" draw:z-index="7" svg:width="13.229166666667cm" svg:height="9.921875cm"><draw:image xlink:href="Pictures/f8b8df165ac3033c8d866aa51beb9472.png" xlink:type="simple" xlink:show="embed" xlink:actuate="onLoad"/></draw:frame></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4::47:07</meta:creation-date>
    <dc:creator>Generated</dc:creator>
    <dc:date>2026-09-14T14::47:07</dc:date>
    <dc:language>en-US</dc:language>
    <meta:editing-cycles>1</meta:editing-cycles>
    <meta:editing-duration>PT0S</meta:editing-duration>
    <dc:title>elechobby:picdic:pic16f88:58</dc:title>
  </office:meta>
</office:document-meta>
</file>