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2770c6597cfc6dd0ebd50204890540.png"/>
  <manifest:file-entry manifest:media-type="image/png" manifest:full-path="Pictures/ddccf61bcc88edbb0f86ca67d8be9df0.png"/>
  <manifest:file-entry manifest:media-type="image/png" manifest:full-path="Pictures/ab9ef172b8d51cf30078bd574e43e0d4.png"/>
  <manifest:file-entry manifest:media-type="image/png" manifest:full-path="Pictures/f02e1ddb5d8a33c8451947c8f741977e.png"/>
  <manifest:file-entry manifest:media-type="image/png" manifest:full-path="Pictures/07e9b49acd5b839a643fac5510d327db.png"/>
  <manifest:file-entry manifest:media-type="image/png" manifest:full-path="Pictures/2bcae52d8005b0ddc36f8435aa51cffe.png"/>
  <manifest:file-entry manifest:media-type="image/png" manifest:full-path="Pictures/b59b2a3619b06daaa5958c9c3d797198.png"/>
  <manifest:file-entry manifest:media-type="image/png" manifest:full-path="Pictures/51e737bfac4c56db263fe902923e6f56.png"/>
  <manifest:file-entry manifest:media-type="image/png" manifest:full-path="Pictures/64ba7ec33dc2e9e8f6daacd7f0710b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3"/><text:bookmark-start text:name="__RefHeading___簡易歪率計アダプタ_1"/><text:bookmark-start text:name="簡易歪率計アダプタ"/>簡易歪率計アダプタ<text:bookmark-end text:name="__RefHeading___簡易歪率計アダプタ_1"/><text:bookmark-end text:name="簡易歪率計アダプタ"/></text:h>
      <text:h text:style-name="Heading_20_2" text:outline-level="2"><text:bookmark-start text:name="__RefHeading___概要_2"/><text:bookmark-start text:name="概要"/>概要<text:bookmark-end text:name="__RefHeading___概要_2"/><text:bookmark-end text:name="概要"/></text:h>
      <text:p text:style-name="Text_20_body">オシロスコープや発信器は、メーカー製品を持っているのですが、歪率計は持っていません。
そこで今回は簡易的に歪率を測定するアダプタ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増幅器の歪には、</text:p>
      <text:list text:style-name="List_20_1" text:continue-numbering="false">
        <text:list-item>
          <text:p text:style-name="List_20_1_Content_First"> 周波数歪(frequency distortion)</text:p>
        </text:list-item>
        <text:list-item>
          <text:p text:style-name="List_20_1_Content"> 位相歪(phase distortion)</text:p>
        </text:list-item>
        <text:list-item>
          <text:p text:style-name="List_20_1_Content_Last"> 非直線歪(nonlinear distortion)</text:p>
        </text:list-item>
      </text:list>
      <text:p text:style-name="Text_20_body">の3種類がありますが、今回は非直線歪を簡易的に測定します。</text:p>
      <text:p text:style-name="Text_20_body">歪率計の基本的な構成は、下図のようになっています。
<draw:frame draw:style-name="media" draw:name="0" text:anchor-type="as-char" draw:z-index="0" svg:width="13.229166666667cm" svg:height="8.2682291666667cm"><draw:image xlink:href="Pictures/392770c6597cfc6dd0ebd50204890540.png" xlink:type="simple" xlink:show="embed" xlink:actuate="onLoad"/></draw:frame></text:p>
      <text:p text:style-name="Text_20_body">今回は簡易的に済ませるために、発振器部分は作成せずに、手持ちのメーカー製の発信器を使いました。
従って、実際に作成した部分はノッチフィルタ(ツインT型)とPICによるACミリボルト計です。
精度は、信号源電圧が1Vの時に、≒0.24%になります。</text:p>
      <text:list text:style-name="List_20_1" text:continue-numbering="false">
        <text:list-item>
          <text:p text:style-name="List_20_1_Content_First"> A/D変換のVref=2.5V</text:p>
        </text:list-item>
        <text:list-item>
          <text:p text:style-name="List_20_1_Content"> A/D変換の分解能力=1024</text:p>
        </text:list-item>
        <text:list-item>
          <text:p text:style-name="List_20_1_Content_Last"> 0.24%≒((2.5V÷1024)÷1V)×10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ノッチフィルタ部分の抵抗とコンデンサを替えることにより、ノッチ周波数を変更できます。
詳しくは、ノッチフィルタ(NotchFilter)を参照してください。
<draw:frame draw:style-name="media" draw:name="1" text:anchor-type="as-char" draw:z-index="1" svg:width="13.229166666667cm" svg:height="9.3017578125cm"><draw:image xlink:href="Pictures/ddccf61bcc88edbb0f86ca67d8be9df0.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 <text:line-break/><text:tab/><text:tab/>＜歪率計＞ <text:line-break/>*/</text:span>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2<text:span text:style-name="highlight_sy0">,</text:span> ad3<text:span text:style-name="highlight_sy0">;</text:span><text:line-break/><text:tab/><text:span text:style-name="highlight_kw4">unsigned</text:span><text:tab/><text:span text:style-name="highlight_kw4">long</text:span><text:tab/>ad2l<text:span text:style-name="highlight_sy0">,</text:span> ad3l<text:span text:style-name="highlight_sy0">,</text:span> tmp<text:span text:style-name="highlight_sy0">;</text:span><text:line-break/><text:tab/><text:span text:style-name="highlight_kw4">double</text:span><text:tab/><text:tab/><text:tab/><text:tab/><text:tab/>ad2d<text:span text:style-name="highlight_sy0">,</text:span> ad3d<text:span text:style-name="highlight_sy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 le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1100</text:span><text:span text:style-name="highlight_sy0">;</text:span><text:tab/><text:tab/><text:span text:style-name="highlight_co1">// AD2,3を使用する。 </text:span><text:line-break/><text:tab/>TRISA<text:s text:c="2"/><text:span text:style-name="highlight_sy0">=</text:span> <text:span text:style-name="highlight_nu6">0b00111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line-break/><text:tab/>ADCON1.<text:span text:style-name="highlight_me1">VCFG0</text:span> <text:span text:style-name="highlight_sy0">=</text:span> <text:span text:style-name="highlight_nu0">0</text:span><text:span text:style-name="highlight_sy0">;</text:span><text:line-break/><text:tab/>ADCON1.<text:span text:style-name="highlight_me1">VCFG1</text:span> <text:span text:style-name="highlight_sy0">=</text:span> <text:span text:style-name="highlight_nu0">1</text:span><text:span text:style-name="highlight_sy0">;</text:span><text:line-break/><text:tab/><text:span text:style-name="highlight_co1">//</text:span><text:line-break/><text:tab/>Lcd_Custom_Config<text:span text:style-name="highlight_br0">(</text:span><text:span text:style-name="highlight_sy0">&amp;</text:span>PORTA<text:span text:style-name="highlight_sy0">,</text:span> <text:span text:style-name="highlight_nu0">1</text:span><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sy0">,</text:span> <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span text:style-name="highlight_co1">//<text:tab/>Lcd_Custom_Out(1, 1, "DistortionAnalyz");</text:span><text:line-break/><text:span text:style-name="highlight_co1">//<text:tab/>Lcd_Custom_Out(2, 1, "<text:s text:c="3"/>JF3SFB 2008.1");</text:span><text:line-break/><text:tab/>Delay_ms<text:span text:style-name="highlight_br0">(</text:span><text:span text:style-name="highlight_nu0">1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10000</text:span><text:span text:style-name="highlight_br0">)</text:span><text:span text:style-name="highlight_sy0">;</text:span><text:tab/><text:span text:style-name="highlight_co1">// 1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ORTB.<text:span text:style-name="highlight_me1">F3</text:span> <text:span text:style-name="highlight_sy0">==</text:span> <text:span text:style-name="highlight_nu0">0</text:span><text:span text:style-name="highlight_br0">)</text:span> <text:span text:style-name="highlight_br0">{</text:span><text:line-break/><text:tab/><text:tab/><text:tab/><text:span text:style-name="highlight_co1">//</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tab/>WordToStr<text:span text:style-name="highlight_br0">(</text:span><text:span text:style-name="highlight_br0">(</text:span>ad2 <text:span text:style-name="highlight_sy0">*</text:span> <text:span text:style-name="highlight_nu0">25</text:span><text:span text:style-name="highlight_br0">)</text:span>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tab/><text:span text:style-name="highlight_co1">//</text:span><text:line-break/><text:tab/><text:tab/><text:tab/>ad3 <text:span text:style-name="highlight_sy0">=</text:span> measurement<text:span text:style-name="highlight_br0">(</text:span><text:span text:style-name="highlight_nu0">4</text:span><text:span text:style-name="highlight_br0">)</text:span><text:span text:style-name="highlight_sy0">;</text:span><text:line-break/><text:tab/><text:tab/><text:tab/>WordToStr<text:span text:style-name="highlight_br0">(</text:span><text:span text:style-name="highlight_br0">(</text:span>ad3 <text:span text:style-name="highlight_sy0">*</text:span> <text:span text:style-name="highlight_nu0">25</text:span><text:span text:style-name="highlight_br0">)</text:span>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co1">//</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span text:style-name="highlight_kw1">if</text:span> <text:span text:style-name="highlight_br0">(</text:span>ad3 <text:span text:style-name="highlight_sy0">&gt;</text:span> cnt<text:span text:style-name="highlight_br0">)</text:span><text:line-break/><text:tab/><text:tab/><text:tab/><text:tab/><text:tab/>buf<text:span text:style-name="highlight_br0">[</text:span>cnt<text:span text:style-name="highlight_br0">]</text:span> <text:span text:style-name="highlight_sy0">=</text:span> <text:span text:style-name="highlight_nu12">0xFF</text:span><text:span text:style-name="highlight_sy0">;</text:span><text:line-break/><text:tab/><text:tab/><text:tab/><text:tab/><text:span text:style-name="highlight_kw1">else</text:span><text:line-break/><text:tab/><text:tab/><text:tab/><text:tab/><text:tab/>buf<text:span text:style-name="highlight_br0">[</text:span>cnt<text:span text:style-name="highlight_br0">]</text:span> <text:span text:style-name="highlight_sy0">=</text:span> <text:span text:style-name="highlight_st0">' '</text:span><text:span text:style-name="highlight_sy0">;</text:span><text:line-break/><text:tab/><text:tab/><text:tab/><text:span text:style-name="highlight_br0">}</text:span><text:line-break/><text:tab/><text:tab/><text:tab/>buf<text:span text:style-name="highlight_br0">[</text:span><text:span text:style-name="highlight_nu0">16</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ad2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5</text:span><text:span text:style-name="highlight_sy0">;</text:span> cnt<text:span text:style-name="highlight_sy0">++</text:span><text:span text:style-name="highlight_br0">)</text:span> <text:span text:style-name="highlight_br0">{</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span text:style-name="highlight_br0">}</text:span><text:line-break/><text:span text:style-name="highlight_co1">//<text:tab/><text:tab/>ad2 = (ad2 / 25) * 2.5;</text:span><text:line-break/><text:tab/><text:tab/>ad2 <text:span text:style-name="highlight_sy0">=</text:span> ad2 <text:span text:style-name="highlight_sy0">/</text:span> <text:span text:style-name="highlight_nu0">10</text:span><text:span text:style-name="highlight_sy0">;</text:span><text:line-break/><text:tab/><text:tab/><text:span text:style-name="highlight_co1">//</text:span><text:line-break/><text:tab/><text:tab/>ad3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5</text:span><text:span text:style-name="highlight_sy0">;</text:span> cnt<text:span text:style-name="highlight_sy0">++</text:span><text:span text:style-name="highlight_br0">)</text:span> <text:span text:style-name="highlight_br0">{</text:span><text:line-break/><text:tab/><text:tab/><text:tab/>ad3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br0">}</text:span><text:line-break/><text:span text:style-name="highlight_co1">//<text:tab/><text:tab/>ad3 = (ad3 / 25) * 2.5;</text:span><text:line-break/><text:tab/><text:tab/>ad3 <text:span text:style-name="highlight_sy0">=</text:span> ad3 <text:span text:style-name="highlight_sy0">/</text:span> <text:span text:style-name="highlight_nu0">10</text:span><text:span text:style-name="highlight_sy0">;</text:span><text:line-break/><text:tab/><text:tab/><text:span text:style-name="highlight_co1">//</text:span><text:line-break/><text:tab/><text:tab/>Lcd_Custom_Cmd<text:span text:style-name="highlight_br0">(</text:span>LCD_CLEAR<text:span text:style-name="highlight_br0">)</text:span><text:span text:style-name="highlight_sy0">;</text:span><text:line-break/><text:tab/><text:tab/><text:span text:style-name="highlight_co1">//</text:span><text:line-break/><text:tab/><text:tab/>WordToStr<text:span text:style-name="highlight_br0">(</text:span>ad2<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WordToStr<text:span text:style-name="highlight_br0">(</text:span>ad3<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ad2l <text:span text:style-name="highlight_sy0">=</text:span> ad2<text:span text:style-name="highlight_sy0">;</text:span><text:line-break/><text:tab/><text:tab/>ad3l <text:span text:style-name="highlight_sy0">=</text:span> ad3<text:span text:style-name="highlight_sy0">;</text:span><text:line-break/><text:tab/><text:tab/>tmp <text:span text:style-name="highlight_sy0">=</text:span> <text:span text:style-name="highlight_br0">(</text:span>ad3l <text:span text:style-name="highlight_sy0">*</text:span> <text:span text:style-name="highlight_nu0">10000</text:span><text:span text:style-name="highlight_br0">)</text:span> <text:span text:style-name="highlight_sy0">/</text:span> ad2l<text:span text:style-name="highlight_sy0">;</text:span><text:line-break/><text:tab/><text:tab/>WordToStr<text:span text:style-name="highlight_br0">(</text:span><text:span text:style-name="highlight_br0">(</text:span><text:span text:style-name="highlight_kw4">unsigned</text:span> <text:span text:style-name="highlight_kw4">int</text:span><text:span text:style-name="highlight_br0">)</text:span>tmp<text:span text:style-name="highlight_sy0">,</text:span> buf<text:span text:style-name="highlight_br0">)</text:span><text:span text:style-name="highlight_sy0">;</text:span><text:line-break/><text:tab/><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text:tab/>buf<text:span text:style-name="highlight_br0">[</text:span><text:span text:style-name="highlight_nu0">4</text:span><text:span text:style-name="highlight_br0">]</text:span> <text:span text:style-name="highlight_sy0">=</text:span> buf<text:span text:style-name="highlight_br0">[</text:span><text:span text:style-name="highlight_nu0">3</text:span><text:span text:style-name="highlight_br0">]</text:span><text:span text:style-name="highlight_sy0">;</text:span><text:line-break/><text:tab/><text:tab/><text:tab/>buf<text:span text:style-name="highlight_br0">[</text:span><text:span text:style-name="highlight_nu0">3</text:span><text:span text:style-name="highlight_br0">]</text:span> <text:span text:style-name="highlight_sy0">=</text:span> <text:span text:style-name="highlight_st0">'.'</text:span><text:span text:style-name="highlight_sy0">;</text:span><text:line-break/><text:tab/><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蛇の目基板3枚を使って組み立てました。</text:p>
      <text:list text:style-name="List_20_1" text:continue-numbering="false">
        <text:list-item>
          <text:p text:style-name="List_20_1_Content_First"> PICによる電圧の測定と歪率の計算部分(左)</text:p>
        </text:list-item>
        <text:list-item>
          <text:p text:style-name="List_20_1_Content"> オペアンプによるツインT型ノッチフィルタ部分(右下)</text:p>
        </text:list-item>
        <text:list-item>
          <text:p text:style-name="List_20_1_Content_Last"> 三端子レギュレータの7805と7905による±5Vの電源部分(右上)</text:p>
        </text:list-item>
      </text:list>
      <text:p text:style-name="Text_20_body"><draw:frame draw:style-name="media" draw:name="2" text:anchor-type="as-char" draw:z-index="2" svg:width="13.229166666667cm" svg:height="9.921875cm"><draw:image xlink:href="Pictures/ab9ef172b8d51cf30078bd574e43e0d4.png" xlink:type="simple" xlink:show="embed" xlink:actuate="onLoad"/></draw:frame></text:p>
      <text:p text:style-name="Text_20_body">調整は至って簡単です。</text:p>
      <text:list text:style-name="List_20_1" text:continue-numbering="false">
        <text:list-item>
          <text:p text:style-name="List_20_1_Content_First"> ノッチ周波数の数倍程度の信号を入力し、V2(右側の電圧)が約1Vになるように発信器の出力を調整する。</text:p>
        </text:list-item>
        <text:list-item>
          <text:p text:style-name="List_20_1_Content"> 次に10kΩのボリュームを回して、V1をV2と同じにする(つまり歪率100%)。</text:p>
        </text:list-item>
        <text:list-item>
          <text:p text:style-name="List_20_1_Content_Last"> 発振器の周波数をノッチ周波数に合わせる。</text:p>
        </text:list-item>
      </text:list>
      <text:p text:style-name="Text_20_body">これで完了です。
<draw:frame draw:style-name="media" draw:name="3" text:anchor-type="as-char" draw:z-index="3" svg:width="13.229166666667cm" svg:height="9.921875cm"><draw:image xlink:href="Pictures/f02e1ddb5d8a33c8451947c8f741977e.png" xlink:type="simple" xlink:show="embed" xlink:actuate="onLoad"/></draw:frame></text:p>
      <text:p text:style-name="Text_20_body">ツインT型ノッチフィルタ部分を拡大したところです。
今回は、手持ちの抵抗やコンデンサを利用したので精度があまり良くありません。
出来れば、抵抗もコンデンサも精度が±1%のものを使用してください。
<draw:frame draw:style-name="media" draw:name="4" text:anchor-type="as-char" draw:z-index="4" svg:width="13.229166666667cm" svg:height="9.921875cm"><draw:image xlink:href="Pictures/07e9b49acd5b839a643fac5510d327db.png" xlink:type="simple" xlink:show="embed" xlink:actuate="onLoad"/></draw:frame></text:p>
      <text:p text:style-name="Text_20_body">PIC部分を拡大したところです。
8ピンのソケットにダイオードをさしています。当初、ダイオードを使わずにLM386で増幅した電圧をA/D変換
するつもりでしたが、利得が20倍とありすぎたのでダイオードによる半波整流に変更しました。
<draw:frame draw:style-name="media" draw:name="5" text:anchor-type="as-char" draw:z-index="5" svg:width="13.229166666667cm" svg:height="9.921875cm"><draw:image xlink:href="Pictures/2bcae52d8005b0ddc36f8435aa51cffe.png" xlink:type="simple" xlink:show="embed" xlink:actuate="onLoad"/></draw:frame></text:p>
      <text:p text:style-name="Text_20_body">電源部分を拡大したところです。三端子レギュレータ(7805,7905)を利用した±5Vの電源です。
<draw:frame draw:style-name="media" draw:name="6" text:anchor-type="as-char" draw:z-index="6" svg:width="13.229166666667cm" svg:height="9.921875cm"><draw:image xlink:href="Pictures/b59b2a3619b06daaa5958c9c3d797198.png" xlink:type="simple" xlink:show="embed" xlink:actuate="onLoad"/></draw:frame></text:p>
      <text:p text:style-name="Text_20_body">メーカー製の発振器より信号を入力してみました。
流石に歪率は低いですね。
<draw:frame draw:style-name="media" draw:name="7" text:anchor-type="as-char" draw:z-index="7" svg:width="13.229166666667cm" svg:height="9.921875cm"><draw:image xlink:href="Pictures/51e737bfac4c56db263fe902923e6f56.png" xlink:type="simple" xlink:show="embed" xlink:actuate="onLoad"/></draw:frame></text:p>
      <text:p text:style-name="Text_20_body">ノッチ周波数に発信器の周波数を合わせる場合には、微妙な調整が必要となりますので2.5mV単位の
バー表示機能を搭載しました。黄色のスイッチを押すとバー表示モードになり合わせやすくなります。
<draw:frame draw:style-name="media" draw:name="8" text:anchor-type="as-char" draw:z-index="8" svg:width="13.229166666667cm" svg:height="9.921875cm"><draw:image xlink:href="Pictures/64ba7ec33dc2e9e8f6daacd7f0710b97.png" xlink:type="simple" xlink:show="embed" xlink:actuate="onLoad"/></draw:frame></text:p>
      <text:p text:style-name="Text_20_body">如何ですか?
自作のオーディオアンプの性能が気になる方は、このように簡易な物ですが、手元にあれば宜しいかと。。。</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0::49:07</meta:creation-date>
    <dc:creator>Generated</dc:creator>
    <dc:date>2026-09-14T00::49:07</dc:date>
    <dc:language>en-US</dc:language>
    <meta:editing-cycles>1</meta:editing-cycles>
    <meta:editing-duration>PT0S</meta:editing-duration>
    <dc:title>elechobby:picdic:pic16f88:63</dc:title>
  </office:meta>
</office:document-meta>
</file>