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de12ea39837617a8b81df6c6c5b6cec.png"/>
  <manifest:file-entry manifest:media-type="image/png" manifest:full-path="Pictures/06067476dd0b5447b01b08bc042dacb3.png"/>
  <manifest:file-entry manifest:media-type="image/png" manifest:full-path="Pictures/954384192cd8cf4cebe074f9fe039ffe.png"/>
  <manifest:file-entry manifest:media-type="image/png" manifest:full-path="Pictures/c4feaa58df60a86a434d6926fba1bf74.png"/>
  <manifest:file-entry manifest:media-type="image/png" manifest:full-path="Pictures/e7fba9e510183edbf1dd59cc206ec5d3.png"/>
  <manifest:file-entry manifest:media-type="image/png" manifest:full-path="Pictures/6e21ce50f5b879966781b8811010d36c.png"/>
  <manifest:file-entry manifest:media-type="image/png" manifest:full-path="Pictures/e8d1d0917cab2a2f4d42b675dbeca6f8.png"/>
  <manifest:file-entry manifest:media-type="image/png" manifest:full-path="Pictures/6d5182bc6aefa9b4596d18194601d3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64"/><text:bookmark-start text:name="__RefHeading___周期_周波数測定ユニットv2_1hz_100hz_1"/><text:bookmark-start text:name="周期_周波数測定ユニットv2_1hz_100hz"/>周期&amp;周波数測定ユニットV2(1Hz~100Hz)<text:bookmark-end text:name="__RefHeading___周期_周波数測定ユニットv2_1hz_100hz_1"/><text:bookmark-end text:name="周期_周波数測定ユニットv2_1hz_100hz"/></text:h>
      <text:h text:style-name="Heading_20_2" text:outline-level="2"><text:bookmark-start text:name="__RefHeading___概要_2"/><text:bookmark-start text:name="概要"/>概要<text:bookmark-end text:name="__RefHeading___概要_2"/><text:bookmark-end text:name="概要"/></text:h>
      <text:p text:style-name="Text_20_body">周波数をカウントするには、大きく二つの方式があります。</text:p>
      <text:list text:style-name="List_20_1" text:continue-numbering="false">
        <text:list-item>
          <text:p text:style-name="List_20_1_Content_First"> 直接計数方式<text:line-break/>一定の時間に何回のパルスが入力されたかをカウントする方式です。(一般的)</text:p>
        </text:list-item>
        <text:list-item>
          <text:p text:style-name="List_20_1_Content_Last"> レシプロカル方式<text:line-break/>被測定パルスの立ち上がりから、次の立ち上がりまでの時間を計測パルスでカウントし、このカウント値を</text:p>
        </text:list-item>
      </text:list>
      <text:p text:style-name="Text_20_body"><text:line-break/>「時間￫周波数変換」の式で計算する方式です。
直接計数方式では低い周期の測定の精度を高めるには時間がかかりますが、レシプロカル方式ですと、
最低1周期分の測定で結果が得られます。</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PICのキャプチャ機能は、CCP1ピンの信号をトリガにして、その瞬間のタイマ1の値を記憶するものです。
これを利用して、波形の周期を測定します。
CCP1ピンの入力のエッジがプリスケーラ指定回数入力されたことをトリガにして、16ビットカウンタのタイマ1
の内容をコンパレータレジスタである、CCPRに取り込んで記憶します。
それと同時に割り込み信号CCP1IFをセットします。
この時のCCPRの値より周波数へ換算します。
<draw:frame draw:style-name="media" draw:name="0" text:anchor-type="as-char" draw:z-index="0" svg:width="15.054791666667cm" svg:height="8.1491666666667cm"><draw:image xlink:href="Pictures/6de12ea39837617a8b81df6c6c5b6cec.png" xlink:type="simple" xlink:show="embed" xlink:actuate="onLoad"/></draw:frame></text:p>
      <text:p text:style-name="Text_20_body">クロックが2MHzの時の分解能と最小測定周波数は、次のようになります。</text:p>
      <text:list text:style-name="List_20_1" text:continue-numbering="false">
        <text:list-item>
          <text:p text:style-name="List_20_1_Content_First"> タイマ1のプリスケール値=1￫2.0usec 7.6295Hz~</text:p>
        </text:list-item>
        <text:list-item>
          <text:p text:style-name="List_20_1_Content"> タイマ1のプリスケール値=2￫4.0usec 3.8148Hz~</text:p>
        </text:list-item>
        <text:list-item>
          <text:p text:style-name="List_20_1_Content"> タイマ1のプリスケール値=4￫8.0usec 1.9074Hz~</text:p>
        </text:list-item>
        <text:list-item>
          <text:p text:style-name="List_20_1_Content_Last"> タイマ1のプリスケール値=8￫16.0usec 0.9537Hz~</text:p>
        </text:list-item>
      </text:list>
      <text:p text:style-name="Text_20_body">これより、各周波数における<text:span text:style-name="Strong_20_Emphasis">測定精度(有効桁数)</text:span>は、次のようになります。</text:p>
      <text:list text:style-name="List_20_1" text:continue-numbering="false">
        <text:list-item>
          <text:p text:style-name="List_20_1_Content_First"> 1Hzの時の精度￫【小数点4桁】タイマ1のプリスケール値=8<text:line-break/>1.00000=1÷((62500× 16.0 )÷1000000)<text:line-break/>0.99998=1÷((62501× 16.0 )÷1000000)<text:line-break/>0.99997=1÷((62502× 16.0 )÷1000000)</text:p>
        </text:list-item>
        <text:list-item>
          <text:p text:style-name="List_20_1_Content"> 10Hzの時の精度￫【小数点3桁】タイマ1のプリスケール値=1<text:line-break/>10.0000=1÷((50000× 2.0 )÷1000000)<text:line-break/>9.9998=1÷((50001× 2.0 )÷1000000)<text:line-break/>9.9996=1÷((50002× 2.0 )÷1000000)</text:p>
        </text:list-item>
        <text:list-item>
          <text:p text:style-name="List_20_1_Content"> 50Hzの時の精度￫【小数点2桁】タイマ1のプリスケール値=1<text:line-break/>50.0000=1÷((10000× 2.0 )÷1000000)<text:line-break/>49.9950=1÷((10001× 2.0 )÷1000000)<text:line-break/>49.9900=1÷((10002× 2.0 )÷1000000)</text:p>
        </text:list-item>
        <text:list-item>
          <text:p text:style-name="List_20_1_Content_Last"> 100Hzの時の精度￫【小数点1桁】タイマ1のプリスケール値=1<text:line-break/>100.0000=1÷((5000× 2.0 )÷1000000)<text:line-break/>99.9800=1÷((5001× 2.0 )÷1000000)<text:line-break/>99.9600=1÷((5002× 2.0 )÷1000000)</text:p>
        </text:list-item>
      </text:list>
      <text:p text:style-name="Text_20_body">プログラム上で少し工夫をしてみました。タイマ1のオーバーフローを検出し、プリスケール値を自動的に最適
な値に設定します。
例えば、3Hzを測定する場合に、プリスケール値が、1および2ではタイマーがオーバーフローしてしまいます
が、これを自動的にプリスケール値を4に設定します。</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1" text:anchor-type="as-char" draw:z-index="1" svg:width="16.933333333333cm" svg:height="10.583333333333cm"><draw:image xlink:href="Pictures/06067476dd0b5447b01b08bc042dacb3.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 <text:line-break/><text:span text:style-name="highlight_co2">#define<text:tab/><text:tab/>CLOCK2MHZ</text:span><text:line-break/> <text:line-break/><text:span text:style-name="highlight_co2">#ifdef<text:tab/><text:tab/>CLOCK2MHZ<text:tab/><text:tab/>// min1Hz</text:span><text:line-break/><text:span text:style-name="highlight_co2">#define<text:tab/><text:tab/>PS1<text:tab/><text:tab/>2.00<text:tab/>// 2.00 = (1 / 2000000Hz) * 4 * 1 * 1000000 -&gt; ≒8Hz～</text:span><text:line-break/><text:span text:style-name="highlight_co2">#define<text:tab/><text:tab/>PS2<text:tab/><text:tab/>4.00<text:tab/>// 4.00 = (1 / 2000000Hz) * 4 * 2 * 1000000 -&gt; ≒4Hz～</text:span><text:line-break/><text:span text:style-name="highlight_co2">#define<text:tab/><text:tab/>PS4<text:tab/><text:tab/>8.00<text:tab/>// 8.00 = (1 / 2000000Hz) * 4 * 4 * 1000000 -&gt; ≒2Hz～</text:span><text:line-break/><text:span text:style-name="highlight_co2">#define<text:tab/><text:tab/>PS8<text:tab/><text:tab/>16.00<text:tab/>// 16.00 = (1 / 2000000Hz) * 4 * 8 * 1000000 -&gt; ≒1Hz～</text:span><text:line-break/><text:span text:style-name="highlight_coMULTI">/*<text:line-break/>１Ｈｚの時の精度（PS9の時） 小数点第４桁<text:line-break/>　　　１．０００００＝１÷（（６２５００× １６．０ ）÷１００００００） <text:line-break/>　　　０．９９９９８＝１÷（（６２５０１× １６．０ ）÷１００００００）<text:line-break/>　　　０．９９９９７＝１÷（（６２５０２× １６．０ ）÷１００００００）<text:line-break/>１０Ｈｚの時の精度（PS1の時） 小数点第３桁<text:line-break/>　　　１０．００００＝１÷（（５００００× ２．０ ）÷１００００００） <text:line-break/>　　　　９．９９９８＝１÷（（５０００１× ２．０ ）÷１００００００）<text:line-break/>　　　　９．９９９６＝１÷（（５０００２× ２．０ ）÷１００００００）<text:line-break/>５０Ｈｚの時の精度（PS1の時） 小数点第２桁<text:line-break/>　　　５０．００００＝１÷（（１００００× ２．０ ）÷１００００００） <text:line-break/>　　　４９．９９５０＝１÷（（１０００１× ２．０ ）÷１００００００）<text:line-break/>　　　４９．９９００＝１÷（（１０００２× ２．０ ）÷１００００００）<text:line-break/>１００Ｈｚの時の精度（PS1の時） 小数点第１桁<text:line-break/>　　１００．００００＝１÷（（５０００× ２．０ ）÷１００００００） <text:line-break/>　　　９９．９８００＝１÷（（５００１× ２．０ ）÷１００００００）<text:line-break/>　　　９９．９６００＝１÷（（５００２× ２．０ ）÷１００００００）<text:line-break/>５００Ｈｚの時の精度（PS1の時） 小数点第０桁<text:line-break/>　　５００．００００＝１÷（（１０００× ２．０ ）÷１００００００） <text:line-break/>　　４９９．５００５＝１÷（（１００１× ２．０ ）÷１００００００）<text:line-break/>　　４９９．００２０＝１÷（（１００２× ２．０ ）÷１００００００）<text:line-break/>１０００Ｈｚの時の精度（PS1の時） 小数点第０桁<text:line-break/>　１０００．００００＝１÷（（５００× ２．０ ）÷１００００００） <text:line-break/>　　９９８．００４０＝１÷（（５０１× ２．０ ）÷１００００００）<text:line-break/>　　９９６．０１５９＝１÷（（５０２× ２．０ ）÷１００００００）<text:line-break/>*/</text:span><text:line-break/><text:span text:style-name="highlight_co2">#endif</text:span><text:line-break/> <text:line-break/><text:span text:style-name="highlight_co2">#ifdef<text:tab/><text:tab/>CLOCK16MHZ<text:tab/>// min8Hz</text:span><text:line-break/><text:span text:style-name="highlight_co2">#define<text:tab/><text:tab/>PS1<text:tab/><text:tab/>0.25<text:tab/>// 0.25 = (1 / 16000000Hz) * 4 * 1 * 1000000 -&gt; ≒62Hz～ </text:span><text:line-break/><text:span text:style-name="highlight_co2">#define<text:tab/><text:tab/>PS2<text:tab/><text:tab/>0.50<text:tab/>// 0.50 = (1 / 16000000Hz) * 4 * 2 * 1000000 -&gt; ≒31Hz～</text:span><text:line-break/><text:span text:style-name="highlight_co2">#define<text:tab/><text:tab/>PS4<text:tab/><text:tab/>1.00<text:tab/>// 1.00 = (1 / 16000000Hz) * 4 * 4 * 1000000 -&gt; ≒16Hz～</text:span><text:line-break/><text:span text:style-name="highlight_co2">#define<text:tab/><text:tab/>PS8<text:tab/><text:tab/>2.00<text:tab/>// 2.00 = (1 / 16000000Hz) * 4 * 8 * 1000000 -&gt; ≒8Hz～</text:span><text:line-break/><text:span text:style-name="highlight_coMULTI">/*<text:line-break/>最高精度（PS1の時） 小数点第３桁 <text:line-break/>　６１．０３６１＝１÷（（６５５３５× ０．２５ ）÷１００００００） <text:line-break/>　６１．０３７０＝１÷（（６５５３４× ０．２５ ）÷１００００００） <text:line-break/>　６１．０３８０＝１÷（（６５５３３× ０．２５ ）÷１００００００） <text:line-break/>１０Ｈｚの時の精度（PS8の時） 小数点第３桁<text:line-break/>　　　１０．００００＝１÷（（５００００× ２．０ ）÷１００００００） <text:line-break/>　　　　９．９９９８＝１÷（（５０００１× ２．０ ）÷１００００００）<text:line-break/>　　　　９．９９９６＝１÷（（５０００２× ２．０ ）÷１００００００）<text:line-break/>１００Ｈｚの時の精度（PS1の時） 小数点第２桁<text:line-break/>　　１００．００００＝１÷（（４００００× ０．２５ ）÷１００００００） <text:line-break/>　　　９９．９９７５＝１÷（（４０００１× ０．２５ ）÷１００００００）<text:line-break/>　　　９９．９９５０＝１÷（（４０００２× ０．２５ ）÷１００００００）<text:line-break/>５００Ｈｚの時の精度（PS1の時） 小数点第１桁<text:line-break/>　　５００．００００＝１÷（（８０００× ０．２５ ）÷１００００００） <text:line-break/>　　４９９．９３７５＝１÷（（８００１× ０．２５ ）÷１００００００）<text:line-break/>　　４９９．８７５０＝１÷（（８００２× ０．２５ ）÷１００００００）<text:line-break/>１０００Ｈｚの時の精度（PS1の時） 小数点第０桁<text:line-break/>　１０００．００００＝１÷（（４０００× ０．２５ ）÷１００００００） <text:line-break/>　　９９９．７５０１＝１÷（（４００１× ０．２５ ）÷１００００００）<text:line-break/>　　９９９．５００２＝１÷（（４００２× ０．２５ ）÷１００００００）<text:line-break/>*/</text:span><text:line-break/><text:span text:style-name="highlight_co2">#endif</text:span><text:line-break/> <text:line-break/><text:span text:style-name="highlight_co1">//********************************************************************** </text:span><text:line-break/> <text:line-break/><text:span text:style-name="highlight_kw4">unsigned</text:span><text:tab/><text:span text:style-name="highlight_kw4">int</text:span><text:tab/>measurement<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dat<text:span text:style-name="highlight_sy0">;</text:span><text:line-break/><text:tab/><text:span text:style-name="highlight_co1">//</text:span><text:line-break/><text:tab/>T1CON.<text:span text:style-name="highlight_me1">TMR1ON</text:span> <text:span text:style-name="highlight_sy0">=</text:span> <text:span text:style-name="highlight_nu0">0</text:span><text:span text:style-name="highlight_sy0">;</text:span><text:tab/><text:tab/><text:tab/><text:tab/><text:tab/><text:tab/><text:span text:style-name="highlight_co1">// タイマーオフ </text:span><text:line-break/><text:tab/>TMR1H <text:span text:style-name="highlight_sy0">=</text:span> <text:span text:style-name="highlight_nu0">0</text:span><text:span text:style-name="highlight_sy0">;</text:span><text:tab/><text:tab/><text:tab/><text:tab/><text:tab/><text:tab/><text:tab/><text:tab/><text:tab/><text:span text:style-name="highlight_co1">// タイマー値クリア </text:span><text:line-break/><text:tab/>TMR1L <text:span text:style-name="highlight_sy0">=</text:span> <text:span text:style-name="highlight_nu0">0</text:span><text:span text:style-name="highlight_sy0">;</text:span><text:tab/><text:tab/><text:tab/><text:tab/><text:tab/><text:tab/><text:tab/><text:tab/><text:tab/><text:span text:style-name="highlight_co1">// タイマー値クリア</text:span><text:line-break/><text:tab/>PIR1.<text:span text:style-name="highlight_me1">CCP1IF</text:span> <text:span text:style-name="highlight_sy0">=</text:span> <text:span text:style-name="highlight_nu0">0</text:span><text:span text:style-name="highlight_sy0">;</text:span><text:tab/><text:tab/><text:tab/><text:tab/><text:tab/><text:tab/><text:span text:style-name="highlight_co1">// キャプチャフラグクリア </text:span><text:line-break/><text:tab/>asm <text:span text:style-name="highlight_br0">{</text:span><text:line-break/><text:tab/>loop_001<text:span text:style-name="highlight_sy0">:</text:span><text:tab/><text:tab/><text:tab/><text:tab/><text:tab/><text:tab/><text:tab/><text:tab/><text:tab/><text:tab/><text:span text:style-name="highlight_co1">// キャプチャフラグ確認(アセンブラで高速処理)</text:span><text:line-break/><text:tab/><text:tab/>btfss<text:tab/><text:tab/>PIR1<text:span text:style-name="highlight_sy0">,</text:span> <text:span text:style-name="highlight_nu0">2</text:span><text:line-break/><text:tab/><text:tab/><text:span text:style-name="highlight_kw1">goto</text:span><text:tab/><text:tab/>loop_001<text:line-break/><text:tab/><text:span text:style-name="highlight_br0">}</text:span><text:line-break/><text:span text:style-name="highlight_co1">//<text:tab/>while (PIR1.CCP1IF == 0)<text:tab/>// キャプチャフラグ確認</text:span><text:line-break/><text:span text:style-name="highlight_co1">//<text:tab/><text:tab/>;</text:span><text:line-break/><text:tab/>T1CON.<text:span text:style-name="highlight_me1">TMR1ON</text:span> <text:span text:style-name="highlight_sy0">=</text:span> <text:span text:style-name="highlight_nu0">1</text:span><text:span text:style-name="highlight_sy0">;</text:span><text:tab/><text:tab/><text:tab/><text:tab/><text:tab/><text:tab/><text:span text:style-name="highlight_co1">// タイマーオン </text:span><text:line-break/><text:tab/>PIR1.<text:span text:style-name="highlight_me1">CCP1IF</text:span> <text:span text:style-name="highlight_sy0">=</text:span> <text:span text:style-name="highlight_nu0">0</text:span><text:span text:style-name="highlight_sy0">;</text:span><text:tab/><text:tab/><text:tab/><text:tab/><text:tab/><text:tab/><text:span text:style-name="highlight_co1">// キャプチャフラグクリア</text:span><text:line-break/><text:tab/>asm <text:span text:style-name="highlight_br0">{</text:span><text:line-break/><text:tab/>loop_002<text:span text:style-name="highlight_sy0">:</text:span><text:tab/><text:tab/><text:tab/><text:tab/><text:tab/><text:tab/><text:tab/><text:tab/><text:tab/><text:tab/><text:span text:style-name="highlight_co1">// キャプチャフラグ確認(アセンブラで高速処理)</text:span><text:line-break/><text:tab/><text:tab/>btfss<text:tab/><text:tab/>PIR1<text:span text:style-name="highlight_sy0">,</text:span> <text:span text:style-name="highlight_nu0">2</text:span><text:line-break/><text:tab/><text:tab/><text:span text:style-name="highlight_kw1">goto</text:span><text:tab/><text:tab/>loop_002<text:line-break/><text:tab/><text:span text:style-name="highlight_br0">}</text:span><text:line-break/><text:span text:style-name="highlight_co1">//<text:tab/>while (PIR1.CCP1IF == 0)<text:tab/>// キャプチャフラグ確認</text:span><text:line-break/><text:span text:style-name="highlight_co1">//<text:tab/><text:tab/>;</text:span><text:line-break/><text:tab/>T1CON.<text:span text:style-name="highlight_me1">TMR1ON</text:span> <text:span text:style-name="highlight_sy0">=</text:span> <text:span text:style-name="highlight_nu0">0</text:span><text:span text:style-name="highlight_sy0">;</text:span><text:tab/><text:tab/><text:tab/><text:tab/><text:tab/><text:tab/><text:span text:style-name="highlight_co1">// タイマーオフ </text:span><text:line-break/><text:tab/>dat <text:span text:style-name="highlight_sy0">=</text:span> CCPR1H <text:span text:style-name="highlight_sy0">&lt;&lt;</text:span> <text:span text:style-name="highlight_nu0">8</text:span><text:span text:style-name="highlight_sy0">;</text:span><text:line-break/><text:tab/>dat <text:span text:style-name="highlight_sy0">|=</text:span> CCPR1L<text:span text:style-name="highlight_sy0">;</text:span><text:line-break/><text:tab/><text:span text:style-name="highlight_co1">//</text:span><text:line-break/><text:tab/><text:span text:style-name="highlight_kw1">return</text:span> <text:span text:style-name="highlight_br0">(</text:span>dat<text:span text:style-name="highlight_br0">)</text:span><text:span text:style-name="highlight_sy0">;</text:span><text:line-break/><text:span text:style-name="highlight_br0">}</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static</text:span><text:tab/><text:span text:style-name="highlight_kw4">char</text:span><text:span text:style-name="highlight_sy0">*</text:span><text:tab/><text:tab/>msg1 <text:span text:style-name="highlight_sy0">=</text:span> <text:span text:style-name="highlight_st0">"Cycle Measure v1"</text:span><text:span text:style-name="highlight_sy0">;</text:span><text:line-break/><text:tab/><text:span text:style-name="highlight_kw4">static</text:span><text:tab/><text:span text:style-name="highlight_kw4">char</text:span><text:span text:style-name="highlight_sy0">*</text:span><text:tab/><text:tab/>msg2 <text:span text:style-name="highlight_sy0">=</text:span> <text:span text:style-name="highlight_st0">"JF3SFB{^_^}chan!"</text:span><text:span text:style-name="highlight_sy0">;</text:span><text:line-break/><text:tab/><text:span text:style-name="highlight_kw4">static</text:span><text:tab/><text:span text:style-name="highlight_kw4">char</text:span><text:span text:style-name="highlight_sy0">*</text:span><text:tab/><text:tab/>msg3 <text:span text:style-name="highlight_sy0">=</text:span> <text:span text:style-name="highlight_st0">"<text:s text:c="16"/>"</text:span><text:span text:style-name="highlight_sy0">;</text:span><text:line-break/><text:tab/><text:span text:style-name="highlight_kw4">static</text:span><text:tab/><text:span text:style-name="highlight_kw4">unsigned</text:span><text:tab/><text:span text:style-name="highlight_kw4">char</text:span><text:tab/>buf<text:span text:style-name="highlight_br0">[</text:span><text:span text:style-name="highlight_nu0">15</text:span><text:span text:style-name="highlight_br0">]</text:span><text:span text:style-name="highlight_sy0">;</text:span><text:line-break/><text:tab/><text:span text:style-name="highlight_kw4">unsigned</text:span><text:tab/><text:span text:style-name="highlight_kw4">int</text:span><text:tab/><text:tab/>dat<text:span text:style-name="highlight_sy0">;</text:span><text:line-break/><text:tab/><text:span text:style-name="highlight_kw4">unsigned</text:span><text:tab/><text:span text:style-name="highlight_kw4">char</text:span><text:tab/>prescale<text:span text:style-name="highlight_sy0">;</text:span><text:line-break/><text:tab/><text:span text:style-name="highlight_kw4">double</text:span><text:tab/><text:tab/><text:tab/><text:tab/><text:tab/>prescaled<text:span text:style-name="highlight_sy0">,</text:span>tmp<text:span text:style-name="highlight_sy0">;</text:span><text:line-break/><text:tab/><text:span text:style-name="highlight_co1">//</text:span><text:line-break/><text:span text:style-name="highlight_co1">//<text:tab/>OSCCON = 0b01110000;<text:tab/><text:tab/>//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ANSEL<text:s text:c="2"/><text:span text:style-name="highlight_sy0">=</text:span> <text:span text:style-name="highlight_nu6">0b00000000</text:span><text:span text:style-name="highlight_sy0">;</text:span><text:tab/><text:tab/><text:span text:style-name="highlight_co1">// A/D変換は使用しない。 </text:span><text:line-break/><text:tab/>TRISA<text:s text:c="2"/><text:span text:style-name="highlight_sy0">=</text:span> <text:span text:style-name="highlight_nu6">0b10111100</text:span><text:span text:style-name="highlight_sy0">;</text:span><text:line-break/><text:tab/>TRISB<text:s text:c="2"/><text:span text:style-name="highlight_sy0">=</text:span> <text:span text:style-name="highlight_nu6">0b00001111</text:span><text:span text:style-name="highlight_sy0">;</text:span><text:line-break/><text:tab/>OPTION_REG.<text:span text:style-name="highlight_me1">F7</text:span> <text:span text:style-name="highlight_sy0">=</text:span> <text:span text:style-name="highlight_nu0">0</text:span><text:span text:style-name="highlight_sy0">;</text:span><text:tab/><text:tab/><text:tab/><text:span text:style-name="highlight_co1">// PORTBをプルアップする。 </text:span><text:line-break/><text:tab/><text:span text:style-name="highlight_co1">//</text:span><text:line-break/><text:tab/>T1CON.<text:span text:style-name="highlight_me1">TMR1CS</text:span>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0</text:span><text:span text:style-name="highlight_sy0">;</text:span><text:line-break/><text:tab/>T1CON.<text:span text:style-name="highlight_me1">T1CKPS1</text:span> <text:span text:style-name="highlight_sy0">=</text:span> <text:span text:style-name="highlight_nu0">0</text:span><text:span text:style-name="highlight_sy0">;</text:span><text:line-break/><text:tab/>T1CON.<text:span text:style-name="highlight_me1">TMR1ON</text:span>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prescale <text:span text:style-name="highlight_sy0">=</text:span> <text:span text:style-name="highlight_nu0">1</text:span><text:span text:style-name="highlight_sy0">;</text:span><text:line-break/><text:tab/>prescaled <text:span text:style-name="highlight_sy0">=</text:span> PS1<text:span text:style-name="highlight_sy0">;</text:span><text:line-break/><text:tab/><text:span text:style-name="highlight_co1">//</text:span><text:line-break/><text:tab/>CCP1CON.<text:span text:style-name="highlight_me1">CCP1M3</text:span> <text:span text:style-name="highlight_sy0">=</text:span> <text:span text:style-name="highlight_nu0">0</text:span><text:span text:style-name="highlight_sy0">;</text:span><text:line-break/><text:tab/>CCP1CON.<text:span text:style-name="highlight_me1">CCP1M2</text:span> <text:span text:style-name="highlight_sy0">=</text:span> <text:span text:style-name="highlight_nu0">1</text:span><text:span text:style-name="highlight_sy0">;</text:span><text:line-break/><text:tab/>CCP1CON.<text:span text:style-name="highlight_me1">CCP1M1</text:span> <text:span text:style-name="highlight_sy0">=</text:span> <text:span text:style-name="highlight_nu0">0</text:span><text:span text:style-name="highlight_sy0">;</text:span><text:line-break/><text:tab/>CCP1CON.<text:span text:style-name="highlight_me1">CCP1M0</text:span> <text:span text:style-name="highlight_sy0">=</text:span> <text:span text:style-name="highlight_nu0">1</text:span><text:span text:style-name="highlight_sy0">;</text:span><text:line-break/><text:tab/>CCPR1H <text:span text:style-name="highlight_sy0">=</text:span> <text:span text:style-name="highlight_nu0">0</text:span><text:span text:style-name="highlight_sy0">;</text:span><text:line-break/><text:tab/>CCPR1L <text:span text:style-name="highlight_sy0">=</text:span> <text:span text:style-name="highlight_nu0">0</text:span><text:span text:style-name="highlight_sy0">;</text:span><text:line-break/><text:tab/>PIE1.<text:span text:style-name="highlight_me1">CCP1IE</text:span> <text:span text:style-name="highlight_sy0">=</text:span> <text:span text:style-name="highlight_nu0">0</text:span><text:span text:style-name="highlight_sy0">;</text:span><text:line-break/><text:tab/>PIR1.<text:span text:style-name="highlight_me1">CCP1IF</text:span> <text:span text:style-name="highlight_sy0">=</text:span> <text:span text:style-name="highlight_nu0">0</text:span><text:span text:style-name="highlight_sy0">;</text:span><text:line-break/><text:tab/><text:span text:style-name="highlight_co1">//</text:span><text:line-break/><text:tab/>Lcd_Custom_Config<text:span text:style-name="highlight_br0">(</text:span><text:span text:style-name="highlight_sy0">&amp;</text:span>PORTB<text:span text:style-name="highlight_sy0">,</text:span> <text:span text:style-name="highlight_nu0">4</text:span><text:span text:style-name="highlight_sy0">,</text:span> <text:span text:style-name="highlight_nu0">5</text:span><text:span text:style-name="highlight_sy0">,</text:span> <text:span text:style-name="highlight_nu0">6</text:span><text:span text:style-name="highlight_sy0">,</text:span> <text:span text:style-name="highlight_nu0">7</text:span><text:span text:style-name="highlight_sy0">,</text:span> <text:span text:style-name="highlight_sy0">&amp;</text:span>PORTA<text:span text:style-name="highlight_sy0">,</text:span> <text:span text:style-name="highlight_nu0">1</text:span><text:span text:style-name="highlight_sy0">,</text:span> <text:span text:style-name="highlight_nu0">0</text:span><text:span text:style-name="highlight_sy0">,</text:span> <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msg1<text:span text:style-name="highlight_br0">)</text:span><text:span text:style-name="highlight_sy0">;</text:span><text:line-break/><text:tab/>Lcd_Custom_Out<text:span text:style-name="highlight_br0">(</text:span><text:span text:style-name="highlight_nu0">2</text:span><text:span text:style-name="highlight_sy0">,</text:span> <text:span text:style-name="highlight_nu0">1</text:span><text:span text:style-name="highlight_sy0">,</text:span> msg2<text:span text:style-name="highlight_br0">)</text:span><text:span text:style-name="highlight_sy0">;</text:span><text:line-break/><text:tab/>Delay_ms<text:span text:style-name="highlight_br0">(</text:span><text:span text:style-name="highlight_nu0">5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dat <text:span text:style-name="highlight_sy0">=</text:span> measurement<text:span text:style-name="highlight_br0">(</text:span><text:span text:style-name="highlight_br0">)</text:span><text:span text:style-name="highlight_sy0">;</text:span><text:line-break/><text:tab/><text:tab/><text:span text:style-name="highlight_co1">//</text:span><text:line-break/><text:tab/><text:tab/>tmp <text:span text:style-name="highlight_sy0">=</text:span> <text:span text:style-name="highlight_br0">(</text:span><text:span text:style-name="highlight_kw4">double</text:span><text:span text:style-name="highlight_br0">)</text:span>dat <text:span text:style-name="highlight_sy0">*</text:span> prescaled<text:span text:style-name="highlight_sy0">;</text:span><text:tab/><text:span text:style-name="highlight_co1">// usec変換</text:span><text:line-break/><text:tab/><text:tab/>FloatToStr<text:span text:style-name="highlight_br0">(</text:span>tmp<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msg3<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13</text:span><text:span text:style-name="highlight_sy0">,</text:span> <text:span text:style-name="highlight_st0">"usec"</text:span><text:span text:style-name="highlight_br0">)</text:span><text:span text:style-name="highlight_sy0">;</text:span><text:line-break/><text:tab/><text:tab/><text:span text:style-name="highlight_co1">//</text:span><text:line-break/><text:tab/><text:tab/>tmp <text:span text:style-name="highlight_sy0">=</text:span> <text:span text:style-name="highlight_nu16">1000000.0</text:span> <text:span text:style-name="highlight_sy0">/</text:span> tmp<text:span text:style-name="highlight_sy0">;</text:span><text:tab/><text:tab/><text:tab/><text:tab/><text:tab/><text:span text:style-name="highlight_co1">// 周波数変換</text:span><text:line-break/><text:tab/><text:tab/>FloatToStr<text:span text:style-name="highlight_br0">(</text:span>tmp<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1</text:span><text:span text:style-name="highlight_sy0">,</text:span> msg3<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13</text:span><text:span text:style-name="highlight_sy0">,</text:span> <text:span text:style-name="highlight_st0">"Hz"</text:span><text:span text:style-name="highlight_br0">)</text:span><text:span text:style-name="highlight_sy0">;</text:span><text:line-break/><text:tab/><text:tab/><text:span text:style-name="highlight_co1">//</text:span><text:line-break/><text:tab/><text:tab/><text:span text:style-name="highlight_kw1">if</text:span> <text:span text:style-name="highlight_br0">(</text:span>PIR1.<text:span text:style-name="highlight_me1">TMR1IF</text:span> <text:span text:style-name="highlight_sy0">==</text:span> <text:span text:style-name="highlight_nu0">0</text:span><text:span text:style-name="highlight_br0">)</text:span> <text:span text:style-name="highlight_br0">{</text:span><text:tab/><text:tab/><text:span text:style-name="highlight_co1">// オーバーフローチェック </text:span><text:line-break/><text:tab/><text:tab/><text:tab/>Lcd_Custom_Out<text:span text:style-name="highlight_br0">(</text:span><text:span text:style-name="highlight_nu0">2</text:span><text:span text:style-name="highlight_sy0">,</text:span> <text:span text:style-name="highlight_nu0">16</text:span><text:span text:style-name="highlight_sy0">,</text:span> <text:span text:style-name="highlight_st0">"-"</text:span><text:span text:style-name="highlight_br0">)</text:span><text:span text:style-name="highlight_sy0">;</text:span><text:line-break/><text:tab/><text:tab/><text:span text:style-name="highlight_br0">}</text:span> <text:span text:style-name="highlight_kw1">else</text:span> <text:span text:style-name="highlight_br0">{</text:span><text:line-break/><text:tab/><text:tab/><text:tab/>PIR1.<text:span text:style-name="highlight_me1">TMR1IF</text:span> <text:span text:style-name="highlight_sy0">=</text:span> <text:span text:style-name="highlight_nu0">0</text:span><text:span text:style-name="highlight_sy0">;</text:span><text:line-break/><text:tab/><text:tab/><text:tab/>Lcd_Custom_Out<text:span text:style-name="highlight_br0">(</text:span><text:span text:style-name="highlight_nu0">2</text:span><text:span text:style-name="highlight_sy0">,</text:span> <text:span text:style-name="highlight_nu0">16</text:span><text:span text:style-name="highlight_sy0">,</text:span> <text:span text:style-name="highlight_st0">"*"</text:span><text:span text:style-name="highlight_br0">)</text:span><text:span text:style-name="highlight_sy0">;</text:span><text:line-break/><text:tab/><text:tab/><text:tab/><text:span text:style-name="highlight_kw1">switch</text:span> <text:span text:style-name="highlight_br0">(</text:span>prescale<text:span text:style-name="highlight_br0">)</text:span> <text:span text:style-name="highlight_br0">{</text:span><text:tab/><text:tab/><text:span text:style-name="highlight_co1">// プリスケーラ自動調整 </text:span><text:line-break/><text:tab/><text:tab/><text:tab/><text:span text:style-name="highlight_kw1">case</text:span> <text:span text:style-name="highlight_nu0">1</text:span><text:span text:style-name="highlight_sy0">:</text:span><text:line-break/><text:tab/><text:tab/><text:tab/><text:tab/>T1CON.<text:span text:style-name="highlight_me1">T1CKPS0</text:span> <text:span text:style-name="highlight_sy0">=</text:span> <text:span text:style-name="highlight_nu0">1</text:span><text:span text:style-name="highlight_sy0">;</text:span><text:line-break/><text:tab/><text:tab/><text:tab/><text:tab/>T1CON.<text:span text:style-name="highlight_me1">T1CKPS1</text:span> <text:span text:style-name="highlight_sy0">=</text:span> <text:span text:style-name="highlight_nu0">0</text:span><text:span text:style-name="highlight_sy0">;</text:span><text:line-break/><text:tab/><text:tab/><text:tab/><text:tab/>prescale <text:span text:style-name="highlight_sy0">=</text:span> <text:span text:style-name="highlight_nu0">2</text:span><text:span text:style-name="highlight_sy0">;</text:span><text:line-break/><text:tab/><text:tab/><text:tab/><text:tab/>prescaled <text:span text:style-name="highlight_sy0">=</text:span> PS2<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2</text:span><text:span text:style-name="highlight_sy0">:</text:span><text:line-break/><text:tab/><text:tab/><text:tab/><text:tab/>T1CON.<text:span text:style-name="highlight_me1">T1CKPS0</text:span> <text:span text:style-name="highlight_sy0">=</text:span> <text:span text:style-name="highlight_nu0">0</text:span><text:span text:style-name="highlight_sy0">;</text:span><text:line-break/><text:tab/><text:tab/><text:tab/><text:tab/>T1CON.<text:span text:style-name="highlight_me1">T1CKPS1</text:span> <text:span text:style-name="highlight_sy0">=</text:span> <text:span text:style-name="highlight_nu0">1</text:span><text:span text:style-name="highlight_sy0">;</text:span><text:line-break/><text:tab/><text:tab/><text:tab/><text:tab/>prescale <text:span text:style-name="highlight_sy0">=</text:span> <text:span text:style-name="highlight_nu0">4</text:span><text:span text:style-name="highlight_sy0">;</text:span><text:line-break/><text:tab/><text:tab/><text:tab/><text:tab/>prescaled <text:span text:style-name="highlight_sy0">=</text:span> PS4<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4</text:span><text:span text:style-name="highlight_sy0">:</text:span><text:line-break/><text:tab/><text:tab/><text:tab/><text:tab/>T1CON.<text:span text:style-name="highlight_me1">T1CKPS0</text:span> <text:span text:style-name="highlight_sy0">=</text:span> <text:span text:style-name="highlight_nu0">1</text:span><text:span text:style-name="highlight_sy0">;</text:span><text:line-break/><text:tab/><text:tab/><text:tab/><text:tab/>T1CON.<text:span text:style-name="highlight_me1">T1CKPS1</text:span> <text:span text:style-name="highlight_sy0">=</text:span> <text:span text:style-name="highlight_nu0">1</text:span><text:span text:style-name="highlight_sy0">;</text:span><text:line-break/><text:tab/><text:tab/><text:tab/><text:tab/>prescale <text:span text:style-name="highlight_sy0">=</text:span> <text:span text:style-name="highlight_nu0">8</text:span><text:span text:style-name="highlight_sy0">;</text:span><text:line-break/><text:tab/><text:tab/><text:tab/><text:tab/>prescaled <text:span text:style-name="highlight_sy0">=</text:span> PS8<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8</text:span><text:span text:style-name="highlight_sy0">:</text:span><text:line-break/><text:tab/><text:tab/><text:tab/><text:tab/><text:span text:style-name="highlight_kw2">break</text:span><text:span text:style-name="highlight_sy0">;</text:span><text:line-break/><text:tab/><text:tab/><text:tab/><text:span text:style-name="highlight_br0">}</text:span><text:line-break/><text:tab/><text:tab/><text:span text:style-name="highlight_br0">}</text:span><text:line-break/><text:tab/><text:tab/><text:span text:style-name="highlight_co1">//</text:span><text:line-break/><text:tab/><text:tab/>Delay_ms<text:span text:style-name="highlight_br0">(</text:span><text:span text:style-name="highlight_nu0">500</text:span><text:span text:style-name="highlight_br0">)</text:span><text:span text:style-name="highlight_sy0">;</text:span><text:line-break/><text:tab/><text:tab/><text:span text:style-name="highlight_co1">//</text:span><text:line-break/><text:tab/><text:tab/><text:span text:style-name="highlight_kw1">if</text:span> <text:span text:style-name="highlight_br0">(</text:span>PORTB.<text:span text:style-name="highlight_me1">F3</text:span> <text:span text:style-name="highlight_sy0">==</text:span> <text:span text:style-name="highlight_nu0">0</text:span><text:span text:style-name="highlight_br0">)</text:span> <text:span text:style-name="highlight_br0">{</text:span><text:tab/><text:tab/><text:span text:style-name="highlight_co1">// プリスケーラリセット（無し：１／１） </text:span><text:line-break/><text:tab/><text:tab/><text:tab/>T1CON.<text:span text:style-name="highlight_me1">T1CKPS0</text:span> <text:span text:style-name="highlight_sy0">=</text:span> <text:span text:style-name="highlight_nu0">0</text:span><text:span text:style-name="highlight_sy0">;</text:span><text:line-break/><text:tab/><text:tab/><text:tab/>T1CON.<text:span text:style-name="highlight_me1">T1CKPS1</text:span> <text:span text:style-name="highlight_sy0">=</text:span> <text:span text:style-name="highlight_nu0">0</text:span><text:span text:style-name="highlight_sy0">;</text:span><text:line-break/><text:tab/><text:tab/><text:tab/>prescale <text:span text:style-name="highlight_sy0">=</text:span> <text:span text:style-name="highlight_nu0">1</text:span><text:span text:style-name="highlight_sy0">;</text:span><text:line-break/><text:tab/><text:tab/><text:tab/>prescaled <text:span text:style-name="highlight_sy0">=</text:span> PS1<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ブレッドボードで確認しました。
<draw:frame draw:style-name="media" draw:name="2" text:anchor-type="as-char" draw:z-index="2" svg:width="13.229166666667cm" svg:height="9.921875cm"><draw:image xlink:href="Pictures/954384192cd8cf4cebe074f9fe039ffe.png" xlink:type="simple" xlink:show="embed" xlink:actuate="onLoad"/></draw:frame>
1Hzの信号を測定してみました。&lt;有効桁数は小数点4桁&gt;
<draw:frame draw:style-name="media" draw:name="3" text:anchor-type="as-char" draw:z-index="3" svg:width="13.229166666667cm" svg:height="9.921875cm"><draw:image xlink:href="Pictures/c4feaa58df60a86a434d6926fba1bf74.png" xlink:type="simple" xlink:show="embed" xlink:actuate="onLoad"/></draw:frame>
<draw:frame draw:style-name="media" draw:name="4" text:anchor-type="as-char" draw:z-index="4" svg:width="13.229166666667cm" svg:height="9.921875cm"><draw:image xlink:href="Pictures/e7fba9e510183edbf1dd59cc206ec5d3.png" xlink:type="simple" xlink:show="embed" xlink:actuate="onLoad"/></draw:frame>
10Hzの信号を測定してみました。&lt;有効桁数は小数点3桁&gt;
<draw:frame draw:style-name="media" draw:name="5" text:anchor-type="as-char" draw:z-index="5" svg:width="13.229166666667cm" svg:height="9.921875cm"><draw:image xlink:href="Pictures/6e21ce50f5b879966781b8811010d36c.png" xlink:type="simple" xlink:show="embed" xlink:actuate="onLoad"/></draw:frame>
50Hzの信号を測定してみました。&lt;有効桁数は小数点2桁&gt;
<draw:frame draw:style-name="media" draw:name="6" text:anchor-type="as-char" draw:z-index="6" svg:width="13.229166666667cm" svg:height="9.921875cm"><draw:image xlink:href="Pictures/e8d1d0917cab2a2f4d42b675dbeca6f8.png" xlink:type="simple" xlink:show="embed" xlink:actuate="onLoad"/></draw:frame>
100Hzの信号を測定してみました。&lt;有効桁数は小数点1桁&gt;
<draw:frame draw:style-name="media" draw:name="7" text:anchor-type="as-char" draw:z-index="7" svg:width="13.229166666667cm" svg:height="9.921875cm"><draw:image xlink:href="Pictures/6d5182bc6aefa9b4596d18194601d39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8::09:51</meta:creation-date>
    <dc:creator>Generated</dc:creator>
    <dc:date>2026-09-15T08::09:51</dc:date>
    <dc:language>en-US</dc:language>
    <meta:editing-cycles>1</meta:editing-cycles>
    <meta:editing-duration>PT0S</meta:editing-duration>
    <dc:title>elechobby:picdic:pic16f88:64</dc:title>
  </office:meta>
</office:document-meta>
</file>